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2" style:family="table-cell" style:parent-style-name="Default" style:data-style-name="N0">
      <style:table-cell-properties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ce3" style:family="table-cell" style:parent-style-name="Default" style:data-style-name="N37">
      <style:table-cell-properties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ce4" style:family="table-cell" style:parent-style-name="Default" style:data-style-name="N0">
      <style:text-properties style:font-name="Verdana" style:font-name-asian="Verdana" style:font-name-complex="Verdana" fo:font-size="9pt" style:font-size-asian="9pt" style:font-size-complex="9pt"/>
    </style:style>
    <style:style style:name="ce5" style:family="table-cell" style:parent-style-name="Normal" style:data-style-name="N0">
      <style:table-cell-properties style:vertical-align="automatic" fo:background-color="#DAE9F8"/>
      <style:text-properties fo:color="#000000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4.09222222222222cm"/>
    </style:style>
    <style:style style:name="co2" style:family="table-column">
      <style:table-column-properties fo:break-before="auto" style:column-width="11.9591666666667cm" style:use-optimal-column-width="true"/>
    </style:style>
    <style:style style:name="co3" style:family="table-column">
      <style:table-column-properties fo:break-before="auto" style:column-width="3.03388888888889cm" style:use-optimal-column-width="true"/>
    </style:style>
    <style:style style:name="co4" style:family="table-column">
      <style:table-column-properties fo:break-before="auto" style:column-width="3.72180555555556cm" style:use-optimal-column-width="true"/>
    </style:style>
    <style:style style:name="co5" style:family="table-column">
      <style:table-column-properties fo:break-before="auto" style:column-width="4.70958333333333cm" style:use-optimal-column-width="true"/>
    </style:style>
    <style:style style:name="co6" style:family="table-column">
      <style:table-column-properties fo:break-before="auto" style:column-width="5.82083333333333cm" style:use-optimal-column-width="true"/>
    </style:style>
    <style:style style:name="co7" style:family="table-column">
      <style:table-column-properties fo:break-before="auto" style:column-width="5.18583333333333cm" style:use-optimal-column-width="true"/>
    </style:style>
    <style:style style:name="co8" style:family="table-column">
      <style:table-column-properties fo:break-before="auto" style:column-width="9.91305555555556cm"/>
    </style:style>
    <style:style style:name="co9" style:family="table-column">
      <style:table-column-properties fo:break-before="auto" style:column-width="2.99861111111111cm" style:use-optimal-column-width="true"/>
    </style:style>
    <style:style style:name="co10" style:family="table-column">
      <style:table-column-properties fo:break-before="auto" style:column-width="1.94027777777778cm" style:use-optimal-column-width="true"/>
    </style:style>
    <style:style style:name="co11" style:family="table-column">
      <style:table-column-properties fo:break-before="auto" style:column-width="7.49652777777778cm"/>
    </style:style>
    <style:style style:name="ro1" style:family="table-row">
      <style:table-row-properties style:row-height="1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jst_websit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5" table:default-cell-style-name="ce4"/>
        <table:table-column table:style-name="co11" table:number-columns-repeated="16369" table:default-cell-style-name="ce2"/>
        <table:table-row table:style-name="ro1">
          <table:table-cell office:value-type="string" table:style-name="ce5">
            <text:p>Monumentnummer</text:p>
          </table:table-cell>
          <table:table-cell office:value-type="string" table:style-name="ce5">
            <text:p>Naam/omschrijving</text:p>
          </table:table-cell>
          <table:table-cell office:value-type="string" table:style-name="ce5">
            <text:p>Beschikking</text:p>
          </table:table-cell>
          <table:table-cell office:value-type="string" table:style-name="ce5">
            <text:p>Subsidiebedrag</text:p>
          </table:table-cell>
          <table:table-cell office:value-type="string" table:style-name="ce5">
            <text:p>Woonplaats</text:p>
          </table:table-cell>
          <table:table-cell office:value-type="string" table:style-name="ce5">
            <text:p>Gemeente</text:p>
          </table:table-cell>
          <table:table-cell office:value-type="string" table:style-name="ce5">
            <text:p>Provincie</text:p>
          </table:table-cell>
          <table:table-cell office:value-type="string" table:style-name="ce5">
            <text:p>Type eigenaar</text:p>
          </table:table-cell>
          <table:table-cell office:value-type="string" table:style-name="ce5">
            <text:p>Geldstroom</text:p>
          </table:table-cell>
          <table:table-cell office:value-type="string" table:style-name="ce5">
            <text:p>Groep</text:p>
          </table:table-cell>
          <table:table-cell table:number-columns-repeated="16374" table:style-name="ce1"/>
        </table:table-row>
        <table:table-row table:style-name="ro1">
          <table:table-cell office:value-type="float" office:value="287" table:style-name="ce2">
            <text:p>287</text:p>
          </table:table-cell>
          <table:table-cell office:value-type="string" table:style-name="ce2">
            <text:p>Conservatorium Hotel</text:p>
          </table:table-cell>
          <table:table-cell office:value-type="string" table:style-name="ce2">
            <text:p>Verlening</text:p>
          </table:table-cell>
          <table:table-cell office:value-type="currency" office:value="114994.8" table:style-name="ce3">
            <text:p>€ 114.995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42" table:style-name="ce2">
            <text:p>342</text:p>
          </table:table-cell>
          <table:table-cell office:value-type="string" table:style-name="ce2">
            <text:p>Begijnhof 1</text:p>
          </table:table-cell>
          <table:table-cell office:value-type="string" table:style-name="ce2">
            <text:p>Verlening</text:p>
          </table:table-cell>
          <table:table-cell office:value-type="currency" office:value="9950.4" table:style-name="ce3">
            <text:p>€ 9.9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3" table:style-name="ce2">
            <text:p>343</text:p>
          </table:table-cell>
          <table:table-cell office:value-type="string" table:style-name="ce2">
            <text:p>Begijnhof 2</text:p>
          </table:table-cell>
          <table:table-cell office:value-type="string" table:style-name="ce2">
            <text:p>Verlening</text:p>
          </table:table-cell>
          <table:table-cell office:value-type="currency" office:value="9057.42" table:style-name="ce3">
            <text:p>€ 9.057</text:p>
          </table:table-cell>
          <table:table-cell office:value-type="string" table:style-name="ce2">
            <text:p>Oudeschild</text:p>
          </table:table-cell>
          <table:table-cell office:value-type="string" table:style-name="ce2">
            <text:p>Texel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4" table:style-name="ce2">
            <text:p>344</text:p>
          </table:table-cell>
          <table:table-cell office:value-type="string" table:style-name="ce2">
            <text:p>Begijnhof 4</text:p>
          </table:table-cell>
          <table:table-cell office:value-type="string" table:style-name="ce2">
            <text:p>Verlening</text:p>
          </table:table-cell>
          <table:table-cell office:value-type="currency" office:value="7239.5550000000003" table:style-name="ce3">
            <text:p>€ 7.24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5" table:style-name="ce2">
            <text:p>345</text:p>
          </table:table-cell>
          <table:table-cell office:value-type="string" table:style-name="ce2">
            <text:p>Begijnhof 3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" table:style-name="ce2">
            <text:p>346</text:p>
          </table:table-cell>
          <table:table-cell office:value-type="string" table:style-name="ce2">
            <text:p>Begijnhof 5</text:p>
          </table:table-cell>
          <table:table-cell office:value-type="string" table:style-name="ce2">
            <text:p>Verlening</text:p>
          </table:table-cell>
          <table:table-cell office:value-type="currency" office:value="9057.42" table:style-name="ce3">
            <text:p>€ 9.057</text:p>
          </table:table-cell>
          <table:table-cell office:value-type="string" table:style-name="ce2">
            <text:p/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7" table:style-name="ce2">
            <text:p>347</text:p>
          </table:table-cell>
          <table:table-cell office:value-type="string" table:style-name="ce2">
            <text:p>Begijnhof 7</text:p>
          </table:table-cell>
          <table:table-cell office:value-type="string" table:style-name="ce2">
            <text:p>Verlening</text:p>
          </table:table-cell>
          <table:table-cell office:value-type="currency" office:value="6318" table:style-name="ce3">
            <text:p>€ 6.318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8" table:style-name="ce2">
            <text:p>348</text:p>
          </table:table-cell>
          <table:table-cell office:value-type="string" table:style-name="ce2">
            <text:p>Begijnhof 8</text:p>
          </table:table-cell>
          <table:table-cell office:value-type="string" table:style-name="ce2">
            <text:p>Verlening</text:p>
          </table:table-cell>
          <table:table-cell office:value-type="currency" office:value="6929.5" table:style-name="ce3">
            <text:p>€ 6.93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9" table:style-name="ce2">
            <text:p>349</text:p>
          </table:table-cell>
          <table:table-cell office:value-type="string" table:style-name="ce2">
            <text:p>Begijnhof 9</text:p>
          </table:table-cell>
          <table:table-cell office:value-type="string" table:style-name="ce2">
            <text:p>Verlening</text:p>
          </table:table-cell>
          <table:table-cell office:value-type="currency" office:value="7129.5" table:style-name="ce3">
            <text:p>€ 7.130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0" table:style-name="ce2">
            <text:p>350</text:p>
          </table:table-cell>
          <table:table-cell office:value-type="string" table:style-name="ce2">
            <text:p>Begijnhof 10</text:p>
          </table:table-cell>
          <table:table-cell office:value-type="string" table:style-name="ce2">
            <text:p>Verlening</text:p>
          </table:table-cell>
          <table:table-cell office:value-type="currency" office:value="7501.5" table:style-name="ce3">
            <text:p>€ 7.502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1" table:style-name="ce2">
            <text:p>351</text:p>
          </table:table-cell>
          <table:table-cell office:value-type="string" table:style-name="ce2">
            <text:p>Begijnhof 11</text:p>
          </table:table-cell>
          <table:table-cell office:value-type="string" table:style-name="ce2">
            <text:p>Verlening</text:p>
          </table:table-cell>
          <table:table-cell office:value-type="currency" office:value="9944.5" table:style-name="ce3">
            <text:p>€ 9.94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2" table:style-name="ce2">
            <text:p>352</text:p>
          </table:table-cell>
          <table:table-cell office:value-type="string" table:style-name="ce2">
            <text:p>Begijnhof 12</text:p>
          </table:table-cell>
          <table:table-cell office:value-type="string" table:style-name="ce2">
            <text:p>Verlening</text:p>
          </table:table-cell>
          <table:table-cell office:value-type="currency" office:value="10859.34" table:style-name="ce3">
            <text:p>€ 10.859</text:p>
          </table:table-cell>
          <table:table-cell office:value-type="string" table:style-name="ce2">
            <text:p>Appeltern</text:p>
          </table:table-cell>
          <table:table-cell office:value-type="string" table:style-name="ce2">
            <text:p>West Maas en W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3" table:style-name="ce2">
            <text:p>353</text:p>
          </table:table-cell>
          <table:table-cell office:value-type="string" table:style-name="ce2">
            <text:p>Begijnhof 14</text:p>
          </table:table-cell>
          <table:table-cell office:value-type="string" table:style-name="ce2">
            <text:p>Verlening</text:p>
          </table:table-cell>
          <table:table-cell office:value-type="currency" office:value="10859.34" table:style-name="ce3">
            <text:p>€ 10.859</text:p>
          </table:table-cell>
          <table:table-cell office:value-type="string" table:style-name="ce2">
            <text:p>Gorssel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4" table:style-name="ce2">
            <text:p>354</text:p>
          </table:table-cell>
          <table:table-cell office:value-type="string" table:style-name="ce2">
            <text:p>Begijnhof 15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/>
          </table:table-cell>
          <table:table-cell office:value-type="string" table:style-name="ce2">
            <text:p>Winterswij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5" table:style-name="ce2">
            <text:p>355</text:p>
          </table:table-cell>
          <table:table-cell office:value-type="string" table:style-name="ce2">
            <text:p>Begijnhof 16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" table:style-name="ce2">
            <text:p>356</text:p>
          </table:table-cell>
          <table:table-cell office:value-type="string" table:style-name="ce2">
            <text:p>Begijnhof 17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>Door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7" table:style-name="ce2">
            <text:p>357</text:p>
          </table:table-cell>
          <table:table-cell office:value-type="string" table:style-name="ce2">
            <text:p>Begijnhof 18</text:p>
          </table:table-cell>
          <table:table-cell office:value-type="string" table:style-name="ce2">
            <text:p>Verlening</text:p>
          </table:table-cell>
          <table:table-cell office:value-type="currency" office:value="10859.34" table:style-name="ce3">
            <text:p>€ 10.859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58" table:style-name="ce2">
            <text:p>358</text:p>
          </table:table-cell>
          <table:table-cell office:value-type="string" table:style-name="ce2">
            <text:p>Begijnhof 19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9" table:style-name="ce2">
            <text:p>359</text:p>
          </table:table-cell>
          <table:table-cell office:value-type="string" table:style-name="ce2">
            <text:p>Begijnhof 20</text:p>
          </table:table-cell>
          <table:table-cell office:value-type="string" table:style-name="ce2">
            <text:p>Verlening</text:p>
          </table:table-cell>
          <table:table-cell office:value-type="currency" office:value="9057.42" table:style-name="ce3">
            <text:p>€ 9.057</text:p>
          </table:table-cell>
          <table:table-cell office:value-type="string" table:style-name="ce2">
            <text:p>Opijnen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3" table:style-name="ce2">
            <text:p>363</text:p>
          </table:table-cell>
          <table:table-cell office:value-type="string" table:style-name="ce2">
            <text:p>Begijnhof 24</text:p>
          </table:table-cell>
          <table:table-cell office:value-type="string" table:style-name="ce2">
            <text:p>Verlening</text:p>
          </table:table-cell>
          <table:table-cell office:value-type="currency" office:value="11882.5" table:style-name="ce3">
            <text:p>€ 11.883</text:p>
          </table:table-cell>
          <table:table-cell office:value-type="string" table:style-name="ce2">
            <text:p>Haastre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4" table:style-name="ce2">
            <text:p>364</text:p>
          </table:table-cell>
          <table:table-cell office:value-type="string" table:style-name="ce2">
            <text:p>Begijnhof 25</text:p>
          </table:table-cell>
          <table:table-cell office:value-type="string" table:style-name="ce2">
            <text:p>Verlening</text:p>
          </table:table-cell>
          <table:table-cell office:value-type="currency" office:value="10166.4" table:style-name="ce3">
            <text:p>€ 10.166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5" table:style-name="ce2">
            <text:p>365</text:p>
          </table:table-cell>
          <table:table-cell office:value-type="string" table:style-name="ce2">
            <text:p>Begijnhof 26</text:p>
          </table:table-cell>
          <table:table-cell office:value-type="string" table:style-name="ce2">
            <text:p>Verlening</text:p>
          </table:table-cell>
          <table:table-cell office:value-type="currency" office:value="16756.5" table:style-name="ce3">
            <text:p>€ 16.757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6" table:style-name="ce2">
            <text:p>366</text:p>
          </table:table-cell>
          <table:table-cell office:value-type="string" table:style-name="ce2">
            <text:p>Begijnhof 27</text:p>
          </table:table-cell>
          <table:table-cell office:value-type="string" table:style-name="ce2">
            <text:p>Verlening</text:p>
          </table:table-cell>
          <table:table-cell office:value-type="currency" office:value="13347.5" table:style-name="ce3">
            <text:p>€ 13.348</text:p>
          </table:table-cell>
          <table:table-cell office:value-type="string" table:style-name="ce2">
            <text:p>Wilhelmina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7" table:style-name="ce2">
            <text:p>367</text:p>
          </table:table-cell>
          <table:table-cell office:value-type="string" table:style-name="ce2">
            <text:p>Begijnhof 28</text:p>
          </table:table-cell>
          <table:table-cell office:value-type="string" table:style-name="ce2">
            <text:p>Verlening</text:p>
          </table:table-cell>
          <table:table-cell office:value-type="currency" office:value="7000.5" table:style-name="ce3">
            <text:p>€ 7.001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9" table:style-name="ce2">
            <text:p>369</text:p>
          </table:table-cell>
          <table:table-cell office:value-type="string" table:style-name="ce2">
            <text:p>Begijnhof 32</text:p>
          </table:table-cell>
          <table:table-cell office:value-type="string" table:style-name="ce2">
            <text:p>Verlening</text:p>
          </table:table-cell>
          <table:table-cell office:value-type="currency" office:value="14463.165000000001" table:style-name="ce3">
            <text:p>€ 14.463</text:p>
          </table:table-cell>
          <table:table-cell office:value-type="string" table:style-name="ce2">
            <text:p>Oudenhoorn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" table:style-name="ce2">
            <text:p>370</text:p>
          </table:table-cell>
          <table:table-cell office:value-type="string" table:style-name="ce2">
            <text:p>Begijnhof 33</text:p>
          </table:table-cell>
          <table:table-cell office:value-type="string" table:style-name="ce2">
            <text:p>Verlening</text:p>
          </table:table-cell>
          <table:table-cell office:value-type="currency" office:value="13570.184999999999" table:style-name="ce3">
            <text:p>€ 13.570</text:p>
          </table:table-cell>
          <table:table-cell office:value-type="string" table:style-name="ce2">
            <text:p/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" table:style-name="ce2">
            <text:p>371</text:p>
          </table:table-cell>
          <table:table-cell office:value-type="string" table:style-name="ce2">
            <text:p>Begijnhof 34</text:p>
          </table:table-cell>
          <table:table-cell office:value-type="string" table:style-name="ce2">
            <text:p>Verlening</text:p>
          </table:table-cell>
          <table:table-cell office:value-type="currency" office:value="8125.5" table:style-name="ce3">
            <text:p>€ 8.12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2" table:style-name="ce2">
            <text:p>372</text:p>
          </table:table-cell>
          <table:table-cell office:value-type="string" table:style-name="ce2">
            <text:p>Begijnhof 35</text:p>
          </table:table-cell>
          <table:table-cell office:value-type="string" table:style-name="ce2">
            <text:p>Verlening</text:p>
          </table:table-cell>
          <table:table-cell office:value-type="currency" office:value="10545.5" table:style-name="ce3">
            <text:p>€ 10.546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3" table:style-name="ce2">
            <text:p>373</text:p>
          </table:table-cell>
          <table:table-cell office:value-type="string" table:style-name="ce2">
            <text:p>Begijnhof 36</text:p>
          </table:table-cell>
          <table:table-cell office:value-type="string" table:style-name="ce2">
            <text:p>Verlening</text:p>
          </table:table-cell>
          <table:table-cell office:value-type="currency" office:value="14124" table:style-name="ce3">
            <text:p>€ 14.124</text:p>
          </table:table-cell>
          <table:table-cell office:value-type="string" table:style-name="ce2">
            <text:p>Vijlen</text:p>
          </table:table-cell>
          <table:table-cell office:value-type="string" table:style-name="ce2">
            <text:p>Vaal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4" table:style-name="ce2">
            <text:p>374</text:p>
          </table:table-cell>
          <table:table-cell office:value-type="string" table:style-name="ce2">
            <text:p>Begijnhof 38</text:p>
          </table:table-cell>
          <table:table-cell office:value-type="string" table:style-name="ce2">
            <text:p>Verlening</text:p>
          </table:table-cell>
          <table:table-cell office:value-type="currency" office:value="12661.26" table:style-name="ce3">
            <text:p>€ 12.661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5" table:style-name="ce2">
            <text:p>375</text:p>
          </table:table-cell>
          <table:table-cell office:value-type="string" table:style-name="ce2">
            <text:p>Begijnhof 39</text:p>
          </table:table-cell>
          <table:table-cell office:value-type="string" table:style-name="ce2">
            <text:p>Verlening</text:p>
          </table:table-cell>
          <table:table-cell office:value-type="currency" office:value="11582.5" table:style-name="ce3">
            <text:p>€ 11.58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6" table:style-name="ce2">
            <text:p>376</text:p>
          </table:table-cell>
          <table:table-cell office:value-type="string" table:style-name="ce2">
            <text:p>Begijnhof 40</text:p>
          </table:table-cell>
          <table:table-cell office:value-type="string" table:style-name="ce2">
            <text:p>Verlening</text:p>
          </table:table-cell>
          <table:table-cell office:value-type="currency" office:value="13210.5" table:style-name="ce3">
            <text:p>€ 13.21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7" table:style-name="ce2">
            <text:p>377</text:p>
          </table:table-cell>
          <table:table-cell office:value-type="string" table:style-name="ce2">
            <text:p>Begijnhof 41</text:p>
          </table:table-cell>
          <table:table-cell office:value-type="string" table:style-name="ce2">
            <text:p>Verlening</text:p>
          </table:table-cell>
          <table:table-cell office:value-type="currency" office:value="12661.26" table:style-name="ce3">
            <text:p>€ 12.661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8" table:style-name="ce2">
            <text:p>378</text:p>
          </table:table-cell>
          <table:table-cell office:value-type="string" table:style-name="ce2">
            <text:p>Begijnhof 42</text:p>
          </table:table-cell>
          <table:table-cell office:value-type="string" table:style-name="ce2">
            <text:p>Verlening</text:p>
          </table:table-cell>
          <table:table-cell office:value-type="currency" office:value="9863" table:style-name="ce3">
            <text:p>€ 9.863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9" table:style-name="ce2">
            <text:p>379</text:p>
          </table:table-cell>
          <table:table-cell office:value-type="string" table:style-name="ce2">
            <text:p>Begijnhof 43</text:p>
          </table:table-cell>
          <table:table-cell office:value-type="string" table:style-name="ce2">
            <text:p>Verlening</text:p>
          </table:table-cell>
          <table:table-cell office:value-type="currency" office:value="11679" table:style-name="ce3">
            <text:p>€ 11.67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0" table:style-name="ce2">
            <text:p>380</text:p>
          </table:table-cell>
          <table:table-cell office:value-type="string" table:style-name="ce2">
            <text:p>Begijnhof 44</text:p>
          </table:table-cell>
          <table:table-cell office:value-type="string" table:style-name="ce2">
            <text:p>Verlening</text:p>
          </table:table-cell>
          <table:table-cell office:value-type="currency" office:value="5245" table:style-name="ce3">
            <text:p>€ 5.245</text:p>
          </table:table-cell>
          <table:table-cell office:value-type="string" table:style-name="ce2">
            <text:p>Slijk-Ewijk</text:p>
          </table:table-cell>
          <table:table-cell office:value-type="string" table:style-name="ce2">
            <text:p>Over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" table:style-name="ce2">
            <text:p>381</text:p>
          </table:table-cell>
          <table:table-cell office:value-type="string" table:style-name="ce2">
            <text:p>Begijnhof 45</text:p>
          </table:table-cell>
          <table:table-cell office:value-type="string" table:style-name="ce2">
            <text:p>Verlening</text:p>
          </table:table-cell>
          <table:table-cell office:value-type="currency" office:value="5088" table:style-name="ce3">
            <text:p>€ 5.088</text:p>
          </table:table-cell>
          <table:table-cell office:value-type="string" table:style-name="ce2">
            <text:p>Vreeland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" table:style-name="ce2">
            <text:p>382</text:p>
          </table:table-cell>
          <table:table-cell office:value-type="string" table:style-name="ce2">
            <text:p>Begijnhof 46</text:p>
          </table:table-cell>
          <table:table-cell office:value-type="string" table:style-name="ce2">
            <text:p>Verlening</text:p>
          </table:table-cell>
          <table:table-cell office:value-type="currency" office:value="4002" table:style-name="ce3">
            <text:p>€ 4.00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3" table:style-name="ce2">
            <text:p>383</text:p>
          </table:table-cell>
          <table:table-cell office:value-type="string" table:style-name="ce2">
            <text:p>Begijnhof 47</text:p>
          </table:table-cell>
          <table:table-cell office:value-type="string" table:style-name="ce2">
            <text:p>Verlening</text:p>
          </table:table-cell>
          <table:table-cell office:value-type="currency" office:value="5437.65" table:style-name="ce3">
            <text:p>€ 5.43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8" table:style-name="ce2">
            <text:p>398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5456.25" table:style-name="ce3">
            <text:p>€ 5.456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0" table:style-name="ce2">
            <text:p>40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5456.25" table:style-name="ce3">
            <text:p>€ 5.456</text:p>
          </table:table-cell>
          <table:table-cell office:value-type="string" table:style-name="ce2">
            <text:p>Erica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34" table:style-name="ce2">
            <text:p>634</text:p>
          </table:table-cell>
          <table:table-cell office:value-type="string" table:style-name="ce2">
            <text:p>Armeens Apostolische kerk</text:p>
          </table:table-cell>
          <table:table-cell office:value-type="string" table:style-name="ce2">
            <text:p>Verlening</text:p>
          </table:table-cell>
          <table:table-cell office:value-type="currency" office:value="72838" table:style-name="ce3">
            <text:p>€ 72.838</text:p>
          </table:table-cell>
          <table:table-cell office:value-type="string" table:style-name="ce2">
            <text:p>Bunschoten-Spakenburg</text:p>
          </table:table-cell>
          <table:table-cell office:value-type="string" table:style-name="ce2">
            <text:p>Bunscho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78" table:style-name="ce2">
            <text:p>978</text:p>
          </table:table-cell>
          <table:table-cell office:value-type="string" table:style-name="ce2">
            <text:p>St. Andrieshofje</text:p>
          </table:table-cell>
          <table:table-cell office:value-type="string" table:style-name="ce2">
            <text:p>Verlening</text:p>
          </table:table-cell>
          <table:table-cell office:value-type="currency" office:value="89180.865000000005" table:style-name="ce3">
            <text:p>€ 89.181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37" table:style-name="ce2">
            <text:p>103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5372.875" table:style-name="ce3">
            <text:p>€ 115.373</text:p>
          </table:table-cell>
          <table:table-cell office:value-type="string" table:style-name="ce2">
            <text:p>Boaz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98" table:style-name="ce2">
            <text:p>119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73" table:style-name="ce2">
            <text:p>1273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28575.5" table:style-name="ce3">
            <text:p>€ 28.576</text:p>
          </table:table-cell>
          <table:table-cell office:value-type="string" table:style-name="ce2">
            <text:p>Lemmer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72" table:style-name="ce2">
            <text:p>1372</text:p>
          </table:table-cell>
          <table:table-cell office:value-type="string" table:style-name="ce2">
            <text:p>West Indisch Huis</text:p>
          </table:table-cell>
          <table:table-cell office:value-type="string" table:style-name="ce2">
            <text:p>Verlening</text:p>
          </table:table-cell>
          <table:table-cell office:value-type="currency" office:value="180402.5" table:style-name="ce3">
            <text:p>€ 180.40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372" table:style-name="ce2">
            <text:p>1372</text:p>
          </table:table-cell>
          <table:table-cell office:value-type="string" table:style-name="ce2">
            <text:p>West Indisch 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/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09" table:style-name="ce2">
            <text:p>1509</text:p>
          </table:table-cell>
          <table:table-cell office:value-type="string" table:style-name="ce2">
            <text:p>Burcht</text:p>
          </table:table-cell>
          <table:table-cell office:value-type="string" table:style-name="ce2">
            <text:p>Verlening</text:p>
          </table:table-cell>
          <table:table-cell office:value-type="currency" office:value="202500" table:style-name="ce3">
            <text:p>€ 202.500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21" table:style-name="ce2">
            <text:p>1521</text:p>
          </table:table-cell>
          <table:table-cell office:value-type="string" table:style-name="ce2">
            <text:p>Pakhuis</text:p>
          </table:table-cell>
          <table:table-cell office:value-type="string" table:style-name="ce2">
            <text:p>Verlening</text:p>
          </table:table-cell>
          <table:table-cell office:value-type="currency" office:value="28670.5" table:style-name="ce3">
            <text:p>€ 28.671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19" table:style-name="ce2">
            <text:p>1819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72660" table:style-name="ce3">
            <text:p>€ 72.660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20" table:style-name="ce2">
            <text:p>182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51715.29" table:style-name="ce3">
            <text:p>€ 51.715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46" table:style-name="ce2">
            <text:p>2046</text:p>
          </table:table-cell>
          <table:table-cell office:value-type="string" table:style-name="ce2">
            <text:p>Werf 't Kromhout</text:p>
          </table:table-cell>
          <table:table-cell office:value-type="string" table:style-name="ce2">
            <text:p>Verlening</text:p>
          </table:table-cell>
          <table:table-cell office:value-type="currency" office:value="46063.754999999997" table:style-name="ce3">
            <text:p>€ 46.064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07" table:style-name="ce2">
            <text:p>2207</text:p>
          </table:table-cell>
          <table:table-cell office:value-type="string" table:style-name="ce2">
            <text:p>Ronde Lutherse kerk</text:p>
          </table:table-cell>
          <table:table-cell office:value-type="string" table:style-name="ce2">
            <text:p>Verlening</text:p>
          </table:table-cell>
          <table:table-cell office:value-type="currency" office:value="96229" table:style-name="ce3">
            <text:p>€ 96.229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695" table:style-name="ce2">
            <text:p>2695</text:p>
          </table:table-cell>
          <table:table-cell office:value-type="string" table:style-name="ce2">
            <text:p>Museum van Loon</text:p>
          </table:table-cell>
          <table:table-cell office:value-type="string" table:style-name="ce2">
            <text:p>Verlening</text:p>
          </table:table-cell>
          <table:table-cell office:value-type="currency" office:value="118501" table:style-name="ce3">
            <text:p>€ 118.501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89" table:style-name="ce2">
            <text:p>2789</text:p>
          </table:table-cell>
          <table:table-cell office:value-type="string" table:style-name="ce2">
            <text:p>Van Brants Rushofje</text:p>
          </table:table-cell>
          <table:table-cell office:value-type="string" table:style-name="ce2">
            <text:p>Verlening</text:p>
          </table:table-cell>
          <table:table-cell office:value-type="currency" office:value="126125.01" table:style-name="ce3">
            <text:p>€ 126.125</text:p>
          </table:table-cell>
          <table:table-cell office:value-type="string" table:style-name="ce2">
            <text:p>Katwijk</text:p>
          </table:table-cell>
          <table:table-cell office:value-type="string" table:style-name="ce2">
            <text:p>Katwijk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21" table:style-name="ce2">
            <text:p>2821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6097.5" table:style-name="ce3">
            <text:p>€ 6.098</text:p>
          </table:table-cell>
          <table:table-cell office:value-type="string" table:style-name="ce2">
            <text:p>Geulle</text:p>
          </table:table-cell>
          <table:table-cell office:value-type="string" table:style-name="ce2">
            <text:p>Meerss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56" table:style-name="ce2">
            <text:p>2856</text:p>
          </table:table-cell>
          <table:table-cell office:value-type="string" table:style-name="ce2">
            <text:p>Museum Van Loon - koetshuis</text:p>
          </table:table-cell>
          <table:table-cell office:value-type="string" table:style-name="ce2">
            <text:p>Verlening</text:p>
          </table:table-cell>
          <table:table-cell office:value-type="currency" office:value="49338" table:style-name="ce3">
            <text:p>€ 49.338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6" table:style-name="ce2">
            <text:p>3186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4033.745000000001" table:style-name="ce3">
            <text:p>€ 14.034</text:p>
          </table:table-cell>
          <table:table-cell office:value-type="string" table:style-name="ce2">
            <text:p>Heino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80" table:style-name="ce2">
            <text:p>328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8298.75" table:style-name="ce3">
            <text:p>€ 8.299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549" table:style-name="ce2">
            <text:p>354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127.525000000001" table:style-name="ce3">
            <text:p>€ 50.128</text:p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90" table:style-name="ce2">
            <text:p>3990</text:p>
          </table:table-cell>
          <table:table-cell office:value-type="string" table:style-name="ce2">
            <text:p>Oude Kerk</text:p>
          </table:table-cell>
          <table:table-cell office:value-type="string" table:style-name="ce2">
            <text:p>Verlening</text:p>
          </table:table-cell>
          <table:table-cell office:value-type="currency" office:value="1405401" table:style-name="ce3">
            <text:p>€ 1.405.401</text:p>
          </table:table-cell>
          <table:table-cell office:value-type="string" table:style-name="ce2">
            <text:p>Vollenhove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072" table:style-name="ce2">
            <text:p>4072</text:p>
          </table:table-cell>
          <table:table-cell office:value-type="string" table:style-name="ce2">
            <text:p>Bossche Hofje</text:p>
          </table:table-cell>
          <table:table-cell office:value-type="string" table:style-name="ce2">
            <text:p>Verlening</text:p>
          </table:table-cell>
          <table:table-cell office:value-type="currency" office:value="12053.5" table:style-name="ce3">
            <text:p>€ 12.054</text:p>
          </table:table-cell>
          <table:table-cell office:value-type="string" table:style-name="ce2">
            <text:p>Rottevalle</text:p>
          </table:table-cell>
          <table:table-cell office:value-type="string" table:style-name="ce2">
            <text:p>Smalling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0" table:style-name="ce2">
            <text:p>4140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149957.5" table:style-name="ce3">
            <text:p>€ 149.958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68" table:style-name="ce2">
            <text:p>4568</text:p>
          </table:table-cell>
          <table:table-cell office:value-type="string" table:style-name="ce2">
            <text:p>Paleis van Justitie</text:p>
          </table:table-cell>
          <table:table-cell office:value-type="string" table:style-name="ce2">
            <text:p>Verlening</text:p>
          </table:table-cell>
          <table:table-cell office:value-type="currency" office:value="145960.5" table:style-name="ce3">
            <text:p>€ 145.961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704" table:style-name="ce2">
            <text:p>4704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9426" table:style-name="ce3">
            <text:p>€ 9.426</text:p>
          </table:table-cell>
          <table:table-cell office:value-type="string" table:style-name="ce2">
            <text:p>Baarlo</text:p>
          </table:table-cell>
          <table:table-cell office:value-type="string" table:style-name="ce2">
            <text:p>Peel en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20" table:style-name="ce2">
            <text:p>472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30528.42" table:style-name="ce3">
            <text:p>€ 30.528</text:p>
          </table:table-cell>
          <table:table-cell office:value-type="string" table:style-name="ce2">
            <text:p>Beerta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21" table:style-name="ce2">
            <text:p>4721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3410.42" table:style-name="ce3">
            <text:p>€ 13.410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22" table:style-name="ce2">
            <text:p>4722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3489.305" table:style-name="ce3">
            <text:p>€ 13.489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23" table:style-name="ce2">
            <text:p>4723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9405.5" table:style-name="ce3">
            <text:p>€ 19.406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24" table:style-name="ce2">
            <text:p>4724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24690.945" table:style-name="ce3">
            <text:p>€ 24.691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0" table:style-name="ce2">
            <text:p>5070</text:p>
          </table:table-cell>
          <table:table-cell office:value-type="string" table:style-name="ce2">
            <text:p>Rozenhofje</text:p>
          </table:table-cell>
          <table:table-cell office:value-type="string" table:style-name="ce2">
            <text:p>Verlening</text:p>
          </table:table-cell>
          <table:table-cell office:value-type="currency" office:value="115669.5" table:style-name="ce3">
            <text:p>€ 115.670</text:p>
          </table:table-cell>
          <table:table-cell office:value-type="string" table:style-name="ce2">
            <text:p>Maarsber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9" table:style-name="ce2">
            <text:p>5139</text:p>
          </table:table-cell>
          <table:table-cell office:value-type="string" table:style-name="ce2">
            <text:p>Muiderpoort</text:p>
          </table:table-cell>
          <table:table-cell office:value-type="string" table:style-name="ce2">
            <text:p>Verlening</text:p>
          </table:table-cell>
          <table:table-cell office:value-type="currency" office:value="109665" table:style-name="ce3">
            <text:p>€ 109.66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495" table:style-name="ce2">
            <text:p>5495</text:p>
          </table:table-cell>
          <table:table-cell office:value-type="string" table:style-name="ce2">
            <text:p>De Bonte Os</text:p>
          </table:table-cell>
          <table:table-cell office:value-type="string" table:style-name="ce2">
            <text:p>Verlening</text:p>
          </table:table-cell>
          <table:table-cell office:value-type="currency" office:value="25927.86" table:style-name="ce3">
            <text:p>€ 25.928</text:p>
          </table:table-cell>
          <table:table-cell office:value-type="string" table:style-name="ce2">
            <text:p>Ryp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581" table:style-name="ce2">
            <text:p>5581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5637.4949999999999" table:style-name="ce3">
            <text:p>€ 5.637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924" table:style-name="ce2">
            <text:p>5924</text:p>
          </table:table-cell>
          <table:table-cell office:value-type="string" table:style-name="ce2">
            <text:p>Makelaerscomptoir</text:p>
          </table:table-cell>
          <table:table-cell office:value-type="string" table:style-name="ce2">
            <text:p>Verlening</text:p>
          </table:table-cell>
          <table:table-cell office:value-type="currency" office:value="61096" table:style-name="ce3">
            <text:p>€ 61.096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955" table:style-name="ce2">
            <text:p>595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982" table:style-name="ce3">
            <text:p>€ 4.98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957" table:style-name="ce2">
            <text:p>5957</text:p>
          </table:table-cell>
          <table:table-cell office:value-type="string" table:style-name="ce2">
            <text:p>Nieuwezijds Voorburgwal 381</text:p>
          </table:table-cell>
          <table:table-cell office:value-type="string" table:style-name="ce2">
            <text:p>Verlening</text:p>
          </table:table-cell>
          <table:table-cell office:value-type="currency" office:value="3678.5" table:style-name="ce3">
            <text:p>€ 3.679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958" table:style-name="ce2">
            <text:p>5958</text:p>
          </table:table-cell>
          <table:table-cell office:value-type="string" table:style-name="ce2">
            <text:p>Woonhuis (onderdeel van Begijnhof)</text:p>
          </table:table-cell>
          <table:table-cell office:value-type="string" table:style-name="ce2">
            <text:p>Verlening</text:p>
          </table:table-cell>
          <table:table-cell office:value-type="currency" office:value="5242" table:style-name="ce3">
            <text:p>€ 5.24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006" table:style-name="ce2">
            <text:p>6006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86599.994999999995" table:style-name="ce3">
            <text:p>€ 86.600</text:p>
          </table:table-cell>
          <table:table-cell office:value-type="string" table:style-name="ce2">
            <text:p>Smild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365" table:style-name="ce2">
            <text:p>6365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6946" table:style-name="ce3">
            <text:p>€ 6.946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607" table:style-name="ce2">
            <text:p>6607</text:p>
          </table:table-cell>
          <table:table-cell office:value-type="string" table:style-name="ce2">
            <text:p>Buiksloterkerk</text:p>
          </table:table-cell>
          <table:table-cell office:value-type="string" table:style-name="ce2">
            <text:p>Verlening</text:p>
          </table:table-cell>
          <table:table-cell office:value-type="currency" office:value="61181.5" table:style-name="ce3">
            <text:p>€ 61.18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6609" table:style-name="ce2">
            <text:p>6609</text:p>
          </table:table-cell>
          <table:table-cell office:value-type="string" table:style-name="ce2">
            <text:p>Krijtmolen D'Admiraal - schuren</text:p>
          </table:table-cell>
          <table:table-cell office:value-type="string" table:style-name="ce2">
            <text:p>Verlening</text:p>
          </table:table-cell>
          <table:table-cell office:value-type="currency" office:value="10627.5" table:style-name="ce3">
            <text:p>€ 10.62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822" table:style-name="ce2">
            <text:p>6822</text:p>
          </table:table-cell>
          <table:table-cell office:value-type="string" table:style-name="ce2">
            <text:p>ederlands Hervormde Kerk</text:p>
          </table:table-cell>
          <table:table-cell office:value-type="string" table:style-name="ce2">
            <text:p>Verlening</text:p>
          </table:table-cell>
          <table:table-cell office:value-type="currency" office:value="62104" table:style-name="ce3">
            <text:p>€ 62.104</text:p>
          </table:table-cell>
          <table:table-cell office:value-type="string" table:style-name="ce2">
            <text:p>Cuijk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6847" table:style-name="ce2">
            <text:p>6847</text:p>
          </table:table-cell>
          <table:table-cell office:value-type="string" table:style-name="ce2">
            <text:p>N.H. St. Helenakerk</text:p>
          </table:table-cell>
          <table:table-cell office:value-type="string" table:style-name="ce2">
            <text:p>Verlening</text:p>
          </table:table-cell>
          <table:table-cell office:value-type="currency" office:value="123621" table:style-name="ce3">
            <text:p>€ 123.621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6976" table:style-name="ce2">
            <text:p>6976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51263" table:style-name="ce3">
            <text:p>€ 51.263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002" table:style-name="ce2">
            <text:p>7002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7804.5" table:style-name="ce3">
            <text:p>€ 7.805</text:p>
          </table:table-cell>
          <table:table-cell office:value-type="string" table:style-name="ce2">
            <text:p>Wergea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032" table:style-name="ce2">
            <text:p>7032</text:p>
          </table:table-cell>
          <table:table-cell office:value-type="string" table:style-name="ce2">
            <text:p>N.H. Kerk en Toren</text:p>
          </table:table-cell>
          <table:table-cell office:value-type="string" table:style-name="ce2">
            <text:p>Verlening</text:p>
          </table:table-cell>
          <table:table-cell office:value-type="currency" office:value="12333" table:style-name="ce3">
            <text:p>€ 12.33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038" table:style-name="ce2">
            <text:p>7038</text:p>
          </table:table-cell>
          <table:table-cell office:value-type="string" table:style-name="ce2">
            <text:p>Boerderij Haersma State</text:p>
          </table:table-cell>
          <table:table-cell office:value-type="string" table:style-name="ce2">
            <text:p>Verlening</text:p>
          </table:table-cell>
          <table:table-cell office:value-type="currency" office:value="23953.5" table:style-name="ce3">
            <text:p>€ 23.954</text:p>
          </table:table-cell>
          <table:table-cell office:value-type="string" table:style-name="ce2">
            <text:p>Oisterwijk</text:p>
          </table:table-cell>
          <table:table-cell office:value-type="string" table:style-name="ce2">
            <text:p>Oisterw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050" table:style-name="ce2">
            <text:p>7050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31510.005000000001" table:style-name="ce3">
            <text:p>€ 31.510</text:p>
          </table:table-cell>
          <table:table-cell office:value-type="string" table:style-name="ce2">
            <text:p>Zouteland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066" table:style-name="ce2">
            <text:p>7066</text:p>
          </table:table-cell>
          <table:table-cell office:value-type="string" table:style-name="ce2">
            <text:p>De Wetsinger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103" table:style-name="ce2">
            <text:p>710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139" table:style-name="ce3">
            <text:p>€ 47.139</text:p>
          </table:table-cell>
          <table:table-cell office:value-type="string" table:style-name="ce2">
            <text:p>Wetsinge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237" table:style-name="ce2">
            <text:p>7237</text:p>
          </table:table-cell>
          <table:table-cell office:value-type="string" table:style-name="ce2">
            <text:p>Kapelkerk</text:p>
          </table:table-cell>
          <table:table-cell office:value-type="string" table:style-name="ce2">
            <text:p>Verlening</text:p>
          </table:table-cell>
          <table:table-cell office:value-type="currency" office:value="143038.245" table:style-name="ce3">
            <text:p>€ 143.03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7258" table:style-name="ce2">
            <text:p>7258</text:p>
          </table:table-cell>
          <table:table-cell office:value-type="string" table:style-name="ce2">
            <text:p>Grote Kerk - vieringtoren</text:p>
          </table:table-cell>
          <table:table-cell office:value-type="string" table:style-name="ce2">
            <text:p>Verlening</text:p>
          </table:table-cell>
          <table:table-cell office:value-type="currency" office:value="11550" table:style-name="ce3">
            <text:p>€ 11.55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7291" table:style-name="ce2">
            <text:p>7291</text:p>
          </table:table-cell>
          <table:table-cell office:value-type="string" table:style-name="ce2">
            <text:p>Huis van Achten</text:p>
          </table:table-cell>
          <table:table-cell office:value-type="string" table:style-name="ce2">
            <text:p>Verlening</text:p>
          </table:table-cell>
          <table:table-cell office:value-type="currency" office:value="71779.5" table:style-name="ce3">
            <text:p>€ 71.78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332" table:style-name="ce2">
            <text:p>7332</text:p>
          </table:table-cell>
          <table:table-cell office:value-type="string" table:style-name="ce2">
            <text:p>Wildemanshof</text:p>
          </table:table-cell>
          <table:table-cell office:value-type="string" table:style-name="ce2">
            <text:p>Verlening</text:p>
          </table:table-cell>
          <table:table-cell office:value-type="currency" office:value="90240" table:style-name="ce3">
            <text:p>€ 90.24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377" table:style-name="ce2">
            <text:p>7377</text:p>
          </table:table-cell>
          <table:table-cell office:value-type="string" table:style-name="ce2">
            <text:p>Provenhuis van Splinter</text:p>
          </table:table-cell>
          <table:table-cell office:value-type="string" table:style-name="ce2">
            <text:p>Verlening</text:p>
          </table:table-cell>
          <table:table-cell office:value-type="currency" office:value="56766" table:style-name="ce3">
            <text:p>€ 56.766</text:p>
          </table:table-cell>
          <table:table-cell office:value-type="string" table:style-name="ce2">
            <text:p>Wijnaldum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451" table:style-name="ce2">
            <text:p>7451</text:p>
          </table:table-cell>
          <table:table-cell office:value-type="string" table:style-name="ce2">
            <text:p>Provenhof van Paling en van Foreest</text:p>
          </table:table-cell>
          <table:table-cell office:value-type="string" table:style-name="ce2">
            <text:p>Verlening</text:p>
          </table:table-cell>
          <table:table-cell office:value-type="currency" office:value="62993.5" table:style-name="ce3">
            <text:p>€ 62.994</text:p>
          </table:table-cell>
          <table:table-cell office:value-type="string" table:style-name="ce2">
            <text:p>Kapelle</text:p>
          </table:table-cell>
          <table:table-cell office:value-type="string" table:style-name="ce2">
            <text:p>Kapel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467" table:style-name="ce2">
            <text:p>7467</text:p>
          </table:table-cell>
          <table:table-cell office:value-type="string" table:style-name="ce2">
            <text:p>Korenmolen 't Rode Hert</text:p>
          </table:table-cell>
          <table:table-cell office:value-type="string" table:style-name="ce2">
            <text:p>Verlening</text:p>
          </table:table-cell>
          <table:table-cell office:value-type="currency" office:value="39583.5" table:style-name="ce3">
            <text:p>€ 39.584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474" table:style-name="ce2">
            <text:p>7474</text:p>
          </table:table-cell>
          <table:table-cell office:value-type="string" table:style-name="ce2">
            <text:p>De Terp (kerk)</text:p>
          </table:table-cell>
          <table:table-cell office:value-type="string" table:style-name="ce2">
            <text:p>Verlening</text:p>
          </table:table-cell>
          <table:table-cell office:value-type="currency" office:value="33189.360000000001" table:style-name="ce3">
            <text:p>€ 33.189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515" table:style-name="ce2">
            <text:p>7515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45583.35" table:style-name="ce3">
            <text:p>€ 45.583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624" table:style-name="ce2">
            <text:p>7624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41334" table:style-name="ce3">
            <text:p>€ 41.334</text:p>
          </table:table-cell>
          <table:table-cell office:value-type="string" table:style-name="ce2">
            <text:p>Bemmel</text:p>
          </table:table-cell>
          <table:table-cell office:value-type="string" table:style-name="ce2">
            <text:p>Lingewaar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647" table:style-name="ce2">
            <text:p>7647</text:p>
          </table:table-cell>
          <table:table-cell office:value-type="string" table:style-name="ce2">
            <text:p>Klokkentoren</text:p>
          </table:table-cell>
          <table:table-cell office:value-type="string" table:style-name="ce2">
            <text:p>Verlening</text:p>
          </table:table-cell>
          <table:table-cell office:value-type="currency" office:value="6943.5" table:style-name="ce3">
            <text:p>€ 6.944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7686" table:style-name="ce2">
            <text:p>7686</text:p>
          </table:table-cell>
          <table:table-cell office:value-type="string" table:style-name="ce2">
            <text:p>Toren Sint Magnuskerk</text:p>
          </table:table-cell>
          <table:table-cell office:value-type="string" table:style-name="ce2">
            <text:p>Verlening</text:p>
          </table:table-cell>
          <table:table-cell office:value-type="currency" office:value="50977.5" table:style-name="ce3">
            <text:p>€ 50.978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066" table:style-name="ce2">
            <text:p>8066</text:p>
          </table:table-cell>
          <table:table-cell office:value-type="string" table:style-name="ce2">
            <text:p>Pieters en Bloklands Gasthuis - Kapel en Mannenzaal</text:p>
          </table:table-cell>
          <table:table-cell office:value-type="string" table:style-name="ce2">
            <text:p>Verlening</text:p>
          </table:table-cell>
          <table:table-cell office:value-type="currency" office:value="65328.764999999999" table:style-name="ce3">
            <text:p>€ 65.329</text:p>
          </table:table-cell>
          <table:table-cell office:value-type="string" table:style-name="ce2">
            <text:p>Kwadendamme</text:p>
          </table:table-cell>
          <table:table-cell office:value-type="string" table:style-name="ce2">
            <text:p>Borse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107" table:style-name="ce2">
            <text:p>8107</text:p>
          </table:table-cell>
          <table:table-cell office:value-type="string" table:style-name="ce2">
            <text:p>Boerderij De Vriendschap</text:p>
          </table:table-cell>
          <table:table-cell office:value-type="string" table:style-name="ce2">
            <text:p>Verlening</text:p>
          </table:table-cell>
          <table:table-cell office:value-type="currency" office:value="20625" table:style-name="ce3">
            <text:p>€ 20.625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152" table:style-name="ce2">
            <text:p>8152</text:p>
          </table:table-cell>
          <table:table-cell office:value-type="string" table:style-name="ce2">
            <text:p>Magnuskerk - Schip</text:p>
          </table:table-cell>
          <table:table-cell office:value-type="string" table:style-name="ce2">
            <text:p>Verlening</text:p>
          </table:table-cell>
          <table:table-cell office:value-type="currency" office:value="74841.5" table:style-name="ce3">
            <text:p>€ 74.842</text:p>
          </table:table-cell>
          <table:table-cell office:value-type="string" table:style-name="ce2">
            <text:p>Lopikerkapel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155" table:style-name="ce2">
            <text:p>8155</text:p>
          </table:table-cell>
          <table:table-cell office:value-type="string" table:style-name="ce2">
            <text:p>vm NH kerk met pastorie</text:p>
          </table:table-cell>
          <table:table-cell office:value-type="string" table:style-name="ce2">
            <text:p>Verlening</text:p>
          </table:table-cell>
          <table:table-cell office:value-type="currency" office:value="25139.1" table:style-name="ce3">
            <text:p>€ 25.139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200" table:style-name="ce2">
            <text:p>8200</text:p>
          </table:table-cell>
          <table:table-cell office:value-type="string" table:style-name="ce2">
            <text:p>Molen Tot Voordeel en Genoeg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287" table:style-name="ce2">
            <text:p>828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289" table:style-name="ce2">
            <text:p>8289</text:p>
          </table:table-cell>
          <table:table-cell office:value-type="string" table:style-name="ce2">
            <text:p>Lichtenbeek</text:p>
          </table:table-cell>
          <table:table-cell office:value-type="string" table:style-name="ce2">
            <text:p>Verlening</text:p>
          </table:table-cell>
          <table:table-cell office:value-type="currency" office:value="22985" table:style-name="ce3">
            <text:p>€ 22.985</text:p>
          </table:table-cell>
          <table:table-cell office:value-type="string" table:style-name="ce2">
            <text:p>Nijverdal</text:p>
          </table:table-cell>
          <table:table-cell office:value-type="string" table:style-name="ce2">
            <text:p>Hellendoor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337" table:style-name="ce2">
            <text:p>8337</text:p>
          </table:table-cell>
          <table:table-cell office:value-type="string" table:style-name="ce2">
            <text:p>Eusebiustoren</text:p>
          </table:table-cell>
          <table:table-cell office:value-type="string" table:style-name="ce2">
            <text:p>Verlening</text:p>
          </table:table-cell>
          <table:table-cell office:value-type="currency" office:value="112212.5" table:style-name="ce3">
            <text:p>€ 112.213</text:p>
          </table:table-cell>
          <table:table-cell office:value-type="string" table:style-name="ce2">
            <text:p>Uitgeest</text:p>
          </table:table-cell>
          <table:table-cell office:value-type="string" table:style-name="ce2">
            <text:p>Uitgeest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8384" table:style-name="ce2">
            <text:p>8384</text:p>
          </table:table-cell>
          <table:table-cell office:value-type="string" table:style-name="ce2">
            <text:p>De Steenen Camer</text:p>
          </table:table-cell>
          <table:table-cell office:value-type="string" table:style-name="ce2">
            <text:p>Verlening</text:p>
          </table:table-cell>
          <table:table-cell office:value-type="currency" office:value="25050" table:style-name="ce3">
            <text:p>€ 25.050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397" table:style-name="ce2">
            <text:p>8397</text:p>
          </table:table-cell>
          <table:table-cell office:value-type="string" table:style-name="ce2">
            <text:p>Grote kerk</text:p>
          </table:table-cell>
          <table:table-cell office:value-type="string" table:style-name="ce2">
            <text:p>Verlening</text:p>
          </table:table-cell>
          <table:table-cell office:value-type="currency" office:value="33081" table:style-name="ce3">
            <text:p>€ 33.081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8445" table:style-name="ce2">
            <text:p>8445</text:p>
          </table:table-cell>
          <table:table-cell office:value-type="string" table:style-name="ce2">
            <text:p>Boerderijcomplex</text:p>
          </table:table-cell>
          <table:table-cell office:value-type="string" table:style-name="ce2">
            <text:p>Verlening</text:p>
          </table:table-cell>
          <table:table-cell office:value-type="currency" office:value="19874.25" table:style-name="ce3">
            <text:p>€ 19.874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473" table:style-name="ce2">
            <text:p>8473</text:p>
          </table:table-cell>
          <table:table-cell office:value-type="string" table:style-name="ce2">
            <text:p>St, Martinuskerk</text:p>
          </table:table-cell>
          <table:table-cell office:value-type="string" table:style-name="ce2">
            <text:p>Verlening</text:p>
          </table:table-cell>
          <table:table-cell office:value-type="currency" office:value="118909.5" table:style-name="ce3">
            <text:p>€ 118.910</text:p>
          </table:table-cell>
          <table:table-cell office:value-type="string" table:style-name="ce2">
            <text:p>Warmenhuizen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8487" table:style-name="ce2">
            <text:p>8487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2374.5" table:style-name="ce3">
            <text:p>€ 12.37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495" table:style-name="ce2">
            <text:p>8495</text:p>
          </table:table-cell>
          <table:table-cell office:value-type="string" table:style-name="ce2">
            <text:p>Boerderij 't Westerhûs</text:p>
          </table:table-cell>
          <table:table-cell office:value-type="string" table:style-name="ce2">
            <text:p>Verlening</text:p>
          </table:table-cell>
          <table:table-cell office:value-type="currency" office:value="4418.5" table:style-name="ce3">
            <text:p>€ 4.41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495" table:style-name="ce2">
            <text:p>8495</text:p>
          </table:table-cell>
          <table:table-cell office:value-type="string" table:style-name="ce2">
            <text:p>Boerderij 't Westerhû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Capelle aan den IJssel</text:p>
          </table:table-cell>
          <table:table-cell office:value-type="string" table:style-name="ce2">
            <text:p>Capelle aan den IJssel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506" table:style-name="ce2">
            <text:p>8506</text:p>
          </table:table-cell>
          <table:table-cell office:value-type="string" table:style-name="ce2">
            <text:p>Margarethakerk</text:p>
          </table:table-cell>
          <table:table-cell office:value-type="string" table:style-name="ce2">
            <text:p>Verlening</text:p>
          </table:table-cell>
          <table:table-cell office:value-type="currency" office:value="90332.4" table:style-name="ce3">
            <text:p>€ 90.33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506" table:style-name="ce2">
            <text:p>8506</text:p>
          </table:table-cell>
          <table:table-cell office:value-type="string" table:style-name="ce2">
            <text:p>Margarethakerk (schip)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mwâld</text:p>
          </table:table-cell>
          <table:table-cell office:value-type="string" table:style-name="ce2">
            <text:p>Dantum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578" table:style-name="ce2">
            <text:p>8578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5573.5" table:style-name="ce3">
            <text:p>€ 25.574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630" table:style-name="ce2">
            <text:p>863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6194.6" table:style-name="ce3">
            <text:p>€ 16.195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637" table:style-name="ce2">
            <text:p>8637</text:p>
          </table:table-cell>
          <table:table-cell office:value-type="string" table:style-name="ce2">
            <text:p>Sint Joriskerk</text:p>
          </table:table-cell>
          <table:table-cell office:value-type="string" table:style-name="ce2">
            <text:p>Verlening</text:p>
          </table:table-cell>
          <table:table-cell office:value-type="currency" office:value="63943.5" table:style-name="ce3">
            <text:p>€ 63.944</text:p>
          </table:table-cell>
          <table:table-cell office:value-type="string" table:style-name="ce2">
            <text:p>Langbroek</text:p>
          </table:table-cell>
          <table:table-cell office:value-type="string" table:style-name="ce2">
            <text:p>Wijk bij Duurste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637" table:style-name="ce2">
            <text:p>8637</text:p>
          </table:table-cell>
          <table:table-cell office:value-type="string" table:style-name="ce2">
            <text:p>Sint Jori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lije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651" table:style-name="ce2">
            <text:p>8651</text:p>
          </table:table-cell>
          <table:table-cell office:value-type="string" table:style-name="ce2">
            <text:p>Poortgebouw</text:p>
          </table:table-cell>
          <table:table-cell office:value-type="string" table:style-name="ce2">
            <text:p>Verlening</text:p>
          </table:table-cell>
          <table:table-cell office:value-type="currency" office:value="6275.25" table:style-name="ce3">
            <text:p>€ 6.275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670" table:style-name="ce2">
            <text:p>8670</text:p>
          </table:table-cell>
          <table:table-cell office:value-type="string" table:style-name="ce2">
            <text:p>Andreaskerk</text:p>
          </table:table-cell>
          <table:table-cell office:value-type="string" table:style-name="ce2">
            <text:p>Verlening</text:p>
          </table:table-cell>
          <table:table-cell office:value-type="currency" office:value="58163.5" table:style-name="ce3">
            <text:p>€ 58.164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699" table:style-name="ce2">
            <text:p>869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4307.5" table:style-name="ce3">
            <text:p>€ 44.308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719" table:style-name="ce2">
            <text:p>8719</text:p>
          </table:table-cell>
          <table:table-cell office:value-type="string" table:style-name="ce2">
            <text:p>Molen Batenburg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731" table:style-name="ce2">
            <text:p>8731</text:p>
          </table:table-cell>
          <table:table-cell office:value-type="string" table:style-name="ce2">
            <text:p>Sebastianuskerk - Schip</text:p>
          </table:table-cell>
          <table:table-cell office:value-type="string" table:style-name="ce2">
            <text:p>Verlening</text:p>
          </table:table-cell>
          <table:table-cell office:value-type="currency" office:value="49999.5" table:style-name="ce3">
            <text:p>€ 50.000</text:p>
          </table:table-cell>
          <table:table-cell office:value-type="string" table:style-name="ce2">
            <text:p>Rutten</text:p>
          </table:table-cell>
          <table:table-cell office:value-type="string" table:style-name="ce2">
            <text:p>Noordoostpolder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736" table:style-name="ce2">
            <text:p>8736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34955.58" table:style-name="ce3">
            <text:p>€ 34.956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8736" table:style-name="ce2">
            <text:p>8736</text:p>
          </table:table-cell>
          <table:table-cell office:value-type="string" table:style-name="ce2">
            <text:p>Ned. Herv.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alk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756" table:style-name="ce2">
            <text:p>8756</text:p>
          </table:table-cell>
          <table:table-cell office:value-type="string" table:style-name="ce2">
            <text:p>Oude Pastorie</text:p>
          </table:table-cell>
          <table:table-cell office:value-type="string" table:style-name="ce2">
            <text:p>Verlening</text:p>
          </table:table-cell>
          <table:table-cell office:value-type="currency" office:value="33206.58" table:style-name="ce3">
            <text:p>€ 33.207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866" table:style-name="ce2">
            <text:p>886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224.9" table:style-name="ce3">
            <text:p>€ 31.225</text:p>
          </table:table-cell>
          <table:table-cell office:value-type="string" table:style-name="ce2">
            <text:p>Reutum</text:p>
          </table:table-cell>
          <table:table-cell office:value-type="string" table:style-name="ce2">
            <text:p>Tubberg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867" table:style-name="ce2">
            <text:p>8867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9568.5" table:style-name="ce3">
            <text:p>€ 9.569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877" table:style-name="ce2">
            <text:p>8877</text:p>
          </table:table-cell>
          <table:table-cell office:value-type="string" table:style-name="ce2">
            <text:p>Eetcafé (vm Brouwerij)</text:p>
          </table:table-cell>
          <table:table-cell office:value-type="string" table:style-name="ce2">
            <text:p>Verlening</text:p>
          </table:table-cell>
          <table:table-cell office:value-type="currency" office:value="8079.9" table:style-name="ce3">
            <text:p>€ 8.080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884" table:style-name="ce2">
            <text:p>8884</text:p>
          </table:table-cell>
          <table:table-cell office:value-type="string" table:style-name="ce2">
            <text:p>R.K. Kerk H. Lambertus</text:p>
          </table:table-cell>
          <table:table-cell office:value-type="string" table:style-name="ce2">
            <text:p>Verlening</text:p>
          </table:table-cell>
          <table:table-cell office:value-type="currency" office:value="94253" table:style-name="ce3">
            <text:p>€ 94.253</text:p>
          </table:table-cell>
          <table:table-cell office:value-type="string" table:style-name="ce2">
            <text:p>Hendrik-Ido-Ambacht</text:p>
          </table:table-cell>
          <table:table-cell office:value-type="string" table:style-name="ce2">
            <text:p>Hendrik-Ido-Amba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8906" table:style-name="ce2">
            <text:p>8906</text:p>
          </table:table-cell>
          <table:table-cell office:value-type="string" table:style-name="ce2">
            <text:p>Veldkamps 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unteren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921" table:style-name="ce2">
            <text:p>8921</text:p>
          </table:table-cell>
          <table:table-cell office:value-type="string" table:style-name="ce2">
            <text:p>Niemans Molen</text:p>
          </table:table-cell>
          <table:table-cell office:value-type="string" table:style-name="ce2">
            <text:p>Verlening</text:p>
          </table:table-cell>
          <table:table-cell office:value-type="currency" office:value="44574" table:style-name="ce3">
            <text:p>€ 44.574</text:p>
          </table:table-cell>
          <table:table-cell office:value-type="string" table:style-name="ce2">
            <text:p>Koog aan de Zaan</text:p>
          </table:table-cell>
          <table:table-cell office:value-type="string" table:style-name="ce2">
            <text:p>Zaansta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924" table:style-name="ce2">
            <text:p>8924</text:p>
          </table:table-cell>
          <table:table-cell office:value-type="string" table:style-name="ce2">
            <text:p>Molen De Korenbloem</text:p>
          </table:table-cell>
          <table:table-cell office:value-type="string" table:style-name="ce2">
            <text:p>Verlening</text:p>
          </table:table-cell>
          <table:table-cell office:value-type="currency" office:value="47424" table:style-name="ce3">
            <text:p>€ 47.424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932" table:style-name="ce2">
            <text:p>893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2133.5" table:style-name="ce3">
            <text:p>€ 42.134</text:p>
          </table:table-cell>
          <table:table-cell office:value-type="string" table:style-name="ce2">
            <text:p>Hasselt</text:p>
          </table:table-cell>
          <table:table-cell office:value-type="string" table:style-name="ce2">
            <text:p>Zwartewat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8952" table:style-name="ce2">
            <text:p>8952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8850" table:style-name="ce3">
            <text:p>€ 8.8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015" table:style-name="ce2">
            <text:p>9015</text:p>
          </table:table-cell>
          <table:table-cell office:value-type="string" table:style-name="ce2">
            <text:p>Boerderij Tusschenlanen</text:p>
          </table:table-cell>
          <table:table-cell office:value-type="string" table:style-name="ce2">
            <text:p>Verlening</text:p>
          </table:table-cell>
          <table:table-cell office:value-type="currency" office:value="38995.32" table:style-name="ce3">
            <text:p>€ 38.99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015" table:style-name="ce2">
            <text:p>9015</text:p>
          </table:table-cell>
          <table:table-cell office:value-type="string" table:style-name="ce2">
            <text:p>Boerderij Tusschenlanen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041" table:style-name="ce2">
            <text:p>9041</text:p>
          </table:table-cell>
          <table:table-cell office:value-type="string" table:style-name="ce2">
            <text:p>Ruïnekerk</text:p>
          </table:table-cell>
          <table:table-cell office:value-type="string" table:style-name="ce2">
            <text:p>Verlening</text:p>
          </table:table-cell>
          <table:table-cell office:value-type="currency" office:value="170376.54" table:style-name="ce3">
            <text:p>€ 170.377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9181" table:style-name="ce2">
            <text:p>9181</text:p>
          </table:table-cell>
          <table:table-cell office:value-type="string" table:style-name="ce2">
            <text:p>vm Synagoge</text:p>
          </table:table-cell>
          <table:table-cell office:value-type="string" table:style-name="ce2">
            <text:p>Verlening</text:p>
          </table:table-cell>
          <table:table-cell office:value-type="currency" office:value="30000" table:style-name="ce3">
            <text:p>€ 30.0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276" table:style-name="ce2">
            <text:p>92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597" table:style-name="ce3">
            <text:p>€ 12.597</text:p>
          </table:table-cell>
          <table:table-cell office:value-type="string" table:style-name="ce2">
            <text:p>Maarsber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281" table:style-name="ce2">
            <text:p>9281</text:p>
          </table:table-cell>
          <table:table-cell office:value-type="string" table:style-name="ce2">
            <text:p>Waltoren met terreinmuur en terreinafscheiding</text:p>
          </table:table-cell>
          <table:table-cell office:value-type="string" table:style-name="ce2">
            <text:p>Verlening</text:p>
          </table:table-cell>
          <table:table-cell office:value-type="currency" office:value="2488.8000000000002" table:style-name="ce3">
            <text:p>€ 2.489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292" table:style-name="ce2">
            <text:p>929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312" table:style-name="ce2">
            <text:p>9312</text:p>
          </table:table-cell>
          <table:table-cell office:value-type="string" table:style-name="ce2">
            <text:p>H. Judocus</text:p>
          </table:table-cell>
          <table:table-cell office:value-type="string" table:style-name="ce2">
            <text:p>Verlening</text:p>
          </table:table-cell>
          <table:table-cell office:value-type="currency" office:value="72376" table:style-name="ce3">
            <text:p>€ 72.37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9322" table:style-name="ce2">
            <text:p>9322</text:p>
          </table:table-cell>
          <table:table-cell office:value-type="string" table:style-name="ce2">
            <text:p>Hernense molen</text:p>
          </table:table-cell>
          <table:table-cell office:value-type="string" table:style-name="ce2">
            <text:p>Verlening</text:p>
          </table:table-cell>
          <table:table-cell office:value-type="currency" office:value="19061" table:style-name="ce3">
            <text:p>€ 19.061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346" table:style-name="ce2">
            <text:p>9346</text:p>
          </table:table-cell>
          <table:table-cell office:value-type="string" table:style-name="ce2">
            <text:p>N.H. zaalkerk</text:p>
          </table:table-cell>
          <table:table-cell office:value-type="string" table:style-name="ce2">
            <text:p>Verlening</text:p>
          </table:table-cell>
          <table:table-cell office:value-type="currency" office:value="43974.5" table:style-name="ce3">
            <text:p>€ 43.97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357" table:style-name="ce2">
            <text:p>9357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6966" table:style-name="ce3">
            <text:p>€ 16.96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364" table:style-name="ce2">
            <text:p>9364</text:p>
          </table:table-cell>
          <table:table-cell office:value-type="string" table:style-name="ce2">
            <text:p>Raadhuis Geervliet</text:p>
          </table:table-cell>
          <table:table-cell office:value-type="string" table:style-name="ce2">
            <text:p>Verlening</text:p>
          </table:table-cell>
          <table:table-cell office:value-type="currency" office:value="42950.894999999997" table:style-name="ce3">
            <text:p>€ 42.951</text:p>
          </table:table-cell>
          <table:table-cell office:value-type="string" table:style-name="ce2">
            <text:p>Wolvega</text:p>
          </table:table-cell>
          <table:table-cell office:value-type="string" table:style-name="ce2">
            <text:p>We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366" table:style-name="ce2">
            <text:p>9366</text:p>
          </table:table-cell>
          <table:table-cell office:value-type="string" table:style-name="ce2">
            <text:p>Kerktoren Geervliet</text:p>
          </table:table-cell>
          <table:table-cell office:value-type="string" table:style-name="ce2">
            <text:p>Verlening</text:p>
          </table:table-cell>
          <table:table-cell office:value-type="currency" office:value="19433" table:style-name="ce3">
            <text:p>€ 19.433</text:p>
          </table:table-cell>
          <table:table-cell office:value-type="string" table:style-name="ce2">
            <text:p>Oud Gastel</text:p>
          </table:table-cell>
          <table:table-cell office:value-type="string" table:style-name="ce2">
            <text:p>Halderberge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381" table:style-name="ce2">
            <text:p>9381</text:p>
          </table:table-cell>
          <table:table-cell office:value-type="string" table:style-name="ce2">
            <text:p>Kerktoren Heenvliet</text:p>
          </table:table-cell>
          <table:table-cell office:value-type="string" table:style-name="ce2">
            <text:p>Verlening</text:p>
          </table:table-cell>
          <table:table-cell office:value-type="currency" office:value="12138.3" table:style-name="ce3">
            <text:p>€ 12.138</text:p>
          </table:table-cell>
          <table:table-cell office:value-type="string" table:style-name="ce2">
            <text:p>Hilaard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09" table:style-name="ce2">
            <text:p>9409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4849" table:style-name="ce3">
            <text:p>€ 14.849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410" table:style-name="ce2">
            <text:p>9410</text:p>
          </table:table-cell>
          <table:table-cell office:value-type="string" table:style-name="ce2">
            <text:p>Kerktoren Simonshaven</text:p>
          </table:table-cell>
          <table:table-cell office:value-type="string" table:style-name="ce2">
            <text:p>Verlening</text:p>
          </table:table-cell>
          <table:table-cell office:value-type="currency" office:value="11204.594999999999" table:style-name="ce3">
            <text:p>€ 11.205</text:p>
          </table:table-cell>
          <table:table-cell office:value-type="string" table:style-name="ce2">
            <text:p/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14" table:style-name="ce2">
            <text:p>9414</text:p>
          </table:table-cell>
          <table:table-cell office:value-type="string" table:style-name="ce2">
            <text:p>kerktoren Zuidland</text:p>
          </table:table-cell>
          <table:table-cell office:value-type="string" table:style-name="ce2">
            <text:p>Verlening</text:p>
          </table:table-cell>
          <table:table-cell office:value-type="currency" office:value="20541.735000000001" table:style-name="ce3">
            <text:p>€ 20.542</text:p>
          </table:table-cell>
          <table:table-cell office:value-type="string" table:style-name="ce2">
            <text:p>IJmuiden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52" table:style-name="ce2">
            <text:p>9452</text:p>
          </table:table-cell>
          <table:table-cell office:value-type="string" table:style-name="ce2">
            <text:p>Evangelische lutherse kerk</text:p>
          </table:table-cell>
          <table:table-cell office:value-type="string" table:style-name="ce2">
            <text:p>Verlening</text:p>
          </table:table-cell>
          <table:table-cell office:value-type="currency" office:value="29443.56" table:style-name="ce3">
            <text:p>€ 29.444</text:p>
          </table:table-cell>
          <table:table-cell office:value-type="string" table:style-name="ce2">
            <text:p>Oostwold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65" table:style-name="ce2">
            <text:p>9465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76256.5" table:style-name="ce3">
            <text:p>€ 76.257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74" table:style-name="ce2">
            <text:p>9474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112361.5" table:style-name="ce3">
            <text:p>€ 112.362</text:p>
          </table:table-cell>
          <table:table-cell office:value-type="string" table:style-name="ce2">
            <text:p/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9480" table:style-name="ce2">
            <text:p>9480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45952" table:style-name="ce3">
            <text:p>€ 45.952</text:p>
          </table:table-cell>
          <table:table-cell office:value-type="string" table:style-name="ce2">
            <text:p>Wijchen</text:p>
          </table:table-cell>
          <table:table-cell office:value-type="string" table:style-name="ce2">
            <text:p>Wijc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495" table:style-name="ce2">
            <text:p>9495</text:p>
          </table:table-cell>
          <table:table-cell office:value-type="string" table:style-name="ce2">
            <text:p>Van Harenskerk</text:p>
          </table:table-cell>
          <table:table-cell office:value-type="string" table:style-name="ce2">
            <text:p>Verlening</text:p>
          </table:table-cell>
          <table:table-cell office:value-type="currency" office:value="58159" table:style-name="ce3">
            <text:p>€ 58.159</text:p>
          </table:table-cell>
          <table:table-cell office:value-type="string" table:style-name="ce2">
            <text:p>Loen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525" table:style-name="ce2">
            <text:p>9525</text:p>
          </table:table-cell>
          <table:table-cell office:value-type="string" table:style-name="ce2">
            <text:p>Bordenakerk</text:p>
          </table:table-cell>
          <table:table-cell office:value-type="string" table:style-name="ce2">
            <text:p>Verlening</text:p>
          </table:table-cell>
          <table:table-cell office:value-type="currency" office:value="56122.5" table:style-name="ce3">
            <text:p>€ 56.123</text:p>
          </table:table-cell>
          <table:table-cell office:value-type="string" table:style-name="ce2">
            <text:p>Assen</text:p>
          </table:table-cell>
          <table:table-cell office:value-type="string" table:style-name="ce2">
            <text:p>Ass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583" table:style-name="ce2">
            <text:p>9583</text:p>
          </table:table-cell>
          <table:table-cell office:value-type="string" table:style-name="ce2">
            <text:p>Boerderij ASB Blaricum</text:p>
          </table:table-cell>
          <table:table-cell office:value-type="string" table:style-name="ce2">
            <text:p>Verlening</text:p>
          </table:table-cell>
          <table:table-cell office:value-type="currency" office:value="14892.33" table:style-name="ce3">
            <text:p>€ 14.892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783" table:style-name="ce2">
            <text:p>9783</text:p>
          </table:table-cell>
          <table:table-cell office:value-type="string" table:style-name="ce2">
            <text:p>Kerkeiland</text:p>
          </table:table-cell>
          <table:table-cell office:value-type="string" table:style-name="ce2">
            <text:p>Verlening</text:p>
          </table:table-cell>
          <table:table-cell office:value-type="currency" office:value="4400" table:style-name="ce3">
            <text:p>€ 4.400</text:p>
          </table:table-cell>
          <table:table-cell office:value-type="string" table:style-name="ce2">
            <text:p/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783" table:style-name="ce2">
            <text:p>9783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71857.5" table:style-name="ce3">
            <text:p>€ 71.858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784" table:style-name="ce2">
            <text:p>9784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31806.615000000002" table:style-name="ce3">
            <text:p>€ 31.807</text:p>
          </table:table-cell>
          <table:table-cell office:value-type="string" table:style-name="ce2">
            <text:p>Nes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17" table:style-name="ce2">
            <text:p>9817</text:p>
          </table:table-cell>
          <table:table-cell office:value-type="string" table:style-name="ce2">
            <text:p>Huize Sint Martinus</text:p>
          </table:table-cell>
          <table:table-cell office:value-type="string" table:style-name="ce2">
            <text:p>Verlening</text:p>
          </table:table-cell>
          <table:table-cell office:value-type="currency" office:value="120668" table:style-name="ce3">
            <text:p>€ 120.668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9838" table:style-name="ce2">
            <text:p>9838</text:p>
          </table:table-cell>
          <table:table-cell office:value-type="string" table:style-name="ce2">
            <text:p>vm Dienstwoning (Netwerkcentrum)</text:p>
          </table:table-cell>
          <table:table-cell office:value-type="string" table:style-name="ce2">
            <text:p>Verlening</text:p>
          </table:table-cell>
          <table:table-cell office:value-type="currency" office:value="20128.5" table:style-name="ce3">
            <text:p>€ 20.129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41" table:style-name="ce2">
            <text:p>9841</text:p>
          </table:table-cell>
          <table:table-cell office:value-type="string" table:style-name="ce2">
            <text:p>Weeshuis</text:p>
          </table:table-cell>
          <table:table-cell office:value-type="string" table:style-name="ce2">
            <text:p>Verlening</text:p>
          </table:table-cell>
          <table:table-cell office:value-type="currency" office:value="45150" table:style-name="ce3">
            <text:p>€ 45.15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44" table:style-name="ce2">
            <text:p>9844</text:p>
          </table:table-cell>
          <table:table-cell office:value-type="string" table:style-name="ce2">
            <text:p>Bottelarij</text:p>
          </table:table-cell>
          <table:table-cell office:value-type="string" table:style-name="ce2">
            <text:p>Verlening</text:p>
          </table:table-cell>
          <table:table-cell office:value-type="currency" office:value="18235.5" table:style-name="ce3">
            <text:p>€ 18.236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64" table:style-name="ce2">
            <text:p>9864</text:p>
          </table:table-cell>
          <table:table-cell office:value-type="string" table:style-name="ce2">
            <text:p>Proveniershuis</text:p>
          </table:table-cell>
          <table:table-cell office:value-type="string" table:style-name="ce2">
            <text:p>Verlening</text:p>
          </table:table-cell>
          <table:table-cell office:value-type="currency" office:value="93234.375" table:style-name="ce3">
            <text:p>€ 93.234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64" table:style-name="ce2">
            <text:p>9864</text:p>
          </table:table-cell>
          <table:table-cell office:value-type="string" table:style-name="ce2">
            <text:p>Proveniers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Nunhem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79" table:style-name="ce2">
            <text:p>9879</text:p>
          </table:table-cell>
          <table:table-cell office:value-type="string" table:style-name="ce2">
            <text:p>De Lebbenbrugge</text:p>
          </table:table-cell>
          <table:table-cell office:value-type="string" table:style-name="ce2">
            <text:p>Verlening</text:p>
          </table:table-cell>
          <table:table-cell office:value-type="currency" office:value="23406.75" table:style-name="ce3">
            <text:p>€ 23.407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888" table:style-name="ce2">
            <text:p>9888</text:p>
          </table:table-cell>
          <table:table-cell office:value-type="string" table:style-name="ce2">
            <text:p>Molen De Ster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oeven</text:p>
          </table:table-cell>
          <table:table-cell office:value-type="string" table:style-name="ce2">
            <text:p>Halderberge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912" table:style-name="ce2">
            <text:p>991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0505" table:style-name="ce3">
            <text:p>€ 60.505</text:p>
          </table:table-cell>
          <table:table-cell office:value-type="string" table:style-name="ce2">
            <text:p>Empe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915" table:style-name="ce2">
            <text:p>9915</text:p>
          </table:table-cell>
          <table:table-cell office:value-type="string" table:style-name="ce2">
            <text:p>R.K. kerk H. Martinus</text:p>
          </table:table-cell>
          <table:table-cell office:value-type="string" table:style-name="ce2">
            <text:p>Verlening</text:p>
          </table:table-cell>
          <table:table-cell office:value-type="currency" office:value="52684" table:style-name="ce3">
            <text:p>€ 52.684</text:p>
          </table:table-cell>
          <table:table-cell office:value-type="string" table:style-name="ce2">
            <text:p>Valkenburg</text:p>
          </table:table-cell>
          <table:table-cell office:value-type="string" table:style-name="ce2">
            <text:p>Valkenburg aan de Geu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9959" table:style-name="ce2">
            <text:p>995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6200" table:style-name="ce3">
            <text:p>€ 16.200</text:p>
          </table:table-cell>
          <table:table-cell office:value-type="string" table:style-name="ce2">
            <text:p>Zwiggelt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9999" table:style-name="ce2">
            <text:p>9999</text:p>
          </table:table-cell>
          <table:table-cell office:value-type="string" table:style-name="ce2">
            <text:p>R.K. kerk van de H. Bonifacius</text:p>
          </table:table-cell>
          <table:table-cell office:value-type="string" table:style-name="ce2">
            <text:p>Verlening</text:p>
          </table:table-cell>
          <table:table-cell office:value-type="currency" office:value="66328" table:style-name="ce3">
            <text:p>€ 66.328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0025" table:style-name="ce2">
            <text:p>10025</text:p>
          </table:table-cell>
          <table:table-cell office:value-type="string" table:style-name="ce2">
            <text:p>Klooster</text:p>
          </table:table-cell>
          <table:table-cell office:value-type="string" table:style-name="ce2">
            <text:p>Verlening</text:p>
          </table:table-cell>
          <table:table-cell office:value-type="currency" office:value="66760" table:style-name="ce3">
            <text:p>€ 66.760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0041" table:style-name="ce2">
            <text:p>10041</text:p>
          </table:table-cell>
          <table:table-cell office:value-type="string" table:style-name="ce2">
            <text:p>Nepomukkapel</text:p>
          </table:table-cell>
          <table:table-cell office:value-type="string" table:style-name="ce2">
            <text:p>Verlening</text:p>
          </table:table-cell>
          <table:table-cell office:value-type="currency" office:value="16608.75" table:style-name="ce3">
            <text:p>€ 16.60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0154" table:style-name="ce2">
            <text:p>10154</text:p>
          </table:table-cell>
          <table:table-cell office:value-type="string" table:style-name="ce2">
            <text:p>De Boterhal (Voormalig Gemeentelijk Museum)</text:p>
          </table:table-cell>
          <table:table-cell office:value-type="string" table:style-name="ce2">
            <text:p>Verlening</text:p>
          </table:table-cell>
          <table:table-cell office:value-type="currency" office:value="42439.5" table:style-name="ce3">
            <text:p>€ 42.440</text:p>
          </table:table-cell>
          <table:table-cell office:value-type="string" table:style-name="ce2">
            <text:p>Geervliet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239" table:style-name="ce2">
            <text:p>10239</text:p>
          </table:table-cell>
          <table:table-cell office:value-type="string" table:style-name="ce2">
            <text:p>vm Bredase weeshuis</text:p>
          </table:table-cell>
          <table:table-cell office:value-type="string" table:style-name="ce2">
            <text:p>Verlening</text:p>
          </table:table-cell>
          <table:table-cell office:value-type="currency" office:value="26001" table:style-name="ce3">
            <text:p>€ 26.001</text:p>
          </table:table-cell>
          <table:table-cell office:value-type="string" table:style-name="ce2">
            <text:p>Boxmeer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375" table:style-name="ce2">
            <text:p>10375</text:p>
          </table:table-cell>
          <table:table-cell office:value-type="string" table:style-name="ce2">
            <text:p>St. Annakapel</text:p>
          </table:table-cell>
          <table:table-cell office:value-type="string" table:style-name="ce2">
            <text:p>Verlening</text:p>
          </table:table-cell>
          <table:table-cell office:value-type="currency" office:value="12452" table:style-name="ce3">
            <text:p>€ 12.452</text:p>
          </table:table-cell>
          <table:table-cell office:value-type="string" table:style-name="ce2">
            <text:p>Slenaken</text:p>
          </table:table-cell>
          <table:table-cell office:value-type="string" table:style-name="ce2">
            <text:p>Gulpen-Wittem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388" table:style-name="ce2">
            <text:p>10388</text:p>
          </table:table-cell>
          <table:table-cell office:value-type="string" table:style-name="ce2">
            <text:p>St. Martinuskerk</text:p>
          </table:table-cell>
          <table:table-cell office:value-type="string" table:style-name="ce2">
            <text:p>Verlening</text:p>
          </table:table-cell>
          <table:table-cell office:value-type="currency" office:value="77793" table:style-name="ce3">
            <text:p>€ 77.793</text:p>
          </table:table-cell>
          <table:table-cell office:value-type="string" table:style-name="ce2">
            <text:p/>
          </table:table-cell>
          <table:table-cell office:value-type="string" table:style-name="ce2">
            <text:p>Apeldoor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538" table:style-name="ce2">
            <text:p>1053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9975.5" table:style-name="ce3">
            <text:p>€ 29.976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538" table:style-name="ce2">
            <text:p>10538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0552" table:style-name="ce2">
            <text:p>10552</text:p>
          </table:table-cell>
          <table:table-cell office:value-type="string" table:style-name="ce2">
            <text:p>vm Hotel Seidel</text:p>
          </table:table-cell>
          <table:table-cell office:value-type="string" table:style-name="ce2">
            <text:p>Verlening</text:p>
          </table:table-cell>
          <table:table-cell office:value-type="currency" office:value="16961.849999999999" table:style-name="ce3">
            <text:p>€ 16.962</text:p>
          </table:table-cell>
          <table:table-cell office:value-type="string" table:style-name="ce2">
            <text:p>Dedemsvaart</text:p>
          </table:table-cell>
          <table:table-cell office:value-type="string" table:style-name="ce2">
            <text:p>Hardenberg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553" table:style-name="ce2">
            <text:p>10553</text:p>
          </table:table-cell>
          <table:table-cell office:value-type="string" table:style-name="ce2">
            <text:p>vm Raadhuis</text:p>
          </table:table-cell>
          <table:table-cell office:value-type="string" table:style-name="ce2">
            <text:p>Verlening</text:p>
          </table:table-cell>
          <table:table-cell office:value-type="currency" office:value="20663.5" table:style-name="ce3">
            <text:p>€ 20.664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557" table:style-name="ce2">
            <text:p>10557</text:p>
          </table:table-cell>
          <table:table-cell office:value-type="string" table:style-name="ce2">
            <text:p>Latijnse School</text:p>
          </table:table-cell>
          <table:table-cell office:value-type="string" table:style-name="ce2">
            <text:p>Verlening</text:p>
          </table:table-cell>
          <table:table-cell office:value-type="currency" office:value="22316.5" table:style-name="ce3">
            <text:p>€ 22.317</text:p>
          </table:table-cell>
          <table:table-cell office:value-type="string" table:style-name="ce2">
            <text:p>Coevorden</text:p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614" table:style-name="ce2">
            <text:p>106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6798.1" table:style-name="ce3">
            <text:p>€ 56.798</text:p>
          </table:table-cell>
          <table:table-cell office:value-type="string" table:style-name="ce2">
            <text:p>Ried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0627" table:style-name="ce2">
            <text:p>10627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30000" table:style-name="ce3">
            <text:p>€ 30.000</text:p>
          </table:table-cell>
          <table:table-cell office:value-type="string" table:style-name="ce2">
            <text:p>Cuijk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634" table:style-name="ce2">
            <text:p>1063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4035" table:style-name="ce3">
            <text:p>€ 74.035</text:p>
          </table:table-cell>
          <table:table-cell office:value-type="string" table:style-name="ce2">
            <text:p>Grathem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792" table:style-name="ce2">
            <text:p>10792</text:p>
          </table:table-cell>
          <table:table-cell office:value-type="string" table:style-name="ce2">
            <text:p>Hoofdwacht Kazerne</text:p>
          </table:table-cell>
          <table:table-cell office:value-type="string" table:style-name="ce2">
            <text:p>Verlening</text:p>
          </table:table-cell>
          <table:table-cell office:value-type="currency" office:value="37374.5" table:style-name="ce3">
            <text:p>€ 37.375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0960" table:style-name="ce2">
            <text:p>10960</text:p>
          </table:table-cell>
          <table:table-cell office:value-type="string" table:style-name="ce2">
            <text:p>Toren St. Jacobskerk</text:p>
          </table:table-cell>
          <table:table-cell office:value-type="string" table:style-name="ce2">
            <text:p>Verlening</text:p>
          </table:table-cell>
          <table:table-cell office:value-type="currency" office:value="52540" table:style-name="ce3">
            <text:p>€ 52.540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028" table:style-name="ce2">
            <text:p>11028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8095.384999999998" table:style-name="ce3">
            <text:p>€ 18.095</text:p>
          </table:table-cell>
          <table:table-cell office:value-type="string" table:style-name="ce2">
            <text:p>Dordrecht</text:p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042" table:style-name="ce2">
            <text:p>11042</text:p>
          </table:table-cell>
          <table:table-cell office:value-type="string" table:style-name="ce2">
            <text:p>Broederkerk</text:p>
          </table:table-cell>
          <table:table-cell office:value-type="string" table:style-name="ce2">
            <text:p>Verlening</text:p>
          </table:table-cell>
          <table:table-cell office:value-type="currency" office:value="37494" table:style-name="ce3">
            <text:p>€ 37.494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1065" table:style-name="ce2">
            <text:p>11065</text:p>
          </table:table-cell>
          <table:table-cell office:value-type="string" table:style-name="ce2">
            <text:p>Het Broekerhuis</text:p>
          </table:table-cell>
          <table:table-cell office:value-type="string" table:style-name="ce2">
            <text:p>Verlening</text:p>
          </table:table-cell>
          <table:table-cell office:value-type="currency" office:value="33897.599999999999" table:style-name="ce3">
            <text:p>€ 33.898</text:p>
          </table:table-cell>
          <table:table-cell office:value-type="string" table:style-name="ce2">
            <text:p>Handel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065" table:style-name="ce2">
            <text:p>11065</text:p>
          </table:table-cell>
          <table:table-cell office:value-type="string" table:style-name="ce2">
            <text:p>Het Broekerhuis - verduurzaming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226" table:style-name="ce2">
            <text:p>1122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685.105000000003" table:style-name="ce3">
            <text:p>€ 35.68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1232" table:style-name="ce2">
            <text:p>11232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40389" table:style-name="ce3">
            <text:p>€ 40.389</text:p>
          </table:table-cell>
          <table:table-cell office:value-type="string" table:style-name="ce2">
            <text:p>Dieren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238" table:style-name="ce2">
            <text:p>11238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75634" table:style-name="ce3">
            <text:p>€ 75.634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251" table:style-name="ce2">
            <text:p>11251</text:p>
          </table:table-cell>
          <table:table-cell office:value-type="string" table:style-name="ce2">
            <text:p>Ludgeruskerk</text:p>
          </table:table-cell>
          <table:table-cell office:value-type="string" table:style-name="ce2">
            <text:p>Verlening</text:p>
          </table:table-cell>
          <table:table-cell office:value-type="currency" office:value="39966.5" table:style-name="ce3">
            <text:p>€ 39.967</text:p>
          </table:table-cell>
          <table:table-cell office:value-type="string" table:style-name="ce2">
            <text:p/>
          </table:table-cell>
          <table:table-cell office:value-type="string" table:style-name="ce2">
            <text:p>Meierijsta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252" table:style-name="ce2">
            <text:p>11252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24839.384999999998" table:style-name="ce3">
            <text:p>€ 24.839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333" table:style-name="ce2">
            <text:p>11333</text:p>
          </table:table-cell>
          <table:table-cell office:value-type="string" table:style-name="ce2">
            <text:p>Molen De Prins van Oranje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Geffen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333" table:style-name="ce2">
            <text:p>11333</text:p>
          </table:table-cell>
          <table:table-cell office:value-type="string" table:style-name="ce2">
            <text:p>Molen De Prins van Oranje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462" table:style-name="ce2">
            <text:p>11462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3327.5" table:style-name="ce3">
            <text:p>€ 13.328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467" table:style-name="ce2">
            <text:p>11467</text:p>
          </table:table-cell>
          <table:table-cell office:value-type="string" table:style-name="ce2">
            <text:p>Boerderij "Alexanderhof"</text:p>
          </table:table-cell>
          <table:table-cell office:value-type="string" table:style-name="ce2">
            <text:p>Verlening</text:p>
          </table:table-cell>
          <table:table-cell office:value-type="currency" office:value="25066.5" table:style-name="ce3">
            <text:p>€ 25.067</text:p>
          </table:table-cell>
          <table:table-cell office:value-type="string" table:style-name="ce2">
            <text:p>Ryp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467" table:style-name="ce2">
            <text:p>1146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Lemmer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491" table:style-name="ce2">
            <text:p>11491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2742.895" table:style-name="ce3">
            <text:p>€ 22.743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545" table:style-name="ce2">
            <text:p>11545</text:p>
          </table:table-cell>
          <table:table-cell office:value-type="string" table:style-name="ce2">
            <text:p>Elisabeth Weeshuis</text:p>
          </table:table-cell>
          <table:table-cell office:value-type="string" table:style-name="ce2">
            <text:p>Verlening</text:p>
          </table:table-cell>
          <table:table-cell office:value-type="currency" office:value="78001.5" table:style-name="ce3">
            <text:p>€ 78.002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1548" table:style-name="ce2">
            <text:p>11548</text:p>
          </table:table-cell>
          <table:table-cell office:value-type="string" table:style-name="ce2">
            <text:p>Synagoge</text:p>
          </table:table-cell>
          <table:table-cell office:value-type="string" table:style-name="ce2">
            <text:p>Verlening</text:p>
          </table:table-cell>
          <table:table-cell office:value-type="currency" office:value="25031.16" table:style-name="ce3">
            <text:p>€ 25.031</text:p>
          </table:table-cell>
          <table:table-cell office:value-type="string" table:style-name="ce2">
            <text:p>Elburg</text:p>
          </table:table-cell>
          <table:table-cell office:value-type="string" table:style-name="ce2">
            <text:p>Elbu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580" table:style-name="ce2">
            <text:p>115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620" table:style-name="ce2">
            <text:p>11620</text:p>
          </table:table-cell>
          <table:table-cell office:value-type="string" table:style-name="ce2">
            <text:p>Protestantse Kerk</text:p>
          </table:table-cell>
          <table:table-cell office:value-type="string" table:style-name="ce2">
            <text:p>Verlening</text:p>
          </table:table-cell>
          <table:table-cell office:value-type="currency" office:value="30376.5" table:style-name="ce3">
            <text:p>€ 30.377</text:p>
          </table:table-cell>
          <table:table-cell office:value-type="string" table:style-name="ce2">
            <text:p>Westerbork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648" table:style-name="ce2">
            <text:p>11648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19500" table:style-name="ce3">
            <text:p>€ 19.500</text:p>
          </table:table-cell>
          <table:table-cell office:value-type="string" table:style-name="ce2">
            <text:p>Wilhelmina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654" table:style-name="ce2">
            <text:p>11654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15883.5" table:style-name="ce3">
            <text:p>€ 15.88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1656" table:style-name="ce2">
            <text:p>11656</text:p>
          </table:table-cell>
          <table:table-cell office:value-type="string" table:style-name="ce2">
            <text:p>Westermolen</text:p>
          </table:table-cell>
          <table:table-cell office:value-type="string" table:style-name="ce2">
            <text:p>Verlening</text:p>
          </table:table-cell>
          <table:table-cell office:value-type="currency" office:value="45987" table:style-name="ce3">
            <text:p>€ 45.987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675" table:style-name="ce2">
            <text:p>11675</text:p>
          </table:table-cell>
          <table:table-cell office:value-type="string" table:style-name="ce2">
            <text:p>Bonifatiuskerk</text:p>
          </table:table-cell>
          <table:table-cell office:value-type="string" table:style-name="ce2">
            <text:p>Verlening</text:p>
          </table:table-cell>
          <table:table-cell office:value-type="currency" office:value="36940" table:style-name="ce3">
            <text:p>€ 36.940</text:p>
          </table:table-cell>
          <table:table-cell office:value-type="string" table:style-name="ce2">
            <text:p/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675" table:style-name="ce2">
            <text:p>11675</text:p>
          </table:table-cell>
          <table:table-cell office:value-type="string" table:style-name="ce2">
            <text:p>Bonifatiu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mmeren</text:p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841" table:style-name="ce2">
            <text:p>11841</text:p>
          </table:table-cell>
          <table:table-cell office:value-type="string" table:style-name="ce2">
            <text:p>Synagoge Delft</text:p>
          </table:table-cell>
          <table:table-cell office:value-type="string" table:style-name="ce2">
            <text:p>Verlening</text:p>
          </table:table-cell>
          <table:table-cell office:value-type="currency" office:value="21911.505000000001" table:style-name="ce3">
            <text:p>€ 21.912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1876" table:style-name="ce2">
            <text:p>11876</text:p>
          </table:table-cell>
          <table:table-cell office:value-type="string" table:style-name="ce2">
            <text:p>Waag</text:p>
          </table:table-cell>
          <table:table-cell office:value-type="string" table:style-name="ce2">
            <text:p>Verlening</text:p>
          </table:table-cell>
          <table:table-cell office:value-type="currency" office:value="46214" table:style-name="ce3">
            <text:p>€ 46.214</text:p>
          </table:table-cell>
          <table:table-cell office:value-type="string" table:style-name="ce2">
            <text:p>Kaag</text:p>
          </table:table-cell>
          <table:table-cell office:value-type="string" table:style-name="ce2">
            <text:p>Kaag en Braass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923" table:style-name="ce2">
            <text:p>11923</text:p>
          </table:table-cell>
          <table:table-cell office:value-type="string" table:style-name="ce2">
            <text:p>Hofje van Gratie</text:p>
          </table:table-cell>
          <table:table-cell office:value-type="string" table:style-name="ce2">
            <text:p>Verlening</text:p>
          </table:table-cell>
          <table:table-cell office:value-type="currency" office:value="60883.5" table:style-name="ce3">
            <text:p>€ 60.884</text:p>
          </table:table-cell>
          <table:table-cell office:value-type="string" table:style-name="ce2">
            <text:p>Sint Odiliënberg</text:p>
          </table:table-cell>
          <table:table-cell office:value-type="string" table:style-name="ce2">
            <text:p>Roerda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1970" table:style-name="ce2">
            <text:p>11970</text:p>
          </table:table-cell>
          <table:table-cell office:value-type="string" table:style-name="ce2">
            <text:p>St. Hyppolytus- of Oude Kerk Delft - Schip</text:p>
          </table:table-cell>
          <table:table-cell office:value-type="string" table:style-name="ce2">
            <text:p>Verlening</text:p>
          </table:table-cell>
          <table:table-cell office:value-type="currency" office:value="357859.5" table:style-name="ce3">
            <text:p>€ 357.86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1985" table:style-name="ce2">
            <text:p>11985</text:p>
          </table:table-cell>
          <table:table-cell office:value-type="string" table:style-name="ce2">
            <text:p>Fundatie van Renswoude</text:p>
          </table:table-cell>
          <table:table-cell office:value-type="string" table:style-name="ce2">
            <text:p>Verlening</text:p>
          </table:table-cell>
          <table:table-cell office:value-type="currency" office:value="117400.44" table:style-name="ce3">
            <text:p>€ 117.400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166" table:style-name="ce2">
            <text:p>12166</text:p>
          </table:table-cell>
          <table:table-cell office:value-type="string" table:style-name="ce2">
            <text:p>Hammenpoort</text:p>
          </table:table-cell>
          <table:table-cell office:value-type="string" table:style-name="ce2">
            <text:p>Verlening</text:p>
          </table:table-cell>
          <table:table-cell office:value-type="currency" office:value="5149" table:style-name="ce3">
            <text:p>€ 5.149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254" table:style-name="ce2">
            <text:p>12254</text:p>
          </table:table-cell>
          <table:table-cell office:value-type="string" table:style-name="ce2">
            <text:p>Vrije Akademie</text:p>
          </table:table-cell>
          <table:table-cell office:value-type="string" table:style-name="ce2">
            <text:p>Verlening</text:p>
          </table:table-cell>
          <table:table-cell office:value-type="currency" office:value="202609" table:style-name="ce3">
            <text:p>€ 202.609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2330" table:style-name="ce2">
            <text:p>12330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23606.5" table:style-name="ce3">
            <text:p>€ 23.607</text:p>
          </table:table-cell>
          <table:table-cell office:value-type="string" table:style-name="ce2">
            <text:p/>
          </table:table-cell>
          <table:table-cell office:value-type="string" table:style-name="ce2">
            <text:p>West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414" table:style-name="ce2">
            <text:p>12414</text:p>
          </table:table-cell>
          <table:table-cell office:value-type="string" table:style-name="ce2">
            <text:p>Burgerweeshuis</text:p>
          </table:table-cell>
          <table:table-cell office:value-type="string" table:style-name="ce2">
            <text:p>Verlening</text:p>
          </table:table-cell>
          <table:table-cell office:value-type="currency" office:value="33702" table:style-name="ce3">
            <text:p>€ 33.702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507" table:style-name="ce2">
            <text:p>1250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985" table:style-name="ce3">
            <text:p>€ 8.985</text:p>
          </table:table-cell>
          <table:table-cell office:value-type="string" table:style-name="ce2">
            <text:p>Obbicht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543" table:style-name="ce2">
            <text:p>1254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7242" table:style-name="ce3">
            <text:p>€ 107.242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2555" table:style-name="ce2">
            <text:p>12555</text:p>
          </table:table-cell>
          <table:table-cell office:value-type="string" table:style-name="ce2">
            <text:p>vm. Landhuis</text:p>
          </table:table-cell>
          <table:table-cell office:value-type="string" table:style-name="ce2">
            <text:p>Verlening</text:p>
          </table:table-cell>
          <table:table-cell office:value-type="currency" office:value="48596.5" table:style-name="ce3">
            <text:p>€ 48.597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2615" table:style-name="ce2">
            <text:p>12615</text:p>
          </table:table-cell>
          <table:table-cell office:value-type="string" table:style-name="ce2">
            <text:p>Hotel Finch</text:p>
          </table:table-cell>
          <table:table-cell office:value-type="string" table:style-name="ce2">
            <text:p>Verlening</text:p>
          </table:table-cell>
          <table:table-cell office:value-type="currency" office:value="54000" table:style-name="ce3">
            <text:p>€ 54.00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706" table:style-name="ce2">
            <text:p>12706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49131" table:style-name="ce3">
            <text:p>€ 49.131</text:p>
          </table:table-cell>
          <table:table-cell office:value-type="string" table:style-name="ce2">
            <text:p>Nederhorst den Berg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856" table:style-name="ce2">
            <text:p>12856</text:p>
          </table:table-cell>
          <table:table-cell office:value-type="string" table:style-name="ce2">
            <text:p>Pand met daarin onderdeel stadsmuur</text:p>
          </table:table-cell>
          <table:table-cell office:value-type="string" table:style-name="ce2">
            <text:p>Verlening</text:p>
          </table:table-cell>
          <table:table-cell office:value-type="currency" office:value="9060" table:style-name="ce3">
            <text:p>€ 9.060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2868" table:style-name="ce2">
            <text:p>1286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7712.5" table:style-name="ce3">
            <text:p>€ 127.713</text:p>
          </table:table-cell>
          <table:table-cell office:value-type="string" table:style-name="ce2">
            <text:p>Slijk-Ewijk</text:p>
          </table:table-cell>
          <table:table-cell office:value-type="string" table:style-name="ce2">
            <text:p>Over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2930" table:style-name="ce2">
            <text:p>12930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36304.275000000001" table:style-name="ce3">
            <text:p>€ 36.304</text:p>
          </table:table-cell>
          <table:table-cell office:value-type="string" table:style-name="ce2">
            <text:p>Ternaard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931" table:style-name="ce2">
            <text:p>12931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3022.174999999999" table:style-name="ce3">
            <text:p>€ 13.022</text:p>
          </table:table-cell>
          <table:table-cell office:value-type="string" table:style-name="ce2">
            <text:p>Callantsoog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933" table:style-name="ce2">
            <text:p>12933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37498" table:style-name="ce3">
            <text:p>€ 37.498</text:p>
          </table:table-cell>
          <table:table-cell office:value-type="string" table:style-name="ce2">
            <text:p>Heeg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2934" table:style-name="ce2">
            <text:p>12934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21553" table:style-name="ce3">
            <text:p>€ 21.553</text:p>
          </table:table-cell>
          <table:table-cell office:value-type="string" table:style-name="ce2">
            <text:p>Schiedam</text:p>
          </table:table-cell>
          <table:table-cell office:value-type="string" table:style-name="ce2">
            <text:p>Schie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082" table:style-name="ce2">
            <text:p>13082</text:p>
          </table:table-cell>
          <table:table-cell office:value-type="string" table:style-name="ce2">
            <text:p>De Orangerie - vakwerkschuur</text:p>
          </table:table-cell>
          <table:table-cell office:value-type="string" table:style-name="ce2">
            <text:p>Verlening</text:p>
          </table:table-cell>
          <table:table-cell office:value-type="currency" office:value="8116.7550000000001" table:style-name="ce3">
            <text:p>€ 8.11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087" table:style-name="ce2">
            <text:p>13087</text:p>
          </table:table-cell>
          <table:table-cell office:value-type="string" table:style-name="ce2">
            <text:p>Bennink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088" table:style-name="ce2">
            <text:p>13088</text:p>
          </table:table-cell>
          <table:table-cell office:value-type="string" table:style-name="ce2">
            <text:p>Wal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's-Heer Arendskerke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089" table:style-name="ce2">
            <text:p>13089</text:p>
          </table:table-cell>
          <table:table-cell office:value-type="string" table:style-name="ce2">
            <text:p>Aurora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Kloetinge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101" table:style-name="ce2">
            <text:p>13101</text:p>
          </table:table-cell>
          <table:table-cell office:value-type="string" table:style-name="ce2">
            <text:p>Admiraliteitshuis</text:p>
          </table:table-cell>
          <table:table-cell office:value-type="string" table:style-name="ce2">
            <text:p>Verlening</text:p>
          </table:table-cell>
          <table:table-cell office:value-type="currency" office:value="29612.235000000001" table:style-name="ce3">
            <text:p>€ 29.612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118" table:style-name="ce2">
            <text:p>1311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5090.5" table:style-name="ce3">
            <text:p>€ 25.091</text:p>
          </table:table-cell>
          <table:table-cell office:value-type="string" table:style-name="ce2">
            <text:p>Ruinerwold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139" table:style-name="ce2">
            <text:p>13139</text:p>
          </table:table-cell>
          <table:table-cell office:value-type="string" table:style-name="ce2">
            <text:p>Sint Martinus en Bonifatiuskerk</text:p>
          </table:table-cell>
          <table:table-cell office:value-type="string" table:style-name="ce2">
            <text:p>Verlening</text:p>
          </table:table-cell>
          <table:table-cell office:value-type="currency" office:value="58756.5" table:style-name="ce3">
            <text:p>€ 58.757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3144" table:style-name="ce2">
            <text:p>13144</text:p>
          </table:table-cell>
          <table:table-cell office:value-type="string" table:style-name="ce2">
            <text:p>Museum Het Admiraliteitshuis</text:p>
          </table:table-cell>
          <table:table-cell office:value-type="string" table:style-name="ce2">
            <text:p>Verlening</text:p>
          </table:table-cell>
          <table:table-cell office:value-type="currency" office:value="27069.5" table:style-name="ce3">
            <text:p>€ 27.07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153" table:style-name="ce2">
            <text:p>13153</text:p>
          </table:table-cell>
          <table:table-cell office:value-type="string" table:style-name="ce2">
            <text:p>Doopsgezinde en Remonstrantse kerk</text:p>
          </table:table-cell>
          <table:table-cell office:value-type="string" table:style-name="ce2">
            <text:p>Verlening</text:p>
          </table:table-cell>
          <table:table-cell office:value-type="currency" office:value="47719" table:style-name="ce3">
            <text:p>€ 47.719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174" table:style-name="ce2">
            <text:p>13174</text:p>
          </table:table-cell>
          <table:table-cell office:value-type="string" table:style-name="ce2">
            <text:p>Pand naast stadhuis</text:p>
          </table:table-cell>
          <table:table-cell office:value-type="string" table:style-name="ce2">
            <text:p>Verlening</text:p>
          </table:table-cell>
          <table:table-cell office:value-type="currency" office:value="22975.5" table:style-name="ce3">
            <text:p>€ 22.976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3187" table:style-name="ce2">
            <text:p>13187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26291.5" table:style-name="ce3">
            <text:p>€ 126.292</text:p>
          </table:table-cell>
          <table:table-cell office:value-type="string" table:style-name="ce2">
            <text:p>Oostwold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3205" table:style-name="ce2">
            <text:p>13205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57270" table:style-name="ce3">
            <text:p>€ 57.270</text:p>
          </table:table-cell>
          <table:table-cell office:value-type="string" table:style-name="ce2">
            <text:p>Bussum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224" table:style-name="ce2">
            <text:p>13224</text:p>
          </table:table-cell>
          <table:table-cell office:value-type="string" table:style-name="ce2">
            <text:p>Kerkhof</text:p>
          </table:table-cell>
          <table:table-cell office:value-type="string" table:style-name="ce2">
            <text:p>Verlening</text:p>
          </table:table-cell>
          <table:table-cell office:value-type="currency" office:value="15993" table:style-name="ce3">
            <text:p>€ 15.993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3226" table:style-name="ce2">
            <text:p>13226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1345" table:style-name="ce3">
            <text:p>€ 21.345</text:p>
          </table:table-cell>
          <table:table-cell office:value-type="string" table:style-name="ce2">
            <text:p>Zuid-Beijerland</text:p>
          </table:table-cell>
          <table:table-cell office:value-type="string" table:style-name="ce2">
            <text:p>Hoeksche 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3238" table:style-name="ce2">
            <text:p>13238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24589.02" table:style-name="ce3">
            <text:p>€ 24.589</text:p>
          </table:table-cell>
          <table:table-cell office:value-type="string" table:style-name="ce2">
            <text:p>Kronenberg</text:p>
          </table:table-cell>
          <table:table-cell office:value-type="string" table:style-name="ce2">
            <text:p>Horst aan de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085" table:style-name="ce2">
            <text:p>14085</text:p>
          </table:table-cell>
          <table:table-cell office:value-type="string" table:style-name="ce2">
            <text:p>Landhuis De Horst</text:p>
          </table:table-cell>
          <table:table-cell office:value-type="string" table:style-name="ce2">
            <text:p>Verlening</text:p>
          </table:table-cell>
          <table:table-cell office:value-type="currency" office:value="50176.800000000003" table:style-name="ce3">
            <text:p>€ 50.177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099" table:style-name="ce2">
            <text:p>14099</text:p>
          </table:table-cell>
          <table:table-cell office:value-type="string" table:style-name="ce2">
            <text:p>R.K. Kerk St. Petrus Banden</text:p>
          </table:table-cell>
          <table:table-cell office:value-type="string" table:style-name="ce2">
            <text:p>Verlening</text:p>
          </table:table-cell>
          <table:table-cell office:value-type="currency" office:value="86622.5" table:style-name="ce3">
            <text:p>€ 86.62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4159" table:style-name="ce2">
            <text:p>14159</text:p>
          </table:table-cell>
          <table:table-cell office:value-type="string" table:style-name="ce2">
            <text:p>Oude Toren</text:p>
          </table:table-cell>
          <table:table-cell office:value-type="string" table:style-name="ce2">
            <text:p>Verlening</text:p>
          </table:table-cell>
          <table:table-cell office:value-type="currency" office:value="18849.54" table:style-name="ce3">
            <text:p>€ 18.850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174" table:style-name="ce2">
            <text:p>14174</text:p>
          </table:table-cell>
          <table:table-cell office:value-type="string" table:style-name="ce2">
            <text:p>Watersnoodmuseum</text:p>
          </table:table-cell>
          <table:table-cell office:value-type="string" table:style-name="ce2">
            <text:p>Verlening</text:p>
          </table:table-cell>
          <table:table-cell office:value-type="currency" office:value="61714" table:style-name="ce3">
            <text:p>€ 61.714</text:p>
          </table:table-cell>
          <table:table-cell office:value-type="string" table:style-name="ce2">
            <text:p>Achtmaal</text:p>
          </table:table-cell>
          <table:table-cell office:value-type="string" table:style-name="ce2">
            <text:p>Zunder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176" table:style-name="ce2">
            <text:p>14176</text:p>
          </table:table-cell>
          <table:table-cell office:value-type="string" table:style-name="ce2">
            <text:p>Die Magerhorst</text:p>
          </table:table-cell>
          <table:table-cell office:value-type="string" table:style-name="ce2">
            <text:p>Verlening</text:p>
          </table:table-cell>
          <table:table-cell office:value-type="currency" office:value="11233.268" table:style-name="ce3">
            <text:p>€ 11.23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256" table:style-name="ce2">
            <text:p>1425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8717.5" table:style-name="ce3">
            <text:p>€ 128.718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4268" table:style-name="ce2">
            <text:p>14268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13073.07" table:style-name="ce3">
            <text:p>€ 13.07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274" table:style-name="ce2">
            <text:p>14274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9785.8050000000003" table:style-name="ce3">
            <text:p>€ 9.786</text:p>
          </table:table-cell>
          <table:table-cell office:value-type="string" table:style-name="ce2">
            <text:p>Rijswijk (GLD)</text:p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281" table:style-name="ce2">
            <text:p>14281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22262.5" table:style-name="ce3">
            <text:p>€ 22.263</text:p>
          </table:table-cell>
          <table:table-cell office:value-type="string" table:style-name="ce2">
            <text:p/>
          </table:table-cell>
          <table:table-cell office:value-type="string" table:style-name="ce2">
            <text:p>West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383" table:style-name="ce2">
            <text:p>14383</text:p>
          </table:table-cell>
          <table:table-cell office:value-type="string" table:style-name="ce2">
            <text:p>Het Melkmeisje</text:p>
          </table:table-cell>
          <table:table-cell office:value-type="string" table:style-name="ce2">
            <text:p>Verlening</text:p>
          </table:table-cell>
          <table:table-cell office:value-type="currency" office:value="8023.0649999999996" table:style-name="ce3">
            <text:p>€ 8.023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21" table:style-name="ce2">
            <text:p>14421</text:p>
          </table:table-cell>
          <table:table-cell office:value-type="string" table:style-name="ce2">
            <text:p>NH kerk De Swaen</text:p>
          </table:table-cell>
          <table:table-cell office:value-type="string" table:style-name="ce2">
            <text:p>Verlening</text:p>
          </table:table-cell>
          <table:table-cell office:value-type="currency" office:value="49907" table:style-name="ce3">
            <text:p>€ 49.907</text:p>
          </table:table-cell>
          <table:table-cell office:value-type="string" table:style-name="ce2">
            <text:p>Anj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52" table:style-name="ce2">
            <text:p>1445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4484.799999999999" table:style-name="ce3">
            <text:p>€ 24.48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455" table:style-name="ce2">
            <text:p>14455</text:p>
          </table:table-cell>
          <table:table-cell office:value-type="string" table:style-name="ce2">
            <text:p>Kernhem - Boerderij met schuur</text:p>
          </table:table-cell>
          <table:table-cell office:value-type="string" table:style-name="ce2">
            <text:p>Verlening</text:p>
          </table:table-cell>
          <table:table-cell office:value-type="currency" office:value="9671.4" table:style-name="ce3">
            <text:p>€ 9.67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58" table:style-name="ce2">
            <text:p>14458</text:p>
          </table:table-cell>
          <table:table-cell office:value-type="string" table:style-name="ce2">
            <text:p>Kernhem - Boerderij</text:p>
          </table:table-cell>
          <table:table-cell office:value-type="string" table:style-name="ce2">
            <text:p>Verlening</text:p>
          </table:table-cell>
          <table:table-cell office:value-type="currency" office:value="9646.2000000000007" table:style-name="ce3">
            <text:p>€ 9.646</text:p>
          </table:table-cell>
          <table:table-cell office:value-type="string" table:style-name="ce2">
            <text:p>Muiden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59" table:style-name="ce2">
            <text:p>1445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7824.400000000001" table:style-name="ce3">
            <text:p>€ 27.824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68" table:style-name="ce2">
            <text:p>1446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69" table:style-name="ce2">
            <text:p>1446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74" table:style-name="ce2">
            <text:p>1447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6266" table:style-name="ce3">
            <text:p>€ 26.26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74" table:style-name="ce2">
            <text:p>1447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9371.5" table:style-name="ce3">
            <text:p>€ 89.37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4478" table:style-name="ce2">
            <text:p>1447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489" table:style-name="ce2">
            <text:p>1448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547" table:style-name="ce2">
            <text:p>14547</text:p>
          </table:table-cell>
          <table:table-cell office:value-type="string" table:style-name="ce2">
            <text:p>Pomp</text:p>
          </table:table-cell>
          <table:table-cell office:value-type="string" table:style-name="ce2">
            <text:p>Verlening</text:p>
          </table:table-cell>
          <table:table-cell office:value-type="currency" office:value="3965.5" table:style-name="ce3">
            <text:p>€ 3.96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549" table:style-name="ce2">
            <text:p>14549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27387.855" table:style-name="ce3">
            <text:p>€ 27.388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558" table:style-name="ce2">
            <text:p>14558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14919.855" table:style-name="ce3">
            <text:p>€ 14.92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639" table:style-name="ce2">
            <text:p>1463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646" table:style-name="ce2">
            <text:p>1464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41606" table:style-name="ce3">
            <text:p>€ 241.606</text:p>
          </table:table-cell>
          <table:table-cell office:value-type="string" table:style-name="ce2">
            <text:p>Helvoir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4648" table:style-name="ce2">
            <text:p>14648</text:p>
          </table:table-cell>
          <table:table-cell office:value-type="string" table:style-name="ce2">
            <text:p>Collse Water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654" table:style-name="ce2">
            <text:p>14654</text:p>
          </table:table-cell>
          <table:table-cell office:value-type="string" table:style-name="ce2">
            <text:p>Oude Toren</text:p>
          </table:table-cell>
          <table:table-cell office:value-type="string" table:style-name="ce2">
            <text:p>Verlening</text:p>
          </table:table-cell>
          <table:table-cell office:value-type="currency" office:value="35388.5" table:style-name="ce3">
            <text:p>€ 35.389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761" table:style-name="ce2">
            <text:p>14761</text:p>
          </table:table-cell>
          <table:table-cell office:value-type="string" table:style-name="ce2">
            <text:p>v.m. Synagoge</text:p>
          </table:table-cell>
          <table:table-cell office:value-type="string" table:style-name="ce2">
            <text:p>Verlening</text:p>
          </table:table-cell>
          <table:table-cell office:value-type="currency" office:value="25314" table:style-name="ce3">
            <text:p>€ 25.314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844" table:style-name="ce2">
            <text:p>14844</text:p>
          </table:table-cell>
          <table:table-cell office:value-type="string" table:style-name="ce2">
            <text:p>Smederij</text:p>
          </table:table-cell>
          <table:table-cell office:value-type="string" table:style-name="ce2">
            <text:p>Verlening</text:p>
          </table:table-cell>
          <table:table-cell office:value-type="currency" office:value="7318.35" table:style-name="ce3">
            <text:p>€ 7.318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901" table:style-name="ce2">
            <text:p>14901</text:p>
          </table:table-cell>
          <table:table-cell office:value-type="string" table:style-name="ce2">
            <text:p>Pand met kantoor en twee appartementen</text:p>
          </table:table-cell>
          <table:table-cell office:value-type="string" table:style-name="ce2">
            <text:p>Verlening</text:p>
          </table:table-cell>
          <table:table-cell office:value-type="currency" office:value="7740" table:style-name="ce3">
            <text:p>€ 7.740</text:p>
          </table:table-cell>
          <table:table-cell office:value-type="string" table:style-name="ce2">
            <text:p>Beesel</text:p>
          </table:table-cell>
          <table:table-cell office:value-type="string" table:style-name="ce2">
            <text:p>Beese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933" table:style-name="ce2">
            <text:p>14933</text:p>
          </table:table-cell>
          <table:table-cell office:value-type="string" table:style-name="ce2">
            <text:p>Boerderij Vloedeinde</text:p>
          </table:table-cell>
          <table:table-cell office:value-type="string" table:style-name="ce2">
            <text:p>Verlening</text:p>
          </table:table-cell>
          <table:table-cell office:value-type="currency" office:value="16369.934999999999" table:style-name="ce3">
            <text:p>€ 16.37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4934" table:style-name="ce2">
            <text:p>14934</text:p>
          </table:table-cell>
          <table:table-cell office:value-type="string" table:style-name="ce2">
            <text:p>Boerderij Berghorst</text:p>
          </table:table-cell>
          <table:table-cell office:value-type="string" table:style-name="ce2">
            <text:p>Verlening</text:p>
          </table:table-cell>
          <table:table-cell office:value-type="currency" office:value="8745.5" table:style-name="ce3">
            <text:p>€ 8.74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936" table:style-name="ce2">
            <text:p>14936</text:p>
          </table:table-cell>
          <table:table-cell office:value-type="string" table:style-name="ce2">
            <text:p>Boerderij Westbroek</text:p>
          </table:table-cell>
          <table:table-cell office:value-type="string" table:style-name="ce2">
            <text:p>Verlening</text:p>
          </table:table-cell>
          <table:table-cell office:value-type="currency" office:value="22312.41" table:style-name="ce3">
            <text:p>€ 22.312</text:p>
          </table:table-cell>
          <table:table-cell office:value-type="string" table:style-name="ce2">
            <text:p>Warder</text:p>
          </table:table-cell>
          <table:table-cell office:value-type="string" table:style-name="ce2">
            <text:p>Edam-Volen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937" table:style-name="ce2">
            <text:p>14937</text:p>
          </table:table-cell>
          <table:table-cell office:value-type="string" table:style-name="ce2">
            <text:p>Boerderij Welgelegen</text:p>
          </table:table-cell>
          <table:table-cell office:value-type="string" table:style-name="ce2">
            <text:p>Verlening</text:p>
          </table:table-cell>
          <table:table-cell office:value-type="currency" office:value="21810.5" table:style-name="ce3">
            <text:p>€ 21.811</text:p>
          </table:table-cell>
          <table:table-cell office:value-type="string" table:style-name="ce2">
            <text:p>IJzendoorn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4985" table:style-name="ce2">
            <text:p>14985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57117.5" table:style-name="ce3">
            <text:p>€ 157.118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050" table:style-name="ce2">
            <text:p>15050</text:p>
          </table:table-cell>
          <table:table-cell office:value-type="string" table:style-name="ce2">
            <text:p>Waaggebouw</text:p>
          </table:table-cell>
          <table:table-cell office:value-type="string" table:style-name="ce2">
            <text:p>Verlening</text:p>
          </table:table-cell>
          <table:table-cell office:value-type="currency" office:value="33702.5" table:style-name="ce3">
            <text:p>€ 33.70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209" table:style-name="ce2">
            <text:p>15209</text:p>
          </table:table-cell>
          <table:table-cell office:value-type="string" table:style-name="ce2">
            <text:p>Westertoren</text:p>
          </table:table-cell>
          <table:table-cell office:value-type="string" table:style-name="ce2">
            <text:p>Verlening</text:p>
          </table:table-cell>
          <table:table-cell office:value-type="currency" office:value="29903" table:style-name="ce3">
            <text:p>€ 29.903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268" table:style-name="ce2">
            <text:p>15268</text:p>
          </table:table-cell>
          <table:table-cell office:value-type="string" table:style-name="ce2">
            <text:p>Zuiderkerk</text:p>
          </table:table-cell>
          <table:table-cell office:value-type="string" table:style-name="ce2">
            <text:p>Verlening</text:p>
          </table:table-cell>
          <table:table-cell office:value-type="currency" office:value="108346.5" table:style-name="ce3">
            <text:p>€ 108.347</text:p>
          </table:table-cell>
          <table:table-cell office:value-type="string" table:style-name="ce2">
            <text:p>Blije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5269" table:style-name="ce2">
            <text:p>15269</text:p>
          </table:table-cell>
          <table:table-cell office:value-type="string" table:style-name="ce2">
            <text:p>Zuidertoren</text:p>
          </table:table-cell>
          <table:table-cell office:value-type="string" table:style-name="ce2">
            <text:p>Verlening</text:p>
          </table:table-cell>
          <table:table-cell office:value-type="currency" office:value="60473.5" table:style-name="ce3">
            <text:p>€ 60.47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277" table:style-name="ce2">
            <text:p>15277</text:p>
          </table:table-cell>
          <table:table-cell office:value-type="string" table:style-name="ce2">
            <text:p>Stadsgevangenis</text:p>
          </table:table-cell>
          <table:table-cell office:value-type="string" table:style-name="ce2">
            <text:p>Verlening</text:p>
          </table:table-cell>
          <table:table-cell office:value-type="currency" office:value="23797" table:style-name="ce3">
            <text:p>€ 23.797</text:p>
          </table:table-cell>
          <table:table-cell office:value-type="string" table:style-name="ce2">
            <text:p>Grave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286" table:style-name="ce2">
            <text:p>15286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0393" table:style-name="ce3">
            <text:p>€ 20.393</text:p>
          </table:table-cell>
          <table:table-cell office:value-type="string" table:style-name="ce2">
            <text:p>Kortenhoef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307" table:style-name="ce2">
            <text:p>15307</text:p>
          </table:table-cell>
          <table:table-cell office:value-type="string" table:style-name="ce2">
            <text:p>Grote kerk</text:p>
          </table:table-cell>
          <table:table-cell office:value-type="string" table:style-name="ce2">
            <text:p>Verlening</text:p>
          </table:table-cell>
          <table:table-cell office:value-type="currency" office:value="69231" table:style-name="ce3">
            <text:p>€ 69.231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5349" table:style-name="ce2">
            <text:p>15349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71966.240000000005" table:style-name="ce3">
            <text:p>€ 71.96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369" table:style-name="ce2">
            <text:p>15369</text:p>
          </table:table-cell>
          <table:table-cell office:value-type="string" table:style-name="ce2">
            <text:p>Akkerzicht</text:p>
          </table:table-cell>
          <table:table-cell office:value-type="string" table:style-name="ce2">
            <text:p>Verlening</text:p>
          </table:table-cell>
          <table:table-cell office:value-type="currency" office:value="10517" table:style-name="ce3">
            <text:p>€ 10.517</text:p>
          </table:table-cell>
          <table:table-cell office:value-type="string" table:style-name="ce2">
            <text:p>Muiderberg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370" table:style-name="ce2">
            <text:p>15370</text:p>
          </table:table-cell>
          <table:table-cell office:value-type="string" table:style-name="ce2">
            <text:p>De Leemkuyl</text:p>
          </table:table-cell>
          <table:table-cell office:value-type="string" table:style-name="ce2">
            <text:p>Verlening</text:p>
          </table:table-cell>
          <table:table-cell office:value-type="currency" office:value="10875.885" table:style-name="ce3">
            <text:p>€ 10.876</text:p>
          </table:table-cell>
          <table:table-cell office:value-type="string" table:style-name="ce2">
            <text:p>Laa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382" table:style-name="ce2">
            <text:p>1538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00" table:style-name="ce2">
            <text:p>15400</text:p>
          </table:table-cell>
          <table:table-cell office:value-type="string" table:style-name="ce2">
            <text:p>Kosterswoning</text:p>
          </table:table-cell>
          <table:table-cell office:value-type="string" table:style-name="ce2">
            <text:p>Verlening</text:p>
          </table:table-cell>
          <table:table-cell office:value-type="currency" office:value="2837.1" table:style-name="ce3">
            <text:p>€ 2.837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01" table:style-name="ce2">
            <text:p>15401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37164.9" table:style-name="ce3">
            <text:p>€ 37.165</text:p>
          </table:table-cell>
          <table:table-cell office:value-type="string" table:style-name="ce2">
            <text:p>Lemmer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02" table:style-name="ce2">
            <text:p>15402</text:p>
          </table:table-cell>
          <table:table-cell office:value-type="string" table:style-name="ce2">
            <text:p>Toren NH Kerk</text:p>
          </table:table-cell>
          <table:table-cell office:value-type="string" table:style-name="ce2">
            <text:p>Verlening</text:p>
          </table:table-cell>
          <table:table-cell office:value-type="currency" office:value="16448.099999999999" table:style-name="ce3">
            <text:p>€ 16.448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19" table:style-name="ce2">
            <text:p>1541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180.7219999999998" table:style-name="ce3">
            <text:p>€ 4.181</text:p>
          </table:table-cell>
          <table:table-cell office:value-type="string" table:style-name="ce2">
            <text:p>Moddergat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19" table:style-name="ce2">
            <text:p>15419</text:p>
          </table:table-cell>
          <table:table-cell office:value-type="string" table:style-name="ce2">
            <text:p>Hoeve (hoofdhuis)</text:p>
          </table:table-cell>
          <table:table-cell office:value-type="string" table:style-name="ce2">
            <text:p>Verlening</text:p>
          </table:table-cell>
          <table:table-cell office:value-type="currency" office:value="13650.45" table:style-name="ce3">
            <text:p>€ 13.6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430" table:style-name="ce2">
            <text:p>15430</text:p>
          </table:table-cell>
          <table:table-cell office:value-type="string" table:style-name="ce2">
            <text:p>NK Kerk</text:p>
          </table:table-cell>
          <table:table-cell office:value-type="string" table:style-name="ce2">
            <text:p>Verlening</text:p>
          </table:table-cell>
          <table:table-cell office:value-type="currency" office:value="42904.5" table:style-name="ce3">
            <text:p>€ 42.905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578" table:style-name="ce2">
            <text:p>15578</text:p>
          </table:table-cell>
          <table:table-cell office:value-type="string" table:style-name="ce2">
            <text:p>vm. Raadhuis</text:p>
          </table:table-cell>
          <table:table-cell office:value-type="string" table:style-name="ce2">
            <text:p>Verlening</text:p>
          </table:table-cell>
          <table:table-cell office:value-type="currency" office:value="50729" table:style-name="ce3">
            <text:p>€ 50.729</text:p>
          </table:table-cell>
          <table:table-cell office:value-type="string" table:style-name="ce2">
            <text:p>Abcoude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592" table:style-name="ce2">
            <text:p>15592</text:p>
          </table:table-cell>
          <table:table-cell office:value-type="string" table:style-name="ce2">
            <text:p>Nicolaaskerk</text:p>
          </table:table-cell>
          <table:table-cell office:value-type="string" table:style-name="ce2">
            <text:p>Verlening</text:p>
          </table:table-cell>
          <table:table-cell office:value-type="currency" office:value="110961.5" table:style-name="ce3">
            <text:p>€ 110.962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592" table:style-name="ce2">
            <text:p>15592</text:p>
          </table:table-cell>
          <table:table-cell office:value-type="string" table:style-name="ce2">
            <text:p>Nicolaa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Lisse</text:p>
          </table:table-cell>
          <table:table-cell office:value-type="string" table:style-name="ce2">
            <text:p>Liss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640" table:style-name="ce2">
            <text:p>15640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17645.52" table:style-name="ce3">
            <text:p>€ 17.646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641" table:style-name="ce2">
            <text:p>15641</text:p>
          </table:table-cell>
          <table:table-cell office:value-type="string" table:style-name="ce2">
            <text:p>kop-hals-rompboerderij</text:p>
          </table:table-cell>
          <table:table-cell office:value-type="string" table:style-name="ce2">
            <text:p>Verlening</text:p>
          </table:table-cell>
          <table:table-cell office:value-type="currency" office:value="29554.62" table:style-name="ce3">
            <text:p>€ 29.555</text:p>
          </table:table-cell>
          <table:table-cell office:value-type="string" table:style-name="ce2">
            <text:p>Noordwijkerhout</text:p>
          </table:table-cell>
          <table:table-cell office:value-type="string" table:style-name="ce2">
            <text:p>Noordwijk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648" table:style-name="ce2">
            <text:p>15648</text:p>
          </table:table-cell>
          <table:table-cell office:value-type="string" table:style-name="ce2">
            <text:p>Klokketoren</text:p>
          </table:table-cell>
          <table:table-cell office:value-type="string" table:style-name="ce2">
            <text:p>Verlening</text:p>
          </table:table-cell>
          <table:table-cell office:value-type="currency" office:value="25705.5" table:style-name="ce3">
            <text:p>€ 25.706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661" table:style-name="ce2">
            <text:p>15661</text:p>
          </table:table-cell>
          <table:table-cell office:value-type="string" table:style-name="ce2">
            <text:p>Martinikerk</text:p>
          </table:table-cell>
          <table:table-cell office:value-type="string" table:style-name="ce2">
            <text:p>Verlening</text:p>
          </table:table-cell>
          <table:table-cell office:value-type="currency" office:value="133215.5" table:style-name="ce3">
            <text:p>€ 133.216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5662" table:style-name="ce2">
            <text:p>1566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682" table:style-name="ce3">
            <text:p>€ 50.682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680" table:style-name="ce2">
            <text:p>15680</text:p>
          </table:table-cell>
          <table:table-cell office:value-type="string" table:style-name="ce2">
            <text:p>korendragershuisje</text:p>
          </table:table-cell>
          <table:table-cell office:value-type="string" table:style-name="ce2">
            <text:p>Verlening</text:p>
          </table:table-cell>
          <table:table-cell office:value-type="currency" office:value="3878.9850000000001" table:style-name="ce3">
            <text:p>€ 3.879</text:p>
          </table:table-cell>
          <table:table-cell office:value-type="string" table:style-name="ce2">
            <text:p>Itens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711" table:style-name="ce2">
            <text:p>15711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30000" table:style-name="ce3">
            <text:p>€ 30.000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716" table:style-name="ce2">
            <text:p>15716</text:p>
          </table:table-cell>
          <table:table-cell office:value-type="string" table:style-name="ce2">
            <text:p>Vrouwengasthuis</text:p>
          </table:table-cell>
          <table:table-cell office:value-type="string" table:style-name="ce2">
            <text:p>Verlening</text:p>
          </table:table-cell>
          <table:table-cell office:value-type="currency" office:value="34435.5" table:style-name="ce3">
            <text:p>€ 34.436</text:p>
          </table:table-cell>
          <table:table-cell office:value-type="string" table:style-name="ce2">
            <text:p>Onderdenda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722" table:style-name="ce2">
            <text:p>15722</text:p>
          </table:table-cell>
          <table:table-cell office:value-type="string" table:style-name="ce2">
            <text:p>Theehuisjes</text:p>
          </table:table-cell>
          <table:table-cell office:value-type="string" table:style-name="ce2">
            <text:p>Verlening</text:p>
          </table:table-cell>
          <table:table-cell office:value-type="currency" office:value="6496.3050000000003" table:style-name="ce3">
            <text:p>€ 6.496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818" table:style-name="ce2">
            <text:p>1581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642" table:style-name="ce3">
            <text:p>€ 6.642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865" table:style-name="ce2">
            <text:p>15865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58169.5" table:style-name="ce3">
            <text:p>€ 58.17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895" table:style-name="ce2">
            <text:p>15895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26894.04" table:style-name="ce3">
            <text:p>€ 26.894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895" table:style-name="ce2">
            <text:p>15895</text:p>
          </table:table-cell>
          <table:table-cell office:value-type="string" table:style-name="ce2">
            <text:p>Raad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Lopikerkapel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924" table:style-name="ce2">
            <text:p>15924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41664.5" table:style-name="ce3">
            <text:p>€ 41.66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941" table:style-name="ce2">
            <text:p>15941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1282" table:style-name="ce3">
            <text:p>€ 11.282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5959" table:style-name="ce2">
            <text:p>15959</text:p>
          </table:table-cell>
          <table:table-cell office:value-type="string" table:style-name="ce2">
            <text:p>Stedelijke Godshuizen</text:p>
          </table:table-cell>
          <table:table-cell office:value-type="string" table:style-name="ce2">
            <text:p>Verlening</text:p>
          </table:table-cell>
          <table:table-cell office:value-type="currency" office:value="59709.5" table:style-name="ce3">
            <text:p>€ 59.710</text:p>
          </table:table-cell>
          <table:table-cell office:value-type="string" table:style-name="ce2">
            <text:p/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5960" table:style-name="ce2">
            <text:p>15960</text:p>
          </table:table-cell>
          <table:table-cell office:value-type="string" table:style-name="ce2">
            <text:p>vm. garnizoensbakkerij</text:p>
          </table:table-cell>
          <table:table-cell office:value-type="string" table:style-name="ce2">
            <text:p>Verlening</text:p>
          </table:table-cell>
          <table:table-cell office:value-type="currency" office:value="6335.4" table:style-name="ce3">
            <text:p>€ 6.33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027" table:style-name="ce2">
            <text:p>1602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ps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055" table:style-name="ce2">
            <text:p>1605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Radewijk</text:p>
          </table:table-cell>
          <table:table-cell office:value-type="string" table:style-name="ce2">
            <text:p>Hardenberg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059" table:style-name="ce2">
            <text:p>16059</text:p>
          </table:table-cell>
          <table:table-cell office:value-type="string" table:style-name="ce2">
            <text:p>H. Maria Hemelvaartkerk</text:p>
          </table:table-cell>
          <table:table-cell office:value-type="string" table:style-name="ce2">
            <text:p>Verlening</text:p>
          </table:table-cell>
          <table:table-cell office:value-type="currency" office:value="34489" table:style-name="ce3">
            <text:p>€ 34.489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083" table:style-name="ce2">
            <text:p>16083</text:p>
          </table:table-cell>
          <table:table-cell office:value-type="string" table:style-name="ce2">
            <text:p>Oude stoomgemaal Mastenbroek</text:p>
          </table:table-cell>
          <table:table-cell office:value-type="string" table:style-name="ce2">
            <text:p>Verlening</text:p>
          </table:table-cell>
          <table:table-cell office:value-type="currency" office:value="39840.42" table:style-name="ce3">
            <text:p>€ 39.840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086" table:style-name="ce2">
            <text:p>16086</text:p>
          </table:table-cell>
          <table:table-cell office:value-type="string" table:style-name="ce2">
            <text:p>Museum Het Petershuis</text:p>
          </table:table-cell>
          <table:table-cell office:value-type="string" table:style-name="ce2">
            <text:p>Verlening</text:p>
          </table:table-cell>
          <table:table-cell office:value-type="currency" office:value="19041.5" table:style-name="ce3">
            <text:p>€ 19.042</text:p>
          </table:table-cell>
          <table:table-cell office:value-type="string" table:style-name="ce2">
            <text:p>Schiermonnikoog</text:p>
          </table:table-cell>
          <table:table-cell office:value-type="string" table:style-name="ce2">
            <text:p>Schiermonnikoog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128" table:style-name="ce2">
            <text:p>16128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37260" table:style-name="ce3">
            <text:p>€ 37.26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373" table:style-name="ce2">
            <text:p>1637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ilvarenbeek</text:p>
          </table:table-cell>
          <table:table-cell office:value-type="string" table:style-name="ce2">
            <text:p>Hilvaren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401" table:style-name="ce2">
            <text:p>16401</text:p>
          </table:table-cell>
          <table:table-cell office:value-type="string" table:style-name="ce2">
            <text:p>Molen Nooit Gedach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422" table:style-name="ce2">
            <text:p>16422</text:p>
          </table:table-cell>
          <table:table-cell office:value-type="string" table:style-name="ce2">
            <text:p>Oost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Meterik</text:p>
          </table:table-cell>
          <table:table-cell office:value-type="string" table:style-name="ce2">
            <text:p>Horst aan de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450" table:style-name="ce2">
            <text:p>16450</text:p>
          </table:table-cell>
          <table:table-cell office:value-type="string" table:style-name="ce2">
            <text:p>Nicolauskerk</text:p>
          </table:table-cell>
          <table:table-cell office:value-type="string" table:style-name="ce2">
            <text:p>Verlening</text:p>
          </table:table-cell>
          <table:table-cell office:value-type="currency" office:value="65283.5" table:style-name="ce3">
            <text:p>€ 65.284</text:p>
          </table:table-cell>
          <table:table-cell office:value-type="string" table:style-name="ce2">
            <text:p>Kwadijk</text:p>
          </table:table-cell>
          <table:table-cell office:value-type="string" table:style-name="ce2">
            <text:p>Edam-Volen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6465" table:style-name="ce2">
            <text:p>16465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4996.134999999998" table:style-name="ce3">
            <text:p>€ 24.996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482" table:style-name="ce2">
            <text:p>16482</text:p>
          </table:table-cell>
          <table:table-cell office:value-type="string" table:style-name="ce2">
            <text:p>St. Pieterskerk</text:p>
          </table:table-cell>
          <table:table-cell office:value-type="string" table:style-name="ce2">
            <text:p>Verlening</text:p>
          </table:table-cell>
          <table:table-cell office:value-type="currency" office:value="100558.5" table:style-name="ce3">
            <text:p>€ 100.559</text:p>
          </table:table-cell>
          <table:table-cell office:value-type="string" table:style-name="ce2">
            <text:p>Rijswijk</text:p>
          </table:table-cell>
          <table:table-cell office:value-type="string" table:style-name="ce2">
            <text:p>Rijswijk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590" table:style-name="ce2">
            <text:p>16590</text:p>
          </table:table-cell>
          <table:table-cell office:value-type="string" table:style-name="ce2">
            <text:p>Museum</text:p>
          </table:table-cell>
          <table:table-cell office:value-type="string" table:style-name="ce2">
            <text:p>Verlening</text:p>
          </table:table-cell>
          <table:table-cell office:value-type="currency" office:value="107921.5" table:style-name="ce3">
            <text:p>€ 107.922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6640" table:style-name="ce2">
            <text:p>16640</text:p>
          </table:table-cell>
          <table:table-cell office:value-type="string" table:style-name="ce2">
            <text:p>Zaalkerkje</text:p>
          </table:table-cell>
          <table:table-cell office:value-type="string" table:style-name="ce2">
            <text:p>Verlening</text:p>
          </table:table-cell>
          <table:table-cell office:value-type="currency" office:value="18522.5" table:style-name="ce3">
            <text:p>€ 18.523</text:p>
          </table:table-cell>
          <table:table-cell office:value-type="string" table:style-name="ce2">
            <text:p/>
          </table:table-cell>
          <table:table-cell office:value-type="string" table:style-name="ce2">
            <text:p>Midden-Delf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657" table:style-name="ce2">
            <text:p>16657</text:p>
          </table:table-cell>
          <table:table-cell office:value-type="string" table:style-name="ce2">
            <text:p>Tolhuis</text:p>
          </table:table-cell>
          <table:table-cell office:value-type="string" table:style-name="ce2">
            <text:p>Verlening</text:p>
          </table:table-cell>
          <table:table-cell office:value-type="currency" office:value="68878.5" table:style-name="ce3">
            <text:p>€ 68.879</text:p>
          </table:table-cell>
          <table:table-cell office:value-type="string" table:style-name="ce2">
            <text:p>Callantsoog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694" table:style-name="ce2">
            <text:p>1669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346.5" table:style-name="ce3">
            <text:p>€ 13.347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6706" table:style-name="ce2">
            <text:p>16706</text:p>
          </table:table-cell>
          <table:table-cell office:value-type="string" table:style-name="ce2">
            <text:p>Nederlands Hervormde kerk</text:p>
          </table:table-cell>
          <table:table-cell office:value-type="string" table:style-name="ce2">
            <text:p>Verlening</text:p>
          </table:table-cell>
          <table:table-cell office:value-type="currency" office:value="11059" table:style-name="ce3">
            <text:p>€ 11.059</text:p>
          </table:table-cell>
          <table:table-cell office:value-type="string" table:style-name="ce2">
            <text:p>Venhuizen</text:p>
          </table:table-cell>
          <table:table-cell office:value-type="string" table:style-name="ce2">
            <text:p>Drech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710" table:style-name="ce2">
            <text:p>16710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30945.75" table:style-name="ce3">
            <text:p>€ 30.946</text:p>
          </table:table-cell>
          <table:table-cell office:value-type="string" table:style-name="ce2">
            <text:p>Kinderdijk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857" table:style-name="ce2">
            <text:p>16857</text:p>
          </table:table-cell>
          <table:table-cell office:value-type="string" table:style-name="ce2">
            <text:p>Hotel de Zalm</text:p>
          </table:table-cell>
          <table:table-cell office:value-type="string" table:style-name="ce2">
            <text:p>Verlening</text:p>
          </table:table-cell>
          <table:table-cell office:value-type="currency" office:value="64270" table:style-name="ce3">
            <text:p>€ 64.270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920" table:style-name="ce2">
            <text:p>16920</text:p>
          </table:table-cell>
          <table:table-cell office:value-type="string" table:style-name="ce2">
            <text:p>vm. weeshuis</text:p>
          </table:table-cell>
          <table:table-cell office:value-type="string" table:style-name="ce2">
            <text:p>Verlening</text:p>
          </table:table-cell>
          <table:table-cell office:value-type="currency" office:value="44716.5" table:style-name="ce3">
            <text:p>€ 44.717</text:p>
          </table:table-cell>
          <table:table-cell office:value-type="string" table:style-name="ce2">
            <text:p>Eefde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6951" table:style-name="ce2">
            <text:p>16951</text:p>
          </table:table-cell>
          <table:table-cell office:value-type="string" table:style-name="ce2">
            <text:p>pand met lijstgevel (XIXa)</text:p>
          </table:table-cell>
          <table:table-cell office:value-type="string" table:style-name="ce2">
            <text:p>Verlening</text:p>
          </table:table-cell>
          <table:table-cell office:value-type="currency" office:value="39976.5" table:style-name="ce3">
            <text:p>€ 39.977</text:p>
          </table:table-cell>
          <table:table-cell office:value-type="string" table:style-name="ce2">
            <text:p/>
          </table:table-cell>
          <table:table-cell office:value-type="string" table:style-name="ce2">
            <text:p>Apeldoor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6957" table:style-name="ce2">
            <text:p>169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Bur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132" table:style-name="ce2">
            <text:p>17132</text:p>
          </table:table-cell>
          <table:table-cell office:value-type="string" table:style-name="ce2">
            <text:p>De Groene Zwaan</text:p>
          </table:table-cell>
          <table:table-cell office:value-type="string" table:style-name="ce2">
            <text:p>Verlening</text:p>
          </table:table-cell>
          <table:table-cell office:value-type="currency" office:value="21300" table:style-name="ce3">
            <text:p>€ 21.300</text:p>
          </table:table-cell>
          <table:table-cell office:value-type="string" table:style-name="ce2">
            <text:p>Jour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203" table:style-name="ce2">
            <text:p>17203</text:p>
          </table:table-cell>
          <table:table-cell office:value-type="string" table:style-name="ce2">
            <text:p>R.K. kerk H. Severinus</text:p>
          </table:table-cell>
          <table:table-cell office:value-type="string" table:style-name="ce2">
            <text:p>Verlening</text:p>
          </table:table-cell>
          <table:table-cell office:value-type="currency" office:value="75822" table:style-name="ce3">
            <text:p>€ 75.822</text:p>
          </table:table-cell>
          <table:table-cell office:value-type="string" table:style-name="ce2">
            <text:p>Steyl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7255" table:style-name="ce2">
            <text:p>17255</text:p>
          </table:table-cell>
          <table:table-cell office:value-type="string" table:style-name="ce2">
            <text:p>H. Elisabethkerk</text:p>
          </table:table-cell>
          <table:table-cell office:value-type="string" table:style-name="ce2">
            <text:p>Verlening</text:p>
          </table:table-cell>
          <table:table-cell office:value-type="currency" office:value="206497.5" table:style-name="ce3">
            <text:p>€ 206.49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7331" table:style-name="ce2">
            <text:p>17331</text:p>
          </table:table-cell>
          <table:table-cell office:value-type="string" table:style-name="ce2">
            <text:p>Capucijnenklooster Emmaus</text:p>
          </table:table-cell>
          <table:table-cell office:value-type="string" table:style-name="ce2">
            <text:p>Verlening</text:p>
          </table:table-cell>
          <table:table-cell office:value-type="currency" office:value="93928.5" table:style-name="ce3">
            <text:p>€ 93.929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7359" table:style-name="ce2">
            <text:p>17359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108667.5" table:style-name="ce3">
            <text:p>€ 108.668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7405" table:style-name="ce2">
            <text:p>17405</text:p>
          </table:table-cell>
          <table:table-cell office:value-type="string" table:style-name="ce2">
            <text:p>Molen Van Gabriël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463" table:style-name="ce2">
            <text:p>17463</text:p>
          </table:table-cell>
          <table:table-cell office:value-type="string" table:style-name="ce2">
            <text:p>18e eeuws werk- woonhuis (rococo)</text:p>
          </table:table-cell>
          <table:table-cell office:value-type="string" table:style-name="ce2">
            <text:p>Verlening</text:p>
          </table:table-cell>
          <table:table-cell office:value-type="currency" office:value="9807.2999999999993" table:style-name="ce3">
            <text:p>€ 9.807</text:p>
          </table:table-cell>
          <table:table-cell office:value-type="string" table:style-name="ce2">
            <text:p>Luyksgestel</text:p>
          </table:table-cell>
          <table:table-cell office:value-type="string" table:style-name="ce2">
            <text:p>Berge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465" table:style-name="ce2">
            <text:p>17465</text:p>
          </table:table-cell>
          <table:table-cell office:value-type="string" table:style-name="ce2">
            <text:p>vm. kasteel De Binckhorst</text:p>
          </table:table-cell>
          <table:table-cell office:value-type="string" table:style-name="ce2">
            <text:p>Verlening</text:p>
          </table:table-cell>
          <table:table-cell office:value-type="currency" office:value="44786" table:style-name="ce3">
            <text:p>€ 44.786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7606" table:style-name="ce2">
            <text:p>17606</text:p>
          </table:table-cell>
          <table:table-cell office:value-type="string" table:style-name="ce2">
            <text:p>Oud Katholieke Schuilkerk</text:p>
          </table:table-cell>
          <table:table-cell office:value-type="string" table:style-name="ce2">
            <text:p>Verlening</text:p>
          </table:table-cell>
          <table:table-cell office:value-type="currency" office:value="29540.5" table:style-name="ce3">
            <text:p>€ 29.541</text:p>
          </table:table-cell>
          <table:table-cell office:value-type="string" table:style-name="ce2">
            <text:p>Vollenhove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619" table:style-name="ce2">
            <text:p>17619</text:p>
          </table:table-cell>
          <table:table-cell office:value-type="string" table:style-name="ce2">
            <text:p>R.K. begraafplaats St. Petrus Banden</text:p>
          </table:table-cell>
          <table:table-cell office:value-type="string" table:style-name="ce2">
            <text:p>Verlening</text:p>
          </table:table-cell>
          <table:table-cell office:value-type="currency" office:value="160026.255" table:style-name="ce3">
            <text:p>€ 160.026</text:p>
          </table:table-cell>
          <table:table-cell office:value-type="string" table:style-name="ce2">
            <text:p>Sint-Michielsgestel</text:p>
          </table:table-cell>
          <table:table-cell office:value-type="string" table:style-name="ce2">
            <text:p>Sint-Michielsgest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7644" table:style-name="ce2">
            <text:p>17644</text:p>
          </table:table-cell>
          <table:table-cell office:value-type="string" table:style-name="ce2">
            <text:p>18e eeuws werk- woonhuis</text:p>
          </table:table-cell>
          <table:table-cell office:value-type="string" table:style-name="ce2">
            <text:p>Verlening</text:p>
          </table:table-cell>
          <table:table-cell office:value-type="currency" office:value="10976.319" table:style-name="ce3">
            <text:p>€ 10.976</text:p>
          </table:table-cell>
          <table:table-cell office:value-type="string" table:style-name="ce2">
            <text:p>Duiven</text:p>
          </table:table-cell>
          <table:table-cell office:value-type="string" table:style-name="ce2">
            <text:p>Duiv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666" table:style-name="ce2">
            <text:p>17666</text:p>
          </table:table-cell>
          <table:table-cell office:value-type="string" table:style-name="ce2">
            <text:p>hofje van Cornelia van Wouw</text:p>
          </table:table-cell>
          <table:table-cell office:value-type="string" table:style-name="ce2">
            <text:p>Verlening</text:p>
          </table:table-cell>
          <table:table-cell office:value-type="currency" office:value="86700" table:style-name="ce3">
            <text:p>€ 86.700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772" table:style-name="ce2">
            <text:p>17772</text:p>
          </table:table-cell>
          <table:table-cell office:value-type="string" table:style-name="ce2">
            <text:p>18e eeuws werk- woonhuis</text:p>
          </table:table-cell>
          <table:table-cell office:value-type="string" table:style-name="ce2">
            <text:p>Verlening</text:p>
          </table:table-cell>
          <table:table-cell office:value-type="currency" office:value="11077.191000000001" table:style-name="ce3">
            <text:p>€ 11.077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828" table:style-name="ce2">
            <text:p>17828</text:p>
          </table:table-cell>
          <table:table-cell office:value-type="string" table:style-name="ce2">
            <text:p>Lodewijk XIV stijl woonhuis</text:p>
          </table:table-cell>
          <table:table-cell office:value-type="string" table:style-name="ce2">
            <text:p>Verlening</text:p>
          </table:table-cell>
          <table:table-cell office:value-type="currency" office:value="9169.5" table:style-name="ce3">
            <text:p>€ 9.170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858" table:style-name="ce2">
            <text:p>17858</text:p>
          </table:table-cell>
          <table:table-cell office:value-type="string" table:style-name="ce2">
            <text:p>Oude Mannenhuis</text:p>
          </table:table-cell>
          <table:table-cell office:value-type="string" table:style-name="ce2">
            <text:p>Verlening</text:p>
          </table:table-cell>
          <table:table-cell office:value-type="currency" office:value="56385" table:style-name="ce3">
            <text:p>€ 56.385</text:p>
          </table:table-cell>
          <table:table-cell office:value-type="string" table:style-name="ce2">
            <text:p>Hazerswoude-Dorp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925" table:style-name="ce2">
            <text:p>17925</text:p>
          </table:table-cell>
          <table:table-cell office:value-type="string" table:style-name="ce2">
            <text:p>museum Bredius</text:p>
          </table:table-cell>
          <table:table-cell office:value-type="string" table:style-name="ce2">
            <text:p>Verlening</text:p>
          </table:table-cell>
          <table:table-cell office:value-type="currency" office:value="36653.589" table:style-name="ce3">
            <text:p>€ 36.654</text:p>
          </table:table-cell>
          <table:table-cell office:value-type="string" table:style-name="ce2">
            <text:p>Noordlar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960" table:style-name="ce2">
            <text:p>17960</text:p>
          </table:table-cell>
          <table:table-cell office:value-type="string" table:style-name="ce2">
            <text:p>begraafplaats "Ter Navolging"</text:p>
          </table:table-cell>
          <table:table-cell office:value-type="string" table:style-name="ce2">
            <text:p>Verlening</text:p>
          </table:table-cell>
          <table:table-cell office:value-type="currency" office:value="15792.84" table:style-name="ce3">
            <text:p>€ 15.793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7996" table:style-name="ce2">
            <text:p>17996</text:p>
          </table:table-cell>
          <table:table-cell office:value-type="string" table:style-name="ce2">
            <text:p>19e eeuws werk- woonhuis</text:p>
          </table:table-cell>
          <table:table-cell office:value-type="string" table:style-name="ce2">
            <text:p>Verlening</text:p>
          </table:table-cell>
          <table:table-cell office:value-type="currency" office:value="11491.460999999999" table:style-name="ce3">
            <text:p>€ 11.491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080" table:style-name="ce2">
            <text:p>18080</text:p>
          </table:table-cell>
          <table:table-cell office:value-type="string" table:style-name="ce2">
            <text:p>Hofje van Nieuwkoop</text:p>
          </table:table-cell>
          <table:table-cell office:value-type="string" table:style-name="ce2">
            <text:p>Verlening</text:p>
          </table:table-cell>
          <table:table-cell office:value-type="currency" office:value="358903.5" table:style-name="ce3">
            <text:p>€ 358.904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8104" table:style-name="ce2">
            <text:p>18104</text:p>
          </table:table-cell>
          <table:table-cell office:value-type="string" table:style-name="ce2">
            <text:p>18e eeuws werk-woonhuis</text:p>
          </table:table-cell>
          <table:table-cell office:value-type="string" table:style-name="ce2">
            <text:p>Verlening</text:p>
          </table:table-cell>
          <table:table-cell office:value-type="currency" office:value="11392.388999999999" table:style-name="ce3">
            <text:p>€ 11.39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8163" table:style-name="ce2">
            <text:p>18163</text:p>
          </table:table-cell>
          <table:table-cell office:value-type="string" table:style-name="ce2">
            <text:p>R.K. kerk H. Calixtus</text:p>
          </table:table-cell>
          <table:table-cell office:value-type="string" table:style-name="ce2">
            <text:p>Verlening</text:p>
          </table:table-cell>
          <table:table-cell office:value-type="currency" office:value="259440.5" table:style-name="ce3">
            <text:p>€ 259.441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8207" table:style-name="ce2">
            <text:p>18207</text:p>
          </table:table-cell>
          <table:table-cell office:value-type="string" table:style-name="ce2">
            <text:p>Westermeertoren</text:p>
          </table:table-cell>
          <table:table-cell office:value-type="string" table:style-name="ce2">
            <text:p>Verlening</text:p>
          </table:table-cell>
          <table:table-cell office:value-type="currency" office:value="21883.845000000001" table:style-name="ce3">
            <text:p>€ 21.884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8252" table:style-name="ce2">
            <text:p>18252</text:p>
          </table:table-cell>
          <table:table-cell office:value-type="string" table:style-name="ce2">
            <text:p>De Griffie</text:p>
          </table:table-cell>
          <table:table-cell office:value-type="string" table:style-name="ce2">
            <text:p>Verlening</text:p>
          </table:table-cell>
          <table:table-cell office:value-type="currency" office:value="12064" table:style-name="ce3">
            <text:p>€ 12.064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279" table:style-name="ce2">
            <text:p>18279</text:p>
          </table:table-cell>
          <table:table-cell office:value-type="string" table:style-name="ce2">
            <text:p>Maria van Jessekerk</text:p>
          </table:table-cell>
          <table:table-cell office:value-type="string" table:style-name="ce2">
            <text:p>Verlening</text:p>
          </table:table-cell>
          <table:table-cell office:value-type="currency" office:value="180016" table:style-name="ce3">
            <text:p>€ 180.016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8282" table:style-name="ce2">
            <text:p>1828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170.3250000000007" table:style-name="ce3">
            <text:p>€ 9.170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322" table:style-name="ce2">
            <text:p>18322</text:p>
          </table:table-cell>
          <table:table-cell office:value-type="string" table:style-name="ce2">
            <text:p>Herenhuis</text:p>
          </table:table-cell>
          <table:table-cell office:value-type="string" table:style-name="ce2">
            <text:p>Verlening</text:p>
          </table:table-cell>
          <table:table-cell office:value-type="currency" office:value="30235.98" table:style-name="ce3">
            <text:p>€ 30.236</text:p>
          </table:table-cell>
          <table:table-cell office:value-type="string" table:style-name="ce2">
            <text:p>Sint Nicolaasga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342" table:style-name="ce2">
            <text:p>18342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1772.5" table:style-name="ce3">
            <text:p>€ 11.773</text:p>
          </table:table-cell>
          <table:table-cell office:value-type="string" table:style-name="ce2">
            <text:p/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349" table:style-name="ce2">
            <text:p>18349</text:p>
          </table:table-cell>
          <table:table-cell office:value-type="string" table:style-name="ce2">
            <text:p>Myropscameren</text:p>
          </table:table-cell>
          <table:table-cell office:value-type="string" table:style-name="ce2">
            <text:p>Verlening</text:p>
          </table:table-cell>
          <table:table-cell office:value-type="currency" office:value="71864.5" table:style-name="ce3">
            <text:p>€ 71.86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452" table:style-name="ce2">
            <text:p>18452</text:p>
          </table:table-cell>
          <table:table-cell office:value-type="string" table:style-name="ce2">
            <text:p>Synagoge</text:p>
          </table:table-cell>
          <table:table-cell office:value-type="string" table:style-name="ce2">
            <text:p>Verlening</text:p>
          </table:table-cell>
          <table:table-cell office:value-type="currency" office:value="163313.37" table:style-name="ce3">
            <text:p>€ 163.313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8481" table:style-name="ce2">
            <text:p>18481</text:p>
          </table:table-cell>
          <table:table-cell office:value-type="string" table:style-name="ce2">
            <text:p>Juffer Margaretha Gasthuis</text:p>
          </table:table-cell>
          <table:table-cell office:value-type="string" table:style-name="ce2">
            <text:p>Verlening</text:p>
          </table:table-cell>
          <table:table-cell office:value-type="currency" office:value="10616.594999999999" table:style-name="ce3">
            <text:p>€ 10.61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481" table:style-name="ce2">
            <text:p>18481</text:p>
          </table:table-cell>
          <table:table-cell office:value-type="string" table:style-name="ce2">
            <text:p>Juffer Margaretha gast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Mars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483" table:style-name="ce2">
            <text:p>18483</text:p>
          </table:table-cell>
          <table:table-cell office:value-type="string" table:style-name="ce2">
            <text:p>Evang. Luth. Kerk</text:p>
          </table:table-cell>
          <table:table-cell office:value-type="string" table:style-name="ce2">
            <text:p>Verlening</text:p>
          </table:table-cell>
          <table:table-cell office:value-type="currency" office:value="146284" table:style-name="ce3">
            <text:p>€ 146.284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8559" table:style-name="ce2">
            <text:p>18559</text:p>
          </table:table-cell>
          <table:table-cell office:value-type="string" table:style-name="ce2">
            <text:p>Provinciehuis</text:p>
          </table:table-cell>
          <table:table-cell office:value-type="string" table:style-name="ce2">
            <text:p>Verlening</text:p>
          </table:table-cell>
          <table:table-cell office:value-type="currency" office:value="180067.5" table:style-name="ce3">
            <text:p>€ 180.068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8562" table:style-name="ce2">
            <text:p>18562</text:p>
          </table:table-cell>
          <table:table-cell office:value-type="string" table:style-name="ce2">
            <text:p>Prinsenhof - tuinaanleg</text:p>
          </table:table-cell>
          <table:table-cell office:value-type="string" table:style-name="ce2">
            <text:p>Verlening</text:p>
          </table:table-cell>
          <table:table-cell office:value-type="currency" office:value="69641.5" table:style-name="ce3">
            <text:p>€ 69.642</text:p>
          </table:table-cell>
          <table:table-cell office:value-type="string" table:style-name="ce2">
            <text:p/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668" table:style-name="ce2">
            <text:p>1866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1123.5" table:style-name="ce3">
            <text:p>€ 51.124</text:p>
          </table:table-cell>
          <table:table-cell office:value-type="string" table:style-name="ce2">
            <text:p>Luyksgestel</text:p>
          </table:table-cell>
          <table:table-cell office:value-type="string" table:style-name="ce2">
            <text:p>Berge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750" table:style-name="ce2">
            <text:p>18750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12276.5" table:style-name="ce3">
            <text:p>€ 12.277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773" table:style-name="ce2">
            <text:p>18773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67916.52" table:style-name="ce3">
            <text:p>€ 67.917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789" table:style-name="ce2">
            <text:p>18789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5604" table:style-name="ce3">
            <text:p>€ 25.604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790" table:style-name="ce2">
            <text:p>18790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8908.41" table:style-name="ce3">
            <text:p>€ 8.90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8914" table:style-name="ce2">
            <text:p>189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3459" table:style-name="ce3">
            <text:p>€ 33.459</text:p>
          </table:table-cell>
          <table:table-cell office:value-type="string" table:style-name="ce2">
            <text:p>Valkenburg</text:p>
          </table:table-cell>
          <table:table-cell office:value-type="string" table:style-name="ce2">
            <text:p>Valkenburg aan de Geu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275" table:style-name="ce2">
            <text:p>19275</text:p>
          </table:table-cell>
          <table:table-cell office:value-type="string" table:style-name="ce2">
            <text:p>Schoterveense 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302" table:style-name="ce2">
            <text:p>19302</text:p>
          </table:table-cell>
          <table:table-cell office:value-type="string" table:style-name="ce2">
            <text:p>Sint Josephkerk</text:p>
          </table:table-cell>
          <table:table-cell office:value-type="string" table:style-name="ce2">
            <text:p>Verlening</text:p>
          </table:table-cell>
          <table:table-cell office:value-type="currency" office:value="398024" table:style-name="ce3">
            <text:p>€ 398.02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9341" table:style-name="ce2">
            <text:p>19341</text:p>
          </table:table-cell>
          <table:table-cell office:value-type="string" table:style-name="ce2">
            <text:p>Hofje van Staats</text:p>
          </table:table-cell>
          <table:table-cell office:value-type="string" table:style-name="ce2">
            <text:p>Verlening</text:p>
          </table:table-cell>
          <table:table-cell office:value-type="currency" office:value="150345" table:style-name="ce3">
            <text:p>€ 150.345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9401" table:style-name="ce2">
            <text:p>1940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2171.915000000001" table:style-name="ce3">
            <text:p>€ 42.172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579" table:style-name="ce2">
            <text:p>19579</text:p>
          </table:table-cell>
          <table:table-cell office:value-type="string" table:style-name="ce2">
            <text:p>Hofje van Noblet</text:p>
          </table:table-cell>
          <table:table-cell office:value-type="string" table:style-name="ce2">
            <text:p>Verlening</text:p>
          </table:table-cell>
          <table:table-cell office:value-type="currency" office:value="98565" table:style-name="ce3">
            <text:p>€ 98.565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664" table:style-name="ce2">
            <text:p>19664</text:p>
          </table:table-cell>
          <table:table-cell office:value-type="string" table:style-name="ce2">
            <text:p>vm. meisjeschool</text:p>
          </table:table-cell>
          <table:table-cell office:value-type="string" table:style-name="ce2">
            <text:p>Verlening</text:p>
          </table:table-cell>
          <table:table-cell office:value-type="currency" office:value="65076.3" table:style-name="ce3">
            <text:p>€ 65.076</text:p>
          </table:table-cell>
          <table:table-cell office:value-type="string" table:style-name="ce2">
            <text:p>Vaals</text:p>
          </table:table-cell>
          <table:table-cell office:value-type="string" table:style-name="ce2">
            <text:p>Vaal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9671" table:style-name="ce2">
            <text:p>19671</text:p>
          </table:table-cell>
          <table:table-cell office:value-type="string" table:style-name="ce2">
            <text:p>Koetshuis/Stallen</text:p>
          </table:table-cell>
          <table:table-cell office:value-type="string" table:style-name="ce2">
            <text:p>Verlening</text:p>
          </table:table-cell>
          <table:table-cell office:value-type="currency" office:value="17527" table:style-name="ce3">
            <text:p>€ 17.527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803" table:style-name="ce2">
            <text:p>19803</text:p>
          </table:table-cell>
          <table:table-cell office:value-type="string" table:style-name="ce2">
            <text:p>Remonstrants Hofje</text:p>
          </table:table-cell>
          <table:table-cell office:value-type="string" table:style-name="ce2">
            <text:p>Verlening</text:p>
          </table:table-cell>
          <table:table-cell office:value-type="currency" office:value="35155.5" table:style-name="ce3">
            <text:p>€ 35.156</text:p>
          </table:table-cell>
          <table:table-cell office:value-type="string" table:style-name="ce2">
            <text:p>Oosterhesselen</text:p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872" table:style-name="ce2">
            <text:p>1987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873" table:style-name="ce2">
            <text:p>19873</text:p>
          </table:table-cell>
          <table:table-cell office:value-type="string" table:style-name="ce2">
            <text:p>Vijfhuizer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874" table:style-name="ce2">
            <text:p>19874</text:p>
          </table:table-cell>
          <table:table-cell office:value-type="string" table:style-name="ce2">
            <text:p>De Hommel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918" table:style-name="ce2">
            <text:p>19918</text:p>
          </table:table-cell>
          <table:table-cell office:value-type="string" table:style-name="ce2">
            <text:p>De Cruquius</text:p>
          </table:table-cell>
          <table:table-cell office:value-type="string" table:style-name="ce2">
            <text:p>Verlening</text:p>
          </table:table-cell>
          <table:table-cell office:value-type="currency" office:value="140217" table:style-name="ce3">
            <text:p>€ 140.217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19919" table:style-name="ce2">
            <text:p>19919</text:p>
          </table:table-cell>
          <table:table-cell office:value-type="string" table:style-name="ce2">
            <text:p>Gemaal De Leeghwater</text:p>
          </table:table-cell>
          <table:table-cell office:value-type="string" table:style-name="ce2">
            <text:p>Verlening</text:p>
          </table:table-cell>
          <table:table-cell office:value-type="currency" office:value="92452" table:style-name="ce3">
            <text:p>€ 92.452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9938" table:style-name="ce2">
            <text:p>19938</text:p>
          </table:table-cell>
          <table:table-cell office:value-type="string" table:style-name="ce2">
            <text:p>koetshuis rechts naast woonhuis (museum)</text:p>
          </table:table-cell>
          <table:table-cell office:value-type="string" table:style-name="ce2">
            <text:p>Verlening</text:p>
          </table:table-cell>
          <table:table-cell office:value-type="currency" office:value="12194" table:style-name="ce3">
            <text:p>€ 12.19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9939" table:style-name="ce2">
            <text:p>19939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133406" table:style-name="ce3">
            <text:p>€ 133.406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19966" table:style-name="ce2">
            <text:p>19966</text:p>
          </table:table-cell>
          <table:table-cell office:value-type="string" table:style-name="ce2">
            <text:p>Boerderij Waerenberg</text:p>
          </table:table-cell>
          <table:table-cell office:value-type="string" table:style-name="ce2">
            <text:p>Verlening</text:p>
          </table:table-cell>
          <table:table-cell office:value-type="currency" office:value="31905" table:style-name="ce3">
            <text:p>€ 31.905</text:p>
          </table:table-cell>
          <table:table-cell office:value-type="string" table:style-name="ce2">
            <text:p>Ameron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980" table:style-name="ce2">
            <text:p>19980</text:p>
          </table:table-cell>
          <table:table-cell office:value-type="string" table:style-name="ce2">
            <text:p>Vakantiewoningen</text:p>
          </table:table-cell>
          <table:table-cell office:value-type="string" table:style-name="ce2">
            <text:p>Verlening</text:p>
          </table:table-cell>
          <table:table-cell office:value-type="currency" office:value="24945" table:style-name="ce3">
            <text:p>€ 24.945</text:p>
          </table:table-cell>
          <table:table-cell office:value-type="string" table:style-name="ce2">
            <text:p>Annerveenschekanaal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19980" table:style-name="ce2">
            <text:p>19980</text:p>
          </table:table-cell>
          <table:table-cell office:value-type="string" table:style-name="ce2">
            <text:p>Vakantiewoningen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Naarden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007" table:style-name="ce2">
            <text:p>20007</text:p>
          </table:table-cell>
          <table:table-cell office:value-type="string" table:style-name="ce2">
            <text:p>Maria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019" table:style-name="ce2">
            <text:p>2001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Nieuw- en Sint Joosland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047" table:style-name="ce2">
            <text:p>20047</text:p>
          </table:table-cell>
          <table:table-cell office:value-type="string" table:style-name="ce2">
            <text:p>Oude Kerk Rijswijk</text:p>
          </table:table-cell>
          <table:table-cell office:value-type="string" table:style-name="ce2">
            <text:p>Verlening</text:p>
          </table:table-cell>
          <table:table-cell office:value-type="currency" office:value="105585.5" table:style-name="ce3">
            <text:p>€ 105.586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0055" table:style-name="ce2">
            <text:p>20055</text:p>
          </table:table-cell>
          <table:table-cell office:value-type="string" table:style-name="ce2">
            <text:p>gemaal van de Plaspoel- en<text:s/></text:p>
            <text:p>Schaapweipolder</text:p>
          </table:table-cell>
          <table:table-cell office:value-type="string" table:style-name="ce2">
            <text:p>Verlening</text:p>
          </table:table-cell>
          <table:table-cell office:value-type="currency" office:value="22624.5" table:style-name="ce3">
            <text:p>€ 22.62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0256" table:style-name="ce2">
            <text:p>20256</text:p>
          </table:table-cell>
          <table:table-cell office:value-type="string" table:style-name="ce2">
            <text:p>De Essenburgh</text:p>
          </table:table-cell>
          <table:table-cell office:value-type="string" table:style-name="ce2">
            <text:p>Verlening</text:p>
          </table:table-cell>
          <table:table-cell office:value-type="currency" office:value="99748" table:style-name="ce3">
            <text:p>€ 99.748</text:p>
          </table:table-cell>
          <table:table-cell office:value-type="string" table:style-name="ce2">
            <text:p>Delden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273" table:style-name="ce2">
            <text:p>20273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45373" table:style-name="ce3">
            <text:p>€ 45.373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286" table:style-name="ce2">
            <text:p>20286</text:p>
          </table:table-cell>
          <table:table-cell office:value-type="string" table:style-name="ce2">
            <text:p>Landhuis Weltevreden</text:p>
          </table:table-cell>
          <table:table-cell office:value-type="string" table:style-name="ce2">
            <text:p>Verlening</text:p>
          </table:table-cell>
          <table:table-cell office:value-type="currency" office:value="62280.434999999998" table:style-name="ce3">
            <text:p>€ 62.280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286" table:style-name="ce2">
            <text:p>20286</text:p>
          </table:table-cell>
          <table:table-cell office:value-type="string" table:style-name="ce2">
            <text:p>Landhuis Weltevreden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/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292" table:style-name="ce2">
            <text:p>20292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37066.514999999999" table:style-name="ce3">
            <text:p>€ 37.06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299" table:style-name="ce2">
            <text:p>20299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2486" table:style-name="ce3">
            <text:p>€ 12.486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446" table:style-name="ce2">
            <text:p>20446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47222" table:style-name="ce3">
            <text:p>€ 47.222</text:p>
          </table:table-cell>
          <table:table-cell office:value-type="string" table:style-name="ce2">
            <text:p>Alphen</text:p>
          </table:table-cell>
          <table:table-cell office:value-type="string" table:style-name="ce2">
            <text:p>West Maas en W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489" table:style-name="ce2">
            <text:p>20489</text:p>
          </table:table-cell>
          <table:table-cell office:value-type="string" table:style-name="ce2">
            <text:p>Pakhuis</text:p>
          </table:table-cell>
          <table:table-cell office:value-type="string" table:style-name="ce2">
            <text:p>Verlening</text:p>
          </table:table-cell>
          <table:table-cell office:value-type="currency" office:value="2698.2" table:style-name="ce3">
            <text:p>€ 2.698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490" table:style-name="ce2">
            <text:p>20490</text:p>
          </table:table-cell>
          <table:table-cell office:value-type="string" table:style-name="ce2">
            <text:p>Pakhuis</text:p>
          </table:table-cell>
          <table:table-cell office:value-type="string" table:style-name="ce2">
            <text:p>Verlening</text:p>
          </table:table-cell>
          <table:table-cell office:value-type="currency" office:value="4795.8" table:style-name="ce3">
            <text:p>€ 4.79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0596" table:style-name="ce2">
            <text:p>20596</text:p>
          </table:table-cell>
          <table:table-cell office:value-type="string" table:style-name="ce2">
            <text:p>Kantoor</text:p>
          </table:table-cell>
          <table:table-cell office:value-type="string" table:style-name="ce2">
            <text:p>Verlening</text:p>
          </table:table-cell>
          <table:table-cell office:value-type="currency" office:value="17544" table:style-name="ce3">
            <text:p>€ 17.544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597" table:style-name="ce2">
            <text:p>20597</text:p>
          </table:table-cell>
          <table:table-cell office:value-type="string" table:style-name="ce2">
            <text:p>Kantoor</text:p>
          </table:table-cell>
          <table:table-cell office:value-type="string" table:style-name="ce2">
            <text:p>Verlening</text:p>
          </table:table-cell>
          <table:table-cell office:value-type="currency" office:value="8013.5" table:style-name="ce3">
            <text:p>€ 8.014</text:p>
          </table:table-cell>
          <table:table-cell office:value-type="string" table:style-name="ce2">
            <text:p>Burgh-Haamsted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0598" table:style-name="ce2">
            <text:p>20598</text:p>
          </table:table-cell>
          <table:table-cell office:value-type="string" table:style-name="ce2">
            <text:p>Raadhuis en toren</text:p>
          </table:table-cell>
          <table:table-cell office:value-type="string" table:style-name="ce2">
            <text:p>Verlening</text:p>
          </table:table-cell>
          <table:table-cell office:value-type="currency" office:value="91545.5" table:style-name="ce3">
            <text:p>€ 91.546</text:p>
          </table:table-cell>
          <table:table-cell office:value-type="string" table:style-name="ce2">
            <text:p>Lexmond</text:p>
          </table:table-cell>
          <table:table-cell office:value-type="string" table:style-name="ce2">
            <text:p>Vijfheerenlan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0606" table:style-name="ce2">
            <text:p>20606</text:p>
          </table:table-cell>
          <table:table-cell office:value-type="string" table:style-name="ce2">
            <text:p>Pakhuizen</text:p>
          </table:table-cell>
          <table:table-cell office:value-type="string" table:style-name="ce2">
            <text:p>Verlening</text:p>
          </table:table-cell>
          <table:table-cell office:value-type="currency" office:value="48190.394999999997" table:style-name="ce3">
            <text:p>€ 48.190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635" table:style-name="ce2">
            <text:p>20635</text:p>
          </table:table-cell>
          <table:table-cell office:value-type="string" table:style-name="ce2">
            <text:p>Brabdspuithuisje</text:p>
          </table:table-cell>
          <table:table-cell office:value-type="string" table:style-name="ce2">
            <text:p>Verlening</text:p>
          </table:table-cell>
          <table:table-cell office:value-type="currency" office:value="1414.26" table:style-name="ce3">
            <text:p>€ 1.414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688" table:style-name="ce2">
            <text:p>20688</text:p>
          </table:table-cell>
          <table:table-cell office:value-type="string" table:style-name="ce2">
            <text:p>Groenlandsvaarder</text:p>
          </table:table-cell>
          <table:table-cell office:value-type="string" table:style-name="ce2">
            <text:p>Verlening</text:p>
          </table:table-cell>
          <table:table-cell office:value-type="currency" office:value="37807.5" table:style-name="ce3">
            <text:p>€ 37.808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728" table:style-name="ce2">
            <text:p>20728</text:p>
          </table:table-cell>
          <table:table-cell office:value-type="string" table:style-name="ce2">
            <text:p>Bibliotheek</text:p>
          </table:table-cell>
          <table:table-cell office:value-type="string" table:style-name="ce2">
            <text:p>Verlening</text:p>
          </table:table-cell>
          <table:table-cell office:value-type="currency" office:value="37504.5" table:style-name="ce3">
            <text:p>€ 37.505</text:p>
          </table:table-cell>
          <table:table-cell office:value-type="string" table:style-name="ce2">
            <text:p>Hellevoetsluis</text:p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730" table:style-name="ce2">
            <text:p>20730</text:p>
          </table:table-cell>
          <table:table-cell office:value-type="string" table:style-name="ce2">
            <text:p>Hannemahuis</text:p>
          </table:table-cell>
          <table:table-cell office:value-type="string" table:style-name="ce2">
            <text:p>Verlening</text:p>
          </table:table-cell>
          <table:table-cell office:value-type="currency" office:value="49056.5" table:style-name="ce3">
            <text:p>€ 49.05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0833" table:style-name="ce2">
            <text:p>20833</text:p>
          </table:table-cell>
          <table:table-cell office:value-type="string" table:style-name="ce2">
            <text:p>Jouster Toer</text:p>
          </table:table-cell>
          <table:table-cell office:value-type="string" table:style-name="ce2">
            <text:p>Verlening</text:p>
          </table:table-cell>
          <table:table-cell office:value-type="currency" office:value="56214" table:style-name="ce3">
            <text:p>€ 56.214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836" table:style-name="ce2">
            <text:p>20836</text:p>
          </table:table-cell>
          <table:table-cell office:value-type="string" table:style-name="ce2">
            <text:p>Doopsgezinde Kerk</text:p>
          </table:table-cell>
          <table:table-cell office:value-type="string" table:style-name="ce2">
            <text:p>Verlening</text:p>
          </table:table-cell>
          <table:table-cell office:value-type="currency" office:value="51775.425000000003" table:style-name="ce3">
            <text:p>€ 51.775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896" table:style-name="ce2">
            <text:p>20896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36884.474999999999" table:style-name="ce3">
            <text:p>€ 36.884</text:p>
          </table:table-cell>
          <table:table-cell office:value-type="string" table:style-name="ce2">
            <text:p>Brielle</text:p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900" table:style-name="ce2">
            <text:p>20900</text:p>
          </table:table-cell>
          <table:table-cell office:value-type="string" table:style-name="ce2">
            <text:p>Grote of Sint Stephanuskerk</text:p>
          </table:table-cell>
          <table:table-cell office:value-type="string" table:style-name="ce2">
            <text:p>Verlening</text:p>
          </table:table-cell>
          <table:table-cell office:value-type="currency" office:value="120563" table:style-name="ce3">
            <text:p>€ 120.563</text:p>
          </table:table-cell>
          <table:table-cell office:value-type="string" table:style-name="ce2">
            <text:p>Ameron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0937" table:style-name="ce2">
            <text:p>20937</text:p>
          </table:table-cell>
          <table:table-cell office:value-type="string" table:style-name="ce2">
            <text:p>Dijkpoort met stadsmuur</text:p>
          </table:table-cell>
          <table:table-cell office:value-type="string" table:style-name="ce2">
            <text:p>Verlening</text:p>
          </table:table-cell>
          <table:table-cell office:value-type="currency" office:value="18194.5" table:style-name="ce3">
            <text:p>€ 18.19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966" table:style-name="ce2">
            <text:p>20966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3771.5" table:style-name="ce3">
            <text:p>€ 13.772</text:p>
          </table:table-cell>
          <table:table-cell office:value-type="string" table:style-name="ce2">
            <text:p>Sneek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0969" table:style-name="ce2">
            <text:p>20969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32558" table:style-name="ce3">
            <text:p>€ 32.558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0993" table:style-name="ce2">
            <text:p>20993</text:p>
          </table:table-cell>
          <table:table-cell office:value-type="string" table:style-name="ce2">
            <text:p>De Fortuin</text:p>
          </table:table-cell>
          <table:table-cell office:value-type="string" table:style-name="ce2">
            <text:p>Verlening</text:p>
          </table:table-cell>
          <table:table-cell office:value-type="currency" office:value="31508" table:style-name="ce3">
            <text:p>€ 31.508</text:p>
          </table:table-cell>
          <table:table-cell office:value-type="string" table:style-name="ce2">
            <text:p>Boskoop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028" table:style-name="ce2">
            <text:p>21028</text:p>
          </table:table-cell>
          <table:table-cell office:value-type="string" table:style-name="ce2">
            <text:p>Boerderij De Wal (voorhuis en achterhuis)</text:p>
          </table:table-cell>
          <table:table-cell office:value-type="string" table:style-name="ce2">
            <text:p>Verlening</text:p>
          </table:table-cell>
          <table:table-cell office:value-type="currency" office:value="19136.5" table:style-name="ce3">
            <text:p>€ 19.137</text:p>
          </table:table-cell>
          <table:table-cell office:value-type="string" table:style-name="ce2">
            <text:p>Vle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046" table:style-name="ce2">
            <text:p>21046</text:p>
          </table:table-cell>
          <table:table-cell office:value-type="string" table:style-name="ce2">
            <text:p>Zaalkerk</text:p>
          </table:table-cell>
          <table:table-cell office:value-type="string" table:style-name="ce2">
            <text:p>Verlening</text:p>
          </table:table-cell>
          <table:table-cell office:value-type="currency" office:value="57918" table:style-name="ce3">
            <text:p>€ 57.918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068" table:style-name="ce2">
            <text:p>21068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66773" table:style-name="ce3">
            <text:p>€ 66.773</text:p>
          </table:table-cell>
          <table:table-cell office:value-type="string" table:style-name="ce2">
            <text:p>Hooge Zwaluwe</text:p>
          </table:table-cell>
          <table:table-cell office:value-type="string" table:style-name="ce2">
            <text:p>Drimmel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124" table:style-name="ce2">
            <text:p>21124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40702.785000000003" table:style-name="ce3">
            <text:p>€ 40.703</text:p>
          </table:table-cell>
          <table:table-cell office:value-type="string" table:style-name="ce2">
            <text:p>Hensbroek</text:p>
          </table:table-cell>
          <table:table-cell office:value-type="string" table:style-name="ce2">
            <text:p>Koggen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169" table:style-name="ce2">
            <text:p>21169</text:p>
          </table:table-cell>
          <table:table-cell office:value-type="string" table:style-name="ce2">
            <text:p>Crackstate</text:p>
          </table:table-cell>
          <table:table-cell office:value-type="string" table:style-name="ce2">
            <text:p>Verlening</text:p>
          </table:table-cell>
          <table:table-cell office:value-type="currency" office:value="65836.5" table:style-name="ce3">
            <text:p>€ 65.837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207" table:style-name="ce2">
            <text:p>21207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55708.5" table:style-name="ce3">
            <text:p>€ 55.709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244" table:style-name="ce2">
            <text:p>2124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93735" table:style-name="ce3">
            <text:p>€ 193.73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266" table:style-name="ce2">
            <text:p>21266</text:p>
          </table:table-cell>
          <table:table-cell office:value-type="string" table:style-name="ce2">
            <text:p>De Doom</text:p>
          </table:table-cell>
          <table:table-cell office:value-type="string" table:style-name="ce2">
            <text:p>Verlening</text:p>
          </table:table-cell>
          <table:table-cell office:value-type="currency" office:value="61301.865000000005" table:style-name="ce3">
            <text:p>€ 61.302</text:p>
          </table:table-cell>
          <table:table-cell office:value-type="string" table:style-name="ce2">
            <text:p>Koude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291" table:style-name="ce2">
            <text:p>21291</text:p>
          </table:table-cell>
          <table:table-cell office:value-type="string" table:style-name="ce2">
            <text:p>Ned.Herv. Kerk</text:p>
          </table:table-cell>
          <table:table-cell office:value-type="string" table:style-name="ce2">
            <text:p>Verlening</text:p>
          </table:table-cell>
          <table:table-cell office:value-type="currency" office:value="37738" table:style-name="ce3">
            <text:p>€ 37.738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367" table:style-name="ce2">
            <text:p>21367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4535.5" table:style-name="ce3">
            <text:p>€ 14.536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368" table:style-name="ce2">
            <text:p>21368</text:p>
          </table:table-cell>
          <table:table-cell office:value-type="string" table:style-name="ce2">
            <text:p>Vlaminckhorst</text:p>
          </table:table-cell>
          <table:table-cell office:value-type="string" table:style-name="ce2">
            <text:p>Verlening</text:p>
          </table:table-cell>
          <table:table-cell office:value-type="currency" office:value="11829.105" table:style-name="ce3">
            <text:p>€ 11.829</text:p>
          </table:table-cell>
          <table:table-cell office:value-type="string" table:style-name="ce2">
            <text:p>Tirns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381" table:style-name="ce2">
            <text:p>21381</text:p>
          </table:table-cell>
          <table:table-cell office:value-type="string" table:style-name="ce2">
            <text:p>R.K. Kerk H. Lambertus</text:p>
          </table:table-cell>
          <table:table-cell office:value-type="string" table:style-name="ce2">
            <text:p>Verlening</text:p>
          </table:table-cell>
          <table:table-cell office:value-type="currency" office:value="43301" table:style-name="ce3">
            <text:p>€ 43.301</text:p>
          </table:table-cell>
          <table:table-cell office:value-type="string" table:style-name="ce2">
            <text:p>Slot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390" table:style-name="ce2">
            <text:p>21390</text:p>
          </table:table-cell>
          <table:table-cell office:value-type="string" table:style-name="ce2">
            <text:p>Nieuwe Kerk</text:p>
          </table:table-cell>
          <table:table-cell office:value-type="string" table:style-name="ce2">
            <text:p>Verlening</text:p>
          </table:table-cell>
          <table:table-cell office:value-type="currency" office:value="103119.015" table:style-name="ce3">
            <text:p>€ 103.119</text:p>
          </table:table-cell>
          <table:table-cell office:value-type="string" table:style-name="ce2">
            <text:p>Vreeland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407" table:style-name="ce2">
            <text:p>21407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94307.5" table:style-name="ce3">
            <text:p>€ 94.308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414" table:style-name="ce2">
            <text:p>21414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7273.5" table:style-name="ce3">
            <text:p>€ 17.274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437" table:style-name="ce2">
            <text:p>21437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38003.5" table:style-name="ce3">
            <text:p>€ 38.00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440" table:style-name="ce2">
            <text:p>21440</text:p>
          </table:table-cell>
          <table:table-cell office:value-type="string" table:style-name="ce2">
            <text:p>Kderktoren</text:p>
          </table:table-cell>
          <table:table-cell office:value-type="string" table:style-name="ce2">
            <text:p>Verlening</text:p>
          </table:table-cell>
          <table:table-cell office:value-type="currency" office:value="18156" table:style-name="ce3">
            <text:p>€ 18.156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448" table:style-name="ce2">
            <text:p>21448</text:p>
          </table:table-cell>
          <table:table-cell office:value-type="string" table:style-name="ce2">
            <text:p>H. Lambertus</text:p>
          </table:table-cell>
          <table:table-cell office:value-type="string" table:style-name="ce2">
            <text:p>Verlening</text:p>
          </table:table-cell>
          <table:table-cell office:value-type="currency" office:value="321709.5" table:style-name="ce3">
            <text:p>€ 321.710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465" table:style-name="ce2">
            <text:p>21465</text:p>
          </table:table-cell>
          <table:table-cell office:value-type="string" table:style-name="ce2">
            <text:p>H. Nicolaaskerk</text:p>
          </table:table-cell>
          <table:table-cell office:value-type="string" table:style-name="ce2">
            <text:p>Verlening</text:p>
          </table:table-cell>
          <table:table-cell office:value-type="currency" office:value="275730.5" table:style-name="ce3">
            <text:p>€ 275.731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487" table:style-name="ce2">
            <text:p>21487</text:p>
          </table:table-cell>
          <table:table-cell office:value-type="string" table:style-name="ce2">
            <text:p>Johannes de Doperkerk (schip)</text:p>
          </table:table-cell>
          <table:table-cell office:value-type="string" table:style-name="ce2">
            <text:p>Verlening</text:p>
          </table:table-cell>
          <table:table-cell office:value-type="currency" office:value="31377.645" table:style-name="ce3">
            <text:p>€ 31.378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488" table:style-name="ce2">
            <text:p>21488</text:p>
          </table:table-cell>
          <table:table-cell office:value-type="string" table:style-name="ce2">
            <text:p>Johannes de Doperkerk (dakruiter)</text:p>
          </table:table-cell>
          <table:table-cell office:value-type="string" table:style-name="ce2">
            <text:p>Verlening</text:p>
          </table:table-cell>
          <table:table-cell office:value-type="currency" office:value="3262.5" table:style-name="ce3">
            <text:p>€ 3.26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503" table:style-name="ce2">
            <text:p>21503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98076.5" table:style-name="ce3">
            <text:p>€ 98.077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535" table:style-name="ce2">
            <text:p>21535</text:p>
          </table:table-cell>
          <table:table-cell office:value-type="string" table:style-name="ce2">
            <text:p>Klokkenstoel</text:p>
          </table:table-cell>
          <table:table-cell office:value-type="string" table:style-name="ce2">
            <text:p>Verlening</text:p>
          </table:table-cell>
          <table:table-cell office:value-type="currency" office:value="4210.7700000000004" table:style-name="ce3">
            <text:p>€ 4.211</text:p>
          </table:table-cell>
          <table:table-cell office:value-type="string" table:style-name="ce2">
            <text:p>Moddergat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538" table:style-name="ce2">
            <text:p>21538</text:p>
          </table:table-cell>
          <table:table-cell office:value-type="string" table:style-name="ce2">
            <text:p>Martinikerk</text:p>
          </table:table-cell>
          <table:table-cell office:value-type="string" table:style-name="ce2">
            <text:p>Verlening</text:p>
          </table:table-cell>
          <table:table-cell office:value-type="currency" office:value="34528.230000000003" table:style-name="ce3">
            <text:p>€ 34.528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586" table:style-name="ce2">
            <text:p>21586</text:p>
          </table:table-cell>
          <table:table-cell office:value-type="string" table:style-name="ce2">
            <text:p>v.m. Willem 2 sigarenfabrieken</text:p>
          </table:table-cell>
          <table:table-cell office:value-type="string" table:style-name="ce2">
            <text:p>Verlening</text:p>
          </table:table-cell>
          <table:table-cell office:value-type="currency" office:value="228733.69500000001" table:style-name="ce3">
            <text:p>€ 228.734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611" table:style-name="ce2">
            <text:p>21611</text:p>
          </table:table-cell>
          <table:table-cell office:value-type="string" table:style-name="ce2">
            <text:p>Inloopschip (Groot Pand)</text:p>
          </table:table-cell>
          <table:table-cell office:value-type="string" table:style-name="ce2">
            <text:p>Verlening</text:p>
          </table:table-cell>
          <table:table-cell office:value-type="currency" office:value="50751.75" table:style-name="ce3">
            <text:p>€ 50.752</text:p>
          </table:table-cell>
          <table:table-cell office:value-type="string" table:style-name="ce2">
            <text:p>Holwerd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616" table:style-name="ce2">
            <text:p>21616</text:p>
          </table:table-cell>
          <table:table-cell office:value-type="string" table:style-name="ce2">
            <text:p>St. Jacobus de Meerdere kruisbasiliek</text:p>
          </table:table-cell>
          <table:table-cell office:value-type="string" table:style-name="ce2">
            <text:p>Verlening</text:p>
          </table:table-cell>
          <table:table-cell office:value-type="currency" office:value="99900" table:style-name="ce3">
            <text:p>€ 99.900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620" table:style-name="ce2">
            <text:p>21620</text:p>
          </table:table-cell>
          <table:table-cell office:value-type="string" table:style-name="ce2">
            <text:p>Bouwdeel E</text:p>
          </table:table-cell>
          <table:table-cell office:value-type="string" table:style-name="ce2">
            <text:p>Verlening</text:p>
          </table:table-cell>
          <table:table-cell office:value-type="currency" office:value="335677.5" table:style-name="ce3">
            <text:p>€ 335.678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635" table:style-name="ce2">
            <text:p>21635</text:p>
          </table:table-cell>
          <table:table-cell office:value-type="string" table:style-name="ce2">
            <text:p>Museum Zwanenbroedershuis</text:p>
          </table:table-cell>
          <table:table-cell office:value-type="string" table:style-name="ce2">
            <text:p>Verlening</text:p>
          </table:table-cell>
          <table:table-cell office:value-type="currency" office:value="60190.5" table:style-name="ce3">
            <text:p>€ 60.191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684" table:style-name="ce2">
            <text:p>21684</text:p>
          </table:table-cell>
          <table:table-cell office:value-type="string" table:style-name="ce2">
            <text:p>vm Pakhuis de Drie Kronen</text:p>
          </table:table-cell>
          <table:table-cell office:value-type="string" table:style-name="ce2">
            <text:p>Verlening</text:p>
          </table:table-cell>
          <table:table-cell office:value-type="currency" office:value="44675.16" table:style-name="ce3">
            <text:p>€ 44.675</text:p>
          </table:table-cell>
          <table:table-cell office:value-type="string" table:style-name="ce2">
            <text:p>Har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692" table:style-name="ce2">
            <text:p>21692</text:p>
          </table:table-cell>
          <table:table-cell office:value-type="string" table:style-name="ce2">
            <text:p>H. Catharinakerk</text:p>
          </table:table-cell>
          <table:table-cell office:value-type="string" table:style-name="ce2">
            <text:p>Verlening</text:p>
          </table:table-cell>
          <table:table-cell office:value-type="currency" office:value="84234.5" table:style-name="ce3">
            <text:p>€ 84.23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731" table:style-name="ce2">
            <text:p>2173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0665" table:style-name="ce3">
            <text:p>€ 70.665</text:p>
          </table:table-cell>
          <table:table-cell office:value-type="string" table:style-name="ce2">
            <text:p>Varsseveld</text:p>
          </table:table-cell>
          <table:table-cell office:value-type="string" table:style-name="ce2">
            <text:p>Oude IJsselstre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741" table:style-name="ce2">
            <text:p>21741</text:p>
          </table:table-cell>
          <table:table-cell office:value-type="string" table:style-name="ce2">
            <text:p>vm. Gymnasium</text:p>
          </table:table-cell>
          <table:table-cell office:value-type="string" table:style-name="ce2">
            <text:p>Verlening</text:p>
          </table:table-cell>
          <table:table-cell office:value-type="currency" office:value="36254.591999999997" table:style-name="ce3">
            <text:p>€ 36.255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765" table:style-name="ce2">
            <text:p>21765</text:p>
          </table:table-cell>
          <table:table-cell office:value-type="string" table:style-name="ce2">
            <text:p>Voormalig Gereformeerd Burger Weeshuis</text:p>
          </table:table-cell>
          <table:table-cell office:value-type="string" table:style-name="ce2">
            <text:p>Verlening</text:p>
          </table:table-cell>
          <table:table-cell office:value-type="currency" office:value="53101.56" table:style-name="ce3">
            <text:p>€ 53.102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849" table:style-name="ce2">
            <text:p>21849</text:p>
          </table:table-cell>
          <table:table-cell office:value-type="string" table:style-name="ce2">
            <text:p>v.m. Refugiehuis der abdij</text:p>
          </table:table-cell>
          <table:table-cell office:value-type="string" table:style-name="ce2">
            <text:p>Verlening</text:p>
          </table:table-cell>
          <table:table-cell office:value-type="currency" office:value="73330.5" table:style-name="ce3">
            <text:p>€ 73.331</text:p>
          </table:table-cell>
          <table:table-cell office:value-type="string" table:style-name="ce2">
            <text:p>Anloo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879" table:style-name="ce2">
            <text:p>21879</text:p>
          </table:table-cell>
          <table:table-cell office:value-type="string" table:style-name="ce2">
            <text:p>Sint-Janskathedraal</text:p>
          </table:table-cell>
          <table:table-cell office:value-type="string" table:style-name="ce2">
            <text:p>Verlening</text:p>
          </table:table-cell>
          <table:table-cell office:value-type="currency" office:value="2157757.5" table:style-name="ce3">
            <text:p>€ 2.157.758</text:p>
          </table:table-cell>
          <table:table-cell office:value-type="string" table:style-name="ce2">
            <text:p>Broek in Waterland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880" table:style-name="ce2">
            <text:p>218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46976" table:style-name="ce3">
            <text:p>€ 146.97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1897" table:style-name="ce2">
            <text:p>21897</text:p>
          </table:table-cell>
          <table:table-cell office:value-type="string" table:style-name="ce2">
            <text:p>vm. Evangelisch Lutherse Kerk</text:p>
          </table:table-cell>
          <table:table-cell office:value-type="string" table:style-name="ce2">
            <text:p>Verlening</text:p>
          </table:table-cell>
          <table:table-cell office:value-type="currency" office:value="30510" table:style-name="ce3">
            <text:p>€ 30.510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939" table:style-name="ce2">
            <text:p>21939</text:p>
          </table:table-cell>
          <table:table-cell office:value-type="string" table:style-name="ce2">
            <text:p>Herenhuis (XIX A) samengesteld uit twee oudere panden</text:p>
          </table:table-cell>
          <table:table-cell office:value-type="string" table:style-name="ce2">
            <text:p>Verlening</text:p>
          </table:table-cell>
          <table:table-cell office:value-type="currency" office:value="2340" table:style-name="ce3">
            <text:p>€ 2.340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1940" table:style-name="ce2">
            <text:p>21940</text:p>
          </table:table-cell>
          <table:table-cell office:value-type="string" table:style-name="ce2">
            <text:p>Herenhuis (XIX A) samengesteld uit twee oudere panden</text:p>
          </table:table-cell>
          <table:table-cell office:value-type="string" table:style-name="ce2">
            <text:p>Verlening</text:p>
          </table:table-cell>
          <table:table-cell office:value-type="currency" office:value="67873.83" table:style-name="ce3">
            <text:p>€ 67.874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1956" table:style-name="ce2">
            <text:p>2195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6325.945" table:style-name="ce3">
            <text:p>€ 56.326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115" table:style-name="ce2">
            <text:p>22115</text:p>
          </table:table-cell>
          <table:table-cell office:value-type="string" table:style-name="ce2">
            <text:p>Bromsluis</text:p>
          </table:table-cell>
          <table:table-cell office:value-type="string" table:style-name="ce2">
            <text:p>Verlening</text:p>
          </table:table-cell>
          <table:table-cell office:value-type="currency" office:value="23250" table:style-name="ce3">
            <text:p>€ 23.250</text:p>
          </table:table-cell>
          <table:table-cell office:value-type="string" table:style-name="ce2">
            <text:p>Maarsber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144" table:style-name="ce2">
            <text:p>22144</text:p>
          </table:table-cell>
          <table:table-cell office:value-type="string" table:style-name="ce2">
            <text:p>Molen De Doornboom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Neede</text:p>
          </table:table-cell>
          <table:table-cell office:value-type="string" table:style-name="ce2">
            <text:p>Berkel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159" table:style-name="ce2">
            <text:p>22159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149657.5" table:style-name="ce3">
            <text:p>€ 149.658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2162" table:style-name="ce2">
            <text:p>22162</text:p>
          </table:table-cell>
          <table:table-cell office:value-type="string" table:style-name="ce2">
            <text:p>Stalheim en schuur</text:p>
          </table:table-cell>
          <table:table-cell office:value-type="string" table:style-name="ce2">
            <text:p>Verlening</text:p>
          </table:table-cell>
          <table:table-cell office:value-type="currency" office:value="27763.5" table:style-name="ce3">
            <text:p>€ 27.764</text:p>
          </table:table-cell>
          <table:table-cell office:value-type="string" table:style-name="ce2">
            <text:p>Hoogeloon</text:p>
          </table:table-cell>
          <table:table-cell office:value-type="string" table:style-name="ce2">
            <text:p>Blad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05" table:style-name="ce2">
            <text:p>22205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67957.214999999997" table:style-name="ce3">
            <text:p>€ 67.957</text:p>
          </table:table-cell>
          <table:table-cell office:value-type="string" table:style-name="ce2">
            <text:p>Swolgen</text:p>
          </table:table-cell>
          <table:table-cell office:value-type="string" table:style-name="ce2">
            <text:p>Horst aan de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31" table:style-name="ce2">
            <text:p>22231</text:p>
          </table:table-cell>
          <table:table-cell office:value-type="string" table:style-name="ce2">
            <text:p>Kerk H. Gerulphus</text:p>
          </table:table-cell>
          <table:table-cell office:value-type="string" table:style-name="ce2">
            <text:p>Verlening</text:p>
          </table:table-cell>
          <table:table-cell office:value-type="currency" office:value="48333" table:style-name="ce3">
            <text:p>€ 48.333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47" table:style-name="ce2">
            <text:p>22247</text:p>
          </table:table-cell>
          <table:table-cell office:value-type="string" table:style-name="ce2">
            <text:p>St. Pancratiustoren</text:p>
          </table:table-cell>
          <table:table-cell office:value-type="string" table:style-name="ce2">
            <text:p>Verlening</text:p>
          </table:table-cell>
          <table:table-cell office:value-type="currency" office:value="28452" table:style-name="ce3">
            <text:p>€ 28.452</text:p>
          </table:table-cell>
          <table:table-cell office:value-type="string" table:style-name="ce2">
            <text:p>Rouveen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49" table:style-name="ce2">
            <text:p>22249</text:p>
          </table:table-cell>
          <table:table-cell office:value-type="string" table:style-name="ce2">
            <text:p>Molen</text:p>
          </table:table-cell>
          <table:table-cell office:value-type="string" table:style-name="ce2">
            <text:p>Verlening</text:p>
          </table:table-cell>
          <table:table-cell office:value-type="currency" office:value="47454.5" table:style-name="ce3">
            <text:p>€ 47.455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54" table:style-name="ce2">
            <text:p>22254</text:p>
          </table:table-cell>
          <table:table-cell office:value-type="string" table:style-name="ce2">
            <text:p>Molen de Zwaluw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2255" table:style-name="ce2">
            <text:p>2225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0372.5" table:style-name="ce3">
            <text:p>€ 80.373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2277" table:style-name="ce2">
            <text:p>22277</text:p>
          </table:table-cell>
          <table:table-cell office:value-type="string" table:style-name="ce2">
            <text:p>Maria- of Kruittoren</text:p>
          </table:table-cell>
          <table:table-cell office:value-type="string" table:style-name="ce2">
            <text:p>Verlening</text:p>
          </table:table-cell>
          <table:table-cell office:value-type="currency" office:value="15704.31" table:style-name="ce3">
            <text:p>€ 15.704</text:p>
          </table:table-cell>
          <table:table-cell office:value-type="string" table:style-name="ce2">
            <text:p>Baarland</text:p>
          </table:table-cell>
          <table:table-cell office:value-type="string" table:style-name="ce2">
            <text:p>Borse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92" table:style-name="ce2">
            <text:p>22292</text:p>
          </table:table-cell>
          <table:table-cell office:value-type="string" table:style-name="ce2">
            <text:p>De Doelen</text:p>
          </table:table-cell>
          <table:table-cell office:value-type="string" table:style-name="ce2">
            <text:p>Verlening</text:p>
          </table:table-cell>
          <table:table-cell office:value-type="currency" office:value="94500" table:style-name="ce3">
            <text:p>€ 94.500</text:p>
          </table:table-cell>
          <table:table-cell office:value-type="string" table:style-name="ce2">
            <text:p>Den Dolder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294" table:style-name="ce2">
            <text:p>22294</text:p>
          </table:table-cell>
          <table:table-cell office:value-type="string" table:style-name="ce2">
            <text:p>vm. pakhuis</text:p>
          </table:table-cell>
          <table:table-cell office:value-type="string" table:style-name="ce2">
            <text:p>Verlening</text:p>
          </table:table-cell>
          <table:table-cell office:value-type="currency" office:value="13050" table:style-name="ce3">
            <text:p>€ 13.050</text:p>
          </table:table-cell>
          <table:table-cell office:value-type="string" table:style-name="ce2">
            <text:p>Mechelen</text:p>
          </table:table-cell>
          <table:table-cell office:value-type="string" table:style-name="ce2">
            <text:p>Gulpen-Wittem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316" table:style-name="ce2">
            <text:p>22316</text:p>
          </table:table-cell>
          <table:table-cell office:value-type="string" table:style-name="ce2">
            <text:p>Timmermansgildehuis</text:p>
          </table:table-cell>
          <table:table-cell office:value-type="string" table:style-name="ce2">
            <text:p>Verlening</text:p>
          </table:table-cell>
          <table:table-cell office:value-type="currency" office:value="10544.94" table:style-name="ce3">
            <text:p>€ 10.545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411" table:style-name="ce2">
            <text:p>22411</text:p>
          </table:table-cell>
          <table:table-cell office:value-type="string" table:style-name="ce2">
            <text:p>Hoofdtoren</text:p>
          </table:table-cell>
          <table:table-cell office:value-type="string" table:style-name="ce2">
            <text:p>Verlening</text:p>
          </table:table-cell>
          <table:table-cell office:value-type="currency" office:value="44537.37" table:style-name="ce3">
            <text:p>€ 44.537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432" table:style-name="ce2">
            <text:p>22432</text:p>
          </table:table-cell>
          <table:table-cell office:value-type="string" table:style-name="ce2">
            <text:p>Boterhal</text:p>
          </table:table-cell>
          <table:table-cell office:value-type="string" table:style-name="ce2">
            <text:p>Verlening</text:p>
          </table:table-cell>
          <table:table-cell office:value-type="currency" office:value="48688.5" table:style-name="ce3">
            <text:p>€ 48.689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2452" table:style-name="ce2">
            <text:p>22452</text:p>
          </table:table-cell>
          <table:table-cell office:value-type="string" table:style-name="ce2">
            <text:p>Noorderkerk</text:p>
          </table:table-cell>
          <table:table-cell office:value-type="string" table:style-name="ce2">
            <text:p>Verlening</text:p>
          </table:table-cell>
          <table:table-cell office:value-type="currency" office:value="46061.7" table:style-name="ce3">
            <text:p>€ 46.062</text:p>
          </table:table-cell>
          <table:table-cell office:value-type="string" table:style-name="ce2">
            <text:p>Baarlo</text:p>
          </table:table-cell>
          <table:table-cell office:value-type="string" table:style-name="ce2">
            <text:p>Peel en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2458" table:style-name="ce2">
            <text:p>22458</text:p>
          </table:table-cell>
          <table:table-cell office:value-type="string" table:style-name="ce2">
            <text:p>Oosterpoort</text:p>
          </table:table-cell>
          <table:table-cell office:value-type="string" table:style-name="ce2">
            <text:p>Verlening</text:p>
          </table:table-cell>
          <table:table-cell office:value-type="currency" office:value="29519.384999999998" table:style-name="ce3">
            <text:p>€ 29.519</text:p>
          </table:table-cell>
          <table:table-cell office:value-type="string" table:style-name="ce2">
            <text:p/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471" table:style-name="ce2">
            <text:p>22471</text:p>
          </table:table-cell>
          <table:table-cell office:value-type="string" table:style-name="ce2">
            <text:p>Hervorm weeshuis</text:p>
          </table:table-cell>
          <table:table-cell office:value-type="string" table:style-name="ce2">
            <text:p>Verlening</text:p>
          </table:table-cell>
          <table:table-cell office:value-type="currency" office:value="87584.5" table:style-name="ce3">
            <text:p>€ 87.585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487" table:style-name="ce2">
            <text:p>22487</text:p>
          </table:table-cell>
          <table:table-cell office:value-type="string" table:style-name="ce2">
            <text:p>Klaes Stapel's Hof</text:p>
          </table:table-cell>
          <table:table-cell office:value-type="string" table:style-name="ce2">
            <text:p>Verlening</text:p>
          </table:table-cell>
          <table:table-cell office:value-type="currency" office:value="24317.82" table:style-name="ce3">
            <text:p>€ 24.318</text:p>
          </table:table-cell>
          <table:table-cell office:value-type="string" table:style-name="ce2">
            <text:p>Dronryp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497" table:style-name="ce2">
            <text:p>22497</text:p>
          </table:table-cell>
          <table:table-cell office:value-type="string" table:style-name="ce2">
            <text:p>vm. pakhuis</text:p>
          </table:table-cell>
          <table:table-cell office:value-type="string" table:style-name="ce2">
            <text:p>Verlening</text:p>
          </table:table-cell>
          <table:table-cell office:value-type="currency" office:value="9900" table:style-name="ce3">
            <text:p>€ 9.9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525" table:style-name="ce2">
            <text:p>22525</text:p>
          </table:table-cell>
          <table:table-cell office:value-type="string" table:style-name="ce2">
            <text:p>Statenpoort</text:p>
          </table:table-cell>
          <table:table-cell office:value-type="string" table:style-name="ce2">
            <text:p>Verlening</text:p>
          </table:table-cell>
          <table:table-cell office:value-type="currency" office:value="251379" table:style-name="ce3">
            <text:p>€ 251.379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2564" table:style-name="ce2">
            <text:p>22564</text:p>
          </table:table-cell>
          <table:table-cell office:value-type="string" table:style-name="ce2">
            <text:p>Waag</text:p>
          </table:table-cell>
          <table:table-cell office:value-type="string" table:style-name="ce2">
            <text:p>Verlening</text:p>
          </table:table-cell>
          <table:table-cell office:value-type="currency" office:value="39777.375" table:style-name="ce3">
            <text:p>€ 39.777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599" table:style-name="ce2">
            <text:p>22599</text:p>
          </table:table-cell>
          <table:table-cell office:value-type="string" table:style-name="ce2">
            <text:p>Langgerekt pand</text:p>
          </table:table-cell>
          <table:table-cell office:value-type="string" table:style-name="ce2">
            <text:p>Verlening</text:p>
          </table:table-cell>
          <table:table-cell office:value-type="currency" office:value="25002.915000000001" table:style-name="ce3">
            <text:p>€ 25.003</text:p>
          </table:table-cell>
          <table:table-cell office:value-type="string" table:style-name="ce2">
            <text:p>Berlts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654" table:style-name="ce2">
            <text:p>22654</text:p>
          </table:table-cell>
          <table:table-cell office:value-type="string" table:style-name="ce2">
            <text:p>Molen Eendracht Maakt Mach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ude Niedorp</text:p>
          </table:table-cell>
          <table:table-cell office:value-type="string" table:style-name="ce2">
            <text:p>Hollands Kroo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778" table:style-name="ce2">
            <text:p>22778</text:p>
          </table:table-cell>
          <table:table-cell office:value-type="string" table:style-name="ce2">
            <text:p>R.K. kerk H. Willibrordus</text:p>
          </table:table-cell>
          <table:table-cell office:value-type="string" table:style-name="ce2">
            <text:p>Verlening</text:p>
          </table:table-cell>
          <table:table-cell office:value-type="currency" office:value="180568" table:style-name="ce3">
            <text:p>€ 180.568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2863" table:style-name="ce2">
            <text:p>22863</text:p>
          </table:table-cell>
          <table:table-cell office:value-type="string" table:style-name="ce2">
            <text:p>R.K. Kerk H. Lambertus</text:p>
          </table:table-cell>
          <table:table-cell office:value-type="string" table:style-name="ce2">
            <text:p>Verlening</text:p>
          </table:table-cell>
          <table:table-cell office:value-type="currency" office:value="199811" table:style-name="ce3">
            <text:p>€ 199.811</text:p>
          </table:table-cell>
          <table:table-cell office:value-type="string" table:style-name="ce2">
            <text:p/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2995" table:style-name="ce2">
            <text:p>22995</text:p>
          </table:table-cell>
          <table:table-cell office:value-type="string" table:style-name="ce2">
            <text:p>Ikonenmuseum</text:p>
          </table:table-cell>
          <table:table-cell office:value-type="string" table:style-name="ce2">
            <text:p>Verlening</text:p>
          </table:table-cell>
          <table:table-cell office:value-type="currency" office:value="53686.77" table:style-name="ce3">
            <text:p>€ 53.687</text:p>
          </table:table-cell>
          <table:table-cell office:value-type="string" table:style-name="ce2">
            <text:p>Voorburg</text:p>
          </table:table-cell>
          <table:table-cell office:value-type="string" table:style-name="ce2">
            <text:p>Leidschendam-Voorburg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2995" table:style-name="ce2">
            <text:p>22995</text:p>
          </table:table-cell>
          <table:table-cell office:value-type="string" table:style-name="ce2">
            <text:p>Ikonenmuseum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004" table:style-name="ce2">
            <text:p>23004</text:p>
          </table:table-cell>
          <table:table-cell office:value-type="string" table:style-name="ce2">
            <text:p>Verdiepingloos pand</text:p>
          </table:table-cell>
          <table:table-cell office:value-type="string" table:style-name="ce2">
            <text:p>Verlening</text:p>
          </table:table-cell>
          <table:table-cell office:value-type="currency" office:value="10245.5" table:style-name="ce3">
            <text:p>€ 10.246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3483" table:style-name="ce2">
            <text:p>2348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4374" table:style-name="ce3">
            <text:p>€ 64.374</text:p>
          </table:table-cell>
          <table:table-cell office:value-type="string" table:style-name="ce2">
            <text:p>Wolphaartsdijk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3508" table:style-name="ce2">
            <text:p>23508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36358" table:style-name="ce3">
            <text:p>€ 36.358</text:p>
          </table:table-cell>
          <table:table-cell office:value-type="string" table:style-name="ce2">
            <text:p>Damwâld</text:p>
          </table:table-cell>
          <table:table-cell office:value-type="string" table:style-name="ce2">
            <text:p>Dantum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517" table:style-name="ce2">
            <text:p>23517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129245.5" table:style-name="ce3">
            <text:p>€ 129.246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3606" table:style-name="ce2">
            <text:p>23606</text:p>
          </table:table-cell>
          <table:table-cell office:value-type="string" table:style-name="ce2">
            <text:p>Hervormde of Mariakerk</text:p>
          </table:table-cell>
          <table:table-cell office:value-type="string" table:style-name="ce2">
            <text:p>Verlening</text:p>
          </table:table-cell>
          <table:table-cell office:value-type="currency" office:value="6512.5" table:style-name="ce3">
            <text:p>€ 6.51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651" table:style-name="ce2">
            <text:p>23651</text:p>
          </table:table-cell>
          <table:table-cell office:value-type="string" table:style-name="ce2">
            <text:p>Hervormde kerk - Toren</text:p>
          </table:table-cell>
          <table:table-cell office:value-type="string" table:style-name="ce2">
            <text:p>Verlening</text:p>
          </table:table-cell>
          <table:table-cell office:value-type="currency" office:value="14478" table:style-name="ce3">
            <text:p>€ 14.478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660" table:style-name="ce2">
            <text:p>23660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5659.5" table:style-name="ce3">
            <text:p>€ 25.660</text:p>
          </table:table-cell>
          <table:table-cell office:value-type="string" table:style-name="ce2">
            <text:p/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726" table:style-name="ce2">
            <text:p>23726</text:p>
          </table:table-cell>
          <table:table-cell office:value-type="string" table:style-name="ce2">
            <text:p>vm. werkhuis</text:p>
          </table:table-cell>
          <table:table-cell office:value-type="string" table:style-name="ce2">
            <text:p>Verlening</text:p>
          </table:table-cell>
          <table:table-cell office:value-type="currency" office:value="71078" table:style-name="ce3">
            <text:p>€ 71.078</text:p>
          </table:table-cell>
          <table:table-cell office:value-type="string" table:style-name="ce2">
            <text:p>Oene</text:p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744" table:style-name="ce2">
            <text:p>23744</text:p>
          </table:table-cell>
          <table:table-cell office:value-type="string" table:style-name="ce2">
            <text:p>Molen Windlus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3824" table:style-name="ce2">
            <text:p>23824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27284.625" table:style-name="ce3">
            <text:p>€ 27.28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830" table:style-name="ce2">
            <text:p>23830</text:p>
          </table:table-cell>
          <table:table-cell office:value-type="string" table:style-name="ce2">
            <text:p>Hoeve Overste Hof</text:p>
          </table:table-cell>
          <table:table-cell office:value-type="string" table:style-name="ce2">
            <text:p>Verlening</text:p>
          </table:table-cell>
          <table:table-cell office:value-type="currency" office:value="34640.1" table:style-name="ce3">
            <text:p>€ 34.640</text:p>
          </table:table-cell>
          <table:table-cell office:value-type="string" table:style-name="ce2">
            <text:p>Strijen</text:p>
          </table:table-cell>
          <table:table-cell office:value-type="string" table:style-name="ce2">
            <text:p>Hoeksche 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832" table:style-name="ce2">
            <text:p>23832</text:p>
          </table:table-cell>
          <table:table-cell office:value-type="string" table:style-name="ce2">
            <text:p>R.K. Kerk H. Petrus en Paulus</text:p>
          </table:table-cell>
          <table:table-cell office:value-type="string" table:style-name="ce2">
            <text:p>Verlening</text:p>
          </table:table-cell>
          <table:table-cell office:value-type="currency" office:value="84108.5" table:style-name="ce3">
            <text:p>€ 84.109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3893" table:style-name="ce2">
            <text:p>23893</text:p>
          </table:table-cell>
          <table:table-cell office:value-type="string" table:style-name="ce2">
            <text:p>Boerderij Groot Jagerstein</text:p>
          </table:table-cell>
          <table:table-cell office:value-type="string" table:style-name="ce2">
            <text:p>Verlening</text:p>
          </table:table-cell>
          <table:table-cell office:value-type="currency" office:value="21092.445" table:style-name="ce3">
            <text:p>€ 21.092</text:p>
          </table:table-cell>
          <table:table-cell office:value-type="string" table:style-name="ce2">
            <text:p>Dodewaard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3898" table:style-name="ce2">
            <text:p>23898</text:p>
          </table:table-cell>
          <table:table-cell office:value-type="string" table:style-name="ce2">
            <text:p>Boerderij Groot Sandenburg</text:p>
          </table:table-cell>
          <table:table-cell office:value-type="string" table:style-name="ce2">
            <text:p>Verlening</text:p>
          </table:table-cell>
          <table:table-cell office:value-type="currency" office:value="26598.884999999998" table:style-name="ce3">
            <text:p>€ 26.599</text:p>
          </table:table-cell>
          <table:table-cell office:value-type="string" table:style-name="ce2">
            <text:p>Aagte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078" table:style-name="ce2">
            <text:p>24078</text:p>
          </table:table-cell>
          <table:table-cell office:value-type="string" table:style-name="ce2">
            <text:p>N.H. Michaelkerk - Schip</text:p>
          </table:table-cell>
          <table:table-cell office:value-type="string" table:style-name="ce2">
            <text:p>Verlening</text:p>
          </table:table-cell>
          <table:table-cell office:value-type="currency" office:value="26575" table:style-name="ce3">
            <text:p>€ 26.57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4177" table:style-name="ce2">
            <text:p>24177</text:p>
          </table:table-cell>
          <table:table-cell office:value-type="string" table:style-name="ce2">
            <text:p>Princessehof</text:p>
          </table:table-cell>
          <table:table-cell office:value-type="string" table:style-name="ce2">
            <text:p>Verlening</text:p>
          </table:table-cell>
          <table:table-cell office:value-type="currency" office:value="100934.5" table:style-name="ce3">
            <text:p>€ 100.935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4219" table:style-name="ce2">
            <text:p>24219</text:p>
          </table:table-cell>
          <table:table-cell office:value-type="string" table:style-name="ce2">
            <text:p>Stadhouderlijk Hof</text:p>
          </table:table-cell>
          <table:table-cell office:value-type="string" table:style-name="ce2">
            <text:p>Verlening</text:p>
          </table:table-cell>
          <table:table-cell office:value-type="currency" office:value="120353" table:style-name="ce3">
            <text:p>€ 120.353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4222" table:style-name="ce2">
            <text:p>2422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146.5" table:style-name="ce3">
            <text:p>€ 2.147</text:p>
          </table:table-cell>
          <table:table-cell office:value-type="string" table:style-name="ce2">
            <text:p/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4281" table:style-name="ce2">
            <text:p>24281</text:p>
          </table:table-cell>
          <table:table-cell office:value-type="string" table:style-name="ce2">
            <text:p>Ev. Lutherse kerk</text:p>
          </table:table-cell>
          <table:table-cell office:value-type="string" table:style-name="ce2">
            <text:p>Verlening</text:p>
          </table:table-cell>
          <table:table-cell office:value-type="currency" office:value="52507.14" table:style-name="ce3">
            <text:p>€ 52.507</text:p>
          </table:table-cell>
          <table:table-cell office:value-type="string" table:style-name="ce2">
            <text:p>Oosterwolde</text:p>
          </table:table-cell>
          <table:table-cell office:value-type="string" table:style-name="ce2">
            <text:p>Oo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347" table:style-name="ce2">
            <text:p>24347</text:p>
          </table:table-cell>
          <table:table-cell office:value-type="string" table:style-name="ce2">
            <text:p>Hofwoning</text:p>
          </table:table-cell>
          <table:table-cell office:value-type="string" table:style-name="ce2">
            <text:p>Verlening</text:p>
          </table:table-cell>
          <table:table-cell office:value-type="currency" office:value="22886.73" table:style-name="ce3">
            <text:p>€ 22.887</text:p>
          </table:table-cell>
          <table:table-cell office:value-type="string" table:style-name="ce2">
            <text:p>Kimswe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387" table:style-name="ce2">
            <text:p>24387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34831.275000000001" table:style-name="ce3">
            <text:p>€ 34.83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436" table:style-name="ce2">
            <text:p>24436</text:p>
          </table:table-cell>
          <table:table-cell office:value-type="string" table:style-name="ce2">
            <text:p>St. Bonifatiuskerk</text:p>
          </table:table-cell>
          <table:table-cell office:value-type="string" table:style-name="ce2">
            <text:p>Verlening</text:p>
          </table:table-cell>
          <table:table-cell office:value-type="currency" office:value="255862.5" table:style-name="ce3">
            <text:p>€ 255.86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4542" table:style-name="ce2">
            <text:p>24542</text:p>
          </table:table-cell>
          <table:table-cell office:value-type="string" table:style-name="ce2">
            <text:p>Vituskerk</text:p>
          </table:table-cell>
          <table:table-cell office:value-type="string" table:style-name="ce2">
            <text:p>Verlening</text:p>
          </table:table-cell>
          <table:table-cell office:value-type="currency" office:value="67040.5" table:style-name="ce3">
            <text:p>€ 67.041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661" table:style-name="ce2">
            <text:p>24661</text:p>
          </table:table-cell>
          <table:table-cell office:value-type="string" table:style-name="ce2">
            <text:p>Hofje Eva van Hoogeveen</text:p>
          </table:table-cell>
          <table:table-cell office:value-type="string" table:style-name="ce2">
            <text:p>Verlening</text:p>
          </table:table-cell>
          <table:table-cell office:value-type="currency" office:value="48071" table:style-name="ce3">
            <text:p>€ 48.071</text:p>
          </table:table-cell>
          <table:table-cell office:value-type="string" table:style-name="ce2">
            <text:p>Oldeholtpade</text:p>
          </table:table-cell>
          <table:table-cell office:value-type="string" table:style-name="ce2">
            <text:p>We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698" table:style-name="ce2">
            <text:p>24698</text:p>
          </table:table-cell>
          <table:table-cell office:value-type="string" table:style-name="ce2">
            <text:p>Joost Frans van der Lindenhofje</text:p>
          </table:table-cell>
          <table:table-cell office:value-type="string" table:style-name="ce2">
            <text:p>Verlening</text:p>
          </table:table-cell>
          <table:table-cell office:value-type="currency" office:value="47250" table:style-name="ce3">
            <text:p>€ 47.250</text:p>
          </table:table-cell>
          <table:table-cell office:value-type="string" table:style-name="ce2">
            <text:p>Arnemuiden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698" table:style-name="ce2">
            <text:p>24698</text:p>
          </table:table-cell>
          <table:table-cell office:value-type="string" table:style-name="ce2">
            <text:p>Joost Frans van der Lindenhofje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Hoogwoud</text:p>
          </table:table-cell>
          <table:table-cell office:value-type="string" table:style-name="ce2">
            <text:p>Opme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777" table:style-name="ce2">
            <text:p>24777</text:p>
          </table:table-cell>
          <table:table-cell office:value-type="string" table:style-name="ce2">
            <text:p>Gereformeerde Kerk Vrijgemaakt</text:p>
          </table:table-cell>
          <table:table-cell office:value-type="string" table:style-name="ce2">
            <text:p>Verlening</text:p>
          </table:table-cell>
          <table:table-cell office:value-type="currency" office:value="60690.5" table:style-name="ce3">
            <text:p>€ 60.691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4914" table:style-name="ce2">
            <text:p>24914</text:p>
          </table:table-cell>
          <table:table-cell office:value-type="string" table:style-name="ce2">
            <text:p>hofje</text:p>
          </table:table-cell>
          <table:table-cell office:value-type="string" table:style-name="ce2">
            <text:p>Verlening</text:p>
          </table:table-cell>
          <table:table-cell office:value-type="currency" office:value="18306.03" table:style-name="ce3">
            <text:p>€ 18.306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121" table:style-name="ce2">
            <text:p>25121</text:p>
          </table:table-cell>
          <table:table-cell office:value-type="string" table:style-name="ce2">
            <text:p>v.m. Lathijnse School</text:p>
          </table:table-cell>
          <table:table-cell office:value-type="string" table:style-name="ce2">
            <text:p>Verlening</text:p>
          </table:table-cell>
          <table:table-cell office:value-type="currency" office:value="54636" table:style-name="ce3">
            <text:p>€ 54.636</text:p>
          </table:table-cell>
          <table:table-cell office:value-type="string" table:style-name="ce2">
            <text:p>Schildwolde</text:p>
          </table:table-cell>
          <table:table-cell office:value-type="string" table:style-name="ce2">
            <text:p>Midden-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234" table:style-name="ce2">
            <text:p>25234</text:p>
          </table:table-cell>
          <table:table-cell office:value-type="string" table:style-name="ce2">
            <text:p>openbare bibliotheek</text:p>
          </table:table-cell>
          <table:table-cell office:value-type="string" table:style-name="ce2">
            <text:p>Verlening</text:p>
          </table:table-cell>
          <table:table-cell office:value-type="currency" office:value="108740.5" table:style-name="ce3">
            <text:p>€ 108.741</text:p>
          </table:table-cell>
          <table:table-cell office:value-type="string" table:style-name="ce2">
            <text:p>Eijsden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5479" table:style-name="ce2">
            <text:p>25479</text:p>
          </table:table-cell>
          <table:table-cell office:value-type="string" table:style-name="ce2">
            <text:p>Bibliotheca Thysiana</text:p>
          </table:table-cell>
          <table:table-cell office:value-type="string" table:style-name="ce2">
            <text:p>Verlening</text:p>
          </table:table-cell>
          <table:table-cell office:value-type="currency" office:value="20491.38" table:style-name="ce3">
            <text:p>€ 20.491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5629" table:style-name="ce2">
            <text:p>25629</text:p>
          </table:table-cell>
          <table:table-cell office:value-type="string" table:style-name="ce2">
            <text:p>Poortje</text:p>
          </table:table-cell>
          <table:table-cell office:value-type="string" table:style-name="ce2">
            <text:p>Verlening</text:p>
          </table:table-cell>
          <table:table-cell office:value-type="currency" office:value="443.77499999999998" table:style-name="ce3">
            <text:p>€ 444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5652" table:style-name="ce2">
            <text:p>25652</text:p>
          </table:table-cell>
          <table:table-cell office:value-type="string" table:style-name="ce2">
            <text:p>Maredijk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Nunspeet</text:p>
          </table:table-cell>
          <table:table-cell office:value-type="string" table:style-name="ce2">
            <text:p>Nunspee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653" table:style-name="ce2">
            <text:p>25653</text:p>
          </table:table-cell>
          <table:table-cell office:value-type="string" table:style-name="ce2">
            <text:p>molen De Heesterboom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otmarsum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5748" table:style-name="ce2">
            <text:p>25748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37606.065000000002" table:style-name="ce3">
            <text:p>€ 37.606</text:p>
          </table:table-cell>
          <table:table-cell office:value-type="string" table:style-name="ce2">
            <text:p>Hoofddorp</text:p>
          </table:table-cell>
          <table:table-cell office:value-type="string" table:style-name="ce2">
            <text:p>Haarlemmerme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748" table:style-name="ce2">
            <text:p>25748</text:p>
          </table:table-cell>
          <table:table-cell office:value-type="string" table:style-name="ce2">
            <text:p>Raad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ijnjewoude</text:p>
          </table:table-cell>
          <table:table-cell office:value-type="string" table:style-name="ce2">
            <text:p>Opst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749" table:style-name="ce2">
            <text:p>25749</text:p>
          </table:table-cell>
          <table:table-cell office:value-type="string" table:style-name="ce2">
            <text:p>Lemster toer</text:p>
          </table:table-cell>
          <table:table-cell office:value-type="string" table:style-name="ce2">
            <text:p>Verlening</text:p>
          </table:table-cell>
          <table:table-cell office:value-type="currency" office:value="29504.895" table:style-name="ce3">
            <text:p>€ 29.505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776" table:style-name="ce2">
            <text:p>25776</text:p>
          </table:table-cell>
          <table:table-cell office:value-type="string" table:style-name="ce2">
            <text:p>Kerkhof</text:p>
          </table:table-cell>
          <table:table-cell office:value-type="string" table:style-name="ce2">
            <text:p>Verlening</text:p>
          </table:table-cell>
          <table:table-cell office:value-type="currency" office:value="28575" table:style-name="ce3">
            <text:p>€ 28.575</text:p>
          </table:table-cell>
          <table:table-cell office:value-type="string" table:style-name="ce2">
            <text:p>Beverwijk</text:p>
          </table:table-cell>
          <table:table-cell office:value-type="string" table:style-name="ce2">
            <text:p>Beverwij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785" table:style-name="ce2">
            <text:p>25785</text:p>
          </table:table-cell>
          <table:table-cell office:value-type="string" table:style-name="ce2">
            <text:p>Martinuskerk</text:p>
          </table:table-cell>
          <table:table-cell office:value-type="string" table:style-name="ce2">
            <text:p>Verlening</text:p>
          </table:table-cell>
          <table:table-cell office:value-type="currency" office:value="52456.2" table:style-name="ce3">
            <text:p>€ 52.456</text:p>
          </table:table-cell>
          <table:table-cell office:value-type="string" table:style-name="ce2">
            <text:p>Ysbrecht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809" table:style-name="ce2">
            <text:p>25809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93400" table:style-name="ce3">
            <text:p>€ 93.400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5843" table:style-name="ce2">
            <text:p>25843</text:p>
          </table:table-cell>
          <table:table-cell office:value-type="string" table:style-name="ce2">
            <text:p>St. Lambertus</text:p>
          </table:table-cell>
          <table:table-cell office:value-type="string" table:style-name="ce2">
            <text:p>Verlening</text:p>
          </table:table-cell>
          <table:table-cell office:value-type="currency" office:value="13054.5" table:style-name="ce3">
            <text:p>€ 13.05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846" table:style-name="ce2">
            <text:p>25846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42655" table:style-name="ce3">
            <text:p>€ 42.65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846" table:style-name="ce2">
            <text:p>25846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tto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895" table:style-name="ce2">
            <text:p>25895</text:p>
          </table:table-cell>
          <table:table-cell office:value-type="string" table:style-name="ce2">
            <text:p>'t Huys Dever</text:p>
          </table:table-cell>
          <table:table-cell office:value-type="string" table:style-name="ce2">
            <text:p>Verlening</text:p>
          </table:table-cell>
          <table:table-cell office:value-type="currency" office:value="37668" table:style-name="ce3">
            <text:p>€ 37.668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895" table:style-name="ce2">
            <text:p>25895</text:p>
          </table:table-cell>
          <table:table-cell office:value-type="string" table:style-name="ce2">
            <text:p>'t Huys Dever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tto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19" table:style-name="ce2">
            <text:p>25919</text:p>
          </table:table-cell>
          <table:table-cell office:value-type="string" table:style-name="ce2">
            <text:p>vm Stadhuis</text:p>
          </table:table-cell>
          <table:table-cell office:value-type="string" table:style-name="ce2">
            <text:p>Verlening</text:p>
          </table:table-cell>
          <table:table-cell office:value-type="currency" office:value="36829" table:style-name="ce3">
            <text:p>€ 36.829</text:p>
          </table:table-cell>
          <table:table-cell office:value-type="string" table:style-name="ce2">
            <text:p>Seroos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20" table:style-name="ce2">
            <text:p>25920</text:p>
          </table:table-cell>
          <table:table-cell office:value-type="string" table:style-name="ce2">
            <text:p>St. Gudulakerk</text:p>
          </table:table-cell>
          <table:table-cell office:value-type="string" table:style-name="ce2">
            <text:p>Verlening</text:p>
          </table:table-cell>
          <table:table-cell office:value-type="currency" office:value="37973.5" table:style-name="ce3">
            <text:p>€ 37.974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65" table:style-name="ce2">
            <text:p>25965</text:p>
          </table:table-cell>
          <table:table-cell office:value-type="string" table:style-name="ce2">
            <text:p>Wapen van Linschoten</text:p>
          </table:table-cell>
          <table:table-cell office:value-type="string" table:style-name="ce2">
            <text:p>Verlening</text:p>
          </table:table-cell>
          <table:table-cell office:value-type="currency" office:value="27969.5" table:style-name="ce3">
            <text:p>€ 27.970</text:p>
          </table:table-cell>
          <table:table-cell office:value-type="string" table:style-name="ce2">
            <text:p>Markelo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68" table:style-name="ce2">
            <text:p>25968</text:p>
          </table:table-cell>
          <table:table-cell office:value-type="string" table:style-name="ce2">
            <text:p>Adrianahoeve en bakhuis</text:p>
          </table:table-cell>
          <table:table-cell office:value-type="string" table:style-name="ce2">
            <text:p>Verlening</text:p>
          </table:table-cell>
          <table:table-cell office:value-type="currency" office:value="14823.21" table:style-name="ce3">
            <text:p>€ 14.823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5969" table:style-name="ce2">
            <text:p>25969</text:p>
          </table:table-cell>
          <table:table-cell office:value-type="string" table:style-name="ce2">
            <text:p>St. Janskerk</text:p>
          </table:table-cell>
          <table:table-cell office:value-type="string" table:style-name="ce2">
            <text:p>Verlening</text:p>
          </table:table-cell>
          <table:table-cell office:value-type="currency" office:value="55223" table:style-name="ce3">
            <text:p>€ 55.223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79" table:style-name="ce2">
            <text:p>25979</text:p>
          </table:table-cell>
          <table:table-cell office:value-type="string" table:style-name="ce2">
            <text:p>Boerderij Virtus Vincit</text:p>
          </table:table-cell>
          <table:table-cell office:value-type="string" table:style-name="ce2">
            <text:p>Verlening</text:p>
          </table:table-cell>
          <table:table-cell office:value-type="currency" office:value="14119.305" table:style-name="ce3">
            <text:p>€ 14.119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93" table:style-name="ce2">
            <text:p>25993</text:p>
          </table:table-cell>
          <table:table-cell office:value-type="string" table:style-name="ce2">
            <text:p>Boerderij Wulverhorst</text:p>
          </table:table-cell>
          <table:table-cell office:value-type="string" table:style-name="ce2">
            <text:p>Verlening</text:p>
          </table:table-cell>
          <table:table-cell office:value-type="currency" office:value="17379.09" table:style-name="ce3">
            <text:p>€ 17.379</text:p>
          </table:table-cell>
          <table:table-cell office:value-type="string" table:style-name="ce2">
            <text:p>Woudrichem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5994" table:style-name="ce2">
            <text:p>25994</text:p>
          </table:table-cell>
          <table:table-cell office:value-type="string" table:style-name="ce2">
            <text:p>Boerderij Wulverhorst - Schuur (bouwhuis)</text:p>
          </table:table-cell>
          <table:table-cell office:value-type="string" table:style-name="ce2">
            <text:p>Verlening</text:p>
          </table:table-cell>
          <table:table-cell office:value-type="currency" office:value="13855.575000000001" table:style-name="ce3">
            <text:p>€ 13.85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131" table:style-name="ce2">
            <text:p>26131</text:p>
          </table:table-cell>
          <table:table-cell office:value-type="string" table:style-name="ce2">
            <text:p>St. Nicolaaskerk</text:p>
          </table:table-cell>
          <table:table-cell office:value-type="string" table:style-name="ce2">
            <text:p>Verlening</text:p>
          </table:table-cell>
          <table:table-cell office:value-type="currency" office:value="108378" table:style-name="ce3">
            <text:p>€ 108.378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169" table:style-name="ce2">
            <text:p>26169</text:p>
          </table:table-cell>
          <table:table-cell office:value-type="string" table:style-name="ce2">
            <text:p>St. Janskerk</text:p>
          </table:table-cell>
          <table:table-cell office:value-type="string" table:style-name="ce2">
            <text:p>Verlening</text:p>
          </table:table-cell>
          <table:table-cell office:value-type="currency" office:value="190475.22" table:style-name="ce3">
            <text:p>€ 190.475</text:p>
          </table:table-cell>
          <table:table-cell office:value-type="string" table:style-name="ce2">
            <text:p>Gronsvel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6263" table:style-name="ce2">
            <text:p>26263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59812.95" table:style-name="ce3">
            <text:p>€ 59.813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263" table:style-name="ce2">
            <text:p>26263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265" table:style-name="ce2">
            <text:p>26265</text:p>
          </table:table-cell>
          <table:table-cell office:value-type="string" table:style-name="ce2">
            <text:p>Petrus en Pauluskerk</text:p>
          </table:table-cell>
          <table:table-cell office:value-type="string" table:style-name="ce2">
            <text:p>Verlening</text:p>
          </table:table-cell>
          <table:table-cell office:value-type="currency" office:value="445039.935" table:style-name="ce3">
            <text:p>€ 445.040</text:p>
          </table:table-cell>
          <table:table-cell office:value-type="string" table:style-name="ce2">
            <text:p>Easterlittens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6285" table:style-name="ce2">
            <text:p>26285</text:p>
          </table:table-cell>
          <table:table-cell office:value-type="string" table:style-name="ce2">
            <text:p>Martinustoren</text:p>
          </table:table-cell>
          <table:table-cell office:value-type="string" table:style-name="ce2">
            <text:p>Verlening</text:p>
          </table:table-cell>
          <table:table-cell office:value-type="currency" office:value="26239" table:style-name="ce3">
            <text:p>€ 26.239</text:p>
          </table:table-cell>
          <table:table-cell office:value-type="string" table:style-name="ce2">
            <text:p>Nederweert</text:p>
          </table:table-cell>
          <table:table-cell office:value-type="string" table:style-name="ce2">
            <text:p>Neder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320" table:style-name="ce2">
            <text:p>26320</text:p>
          </table:table-cell>
          <table:table-cell office:value-type="string" table:style-name="ce2">
            <text:p>H. Kruiskapel</text:p>
          </table:table-cell>
          <table:table-cell office:value-type="string" table:style-name="ce2">
            <text:p>Verlening</text:p>
          </table:table-cell>
          <table:table-cell office:value-type="currency" office:value="10018" table:style-name="ce3">
            <text:p>€ 10.018</text:p>
          </table:table-cell>
          <table:table-cell office:value-type="string" table:style-name="ce2">
            <text:p>Schoonebeek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381" table:style-name="ce2">
            <text:p>26381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142705" table:style-name="ce3">
            <text:p>€ 142.705</text:p>
          </table:table-cell>
          <table:table-cell office:value-type="string" table:style-name="ce2">
            <text:p>Wouwse Plantage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6382" table:style-name="ce2">
            <text:p>26382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20415.5" table:style-name="ce3">
            <text:p>€ 20.416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6458" table:style-name="ce2">
            <text:p>2645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6530.58" table:style-name="ce3">
            <text:p>€ 36.531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473" table:style-name="ce2">
            <text:p>26473</text:p>
          </table:table-cell>
          <table:table-cell office:value-type="string" table:style-name="ce2">
            <text:p>Slotkapel</text:p>
          </table:table-cell>
          <table:table-cell office:value-type="string" table:style-name="ce2">
            <text:p>Verlening</text:p>
          </table:table-cell>
          <table:table-cell office:value-type="currency" office:value="39576.5" table:style-name="ce3">
            <text:p>€ 39.577</text:p>
          </table:table-cell>
          <table:table-cell office:value-type="string" table:style-name="ce2">
            <text:p>Hall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552" table:style-name="ce2">
            <text:p>26552</text:p>
          </table:table-cell>
          <table:table-cell office:value-type="string" table:style-name="ce2">
            <text:p>Sara Catharina</text:p>
          </table:table-cell>
          <table:table-cell office:value-type="string" table:style-name="ce2">
            <text:p>Verlening</text:p>
          </table:table-cell>
          <table:table-cell office:value-type="currency" office:value="34795.5" table:style-name="ce3">
            <text:p>€ 34.796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734" table:style-name="ce2">
            <text:p>26734</text:p>
          </table:table-cell>
          <table:table-cell office:value-type="string" table:style-name="ce2">
            <text:p>COC-Limburg</text:p>
          </table:table-cell>
          <table:table-cell office:value-type="string" table:style-name="ce2">
            <text:p>Verlening</text:p>
          </table:table-cell>
          <table:table-cell office:value-type="currency" office:value="44365.5" table:style-name="ce3">
            <text:p>€ 44.366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761" table:style-name="ce2">
            <text:p>26761</text:p>
          </table:table-cell>
          <table:table-cell office:value-type="string" table:style-name="ce2">
            <text:p>Woonhuis Regout</text:p>
          </table:table-cell>
          <table:table-cell office:value-type="string" table:style-name="ce2">
            <text:p>Verlening</text:p>
          </table:table-cell>
          <table:table-cell office:value-type="currency" office:value="42875" table:style-name="ce3">
            <text:p>€ 42.875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772" table:style-name="ce2">
            <text:p>26772</text:p>
          </table:table-cell>
          <table:table-cell office:value-type="string" table:style-name="ce2">
            <text:p>Huis met Lodewijk XV-gevel</text:p>
          </table:table-cell>
          <table:table-cell office:value-type="string" table:style-name="ce2">
            <text:p>Verlening</text:p>
          </table:table-cell>
          <table:table-cell office:value-type="currency" office:value="39654.5" table:style-name="ce3">
            <text:p>€ 39.655</text:p>
          </table:table-cell>
          <table:table-cell office:value-type="string" table:style-name="ce2">
            <text:p>Heijen</text:p>
          </table:table-cell>
          <table:table-cell office:value-type="string" table:style-name="ce2">
            <text:p>Gennep</text:p>
          </table:table-cell>
          <table:table-cell office:value-type="string" table:style-name="ce2">
            <text:p>;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780" table:style-name="ce2">
            <text:p>26780</text:p>
          </table:table-cell>
          <table:table-cell office:value-type="string" table:style-name="ce2">
            <text:p>vm. Refugie van Hocht</text:p>
          </table:table-cell>
          <table:table-cell office:value-type="string" table:style-name="ce2">
            <text:p>Verlening</text:p>
          </table:table-cell>
          <table:table-cell office:value-type="currency" office:value="70083.600000000006" table:style-name="ce3">
            <text:p>€ 70.084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6930" table:style-name="ce2">
            <text:p>26930</text:p>
          </table:table-cell>
          <table:table-cell office:value-type="string" table:style-name="ce2">
            <text:p>Synagoge</text:p>
          </table:table-cell>
          <table:table-cell office:value-type="string" table:style-name="ce2">
            <text:p>Verlening</text:p>
          </table:table-cell>
          <table:table-cell office:value-type="currency" office:value="47316.404999999999" table:style-name="ce3">
            <text:p>€ 47.316</text:p>
          </table:table-cell>
          <table:table-cell office:value-type="string" table:style-name="ce2">
            <text:p>Zeddam</text:p>
          </table:table-cell>
          <table:table-cell office:value-type="string" table:style-name="ce2">
            <text:p>Montfer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932" table:style-name="ce2">
            <text:p>26932</text:p>
          </table:table-cell>
          <table:table-cell office:value-type="string" table:style-name="ce2">
            <text:p>vm. Capucijnenkerk</text:p>
          </table:table-cell>
          <table:table-cell office:value-type="string" table:style-name="ce2">
            <text:p>Verlening</text:p>
          </table:table-cell>
          <table:table-cell office:value-type="currency" office:value="24344.76" table:style-name="ce3">
            <text:p>€ 24.345</text:p>
          </table:table-cell>
          <table:table-cell office:value-type="string" table:style-name="ce2">
            <text:p>Nunhem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934" table:style-name="ce2">
            <text:p>26934</text:p>
          </table:table-cell>
          <table:table-cell office:value-type="string" table:style-name="ce2">
            <text:p>Gesticht Misericorde</text:p>
          </table:table-cell>
          <table:table-cell office:value-type="string" table:style-name="ce2">
            <text:p>Verlening</text:p>
          </table:table-cell>
          <table:table-cell office:value-type="currency" office:value="37609.199999999997" table:style-name="ce3">
            <text:p>€ 37.609</text:p>
          </table:table-cell>
          <table:table-cell office:value-type="string" table:style-name="ce2">
            <text:p>Gaastme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944" table:style-name="ce2">
            <text:p>26944</text:p>
          </table:table-cell>
          <table:table-cell office:value-type="string" table:style-name="ce2">
            <text:p>Marreshuis</text:p>
          </table:table-cell>
          <table:table-cell office:value-type="string" table:style-name="ce2">
            <text:p>Verlening</text:p>
          </table:table-cell>
          <table:table-cell office:value-type="currency" office:value="45842.5" table:style-name="ce3">
            <text:p>€ 45.843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6957" table:style-name="ce2">
            <text:p>26957</text:p>
          </table:table-cell>
          <table:table-cell office:value-type="string" table:style-name="ce2">
            <text:p>Dominicanerkerk</text:p>
          </table:table-cell>
          <table:table-cell office:value-type="string" table:style-name="ce2">
            <text:p>Verlening</text:p>
          </table:table-cell>
          <table:table-cell office:value-type="currency" office:value="42273.5" table:style-name="ce3">
            <text:p>€ 42.274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6967" table:style-name="ce2">
            <text:p>26967</text:p>
          </table:table-cell>
          <table:table-cell office:value-type="string" table:style-name="ce2">
            <text:p>Wachthuis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017" table:style-name="ce2">
            <text:p>27017</text:p>
          </table:table-cell>
          <table:table-cell office:value-type="string" table:style-name="ce2">
            <text:p>Hof van Tilly</text:p>
          </table:table-cell>
          <table:table-cell office:value-type="string" table:style-name="ce2">
            <text:p>Verlening</text:p>
          </table:table-cell>
          <table:table-cell office:value-type="currency" office:value="73656" table:style-name="ce3">
            <text:p>€ 73.656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095" table:style-name="ce2">
            <text:p>27095</text:p>
          </table:table-cell>
          <table:table-cell office:value-type="string" table:style-name="ce2">
            <text:p>Huis</text:p>
          </table:table-cell>
          <table:table-cell office:value-type="string" table:style-name="ce2">
            <text:p>Verlening</text:p>
          </table:table-cell>
          <table:table-cell office:value-type="currency" office:value="28559.52" table:style-name="ce3">
            <text:p>€ 28.56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7223" table:style-name="ce2">
            <text:p>27223</text:p>
          </table:table-cell>
          <table:table-cell office:value-type="string" table:style-name="ce2">
            <text:p>Dinghuis of VVV-kantoor</text:p>
          </table:table-cell>
          <table:table-cell office:value-type="string" table:style-name="ce2">
            <text:p>Verlening</text:p>
          </table:table-cell>
          <table:table-cell office:value-type="currency" office:value="51205.5" table:style-name="ce3">
            <text:p>€ 51.206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382" table:style-name="ce2">
            <text:p>27382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11703" table:style-name="ce3">
            <text:p>€ 111.70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470" table:style-name="ce2">
            <text:p>27470</text:p>
          </table:table-cell>
          <table:table-cell office:value-type="string" table:style-name="ce2">
            <text:p>Museum aan het Vrijthof</text:p>
          </table:table-cell>
          <table:table-cell office:value-type="string" table:style-name="ce2">
            <text:p>Verlening</text:p>
          </table:table-cell>
          <table:table-cell office:value-type="currency" office:value="15073" table:style-name="ce3">
            <text:p>€ 15.073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561" table:style-name="ce2">
            <text:p>27561</text:p>
          </table:table-cell>
          <table:table-cell office:value-type="string" table:style-name="ce2">
            <text:p>Bisschopsmolen</text:p>
          </table:table-cell>
          <table:table-cell office:value-type="string" table:style-name="ce2">
            <text:p>Verlening</text:p>
          </table:table-cell>
          <table:table-cell office:value-type="currency" office:value="41915.5" table:style-name="ce3">
            <text:p>€ 41.916</text:p>
          </table:table-cell>
          <table:table-cell office:value-type="string" table:style-name="ce2">
            <text:p>Voerendaal</text:p>
          </table:table-cell>
          <table:table-cell office:value-type="string" table:style-name="ce2">
            <text:p>Voerenda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700" table:style-name="ce2">
            <text:p>27700</text:p>
          </table:table-cell>
          <table:table-cell office:value-type="string" table:style-name="ce2">
            <text:p>Spaans Gouvernement</text:p>
          </table:table-cell>
          <table:table-cell office:value-type="string" table:style-name="ce2">
            <text:p>Verlening</text:p>
          </table:table-cell>
          <table:table-cell office:value-type="currency" office:value="134783.29500000001" table:style-name="ce3">
            <text:p>€ 134.783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705" table:style-name="ce2">
            <text:p>27705</text:p>
          </table:table-cell>
          <table:table-cell office:value-type="string" table:style-name="ce2">
            <text:p>Hoofdwacht</text:p>
          </table:table-cell>
          <table:table-cell office:value-type="string" table:style-name="ce2">
            <text:p>Verlening</text:p>
          </table:table-cell>
          <table:table-cell office:value-type="currency" office:value="38990.5" table:style-name="ce3">
            <text:p>€ 38.991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713" table:style-name="ce2">
            <text:p>27713</text:p>
          </table:table-cell>
          <table:table-cell office:value-type="string" table:style-name="ce2">
            <text:p>Sociëteitsgebouw</text:p>
          </table:table-cell>
          <table:table-cell office:value-type="string" table:style-name="ce2">
            <text:p>Verlening</text:p>
          </table:table-cell>
          <table:table-cell office:value-type="currency" office:value="50585" table:style-name="ce3">
            <text:p>€ 50.58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715" table:style-name="ce2">
            <text:p>27715</text:p>
          </table:table-cell>
          <table:table-cell office:value-type="string" table:style-name="ce2">
            <text:p>Theater aan het Vrijthof</text:p>
          </table:table-cell>
          <table:table-cell office:value-type="string" table:style-name="ce2">
            <text:p>Verlening</text:p>
          </table:table-cell>
          <table:table-cell office:value-type="currency" office:value="113433" table:style-name="ce3">
            <text:p>€ 113.433</text:p>
          </table:table-cell>
          <table:table-cell office:value-type="string" table:style-name="ce2">
            <text:p>Diepenveen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798" table:style-name="ce2">
            <text:p>27798</text:p>
          </table:table-cell>
          <table:table-cell office:value-type="string" table:style-name="ce2">
            <text:p>Refugie van Meerssen</text:p>
          </table:table-cell>
          <table:table-cell office:value-type="string" table:style-name="ce2">
            <text:p>Verlening</text:p>
          </table:table-cell>
          <table:table-cell office:value-type="currency" office:value="34345.199999999997" table:style-name="ce3">
            <text:p>€ 34.345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958" table:style-name="ce2">
            <text:p>2795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073.300000000003" table:style-name="ce3">
            <text:p>€ 35.073</text:p>
          </table:table-cell>
          <table:table-cell office:value-type="string" table:style-name="ce2">
            <text:p>Klimmen</text:p>
          </table:table-cell>
          <table:table-cell office:value-type="string" table:style-name="ce2">
            <text:p>Voerenda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7980" table:style-name="ce2">
            <text:p>27980</text:p>
          </table:table-cell>
          <table:table-cell office:value-type="string" table:style-name="ce2">
            <text:p>R.K. kerk H.H. Petrus en Paulus</text:p>
          </table:table-cell>
          <table:table-cell office:value-type="string" table:style-name="ce2">
            <text:p>Verlening</text:p>
          </table:table-cell>
          <table:table-cell office:value-type="currency" office:value="61116.5" table:style-name="ce3">
            <text:p>€ 61.117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7990" table:style-name="ce2">
            <text:p>27990</text:p>
          </table:table-cell>
          <table:table-cell office:value-type="string" table:style-name="ce2">
            <text:p>Begraafplaats - Poortgebouw</text:p>
          </table:table-cell>
          <table:table-cell office:value-type="string" table:style-name="ce2">
            <text:p>Verlening</text:p>
          </table:table-cell>
          <table:table-cell office:value-type="currency" office:value="23706" table:style-name="ce3">
            <text:p>€ 23.706</text:p>
          </table:table-cell>
          <table:table-cell office:value-type="string" table:style-name="ce2">
            <text:p>Stevensweert</text:p>
          </table:table-cell>
          <table:table-cell office:value-type="string" table:style-name="ce2">
            <text:p>Maasgouw</text:p>
          </table:table-cell>
          <table:table-cell office:value-type="string" table:style-name="ce2">
            <text:p>Fryslân;Limburg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7997" table:style-name="ce2">
            <text:p>27997</text:p>
          </table:table-cell>
          <table:table-cell office:value-type="string" table:style-name="ce2">
            <text:p>Helpoort</text:p>
          </table:table-cell>
          <table:table-cell office:value-type="string" table:style-name="ce2">
            <text:p>Verlening</text:p>
          </table:table-cell>
          <table:table-cell office:value-type="currency" office:value="41620" table:style-name="ce3">
            <text:p>€ 41.620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019" table:style-name="ce2">
            <text:p>28019</text:p>
          </table:table-cell>
          <table:table-cell office:value-type="string" table:style-name="ce2">
            <text:p>Hoeve Wiegelrade</text:p>
          </table:table-cell>
          <table:table-cell office:value-type="string" table:style-name="ce2">
            <text:p>Verlening</text:p>
          </table:table-cell>
          <table:table-cell office:value-type="currency" office:value="40807.589999999997" table:style-name="ce3">
            <text:p>€ 40.808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8052" table:style-name="ce2">
            <text:p>28052</text:p>
          </table:table-cell>
          <table:table-cell office:value-type="string" table:style-name="ce2">
            <text:p>Hoeve Wiegershof</text:p>
          </table:table-cell>
          <table:table-cell office:value-type="string" table:style-name="ce2">
            <text:p>Verlening</text:p>
          </table:table-cell>
          <table:table-cell office:value-type="currency" office:value="63951.165000000001" table:style-name="ce3">
            <text:p>€ 63.951</text:p>
          </table:table-cell>
          <table:table-cell office:value-type="string" table:style-name="ce2">
            <text:p>Baarn</text:p>
          </table:table-cell>
          <table:table-cell office:value-type="string" table:style-name="ce2">
            <text:p>Baar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088" table:style-name="ce2">
            <text:p>28088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39158.19" table:style-name="ce3">
            <text:p>€ 39.158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089" table:style-name="ce2">
            <text:p>28089</text:p>
          </table:table-cell>
          <table:table-cell office:value-type="string" table:style-name="ce2">
            <text:p>Hoop doet leven</text:p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8106" table:style-name="ce2">
            <text:p>28106</text:p>
          </table:table-cell>
          <table:table-cell office:value-type="string" table:style-name="ce2">
            <text:p>toren Ned. Herv. kerk</text:p>
          </table:table-cell>
          <table:table-cell office:value-type="string" table:style-name="ce2">
            <text:p>Verlening</text:p>
          </table:table-cell>
          <table:table-cell office:value-type="currency" office:value="27366.5" table:style-name="ce3">
            <text:p>€ 27.367</text:p>
          </table:table-cell>
          <table:table-cell office:value-type="string" table:style-name="ce2">
            <text:p>Bigge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113" table:style-name="ce2">
            <text:p>28113</text:p>
          </table:table-cell>
          <table:table-cell office:value-type="string" table:style-name="ce2">
            <text:p>Toren van de Michaëlskerk</text:p>
          </table:table-cell>
          <table:table-cell office:value-type="string" table:style-name="ce2">
            <text:p>Verlening</text:p>
          </table:table-cell>
          <table:table-cell office:value-type="currency" office:value="6240" table:style-name="ce3">
            <text:p>€ 6.240</text:p>
          </table:table-cell>
          <table:table-cell office:value-type="string" table:style-name="ce2">
            <text:p>Hengelo</text:p>
          </table:table-cell>
          <table:table-cell office:value-type="string" table:style-name="ce2">
            <text:p>Hengelo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113" table:style-name="ce2">
            <text:p>28113</text:p>
          </table:table-cell>
          <table:table-cell office:value-type="string" table:style-name="ce2">
            <text:p>Ned. Herv. Michaëlskerk</text:p>
          </table:table-cell>
          <table:table-cell office:value-type="string" table:style-name="ce2">
            <text:p>Verlening</text:p>
          </table:table-cell>
          <table:table-cell office:value-type="currency" office:value="48394.934999999998" table:style-name="ce3">
            <text:p>€ 48.395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129" table:style-name="ce2">
            <text:p>28129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47330" table:style-name="ce3">
            <text:p>€ 47.330</text:p>
          </table:table-cell>
          <table:table-cell office:value-type="string" table:style-name="ce2">
            <text:p>Geesteren</text:p>
          </table:table-cell>
          <table:table-cell office:value-type="string" table:style-name="ce2">
            <text:p>Berkel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205" table:style-name="ce2">
            <text:p>28205</text:p>
          </table:table-cell>
          <table:table-cell office:value-type="string" table:style-name="ce2">
            <text:p>Grote kerk</text:p>
          </table:table-cell>
          <table:table-cell office:value-type="string" table:style-name="ce2">
            <text:p>Verlening</text:p>
          </table:table-cell>
          <table:table-cell office:value-type="currency" office:value="43027" table:style-name="ce3">
            <text:p>€ 43.027</text:p>
          </table:table-cell>
          <table:table-cell office:value-type="string" table:style-name="ce2">
            <text:p>Sittard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336" table:style-name="ce2">
            <text:p>28336</text:p>
          </table:table-cell>
          <table:table-cell office:value-type="string" table:style-name="ce2">
            <text:p>Boerenhuis</text:p>
          </table:table-cell>
          <table:table-cell office:value-type="string" table:style-name="ce2">
            <text:p>Verlening</text:p>
          </table:table-cell>
          <table:table-cell office:value-type="currency" office:value="9987.5" table:style-name="ce3">
            <text:p>€ 9.988</text:p>
          </table:table-cell>
          <table:table-cell office:value-type="string" table:style-name="ce2">
            <text:p/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371" table:style-name="ce2">
            <text:p>28371</text:p>
          </table:table-cell>
          <table:table-cell office:value-type="string" table:style-name="ce2">
            <text:p>Stoomgemaal De Vier Noorder Koggen</text:p>
          </table:table-cell>
          <table:table-cell office:value-type="string" table:style-name="ce2">
            <text:p>Verlening</text:p>
          </table:table-cell>
          <table:table-cell office:value-type="currency" office:value="66688.5" table:style-name="ce3">
            <text:p>€ 66.689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433" table:style-name="ce2">
            <text:p>28433</text:p>
          </table:table-cell>
          <table:table-cell office:value-type="string" table:style-name="ce2">
            <text:p>R.K. Kerk O.L.V. Geboorte</text:p>
          </table:table-cell>
          <table:table-cell office:value-type="string" table:style-name="ce2">
            <text:p>Verlening</text:p>
          </table:table-cell>
          <table:table-cell office:value-type="currency" office:value="9730.5" table:style-name="ce3">
            <text:p>€ 9.731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8443" table:style-name="ce2">
            <text:p>28443</text:p>
          </table:table-cell>
          <table:table-cell office:value-type="string" table:style-name="ce2">
            <text:p>R.K. Kerk H. Lambertus</text:p>
          </table:table-cell>
          <table:table-cell office:value-type="string" table:style-name="ce2">
            <text:p>Verlening</text:p>
          </table:table-cell>
          <table:table-cell office:value-type="currency" office:value="69287.5" table:style-name="ce3">
            <text:p>€ 69.288</text:p>
          </table:table-cell>
          <table:table-cell office:value-type="string" table:style-name="ce2">
            <text:p>Sint Geertrui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476" table:style-name="ce2">
            <text:p>28476</text:p>
          </table:table-cell>
          <table:table-cell office:value-type="string" table:style-name="ce2">
            <text:p>R.K. kerk H. Martinus</text:p>
          </table:table-cell>
          <table:table-cell office:value-type="string" table:style-name="ce2">
            <text:p>Verlening</text:p>
          </table:table-cell>
          <table:table-cell office:value-type="currency" office:value="175042.5" table:style-name="ce3">
            <text:p>€ 175.043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513" table:style-name="ce2">
            <text:p>2851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2801.5" table:style-name="ce3">
            <text:p>€ 112.80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569" table:style-name="ce2">
            <text:p>28569</text:p>
          </table:table-cell>
          <table:table-cell office:value-type="string" table:style-name="ce2">
            <text:p>Kerkhof</text:p>
          </table:table-cell>
          <table:table-cell office:value-type="string" table:style-name="ce2">
            <text:p>Verlening</text:p>
          </table:table-cell>
          <table:table-cell office:value-type="currency" office:value="43491" table:style-name="ce3">
            <text:p>€ 43.491</text:p>
          </table:table-cell>
          <table:table-cell office:value-type="string" table:style-name="ce2">
            <text:p>Wijhe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576" table:style-name="ce2">
            <text:p>28576</text:p>
          </table:table-cell>
          <table:table-cell office:value-type="string" table:style-name="ce2">
            <text:p>Koepelkerk</text:p>
          </table:table-cell>
          <table:table-cell office:value-type="string" table:style-name="ce2">
            <text:p>Verlening</text:p>
          </table:table-cell>
          <table:table-cell office:value-type="currency" office:value="135691.62" table:style-name="ce3">
            <text:p>€ 135.692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577" table:style-name="ce2">
            <text:p>28577</text:p>
          </table:table-cell>
          <table:table-cell office:value-type="string" table:style-name="ce2">
            <text:p>Doopsgezinde Kerk</text:p>
          </table:table-cell>
          <table:table-cell office:value-type="string" table:style-name="ce2">
            <text:p>Verlening</text:p>
          </table:table-cell>
          <table:table-cell office:value-type="currency" office:value="25283.715" table:style-name="ce3">
            <text:p>€ 25.284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584" table:style-name="ce2">
            <text:p>28584</text:p>
          </table:table-cell>
          <table:table-cell office:value-type="string" table:style-name="ce2">
            <text:p>St. Margaretakerk - Aanleg kerkhof</text:p>
          </table:table-cell>
          <table:table-cell office:value-type="string" table:style-name="ce2">
            <text:p>Verlening</text:p>
          </table:table-cell>
          <table:table-cell office:value-type="currency" office:value="32123.5" table:style-name="ce3">
            <text:p>€ 32.124</text:p>
          </table:table-cell>
          <table:table-cell office:value-type="string" table:style-name="ce2">
            <text:p>Jistrum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591" table:style-name="ce2">
            <text:p>28591</text:p>
          </table:table-cell>
          <table:table-cell office:value-type="string" table:style-name="ce2">
            <text:p>Gasthuis Vredenhof</text:p>
          </table:table-cell>
          <table:table-cell office:value-type="string" table:style-name="ce2">
            <text:p>Verlening</text:p>
          </table:table-cell>
          <table:table-cell office:value-type="currency" office:value="31740" table:style-name="ce3">
            <text:p>€ 31.74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8604" table:style-name="ce2">
            <text:p>28604</text:p>
          </table:table-cell>
          <table:table-cell office:value-type="string" table:style-name="ce2">
            <text:p>Salviuskerk - Schip</text:p>
          </table:table-cell>
          <table:table-cell office:value-type="string" table:style-name="ce2">
            <text:p>Verlening</text:p>
          </table:table-cell>
          <table:table-cell office:value-type="currency" office:value="122185.5" table:style-name="ce3">
            <text:p>€ 122.186</text:p>
          </table:table-cell>
          <table:table-cell office:value-type="string" table:style-name="ce2">
            <text:p>Eesveen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8608" table:style-name="ce2">
            <text:p>28608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1855.5" table:style-name="ce3">
            <text:p>€ 11.856</text:p>
          </table:table-cell>
          <table:table-cell office:value-type="string" table:style-name="ce2">
            <text:p>Paesens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620" table:style-name="ce2">
            <text:p>28620</text:p>
          </table:table-cell>
          <table:table-cell office:value-type="string" table:style-name="ce2">
            <text:p>Popta-Gasthuis</text:p>
          </table:table-cell>
          <table:table-cell office:value-type="string" table:style-name="ce2">
            <text:p>Verlening</text:p>
          </table:table-cell>
          <table:table-cell office:value-type="currency" office:value="72219.48" table:style-name="ce3">
            <text:p>€ 72.219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620" table:style-name="ce2">
            <text:p>28620</text:p>
          </table:table-cell>
          <table:table-cell office:value-type="string" table:style-name="ce2">
            <text:p>Popta Gast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8686" table:style-name="ce2">
            <text:p>28686</text:p>
          </table:table-cell>
          <table:table-cell office:value-type="string" table:style-name="ce2">
            <text:p>Centrum voor beeldende kunst</text:p>
          </table:table-cell>
          <table:table-cell office:value-type="string" table:style-name="ce2">
            <text:p>Verlening</text:p>
          </table:table-cell>
          <table:table-cell office:value-type="currency" office:value="3819.24" table:style-name="ce3">
            <text:p>€ 3.819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161" table:style-name="ce2">
            <text:p>29161</text:p>
          </table:table-cell>
          <table:table-cell office:value-type="string" table:style-name="ce2">
            <text:p>cultureel centrum</text:p>
          </table:table-cell>
          <table:table-cell office:value-type="string" table:style-name="ce2">
            <text:p>Verlening</text:p>
          </table:table-cell>
          <table:table-cell office:value-type="currency" office:value="2731.82" table:style-name="ce3">
            <text:p>€ 2.732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162" table:style-name="ce2">
            <text:p>29162</text:p>
          </table:table-cell>
          <table:table-cell office:value-type="string" table:style-name="ce2">
            <text:p>cultureel centrum</text:p>
          </table:table-cell>
          <table:table-cell office:value-type="string" table:style-name="ce2">
            <text:p>Verlening</text:p>
          </table:table-cell>
          <table:table-cell office:value-type="currency" office:value="2731.82" table:style-name="ce3">
            <text:p>€ 2.732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163" table:style-name="ce2">
            <text:p>29163</text:p>
          </table:table-cell>
          <table:table-cell office:value-type="string" table:style-name="ce2">
            <text:p>cultureel centrum</text:p>
          </table:table-cell>
          <table:table-cell office:value-type="string" table:style-name="ce2">
            <text:p>Verlening</text:p>
          </table:table-cell>
          <table:table-cell office:value-type="currency" office:value="2731.82" table:style-name="ce3">
            <text:p>€ 2.732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284" table:style-name="ce2">
            <text:p>29284</text:p>
          </table:table-cell>
          <table:table-cell office:value-type="string" table:style-name="ce2">
            <text:p>Stadhuis Middelburg</text:p>
          </table:table-cell>
          <table:table-cell office:value-type="string" table:style-name="ce2">
            <text:p>Verlening</text:p>
          </table:table-cell>
          <table:table-cell office:value-type="currency" office:value="238250" table:style-name="ce3">
            <text:p>€ 238.250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9290" table:style-name="ce2">
            <text:p>29290</text:p>
          </table:table-cell>
          <table:table-cell office:value-type="string" table:style-name="ce2">
            <text:p>Koepoort</text:p>
          </table:table-cell>
          <table:table-cell office:value-type="string" table:style-name="ce2">
            <text:p>Verlening</text:p>
          </table:table-cell>
          <table:table-cell office:value-type="currency" office:value="21992.46" table:style-name="ce3">
            <text:p>€ 21.992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9389" table:style-name="ce2">
            <text:p>29389</text:p>
          </table:table-cell>
          <table:table-cell office:value-type="string" table:style-name="ce2">
            <text:p>Molen Ons Genoeg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394" table:style-name="ce2">
            <text:p>29394</text:p>
          </table:table-cell>
          <table:table-cell office:value-type="string" table:style-name="ce2">
            <text:p>Gistpoort</text:p>
          </table:table-cell>
          <table:table-cell office:value-type="string" table:style-name="ce2">
            <text:p>Verlening</text:p>
          </table:table-cell>
          <table:table-cell office:value-type="currency" office:value="69709.5" table:style-name="ce3">
            <text:p>€ 69.710</text:p>
          </table:table-cell>
          <table:table-cell office:value-type="string" table:style-name="ce2">
            <text:p>Veendam</text:p>
          </table:table-cell>
          <table:table-cell office:value-type="string" table:style-name="ce2">
            <text:p>Veendam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478" table:style-name="ce2">
            <text:p>29478</text:p>
          </table:table-cell>
          <table:table-cell office:value-type="string" table:style-name="ce2">
            <text:p>Molen De Seis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9611" table:style-name="ce2">
            <text:p>29611</text:p>
          </table:table-cell>
          <table:table-cell office:value-type="string" table:style-name="ce2">
            <text:p>Molen De Koning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9621" table:style-name="ce2">
            <text:p>29621</text:p>
          </table:table-cell>
          <table:table-cell office:value-type="string" table:style-name="ce2">
            <text:p>Vismarkthal</text:p>
          </table:table-cell>
          <table:table-cell office:value-type="string" table:style-name="ce2">
            <text:p>Verlening</text:p>
          </table:table-cell>
          <table:table-cell office:value-type="currency" office:value="4635" table:style-name="ce3">
            <text:p>€ 4.63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29653" table:style-name="ce2">
            <text:p>29653</text:p>
          </table:table-cell>
          <table:table-cell office:value-type="string" table:style-name="ce2">
            <text:p>Molen 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Rolde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713" table:style-name="ce2">
            <text:p>29713</text:p>
          </table:table-cell>
          <table:table-cell office:value-type="string" table:style-name="ce2">
            <text:p>Oud Katholieke kerk</text:p>
          </table:table-cell>
          <table:table-cell office:value-type="string" table:style-name="ce2">
            <text:p>Verlening</text:p>
          </table:table-cell>
          <table:table-cell office:value-type="currency" office:value="62164" table:style-name="ce3">
            <text:p>€ 62.164</text:p>
          </table:table-cell>
          <table:table-cell office:value-type="string" table:style-name="ce2">
            <text:p>Nuenen</text:p>
          </table:table-cell>
          <table:table-cell office:value-type="string" table:style-name="ce2">
            <text:p>Nuenen, Gerwen en Nederwett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714" table:style-name="ce2">
            <text:p>29714</text:p>
          </table:table-cell>
          <table:table-cell office:value-type="string" table:style-name="ce2">
            <text:p>V.m.IJkkantoor, thans Padvindershuis</text:p>
          </table:table-cell>
          <table:table-cell office:value-type="string" table:style-name="ce2">
            <text:p>Verlening</text:p>
          </table:table-cell>
          <table:table-cell office:value-type="currency" office:value="29864.85" table:style-name="ce3">
            <text:p>€ 29.865</text:p>
          </table:table-cell>
          <table:table-cell office:value-type="string" table:style-name="ce2">
            <text:p>De Steeg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733" table:style-name="ce2">
            <text:p>29733</text:p>
          </table:table-cell>
          <table:table-cell office:value-type="string" table:style-name="ce2">
            <text:p>Molen Buiten Verwachting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Roosendaal</text:p>
          </table:table-cell>
          <table:table-cell office:value-type="string" table:style-name="ce2">
            <text:p>Roosendaa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734" table:style-name="ce2">
            <text:p>29734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52230.33" table:style-name="ce3">
            <text:p>€ 52.230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894" table:style-name="ce2">
            <text:p>29894</text:p>
          </table:table-cell>
          <table:table-cell office:value-type="string" table:style-name="ce2">
            <text:p>Hippolytuskerk</text:p>
          </table:table-cell>
          <table:table-cell office:value-type="string" table:style-name="ce2">
            <text:p>Verlening</text:p>
          </table:table-cell>
          <table:table-cell office:value-type="currency" office:value="166907.5" table:style-name="ce3">
            <text:p>€ 166.908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9921" table:style-name="ce2">
            <text:p>29921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6114.5" table:style-name="ce3">
            <text:p>€ 16.115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29923" table:style-name="ce2">
            <text:p>29923</text:p>
          </table:table-cell>
          <table:table-cell office:value-type="string" table:style-name="ce2">
            <text:p>Ned. Herv. kerk en Toren</text:p>
          </table:table-cell>
          <table:table-cell office:value-type="string" table:style-name="ce2">
            <text:p>Verlening</text:p>
          </table:table-cell>
          <table:table-cell office:value-type="currency" office:value="130038.5" table:style-name="ce3">
            <text:p>€ 130.039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29924" table:style-name="ce2">
            <text:p>29924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29825.384999999998" table:style-name="ce3">
            <text:p>€ 29.825</text:p>
          </table:table-cell>
          <table:table-cell office:value-type="string" table:style-name="ce2">
            <text:p>Neer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021" table:style-name="ce2">
            <text:p>30021</text:p>
          </table:table-cell>
          <table:table-cell office:value-type="string" table:style-name="ce2">
            <text:p>Burgerweeshuis</text:p>
          </table:table-cell>
          <table:table-cell office:value-type="string" table:style-name="ce2">
            <text:p>Verlening</text:p>
          </table:table-cell>
          <table:table-cell office:value-type="currency" office:value="67977" table:style-name="ce3">
            <text:p>€ 67.977</text:p>
          </table:table-cell>
          <table:table-cell office:value-type="string" table:style-name="ce2">
            <text:p>Koog aan de Zaan</text:p>
          </table:table-cell>
          <table:table-cell office:value-type="string" table:style-name="ce2">
            <text:p>Zaansta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071" table:style-name="ce2">
            <text:p>30071</text:p>
          </table:table-cell>
          <table:table-cell office:value-type="string" table:style-name="ce2">
            <text:p>R.K. Kerk H.H. Lambertus en Brigida</text:p>
          </table:table-cell>
          <table:table-cell office:value-type="string" table:style-name="ce2">
            <text:p>Verlening</text:p>
          </table:table-cell>
          <table:table-cell office:value-type="currency" office:value="43740.5" table:style-name="ce3">
            <text:p>€ 43.741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0142" table:style-name="ce2">
            <text:p>30142</text:p>
          </table:table-cell>
          <table:table-cell office:value-type="string" table:style-name="ce2">
            <text:p>Janskerk - Toren</text:p>
          </table:table-cell>
          <table:table-cell office:value-type="string" table:style-name="ce2">
            <text:p>Verlening</text:p>
          </table:table-cell>
          <table:table-cell office:value-type="currency" office:value="39839.25" table:style-name="ce3">
            <text:p>€ 39.839</text:p>
          </table:table-cell>
          <table:table-cell office:value-type="string" table:style-name="ce2">
            <text:p>Bed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143" table:style-name="ce2">
            <text:p>30143</text:p>
          </table:table-cell>
          <table:table-cell office:value-type="string" table:style-name="ce2">
            <text:p>St. Janskerk - Schip</text:p>
          </table:table-cell>
          <table:table-cell office:value-type="string" table:style-name="ce2">
            <text:p>Verlening</text:p>
          </table:table-cell>
          <table:table-cell office:value-type="currency" office:value="59720" table:style-name="ce3">
            <text:p>€ 59.720</text:p>
          </table:table-cell>
          <table:table-cell office:value-type="string" table:style-name="ce2">
            <text:p>Holtum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162" table:style-name="ce2">
            <text:p>30162</text:p>
          </table:table-cell>
          <table:table-cell office:value-type="string" table:style-name="ce2">
            <text:p>Heilige Geest Hofje</text:p>
          </table:table-cell>
          <table:table-cell office:value-type="string" table:style-name="ce2">
            <text:p>Verlening</text:p>
          </table:table-cell>
          <table:table-cell office:value-type="currency" office:value="42483.315000000002" table:style-name="ce3">
            <text:p>€ 42.483</text:p>
          </table:table-cell>
          <table:table-cell office:value-type="string" table:style-name="ce2">
            <text:p>Oudega</text:p>
          </table:table-cell>
          <table:table-cell office:value-type="string" table:style-name="ce2">
            <text:p>Smalling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243" table:style-name="ce2">
            <text:p>30243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93727.5" table:style-name="ce3">
            <text:p>€ 93.728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0243" table:style-name="ce2">
            <text:p>30243</text:p>
          </table:table-cell>
          <table:table-cell office:value-type="string" table:style-name="ce2">
            <text:p>Stad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298" table:style-name="ce2">
            <text:p>30298</text:p>
          </table:table-cell>
          <table:table-cell office:value-type="string" table:style-name="ce2">
            <text:p>Willibrordkerk</text:p>
          </table:table-cell>
          <table:table-cell office:value-type="string" table:style-name="ce2">
            <text:p>Verlening</text:p>
          </table:table-cell>
          <table:table-cell office:value-type="currency" office:value="49864.5" table:style-name="ce3">
            <text:p>€ 49.865</text:p>
          </table:table-cell>
          <table:table-cell office:value-type="string" table:style-name="ce2">
            <text:p>Teteringen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15" table:style-name="ce2">
            <text:p>30315</text:p>
          </table:table-cell>
          <table:table-cell office:value-type="string" table:style-name="ce2">
            <text:p>R.K. kerk H. Lambertus - schip</text:p>
          </table:table-cell>
          <table:table-cell office:value-type="string" table:style-name="ce2">
            <text:p>Verlening</text:p>
          </table:table-cell>
          <table:table-cell office:value-type="currency" office:value="26588" table:style-name="ce3">
            <text:p>€ 26.588</text:p>
          </table:table-cell>
          <table:table-cell office:value-type="string" table:style-name="ce2">
            <text:p>Watergang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0325" table:style-name="ce2">
            <text:p>30325</text:p>
          </table:table-cell>
          <table:table-cell office:value-type="string" table:style-name="ce2">
            <text:p>De Hollandsche 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Roosendaal</text:p>
          </table:table-cell>
          <table:table-cell office:value-type="string" table:style-name="ce2">
            <text:p>Roosendaa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28" table:style-name="ce2">
            <text:p>30328</text:p>
          </table:table-cell>
          <table:table-cell office:value-type="string" table:style-name="ce2">
            <text:p>Friedessemolen</text:p>
          </table:table-cell>
          <table:table-cell office:value-type="string" table:style-name="ce2">
            <text:p>Verlening</text:p>
          </table:table-cell>
          <table:table-cell office:value-type="currency" office:value="30104.5" table:style-name="ce3">
            <text:p>€ 30.105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37" table:style-name="ce2">
            <text:p>30337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24799.5" table:style-name="ce3">
            <text:p>€ 24.800</text:p>
          </table:table-cell>
          <table:table-cell office:value-type="string" table:style-name="ce2">
            <text:p>Capelle aan den IJssel</text:p>
          </table:table-cell>
          <table:table-cell office:value-type="string" table:style-name="ce2">
            <text:p>Capelle aan den IJssel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38" table:style-name="ce2">
            <text:p>30338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9342.5" table:style-name="ce3">
            <text:p>€ 9.343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81" table:style-name="ce2">
            <text:p>30381</text:p>
          </table:table-cell>
          <table:table-cell office:value-type="string" table:style-name="ce2">
            <text:p>Molen Waardenburg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Nispen</text:p>
          </table:table-cell>
          <table:table-cell office:value-type="string" table:style-name="ce2">
            <text:p>Roosendaa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389" table:style-name="ce2">
            <text:p>30389</text:p>
          </table:table-cell>
          <table:table-cell office:value-type="string" table:style-name="ce2">
            <text:p>Molen 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urwenen</text:p>
          </table:table-cell>
          <table:table-cell office:value-type="string" table:style-name="ce2">
            <text:p>Maasdr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422" table:style-name="ce2">
            <text:p>30422</text:p>
          </table:table-cell>
          <table:table-cell office:value-type="string" table:style-name="ce2">
            <text:p>H. Nicolaaskerk</text:p>
          </table:table-cell>
          <table:table-cell office:value-type="string" table:style-name="ce2">
            <text:p>Verlening</text:p>
          </table:table-cell>
          <table:table-cell office:value-type="currency" office:value="98294" table:style-name="ce3">
            <text:p>€ 98.294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0450" table:style-name="ce2">
            <text:p>30450</text:p>
          </table:table-cell>
          <table:table-cell office:value-type="string" table:style-name="ce2">
            <text:p>Oude Kerk</text:p>
          </table:table-cell>
          <table:table-cell office:value-type="string" table:style-name="ce2">
            <text:p>Verlening</text:p>
          </table:table-cell>
          <table:table-cell office:value-type="currency" office:value="54381" table:style-name="ce3">
            <text:p>€ 54.381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523" table:style-name="ce2">
            <text:p>30523</text:p>
          </table:table-cell>
          <table:table-cell office:value-type="string" table:style-name="ce2">
            <text:p>Reghthuys</text:p>
          </table:table-cell>
          <table:table-cell office:value-type="string" table:style-name="ce2">
            <text:p>Verlening</text:p>
          </table:table-cell>
          <table:table-cell office:value-type="currency" office:value="12484" table:style-name="ce3">
            <text:p>€ 12.484</text:p>
          </table:table-cell>
          <table:table-cell office:value-type="string" table:style-name="ce2">
            <text:p>Akkrum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542" table:style-name="ce2">
            <text:p>30542</text:p>
          </table:table-cell>
          <table:table-cell office:value-type="string" table:style-name="ce2">
            <text:p>Waardhuis Kinderdijk</text:p>
          </table:table-cell>
          <table:table-cell office:value-type="string" table:style-name="ce2">
            <text:p>Verlening</text:p>
          </table:table-cell>
          <table:table-cell office:value-type="currency" office:value="31260" table:style-name="ce3">
            <text:p>€ 31.260</text:p>
          </table:table-cell>
          <table:table-cell office:value-type="string" table:style-name="ce2">
            <text:p>Dronryp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564" table:style-name="ce2">
            <text:p>30564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6535.5" table:style-name="ce3">
            <text:p>€ 16.536</text:p>
          </table:table-cell>
          <table:table-cell office:value-type="string" table:style-name="ce2">
            <text:p>Seroos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564" table:style-name="ce2">
            <text:p>30564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59913.5" table:style-name="ce3">
            <text:p>€ 59.914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769" table:style-name="ce2">
            <text:p>30769</text:p>
          </table:table-cell>
          <table:table-cell office:value-type="string" table:style-name="ce2">
            <text:p>kapel aan zee</text:p>
          </table:table-cell>
          <table:table-cell office:value-type="string" table:style-name="ce2">
            <text:p>Verlening</text:p>
          </table:table-cell>
          <table:table-cell office:value-type="currency" office:value="24018.425999999999" table:style-name="ce3">
            <text:p>€ 24.018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0781" table:style-name="ce2">
            <text:p>30781</text:p>
          </table:table-cell>
          <table:table-cell office:value-type="string" table:style-name="ce2">
            <text:p>Molen 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/>
          </table:table-cell>
          <table:table-cell office:value-type="string" table:style-name="ce2">
            <text:p>Maashors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839" table:style-name="ce2">
            <text:p>30839</text:p>
          </table:table-cell>
          <table:table-cell office:value-type="string" table:style-name="ce2">
            <text:p>Korenmolen De Duif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Someren</text:p>
          </table:table-cell>
          <table:table-cell office:value-type="string" table:style-name="ce2">
            <text:p>Somer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846" table:style-name="ce2">
            <text:p>30846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23448.78" table:style-name="ce3">
            <text:p>€ 23.449</text:p>
          </table:table-cell>
          <table:table-cell office:value-type="string" table:style-name="ce2">
            <text:p>Oudeschoot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0847" table:style-name="ce2">
            <text:p>30847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119712" table:style-name="ce3">
            <text:p>€ 119.712</text:p>
          </table:table-cell>
          <table:table-cell office:value-type="string" table:style-name="ce2">
            <text:p>Aalten</text:p>
          </table:table-cell>
          <table:table-cell office:value-type="string" table:style-name="ce2">
            <text:p>Aal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0982" table:style-name="ce2">
            <text:p>30982</text:p>
          </table:table-cell>
          <table:table-cell office:value-type="string" table:style-name="ce2">
            <text:p>Grote Kerk - Toren</text:p>
          </table:table-cell>
          <table:table-cell office:value-type="string" table:style-name="ce2">
            <text:p>Verlening</text:p>
          </table:table-cell>
          <table:table-cell office:value-type="currency" office:value="48880" table:style-name="ce3">
            <text:p>€ 48.880</text:p>
          </table:table-cell>
          <table:table-cell office:value-type="string" table:style-name="ce2">
            <text:p>Nieuw-Amsterdam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022" table:style-name="ce2">
            <text:p>31022</text:p>
          </table:table-cell>
          <table:table-cell office:value-type="string" table:style-name="ce2">
            <text:p>Weeshuis</text:p>
          </table:table-cell>
          <table:table-cell office:value-type="string" table:style-name="ce2">
            <text:p>Verlening</text:p>
          </table:table-cell>
          <table:table-cell office:value-type="currency" office:value="66834.5" table:style-name="ce3">
            <text:p>€ 66.835</text:p>
          </table:table-cell>
          <table:table-cell office:value-type="string" table:style-name="ce2">
            <text:p>Monnickendam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026" table:style-name="ce2">
            <text:p>31026</text:p>
          </table:table-cell>
          <table:table-cell office:value-type="string" table:style-name="ce2">
            <text:p>Stoomgemaal Arkemheen</text:p>
          </table:table-cell>
          <table:table-cell office:value-type="string" table:style-name="ce2">
            <text:p>Verlening</text:p>
          </table:table-cell>
          <table:table-cell office:value-type="currency" office:value="46380" table:style-name="ce3">
            <text:p>€ 46.380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123" table:style-name="ce2">
            <text:p>31123</text:p>
          </table:table-cell>
          <table:table-cell office:value-type="string" table:style-name="ce2">
            <text:p>Commanderie van St. Jan</text:p>
          </table:table-cell>
          <table:table-cell office:value-type="string" table:style-name="ce2">
            <text:p>Verlening</text:p>
          </table:table-cell>
          <table:table-cell office:value-type="currency" office:value="135168" table:style-name="ce3">
            <text:p>€ 135.168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1157" table:style-name="ce2">
            <text:p>31157</text:p>
          </table:table-cell>
          <table:table-cell office:value-type="string" table:style-name="ce2">
            <text:p>Synagoge</text:p>
          </table:table-cell>
          <table:table-cell office:value-type="string" table:style-name="ce2">
            <text:p>Verlening</text:p>
          </table:table-cell>
          <table:table-cell office:value-type="currency" office:value="43832.264999999999" table:style-name="ce3">
            <text:p>€ 43.832</text:p>
          </table:table-cell>
          <table:table-cell office:value-type="string" table:style-name="ce2">
            <text:p>Wieringerwaard</text:p>
          </table:table-cell>
          <table:table-cell office:value-type="string" table:style-name="ce2">
            <text:p>Hollands Kroo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168" table:style-name="ce2">
            <text:p>31168</text:p>
          </table:table-cell>
          <table:table-cell office:value-type="string" table:style-name="ce2">
            <text:p>Cellenbroederenhuis</text:p>
          </table:table-cell>
          <table:table-cell office:value-type="string" table:style-name="ce2">
            <text:p>Verlening</text:p>
          </table:table-cell>
          <table:table-cell office:value-type="currency" office:value="16944" table:style-name="ce3">
            <text:p>€ 16.944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1216" table:style-name="ce2">
            <text:p>31216</text:p>
          </table:table-cell>
          <table:table-cell office:value-type="string" table:style-name="ce2">
            <text:p>Hensbroeker kerk</text:p>
          </table:table-cell>
          <table:table-cell office:value-type="string" table:style-name="ce2">
            <text:p>Verlening</text:p>
          </table:table-cell>
          <table:table-cell office:value-type="currency" office:value="41613" table:style-name="ce3">
            <text:p>€ 41.613</text:p>
          </table:table-cell>
          <table:table-cell office:value-type="string" table:style-name="ce2">
            <text:p>Doorwerth</text:p>
          </table:table-cell>
          <table:table-cell office:value-type="string" table:style-name="ce2">
            <text:p>Renku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365" table:style-name="ce2">
            <text:p>31365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4309.09" table:style-name="ce3">
            <text:p>€ 24.309</text:p>
          </table:table-cell>
          <table:table-cell office:value-type="string" table:style-name="ce2">
            <text:p>Hall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377" table:style-name="ce2">
            <text:p>31377</text:p>
          </table:table-cell>
          <table:table-cell office:value-type="string" table:style-name="ce2">
            <text:p>Lambertuskerk</text:p>
          </table:table-cell>
          <table:table-cell office:value-type="string" table:style-name="ce2">
            <text:p>Verlening</text:p>
          </table:table-cell>
          <table:table-cell office:value-type="currency" office:value="148261" table:style-name="ce3">
            <text:p>€ 148.261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1420" table:style-name="ce2">
            <text:p>31420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8529" table:style-name="ce3">
            <text:p>€ 8.529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20" table:style-name="ce2">
            <text:p>31420</text:p>
          </table:table-cell>
          <table:table-cell office:value-type="string" table:style-name="ce2">
            <text:p>Koets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/>
          </table:table-cell>
          <table:table-cell office:value-type="string" table:style-name="ce2">
            <text:p>Maashors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21" table:style-name="ce2">
            <text:p>31421</text:p>
          </table:table-cell>
          <table:table-cell office:value-type="string" table:style-name="ce2">
            <text:p>Palthehuis</text:p>
          </table:table-cell>
          <table:table-cell office:value-type="string" table:style-name="ce2">
            <text:p>Verlening</text:p>
          </table:table-cell>
          <table:table-cell office:value-type="currency" office:value="11673" table:style-name="ce3">
            <text:p>€ 11.673</text:p>
          </table:table-cell>
          <table:table-cell office:value-type="string" table:style-name="ce2">
            <text:p>Heino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21" table:style-name="ce2">
            <text:p>31421</text:p>
          </table:table-cell>
          <table:table-cell office:value-type="string" table:style-name="ce2">
            <text:p>Palthe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Slot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52" table:style-name="ce2">
            <text:p>31452</text:p>
          </table:table-cell>
          <table:table-cell office:value-type="string" table:style-name="ce2">
            <text:p>Boerderij De Ruwerd</text:p>
          </table:table-cell>
          <table:table-cell office:value-type="string" table:style-name="ce2">
            <text:p>Verlening</text:p>
          </table:table-cell>
          <table:table-cell office:value-type="currency" office:value="35100" table:style-name="ce3">
            <text:p>€ 35.100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56" table:style-name="ce2">
            <text:p>31456</text:p>
          </table:table-cell>
          <table:table-cell office:value-type="string" table:style-name="ce2">
            <text:p>Nicolaaskerk - toren</text:p>
          </table:table-cell>
          <table:table-cell office:value-type="string" table:style-name="ce2">
            <text:p>Verlening</text:p>
          </table:table-cell>
          <table:table-cell office:value-type="currency" office:value="19478.61" table:style-name="ce3">
            <text:p>€ 19.479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470" table:style-name="ce2">
            <text:p>31470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6688.5" table:style-name="ce3">
            <text:p>€ 16.689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1489" table:style-name="ce2">
            <text:p>31489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6590" table:style-name="ce3">
            <text:p>€ 16.59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1576" table:style-name="ce2">
            <text:p>31576</text:p>
          </table:table-cell>
          <table:table-cell office:value-type="string" table:style-name="ce2">
            <text:p>Petruskerk</text:p>
          </table:table-cell>
          <table:table-cell office:value-type="string" table:style-name="ce2">
            <text:p>Verlening</text:p>
          </table:table-cell>
          <table:table-cell office:value-type="currency" office:value="24214" table:style-name="ce3">
            <text:p>€ 24.214</text:p>
          </table:table-cell>
          <table:table-cell office:value-type="string" table:style-name="ce2">
            <text:p>Cadier en Keer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586" table:style-name="ce2">
            <text:p>31586</text:p>
          </table:table-cell>
          <table:table-cell office:value-type="string" table:style-name="ce2">
            <text:p>Sint Johanneskerk</text:p>
          </table:table-cell>
          <table:table-cell office:value-type="string" table:style-name="ce2">
            <text:p>Verlening</text:p>
          </table:table-cell>
          <table:table-cell office:value-type="currency" office:value="30411.5" table:style-name="ce3">
            <text:p>€ 30.412</text:p>
          </table:table-cell>
          <table:table-cell office:value-type="string" table:style-name="ce2">
            <text:p>Callantsoog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593" table:style-name="ce2">
            <text:p>31593</text:p>
          </table:table-cell>
          <table:table-cell office:value-type="string" table:style-name="ce2">
            <text:p>Sint Antoniuskerk</text:p>
          </table:table-cell>
          <table:table-cell office:value-type="string" table:style-name="ce2">
            <text:p>Verlening</text:p>
          </table:table-cell>
          <table:table-cell office:value-type="currency" office:value="12192" table:style-name="ce3">
            <text:p>€ 12.192</text:p>
          </table:table-cell>
          <table:table-cell office:value-type="string" table:style-name="ce2">
            <text:p>Nieuwe Pekela</text:p>
          </table:table-cell>
          <table:table-cell office:value-type="string" table:style-name="ce2">
            <text:p>Pekel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633" table:style-name="ce2">
            <text:p>31633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35878.92" table:style-name="ce3">
            <text:p>€ 35.879</text:p>
          </table:table-cell>
          <table:table-cell office:value-type="string" table:style-name="ce2">
            <text:p/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720" table:style-name="ce2">
            <text:p>31720</text:p>
          </table:table-cell>
          <table:table-cell office:value-type="string" table:style-name="ce2">
            <text:p>Klokkenstoel</text:p>
          </table:table-cell>
          <table:table-cell office:value-type="string" table:style-name="ce2">
            <text:p>Verlening</text:p>
          </table:table-cell>
          <table:table-cell office:value-type="currency" office:value="2800.2" table:style-name="ce3">
            <text:p>€ 2.800</text:p>
          </table:table-cell>
          <table:table-cell office:value-type="string" table:style-name="ce2">
            <text:p/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738" table:style-name="ce2">
            <text:p>31738</text:p>
          </table:table-cell>
          <table:table-cell office:value-type="string" table:style-name="ce2">
            <text:p>Dorpskerk en klokkenstoel</text:p>
          </table:table-cell>
          <table:table-cell office:value-type="string" table:style-name="ce2">
            <text:p>Verlening</text:p>
          </table:table-cell>
          <table:table-cell office:value-type="currency" office:value="53565.375" table:style-name="ce3">
            <text:p>€ 53.565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1750" table:style-name="ce2">
            <text:p>31750</text:p>
          </table:table-cell>
          <table:table-cell office:value-type="string" table:style-name="ce2">
            <text:p>Protestantse Kerk</text:p>
          </table:table-cell>
          <table:table-cell office:value-type="string" table:style-name="ce2">
            <text:p>Verlening</text:p>
          </table:table-cell>
          <table:table-cell office:value-type="currency" office:value="72326" table:style-name="ce3">
            <text:p>€ 72.326</text:p>
          </table:table-cell>
          <table:table-cell office:value-type="string" table:style-name="ce2">
            <text:p>Beneden-Leeuwen</text:p>
          </table:table-cell>
          <table:table-cell office:value-type="string" table:style-name="ce2">
            <text:p>West Maas en W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765" table:style-name="ce2">
            <text:p>31765</text:p>
          </table:table-cell>
          <table:table-cell office:value-type="string" table:style-name="ce2">
            <text:p>Molen Oude Hengel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Steender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794" table:style-name="ce2">
            <text:p>31794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72968" table:style-name="ce3">
            <text:p>€ 72.968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794" table:style-name="ce2">
            <text:p>31794</text:p>
          </table:table-cell>
          <table:table-cell office:value-type="string" table:style-name="ce2">
            <text:p>NH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Jistrum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69" table:style-name="ce2">
            <text:p>31869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30632.185000000001" table:style-name="ce3">
            <text:p>€ 30.632</text:p>
          </table:table-cell>
          <table:table-cell office:value-type="string" table:style-name="ce2">
            <text:p>Slot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69" table:style-name="ce2">
            <text:p>31869</text:p>
          </table:table-cell>
          <table:table-cell office:value-type="string" table:style-name="ce2">
            <text:p>Hervormd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Gy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71" table:style-name="ce2">
            <text:p>31871</text:p>
          </table:table-cell>
          <table:table-cell office:value-type="string" table:style-name="ce2">
            <text:p>Molen Zeldenrus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Stevensweert</text:p>
          </table:table-cell>
          <table:table-cell office:value-type="string" table:style-name="ce2">
            <text:p>Maasgouw</text:p>
          </table:table-cell>
          <table:table-cell office:value-type="string" table:style-name="ce2">
            <text:p>Fryslân;Limburg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1879" table:style-name="ce2">
            <text:p>31879</text:p>
          </table:table-cell>
          <table:table-cell office:value-type="string" table:style-name="ce2">
            <text:p>Hoeve Het Regthuis</text:p>
          </table:table-cell>
          <table:table-cell office:value-type="string" table:style-name="ce2">
            <text:p>Verlening</text:p>
          </table:table-cell>
          <table:table-cell office:value-type="currency" office:value="3190.125" table:style-name="ce3">
            <text:p>€ 3.19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79" table:style-name="ce2">
            <text:p>31879</text:p>
          </table:table-cell>
          <table:table-cell office:value-type="string" table:style-name="ce2">
            <text:p>Hoeve Het Regthuis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en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80" table:style-name="ce2">
            <text:p>318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2237.875" table:style-name="ce3">
            <text:p>€ 22.238</text:p>
          </table:table-cell>
          <table:table-cell office:value-type="string" table:style-name="ce2">
            <text:p/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880" table:style-name="ce2">
            <text:p>318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Ald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941" table:style-name="ce2">
            <text:p>31941</text:p>
          </table:table-cell>
          <table:table-cell office:value-type="string" table:style-name="ce2">
            <text:p>Protestantse Kerk</text:p>
          </table:table-cell>
          <table:table-cell office:value-type="string" table:style-name="ce2">
            <text:p>Verlening</text:p>
          </table:table-cell>
          <table:table-cell office:value-type="currency" office:value="19863.18" table:style-name="ce3">
            <text:p>€ 19.863</text:p>
          </table:table-cell>
          <table:table-cell office:value-type="string" table:style-name="ce2">
            <text:p>Born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1949" table:style-name="ce2">
            <text:p>31949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135509.16" table:style-name="ce3">
            <text:p>€ 135.509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145" table:style-name="ce2">
            <text:p>32145</text:p>
          </table:table-cell>
          <table:table-cell office:value-type="string" table:style-name="ce2">
            <text:p>Korenmolen op stelling, de Paiser meul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udeschild</text:p>
          </table:table-cell>
          <table:table-cell office:value-type="string" table:style-name="ce2">
            <text:p>Texel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158" table:style-name="ce2">
            <text:p>32158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10350" table:style-name="ce3">
            <text:p>€ 10.350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179" table:style-name="ce2">
            <text:p>32179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56156.5" table:style-name="ce3">
            <text:p>€ 56.157</text:p>
          </table:table-cell>
          <table:table-cell office:value-type="string" table:style-name="ce2">
            <text:p>Domburg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16" table:style-name="ce2">
            <text:p>32216</text:p>
          </table:table-cell>
          <table:table-cell office:value-type="string" table:style-name="ce2">
            <text:p>Hoeve Oud Rookhuizen</text:p>
          </table:table-cell>
          <table:table-cell office:value-type="string" table:style-name="ce2">
            <text:p>Verlening</text:p>
          </table:table-cell>
          <table:table-cell office:value-type="currency" office:value="19016" table:style-name="ce3">
            <text:p>€ 19.016</text:p>
          </table:table-cell>
          <table:table-cell office:value-type="string" table:style-name="ce2">
            <text:p>Wesepe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19" table:style-name="ce2">
            <text:p>32219</text:p>
          </table:table-cell>
          <table:table-cell office:value-type="string" table:style-name="ce2">
            <text:p>Boerderij Groot Hell</text:p>
          </table:table-cell>
          <table:table-cell office:value-type="string" table:style-name="ce2">
            <text:p>Verlening</text:p>
          </table:table-cell>
          <table:table-cell office:value-type="currency" office:value="40452.135000000002" table:style-name="ce3">
            <text:p>€ 40.452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29" table:style-name="ce2">
            <text:p>32229</text:p>
          </table:table-cell>
          <table:table-cell office:value-type="string" table:style-name="ce2">
            <text:p>Boerderij met bakhuis</text:p>
          </table:table-cell>
          <table:table-cell office:value-type="string" table:style-name="ce2">
            <text:p>Verlening</text:p>
          </table:table-cell>
          <table:table-cell office:value-type="currency" office:value="25338" table:style-name="ce3">
            <text:p>€ 25.338</text:p>
          </table:table-cell>
          <table:table-cell office:value-type="string" table:style-name="ce2">
            <text:p>Scheemda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36" table:style-name="ce2">
            <text:p>32236</text:p>
          </table:table-cell>
          <table:table-cell office:value-type="string" table:style-name="ce2">
            <text:p>Boerderij Veldhoef</text:p>
          </table:table-cell>
          <table:table-cell office:value-type="string" table:style-name="ce2">
            <text:p>Verlening</text:p>
          </table:table-cell>
          <table:table-cell office:value-type="currency" office:value="17898.5" table:style-name="ce3">
            <text:p>€ 17.899</text:p>
          </table:table-cell>
          <table:table-cell office:value-type="string" table:style-name="ce2">
            <text:p/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65" table:style-name="ce2">
            <text:p>32265</text:p>
          </table:table-cell>
          <table:table-cell office:value-type="string" table:style-name="ce2">
            <text:p>H. Kruisverheffing</text:p>
          </table:table-cell>
          <table:table-cell office:value-type="string" table:style-name="ce2">
            <text:p>Verlening</text:p>
          </table:table-cell>
          <table:table-cell office:value-type="currency" office:value="148976.5" table:style-name="ce3">
            <text:p>€ 148.977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265" table:style-name="ce2">
            <text:p>32265</text:p>
          </table:table-cell>
          <table:table-cell office:value-type="string" table:style-name="ce2">
            <text:p>H. Kruisverheffing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Sumar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268" table:style-name="ce2">
            <text:p>32268</text:p>
          </table:table-cell>
          <table:table-cell office:value-type="string" table:style-name="ce2">
            <text:p>Plaskerk</text:p>
          </table:table-cell>
          <table:table-cell office:value-type="string" table:style-name="ce2">
            <text:p>Verlening</text:p>
          </table:table-cell>
          <table:table-cell office:value-type="currency" office:value="62721.5" table:style-name="ce3">
            <text:p>€ 62.722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;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417" table:style-name="ce2">
            <text:p>32417</text:p>
          </table:table-cell>
          <table:table-cell office:value-type="string" table:style-name="ce2">
            <text:p>Johanneskerk</text:p>
          </table:table-cell>
          <table:table-cell office:value-type="string" table:style-name="ce2">
            <text:p>Verlening</text:p>
          </table:table-cell>
          <table:table-cell office:value-type="currency" office:value="45963.5" table:style-name="ce3">
            <text:p>€ 45.964</text:p>
          </table:table-cell>
          <table:table-cell office:value-type="string" table:style-name="ce2">
            <text:p>Munnekezijl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450" table:style-name="ce2">
            <text:p>32450</text:p>
          </table:table-cell>
          <table:table-cell office:value-type="string" table:style-name="ce2">
            <text:p>Koepelkerk</text:p>
          </table:table-cell>
          <table:table-cell office:value-type="string" table:style-name="ce2">
            <text:p>Verlening</text:p>
          </table:table-cell>
          <table:table-cell office:value-type="currency" office:value="61669.5" table:style-name="ce3">
            <text:p>€ 61.670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453" table:style-name="ce2">
            <text:p>32453</text:p>
          </table:table-cell>
          <table:table-cell office:value-type="string" table:style-name="ce2">
            <text:p>Cunerakerk</text:p>
          </table:table-cell>
          <table:table-cell office:value-type="string" table:style-name="ce2">
            <text:p>Verlening</text:p>
          </table:table-cell>
          <table:table-cell office:value-type="currency" office:value="168395" table:style-name="ce3">
            <text:p>€ 168.395</text:p>
          </table:table-cell>
          <table:table-cell office:value-type="string" table:style-name="ce2">
            <text:p>Hulst</text:p>
          </table:table-cell>
          <table:table-cell office:value-type="string" table:style-name="ce2">
            <text:p>Hulst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532" table:style-name="ce2">
            <text:p>32532</text:p>
          </table:table-cell>
          <table:table-cell office:value-type="string" table:style-name="ce2">
            <text:p>Museum Kinderwereld</text:p>
          </table:table-cell>
          <table:table-cell office:value-type="string" table:style-name="ce2">
            <text:p>Verlening</text:p>
          </table:table-cell>
          <table:table-cell office:value-type="currency" office:value="36675" table:style-name="ce3">
            <text:p>€ 36.675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536" table:style-name="ce2">
            <text:p>32536</text:p>
          </table:table-cell>
          <table:table-cell office:value-type="string" table:style-name="ce2">
            <text:p>Winsinghof</text:p>
          </table:table-cell>
          <table:table-cell office:value-type="string" table:style-name="ce2">
            <text:p>Verlening</text:p>
          </table:table-cell>
          <table:table-cell office:value-type="currency" office:value="50100" table:style-name="ce3">
            <text:p>€ 50.100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541" table:style-name="ce2">
            <text:p>32541</text:p>
          </table:table-cell>
          <table:table-cell office:value-type="string" table:style-name="ce2">
            <text:p>Oliekorenmolen Woldzig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542" table:style-name="ce2">
            <text:p>32542</text:p>
          </table:table-cell>
          <table:table-cell office:value-type="string" table:style-name="ce2">
            <text:p>Dienstgebouwen oliekorenmolen Woldzigt</text:p>
          </table:table-cell>
          <table:table-cell office:value-type="string" table:style-name="ce2">
            <text:p>Verlening</text:p>
          </table:table-cell>
          <table:table-cell office:value-type="currency" office:value="13125" table:style-name="ce3">
            <text:p>€ 13.12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547" table:style-name="ce2">
            <text:p>32547</text:p>
          </table:table-cell>
          <table:table-cell office:value-type="string" table:style-name="ce2">
            <text:p>Cuypershuis</text:p>
          </table:table-cell>
          <table:table-cell office:value-type="string" table:style-name="ce2">
            <text:p>Verlening</text:p>
          </table:table-cell>
          <table:table-cell office:value-type="currency" office:value="117776.5" table:style-name="ce3">
            <text:p>€ 117.777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567" table:style-name="ce2">
            <text:p>32567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97400.5" table:style-name="ce3">
            <text:p>€ 97.401</text:p>
          </table:table-cell>
          <table:table-cell office:value-type="string" table:style-name="ce2">
            <text:p>Hierden</text:p>
          </table:table-cell>
          <table:table-cell office:value-type="string" table:style-name="ce2">
            <text:p>Harderwij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568" table:style-name="ce2">
            <text:p>32568</text:p>
          </table:table-cell>
          <table:table-cell office:value-type="string" table:style-name="ce2">
            <text:p>vm. Vleeshal</text:p>
          </table:table-cell>
          <table:table-cell office:value-type="string" table:style-name="ce2">
            <text:p>Verlening</text:p>
          </table:table-cell>
          <table:table-cell office:value-type="currency" office:value="43841.5" table:style-name="ce3">
            <text:p>€ 43.842</text:p>
          </table:table-cell>
          <table:table-cell office:value-type="string" table:style-name="ce2">
            <text:p>IJlst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2642" table:style-name="ce2">
            <text:p>32642</text:p>
          </table:table-cell>
          <table:table-cell office:value-type="string" table:style-name="ce2">
            <text:p>Stadhuis/Gemeentearchief</text:p>
          </table:table-cell>
          <table:table-cell office:value-type="string" table:style-name="ce2">
            <text:p>Verlening</text:p>
          </table:table-cell>
          <table:table-cell office:value-type="currency" office:value="15314" table:style-name="ce3">
            <text:p>€ 15.314</text:p>
          </table:table-cell>
          <table:table-cell office:value-type="string" table:style-name="ce2">
            <text:p/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643" table:style-name="ce2">
            <text:p>32643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7480" table:style-name="ce3">
            <text:p>€ 17.480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644" table:style-name="ce2">
            <text:p>32644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17053" table:style-name="ce3">
            <text:p>€ 17.053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698" table:style-name="ce2">
            <text:p>32698</text:p>
          </table:table-cell>
          <table:table-cell office:value-type="string" table:style-name="ce2">
            <text:p>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Zouteland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05" table:style-name="ce2">
            <text:p>32705</text:p>
          </table:table-cell>
          <table:table-cell office:value-type="string" table:style-name="ce2">
            <text:p>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Veldhoven</text:p>
          </table:table-cell>
          <table:table-cell office:value-type="string" table:style-name="ce2">
            <text:p>Vel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15" table:style-name="ce2">
            <text:p>32715</text:p>
          </table:table-cell>
          <table:table-cell office:value-type="string" table:style-name="ce2">
            <text:p>Molen de Twee Gebroeders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Ter Apel</text:p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16" table:style-name="ce2">
            <text:p>32716</text:p>
          </table:table-cell>
          <table:table-cell office:value-type="string" table:style-name="ce2">
            <text:p>Molen van Aerd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23" table:style-name="ce2">
            <text:p>32723</text:p>
          </table:table-cell>
          <table:table-cell office:value-type="string" table:style-name="ce2">
            <text:p>Boerderij Genders Hof</text:p>
          </table:table-cell>
          <table:table-cell office:value-type="string" table:style-name="ce2">
            <text:p>Verlening</text:p>
          </table:table-cell>
          <table:table-cell office:value-type="currency" office:value="17675.5" table:style-name="ce3">
            <text:p>€ 17.676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28" table:style-name="ce2">
            <text:p>32728</text:p>
          </table:table-cell>
          <table:table-cell office:value-type="string" table:style-name="ce2">
            <text:p>Vento Vivimus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33" table:style-name="ce2">
            <text:p>32733</text:p>
          </table:table-cell>
          <table:table-cell office:value-type="string" table:style-name="ce2">
            <text:p>Heerenhuis De Heuvel</text:p>
          </table:table-cell>
          <table:table-cell office:value-type="string" table:style-name="ce2">
            <text:p>Verlening</text:p>
          </table:table-cell>
          <table:table-cell office:value-type="currency" office:value="28253.7" table:style-name="ce3">
            <text:p>€ 28.254</text:p>
          </table:table-cell>
          <table:table-cell office:value-type="string" table:style-name="ce2">
            <text:p>Veenendaal</text:p>
          </table:table-cell>
          <table:table-cell office:value-type="string" table:style-name="ce2">
            <text:p>Veenendaal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759" table:style-name="ce2">
            <text:p>32759</text:p>
          </table:table-cell>
          <table:table-cell office:value-type="string" table:style-name="ce2">
            <text:p>Woonhuis Milders/Brenninkmeijer</text:p>
          </table:table-cell>
          <table:table-cell office:value-type="string" table:style-name="ce2">
            <text:p>Verlening</text:p>
          </table:table-cell>
          <table:table-cell office:value-type="currency" office:value="36190.800000000003" table:style-name="ce3">
            <text:p>€ 36.191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871" table:style-name="ce2">
            <text:p>32871</text:p>
          </table:table-cell>
          <table:table-cell office:value-type="string" table:style-name="ce2">
            <text:p><text:s/>Pelgrimvaderskerk</text:p>
          </table:table-cell>
          <table:table-cell office:value-type="string" table:style-name="ce2">
            <text:p>Verlening</text:p>
          </table:table-cell>
          <table:table-cell office:value-type="currency" office:value="61327" table:style-name="ce3">
            <text:p>€ 61.327</text:p>
          </table:table-cell>
          <table:table-cell office:value-type="string" table:style-name="ce2">
            <text:p>Veen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871" table:style-name="ce2">
            <text:p>32871</text:p>
          </table:table-cell>
          <table:table-cell office:value-type="string" table:style-name="ce2">
            <text:p>Pelgrimvadersker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879" table:style-name="ce2">
            <text:p>32879</text:p>
          </table:table-cell>
          <table:table-cell office:value-type="string" table:style-name="ce2">
            <text:p>Dubbelde Palmboom</text:p>
          </table:table-cell>
          <table:table-cell office:value-type="string" table:style-name="ce2">
            <text:p>Verlening</text:p>
          </table:table-cell>
          <table:table-cell office:value-type="currency" office:value="49775.4" table:style-name="ce3">
            <text:p>€ 49.775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889" table:style-name="ce2">
            <text:p>32889</text:p>
          </table:table-cell>
          <table:table-cell office:value-type="string" table:style-name="ce2">
            <text:p>Henkespand</text:p>
          </table:table-cell>
          <table:table-cell office:value-type="string" table:style-name="ce2">
            <text:p>Verlening</text:p>
          </table:table-cell>
          <table:table-cell office:value-type="currency" office:value="74753.100000000006" table:style-name="ce3">
            <text:p>€ 74.753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890" table:style-name="ce2">
            <text:p>32890</text:p>
          </table:table-cell>
          <table:table-cell office:value-type="string" table:style-name="ce2">
            <text:p>Voormalig Hervormd Burgerweeshuis</text:p>
          </table:table-cell>
          <table:table-cell office:value-type="string" table:style-name="ce2">
            <text:p>Verlening</text:p>
          </table:table-cell>
          <table:table-cell office:value-type="currency" office:value="32021.1" table:style-name="ce3">
            <text:p>€ 32.021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894" table:style-name="ce2">
            <text:p>32894</text:p>
          </table:table-cell>
          <table:table-cell office:value-type="string" table:style-name="ce2">
            <text:p>Zakkendragershuisje</text:p>
          </table:table-cell>
          <table:table-cell office:value-type="string" table:style-name="ce2">
            <text:p>Verlening</text:p>
          </table:table-cell>
          <table:table-cell office:value-type="currency" office:value="5310.9" table:style-name="ce3">
            <text:p>€ 5.31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01" table:style-name="ce2">
            <text:p>32901</text:p>
          </table:table-cell>
          <table:table-cell office:value-type="string" table:style-name="ce2">
            <text:p>Voormalig Raadhuis</text:p>
          </table:table-cell>
          <table:table-cell office:value-type="string" table:style-name="ce2">
            <text:p>Verlening</text:p>
          </table:table-cell>
          <table:table-cell office:value-type="currency" office:value="7782.9" table:style-name="ce3">
            <text:p>€ 7.783</text:p>
          </table:table-cell>
          <table:table-cell office:value-type="string" table:style-name="ce2">
            <text:p>Kalenberg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02" table:style-name="ce2">
            <text:p>32902</text:p>
          </table:table-cell>
          <table:table-cell office:value-type="string" table:style-name="ce2">
            <text:p>Oude dienstwoning voormalige Raadhuis</text:p>
          </table:table-cell>
          <table:table-cell office:value-type="string" table:style-name="ce2">
            <text:p>Verlening</text:p>
          </table:table-cell>
          <table:table-cell office:value-type="currency" office:value="5188.68" table:style-name="ce3">
            <text:p>€ 5.189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18" table:style-name="ce2">
            <text:p>32918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17823.84" table:style-name="ce3">
            <text:p>€ 17.824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919" table:style-name="ce2">
            <text:p>32919</text:p>
          </table:table-cell>
          <table:table-cell office:value-type="string" table:style-name="ce2">
            <text:p>boerderij Rozenhof</text:p>
          </table:table-cell>
          <table:table-cell office:value-type="string" table:style-name="ce2">
            <text:p>Verlening</text:p>
          </table:table-cell>
          <table:table-cell office:value-type="currency" office:value="35101.199999999997" table:style-name="ce3">
            <text:p>€ 35.10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19" table:style-name="ce2">
            <text:p>32919</text:p>
          </table:table-cell>
          <table:table-cell office:value-type="string" table:style-name="ce2">
            <text:p>boerderij Rozenhof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Santpoort-Noor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20" table:style-name="ce2">
            <text:p>32920</text:p>
          </table:table-cell>
          <table:table-cell office:value-type="string" table:style-name="ce2">
            <text:p>Molen De Ster</text:p>
          </table:table-cell>
          <table:table-cell office:value-type="string" table:style-name="ce2">
            <text:p>Verlening</text:p>
          </table:table-cell>
          <table:table-cell office:value-type="currency" office:value="17370.900000000001" table:style-name="ce3">
            <text:p>€ 17.371</text:p>
          </table:table-cell>
          <table:table-cell office:value-type="string" table:style-name="ce2">
            <text:p>Haarle</text:p>
          </table:table-cell>
          <table:table-cell office:value-type="string" table:style-name="ce2">
            <text:p>Hellendoor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21" table:style-name="ce2">
            <text:p>32921</text:p>
          </table:table-cell>
          <table:table-cell office:value-type="string" table:style-name="ce2">
            <text:p>Karottenfabriekje</text:p>
          </table:table-cell>
          <table:table-cell office:value-type="string" table:style-name="ce2">
            <text:p>Verlening</text:p>
          </table:table-cell>
          <table:table-cell office:value-type="currency" office:value="5193" table:style-name="ce3">
            <text:p>€ 5.193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922" table:style-name="ce2">
            <text:p>32922</text:p>
          </table:table-cell>
          <table:table-cell office:value-type="string" table:style-name="ce2">
            <text:p>Molen De Lelie</text:p>
          </table:table-cell>
          <table:table-cell office:value-type="string" table:style-name="ce2">
            <text:p>Verlening</text:p>
          </table:table-cell>
          <table:table-cell office:value-type="currency" office:value="15342.3" table:style-name="ce3">
            <text:p>€ 15.34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2926" table:style-name="ce2">
            <text:p>32926</text:p>
          </table:table-cell>
          <table:table-cell office:value-type="string" table:style-name="ce2">
            <text:p>R.K. Kerk van St. Petrus Banden</text:p>
          </table:table-cell>
          <table:table-cell office:value-type="string" table:style-name="ce2">
            <text:p>Verlening</text:p>
          </table:table-cell>
          <table:table-cell office:value-type="currency" office:value="62547" table:style-name="ce3">
            <text:p>€ 62.547</text:p>
          </table:table-cell>
          <table:table-cell office:value-type="string" table:style-name="ce2">
            <text:p>Oosterbier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84" table:style-name="ce2">
            <text:p>32984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5500" table:style-name="ce3">
            <text:p>€ 25.500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2988" table:style-name="ce2">
            <text:p>32988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33661.995000000003" table:style-name="ce3">
            <text:p>€ 33.66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007" table:style-name="ce2">
            <text:p>33007</text:p>
          </table:table-cell>
          <table:table-cell office:value-type="string" table:style-name="ce2">
            <text:p>Dekkermolen</text:p>
          </table:table-cell>
          <table:table-cell office:value-type="string" table:style-name="ce2">
            <text:p>Verlening</text:p>
          </table:table-cell>
          <table:table-cell office:value-type="currency" office:value="21351.9" table:style-name="ce3">
            <text:p>€ 21.352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052" table:style-name="ce2">
            <text:p>33052</text:p>
          </table:table-cell>
          <table:table-cell office:value-type="string" table:style-name="ce2">
            <text:p>Stolp Vreeburg</text:p>
          </table:table-cell>
          <table:table-cell office:value-type="string" table:style-name="ce2">
            <text:p>Verlening</text:p>
          </table:table-cell>
          <table:table-cell office:value-type="currency" office:value="31098" table:style-name="ce3">
            <text:p>€ 31.098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067" table:style-name="ce2">
            <text:p>33067</text:p>
          </table:table-cell>
          <table:table-cell office:value-type="string" table:style-name="ce2">
            <text:p>De Helle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067" table:style-name="ce2">
            <text:p>33067</text:p>
          </table:table-cell>
          <table:table-cell office:value-type="string" table:style-name="ce2">
            <text:p>De Hellemolen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Frederiks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077" table:style-name="ce2">
            <text:p>33077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5705.5" table:style-name="ce3">
            <text:p>€ 25.706</text:p>
          </table:table-cell>
          <table:table-cell office:value-type="string" table:style-name="ce2">
            <text:p>Sellingen</text:p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113" table:style-name="ce2">
            <text:p>33113</text:p>
          </table:table-cell>
          <table:table-cell office:value-type="string" table:style-name="ce2">
            <text:p>Stolphoeve Het Bosch</text:p>
          </table:table-cell>
          <table:table-cell office:value-type="string" table:style-name="ce2">
            <text:p>Verlening</text:p>
          </table:table-cell>
          <table:table-cell office:value-type="currency" office:value="34375.5" table:style-name="ce3">
            <text:p>€ 34.376</text:p>
          </table:table-cell>
          <table:table-cell office:value-type="string" table:style-name="ce2">
            <text:p>Deil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254" table:style-name="ce2">
            <text:p>33254</text:p>
          </table:table-cell>
          <table:table-cell office:value-type="string" table:style-name="ce2">
            <text:p>De Waag</text:p>
          </table:table-cell>
          <table:table-cell office:value-type="string" table:style-name="ce2">
            <text:p>Verlening</text:p>
          </table:table-cell>
          <table:table-cell office:value-type="currency" office:value="11119.725" table:style-name="ce3">
            <text:p>€ 11.120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288" table:style-name="ce2">
            <text:p>33288</text:p>
          </table:table-cell>
          <table:table-cell office:value-type="string" table:style-name="ce2">
            <text:p>begraafplaats: kapel, sacristie en baarhuisje</text:p>
          </table:table-cell>
          <table:table-cell office:value-type="string" table:style-name="ce2">
            <text:p>Verlening</text:p>
          </table:table-cell>
          <table:table-cell office:value-type="currency" office:value="22016.25" table:style-name="ce3">
            <text:p>€ 22.016</text:p>
          </table:table-cell>
          <table:table-cell office:value-type="string" table:style-name="ce2">
            <text:p>Bronkhorst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329" table:style-name="ce2">
            <text:p>33329</text:p>
          </table:table-cell>
          <table:table-cell office:value-type="string" table:style-name="ce2">
            <text:p>R.K. H. Dionysiuskerk</text:p>
          </table:table-cell>
          <table:table-cell office:value-type="string" table:style-name="ce2">
            <text:p>Verlening</text:p>
          </table:table-cell>
          <table:table-cell office:value-type="currency" office:value="68660" table:style-name="ce3">
            <text:p>€ 68.66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3334" table:style-name="ce2">
            <text:p>33334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2246" table:style-name="ce3">
            <text:p>€ 12.246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377" table:style-name="ce2">
            <text:p>33377</text:p>
          </table:table-cell>
          <table:table-cell office:value-type="string" table:style-name="ce2">
            <text:p>Protestantse Kerk</text:p>
          </table:table-cell>
          <table:table-cell office:value-type="string" table:style-name="ce2">
            <text:p>Verlening</text:p>
          </table:table-cell>
          <table:table-cell office:value-type="currency" office:value="35817" table:style-name="ce3">
            <text:p>€ 35.817</text:p>
          </table:table-cell>
          <table:table-cell office:value-type="string" table:style-name="ce2">
            <text:p>Dodewaard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408" table:style-name="ce2">
            <text:p>33408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0252.5" table:style-name="ce3">
            <text:p>€ 10.253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568" table:style-name="ce2">
            <text:p>33568</text:p>
          </table:table-cell>
          <table:table-cell office:value-type="string" table:style-name="ce2">
            <text:p>Heilige Servatiuskerk</text:p>
          </table:table-cell>
          <table:table-cell office:value-type="string" table:style-name="ce2">
            <text:p>Verlening</text:p>
          </table:table-cell>
          <table:table-cell office:value-type="currency" office:value="148476.5" table:style-name="ce3">
            <text:p>€ 148.477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3588" table:style-name="ce2">
            <text:p>33588</text:p>
          </table:table-cell>
          <table:table-cell office:value-type="string" table:style-name="ce2">
            <text:p>Bulkemsmolen</text:p>
          </table:table-cell>
          <table:table-cell office:value-type="string" table:style-name="ce2">
            <text:p>Verlening</text:p>
          </table:table-cell>
          <table:table-cell office:value-type="currency" office:value="33092" table:style-name="ce3">
            <text:p>€ 33.092</text:p>
          </table:table-cell>
          <table:table-cell office:value-type="string" table:style-name="ce2">
            <text:p>Vollenhove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600" table:style-name="ce2">
            <text:p>33600</text:p>
          </table:table-cell>
          <table:table-cell office:value-type="string" table:style-name="ce2">
            <text:p>R.K. kerk H. Jacobus de Meerdere</text:p>
          </table:table-cell>
          <table:table-cell office:value-type="string" table:style-name="ce2">
            <text:p>Verlening</text:p>
          </table:table-cell>
          <table:table-cell office:value-type="currency" office:value="242349.5" table:style-name="ce3">
            <text:p>€ 242.350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3774" table:style-name="ce2">
            <text:p>33774</text:p>
          </table:table-cell>
          <table:table-cell office:value-type="string" table:style-name="ce2">
            <text:p>Ophovener Molen</text:p>
          </table:table-cell>
          <table:table-cell office:value-type="string" table:style-name="ce2">
            <text:p>Verlening</text:p>
          </table:table-cell>
          <table:table-cell office:value-type="currency" office:value="43728" table:style-name="ce3">
            <text:p>€ 43.728</text:p>
          </table:table-cell>
          <table:table-cell office:value-type="string" table:style-name="ce2">
            <text:p>Scharnegout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80" table:style-name="ce2">
            <text:p>33780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73282.5" table:style-name="ce3">
            <text:p>€ 73.283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811" table:style-name="ce2">
            <text:p>33811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49445.684999999998" table:style-name="ce3">
            <text:p>€ 49.446</text:p>
          </table:table-cell>
          <table:table-cell office:value-type="string" table:style-name="ce2">
            <text:p>Noordwolde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816" table:style-name="ce2">
            <text:p>33816</text:p>
          </table:table-cell>
          <table:table-cell office:value-type="string" table:style-name="ce2">
            <text:p>Hervormde Kerk - Schip</text:p>
          </table:table-cell>
          <table:table-cell office:value-type="string" table:style-name="ce2">
            <text:p>Verlening</text:p>
          </table:table-cell>
          <table:table-cell office:value-type="currency" office:value="56059" table:style-name="ce3">
            <text:p>€ 56.059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823" table:style-name="ce2">
            <text:p>33823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4526.3100000000004" table:style-name="ce3">
            <text:p>€ 4.526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851" table:style-name="ce2">
            <text:p>33851</text:p>
          </table:table-cell>
          <table:table-cell office:value-type="string" table:style-name="ce2">
            <text:p>v.m. Stadhuis</text:p>
          </table:table-cell>
          <table:table-cell office:value-type="string" table:style-name="ce2">
            <text:p>Verlening</text:p>
          </table:table-cell>
          <table:table-cell office:value-type="currency" office:value="31239.5" table:style-name="ce3">
            <text:p>€ 31.24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851" table:style-name="ce2">
            <text:p>33851</text:p>
          </table:table-cell>
          <table:table-cell office:value-type="string" table:style-name="ce2">
            <text:p>v.m. Stadhuis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Frederiks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852" table:style-name="ce2">
            <text:p>33852</text:p>
          </table:table-cell>
          <table:table-cell office:value-type="string" table:style-name="ce2">
            <text:p>Hervormde kerk Grutte Tsjerke - Schip</text:p>
          </table:table-cell>
          <table:table-cell office:value-type="string" table:style-name="ce2">
            <text:p>Verlening</text:p>
          </table:table-cell>
          <table:table-cell office:value-type="currency" office:value="43863.5" table:style-name="ce3">
            <text:p>€ 43.864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961" table:style-name="ce2">
            <text:p>33961</text:p>
          </table:table-cell>
          <table:table-cell office:value-type="string" table:style-name="ce2">
            <text:p>Kerk Sint Anna ter Muiden</text:p>
          </table:table-cell>
          <table:table-cell office:value-type="string" table:style-name="ce2">
            <text:p>Verlening</text:p>
          </table:table-cell>
          <table:table-cell office:value-type="currency" office:value="100291.395" table:style-name="ce3">
            <text:p>€ 100.291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989" table:style-name="ce2">
            <text:p>33989</text:p>
          </table:table-cell>
          <table:table-cell office:value-type="string" table:style-name="ce2">
            <text:p>Sint Agathakerk</text:p>
          </table:table-cell>
          <table:table-cell office:value-type="string" table:style-name="ce2">
            <text:p>Verlening</text:p>
          </table:table-cell>
          <table:table-cell office:value-type="currency" office:value="42954.5" table:style-name="ce3">
            <text:p>€ 42.955</text:p>
          </table:table-cell>
          <table:table-cell office:value-type="string" table:style-name="ce2">
            <text:p>Sint-Maartensdijk</text:p>
          </table:table-cell>
          <table:table-cell office:value-type="string" table:style-name="ce2">
            <text:p>Thol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998" table:style-name="ce2">
            <text:p>33998</text:p>
          </table:table-cell>
          <table:table-cell office:value-type="string" table:style-name="ce2">
            <text:p>Herberg van Smallingerland</text:p>
          </table:table-cell>
          <table:table-cell office:value-type="string" table:style-name="ce2">
            <text:p>Verlening</text:p>
          </table:table-cell>
          <table:table-cell office:value-type="currency" office:value="12271.5" table:style-name="ce3">
            <text:p>€ 12.272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003" table:style-name="ce2">
            <text:p>34003</text:p>
          </table:table-cell>
          <table:table-cell office:value-type="string" table:style-name="ce2">
            <text:p>Koepelkerk</text:p>
          </table:table-cell>
          <table:table-cell office:value-type="string" table:style-name="ce2">
            <text:p>Verlening</text:p>
          </table:table-cell>
          <table:table-cell office:value-type="currency" office:value="88210" table:style-name="ce3">
            <text:p>€ 88.21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024" table:style-name="ce2">
            <text:p>3402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4100" table:style-name="ce3">
            <text:p>€ 14.100</text:p>
          </table:table-cell>
          <table:table-cell office:value-type="string" table:style-name="ce2">
            <text:p>Steender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025" table:style-name="ce2">
            <text:p>34025</text:p>
          </table:table-cell>
          <table:table-cell office:value-type="string" table:style-name="ce2">
            <text:p>Fries Scheepvaartmuseum</text:p>
          </table:table-cell>
          <table:table-cell office:value-type="string" table:style-name="ce2">
            <text:p>Verlening</text:p>
          </table:table-cell>
          <table:table-cell office:value-type="currency" office:value="25950" table:style-name="ce3">
            <text:p>€ 25.950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026" table:style-name="ce2">
            <text:p>34026</text:p>
          </table:table-cell>
          <table:table-cell office:value-type="string" table:style-name="ce2">
            <text:p>Fries Scheepvaartmuseum</text:p>
          </table:table-cell>
          <table:table-cell office:value-type="string" table:style-name="ce2">
            <text:p>Verlening</text:p>
          </table:table-cell>
          <table:table-cell office:value-type="currency" office:value="18181.5" table:style-name="ce3">
            <text:p>€ 18.182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027" table:style-name="ce2">
            <text:p>34027</text:p>
          </table:table-cell>
          <table:table-cell office:value-type="string" table:style-name="ce2">
            <text:p>Fries Scheepvaartmuseum</text:p>
          </table:table-cell>
          <table:table-cell office:value-type="string" table:style-name="ce2">
            <text:p>Verlening</text:p>
          </table:table-cell>
          <table:table-cell office:value-type="currency" office:value="10200" table:style-name="ce3">
            <text:p>€ 10.200</text:p>
          </table:table-cell>
          <table:table-cell office:value-type="string" table:style-name="ce2">
            <text:p>Dorst</text:p>
          </table:table-cell>
          <table:table-cell office:value-type="string" table:style-name="ce2">
            <text:p>Oosterhou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075" table:style-name="ce2">
            <text:p>34075</text:p>
          </table:table-cell>
          <table:table-cell office:value-type="string" table:style-name="ce2">
            <text:p>Waterpoort</text:p>
          </table:table-cell>
          <table:table-cell office:value-type="string" table:style-name="ce2">
            <text:p>Verlening</text:p>
          </table:table-cell>
          <table:table-cell office:value-type="currency" office:value="41376.5" table:style-name="ce3">
            <text:p>€ 41.377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114" table:style-name="ce2">
            <text:p>34114</text:p>
          </table:table-cell>
          <table:table-cell office:value-type="string" table:style-name="ce2">
            <text:p>De Ever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122" table:style-name="ce2">
            <text:p>34122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3373.435000000001" table:style-name="ce3">
            <text:p>€ 23.373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140" table:style-name="ce2">
            <text:p>34140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5838.19" table:style-name="ce3">
            <text:p>€ 25.838</text:p>
          </table:table-cell>
          <table:table-cell office:value-type="string" table:style-name="ce2">
            <text:p>Losser</text:p>
          </table:table-cell>
          <table:table-cell office:value-type="string" table:style-name="ce2">
            <text:p>Loss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156" table:style-name="ce2">
            <text:p>34156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103642" table:style-name="ce3">
            <text:p>€ 103.642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4157" table:style-name="ce2">
            <text:p>34157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36341.31" table:style-name="ce3">
            <text:p>€ 36.341</text:p>
          </table:table-cell>
          <table:table-cell office:value-type="string" table:style-name="ce2">
            <text:p>Werkhoven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169" table:style-name="ce2">
            <text:p>34169</text:p>
          </table:table-cell>
          <table:table-cell office:value-type="string" table:style-name="ce2">
            <text:p>Nicolaaskerk - toren</text:p>
          </table:table-cell>
          <table:table-cell office:value-type="string" table:style-name="ce2">
            <text:p>Verlening</text:p>
          </table:table-cell>
          <table:table-cell office:value-type="currency" office:value="44273" table:style-name="ce3">
            <text:p>€ 44.273</text:p>
          </table:table-cell>
          <table:table-cell office:value-type="string" table:style-name="ce2">
            <text:p>Benschop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246" table:style-name="ce2">
            <text:p>34246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9446.5" table:style-name="ce3">
            <text:p>€ 19.447</text:p>
          </table:table-cell>
          <table:table-cell office:value-type="string" table:style-name="ce2">
            <text:p>Frederiks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389" table:style-name="ce2">
            <text:p>34389</text:p>
          </table:table-cell>
          <table:table-cell office:value-type="string" table:style-name="ce2">
            <text:p>H. Dionysiuskerk</text:p>
          </table:table-cell>
          <table:table-cell office:value-type="string" table:style-name="ce2">
            <text:p>Verlening</text:p>
          </table:table-cell>
          <table:table-cell office:value-type="currency" office:value="331409" table:style-name="ce3">
            <text:p>€ 331.409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405" table:style-name="ce2">
            <text:p>34405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28586.25" table:style-name="ce3">
            <text:p>€ 28.586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495" table:style-name="ce2">
            <text:p>34495</text:p>
          </table:table-cell>
          <table:table-cell office:value-type="string" table:style-name="ce2">
            <text:p>Klokkenstoel</text:p>
          </table:table-cell>
          <table:table-cell office:value-type="string" table:style-name="ce2">
            <text:p>Verlening</text:p>
          </table:table-cell>
          <table:table-cell office:value-type="currency" office:value="453.75" table:style-name="ce3">
            <text:p>€ 454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517" table:style-name="ce2">
            <text:p>34517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149754" table:style-name="ce3">
            <text:p>€ 149.754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523" table:style-name="ce2">
            <text:p>34523</text:p>
          </table:table-cell>
          <table:table-cell office:value-type="string" table:style-name="ce2">
            <text:p>Boerderij Het Anker</text:p>
          </table:table-cell>
          <table:table-cell office:value-type="string" table:style-name="ce2">
            <text:p>Verlening</text:p>
          </table:table-cell>
          <table:table-cell office:value-type="currency" office:value="14577.975" table:style-name="ce3">
            <text:p>€ 14.578</text:p>
          </table:table-cell>
          <table:table-cell office:value-type="string" table:style-name="ce2">
            <text:p>Pieterburen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543" table:style-name="ce2">
            <text:p>34543</text:p>
          </table:table-cell>
          <table:table-cell office:value-type="string" table:style-name="ce2">
            <text:p>Bronkhorster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Weesp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550" table:style-name="ce2">
            <text:p>34550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2500" table:style-name="ce3">
            <text:p>€ 22.500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14" table:style-name="ce2">
            <text:p>34614</text:p>
          </table:table-cell>
          <table:table-cell office:value-type="string" table:style-name="ce2">
            <text:p>R.K. kerk H. Margarita</text:p>
          </table:table-cell>
          <table:table-cell office:value-type="string" table:style-name="ce2">
            <text:p>Verlening</text:p>
          </table:table-cell>
          <table:table-cell office:value-type="currency" office:value="79927.5" table:style-name="ce3">
            <text:p>€ 79.92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4622" table:style-name="ce2">
            <text:p>34622</text:p>
          </table:table-cell>
          <table:table-cell office:value-type="string" table:style-name="ce2">
            <text:p>R.K. kerk H. Gerlachus</text:p>
          </table:table-cell>
          <table:table-cell office:value-type="string" table:style-name="ce2">
            <text:p>Verlening</text:p>
          </table:table-cell>
          <table:table-cell office:value-type="currency" office:value="39395" table:style-name="ce3">
            <text:p>€ 39.395</text:p>
          </table:table-cell>
          <table:table-cell office:value-type="string" table:style-name="ce2">
            <text:p>Genemuiden</text:p>
          </table:table-cell>
          <table:table-cell office:value-type="string" table:style-name="ce2">
            <text:p>Zwartewat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34" table:style-name="ce2">
            <text:p>34634</text:p>
          </table:table-cell>
          <table:table-cell office:value-type="string" table:style-name="ce2">
            <text:p>Hoeve Gasthuis</text:p>
          </table:table-cell>
          <table:table-cell office:value-type="string" table:style-name="ce2">
            <text:p>Verlening</text:p>
          </table:table-cell>
          <table:table-cell office:value-type="currency" office:value="56046.584999999999" table:style-name="ce3">
            <text:p>€ 56.047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53" table:style-name="ce2">
            <text:p>34653</text:p>
          </table:table-cell>
          <table:table-cell office:value-type="string" table:style-name="ce2">
            <text:p>Hoeve Vliegen</text:p>
          </table:table-cell>
          <table:table-cell office:value-type="string" table:style-name="ce2">
            <text:p>Verlening</text:p>
          </table:table-cell>
          <table:table-cell office:value-type="currency" office:value="24570" table:style-name="ce3">
            <text:p>€ 24.570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Culembo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88" table:style-name="ce2">
            <text:p>34688</text:p>
          </table:table-cell>
          <table:table-cell office:value-type="string" table:style-name="ce2">
            <text:p>R.K. Kerk H. Gertrudis</text:p>
          </table:table-cell>
          <table:table-cell office:value-type="string" table:style-name="ce2">
            <text:p>Verlening</text:p>
          </table:table-cell>
          <table:table-cell office:value-type="currency" office:value="70728" table:style-name="ce3">
            <text:p>€ 70.728</text:p>
          </table:table-cell>
          <table:table-cell office:value-type="string" table:style-name="ce2">
            <text:p>Cornwe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698" table:style-name="ce2">
            <text:p>34698</text:p>
          </table:table-cell>
          <table:table-cell office:value-type="string" table:style-name="ce2">
            <text:p>R.K. kerk H. Martinus</text:p>
          </table:table-cell>
          <table:table-cell office:value-type="string" table:style-name="ce2">
            <text:p>Verlening</text:p>
          </table:table-cell>
          <table:table-cell office:value-type="currency" office:value="206086.26" table:style-name="ce3">
            <text:p>€ 206.086</text:p>
          </table:table-cell>
          <table:table-cell office:value-type="string" table:style-name="ce2">
            <text:p>Wijchen</text:p>
          </table:table-cell>
          <table:table-cell office:value-type="string" table:style-name="ce2">
            <text:p>Wijc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4724" table:style-name="ce2">
            <text:p>34724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4145" table:style-name="ce3">
            <text:p>€ 24.14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728" table:style-name="ce2">
            <text:p>34728</text:p>
          </table:table-cell>
          <table:table-cell office:value-type="string" table:style-name="ce2">
            <text:p>Kleine Crutserhoeve</text:p>
          </table:table-cell>
          <table:table-cell office:value-type="string" table:style-name="ce2">
            <text:p>Verlening</text:p>
          </table:table-cell>
          <table:table-cell office:value-type="currency" office:value="28299.735000000001" table:style-name="ce3">
            <text:p>€ 28.300</text:p>
          </table:table-cell>
          <table:table-cell office:value-type="string" table:style-name="ce2">
            <text:p>Jaarsveld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875" table:style-name="ce2">
            <text:p>34875</text:p>
          </table:table-cell>
          <table:table-cell office:value-type="string" table:style-name="ce2">
            <text:p>R.K. Kerk H. Augustinuskerk</text:p>
          </table:table-cell>
          <table:table-cell office:value-type="string" table:style-name="ce2">
            <text:p>Verlening</text:p>
          </table:table-cell>
          <table:table-cell office:value-type="currency" office:value="86240.5" table:style-name="ce3">
            <text:p>€ 86.241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4905" table:style-name="ce2">
            <text:p>3490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Wervershoof</text:p>
          </table:table-cell>
          <table:table-cell office:value-type="string" table:style-name="ce2">
            <text:p>Medembli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947" table:style-name="ce2">
            <text:p>34947</text:p>
          </table:table-cell>
          <table:table-cell office:value-type="string" table:style-name="ce2">
            <text:p>Basiliek H. Amelberga</text:p>
          </table:table-cell>
          <table:table-cell office:value-type="string" table:style-name="ce2">
            <text:p>Verlening</text:p>
          </table:table-cell>
          <table:table-cell office:value-type="currency" office:value="55682" table:style-name="ce3">
            <text:p>€ 55.682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5003" table:style-name="ce2">
            <text:p>35003</text:p>
          </table:table-cell>
          <table:table-cell office:value-type="string" table:style-name="ce2">
            <text:p>Ursuskerk</text:p>
          </table:table-cell>
          <table:table-cell office:value-type="string" table:style-name="ce2">
            <text:p>Verlening</text:p>
          </table:table-cell>
          <table:table-cell office:value-type="currency" office:value="65733.5" table:style-name="ce3">
            <text:p>€ 65.734</text:p>
          </table:table-cell>
          <table:table-cell office:value-type="string" table:style-name="ce2">
            <text:p>Boxmeer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135" table:style-name="ce2">
            <text:p>35135</text:p>
          </table:table-cell>
          <table:table-cell office:value-type="string" table:style-name="ce2">
            <text:p>Boerderij en schuur</text:p>
          </table:table-cell>
          <table:table-cell office:value-type="string" table:style-name="ce2">
            <text:p>Verlening</text:p>
          </table:table-cell>
          <table:table-cell office:value-type="currency" office:value="25620.735000000001" table:style-name="ce3">
            <text:p>€ 25.621</text:p>
          </table:table-cell>
          <table:table-cell office:value-type="string" table:style-name="ce2">
            <text:p>Hoogersmild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157" table:style-name="ce2">
            <text:p>35157</text:p>
          </table:table-cell>
          <table:table-cell office:value-type="string" table:style-name="ce2">
            <text:p>Korenmolen De Traanroeier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5170" table:style-name="ce2">
            <text:p>35170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23206.005000000001" table:style-name="ce3">
            <text:p>€ 23.206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281" table:style-name="ce2">
            <text:p>35281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9311.16" table:style-name="ce3">
            <text:p>€ 9.311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416" table:style-name="ce2">
            <text:p>35416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43583.4" table:style-name="ce3">
            <text:p>€ 43.583</text:p>
          </table:table-cell>
          <table:table-cell office:value-type="string" table:style-name="ce2">
            <text:p>Thorn</text:p>
          </table:table-cell>
          <table:table-cell office:value-type="string" table:style-name="ce2">
            <text:p>Maasgouw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535" table:style-name="ce2">
            <text:p>35535</text:p>
          </table:table-cell>
          <table:table-cell office:value-type="string" table:style-name="ce2">
            <text:p>Hoeve Grote Hegge</text:p>
          </table:table-cell>
          <table:table-cell office:value-type="string" table:style-name="ce2">
            <text:p>Verlening</text:p>
          </table:table-cell>
          <table:table-cell office:value-type="currency" office:value="43977.3" table:style-name="ce3">
            <text:p>€ 43.977</text:p>
          </table:table-cell>
          <table:table-cell office:value-type="string" table:style-name="ce2">
            <text:p/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546" table:style-name="ce2">
            <text:p>35546</text:p>
          </table:table-cell>
          <table:table-cell office:value-type="string" table:style-name="ce2">
            <text:p>Ambtmanshuis en -tuin</text:p>
          </table:table-cell>
          <table:table-cell office:value-type="string" table:style-name="ce2">
            <text:p>Verlening</text:p>
          </table:table-cell>
          <table:table-cell office:value-type="currency" office:value="7766.5" table:style-name="ce3">
            <text:p>€ 7.76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556" table:style-name="ce2">
            <text:p>35556</text:p>
          </table:table-cell>
          <table:table-cell office:value-type="string" table:style-name="ce2">
            <text:p>Ambtmanshuis en -tuin</text:p>
          </table:table-cell>
          <table:table-cell office:value-type="string" table:style-name="ce2">
            <text:p>Verlening</text:p>
          </table:table-cell>
          <table:table-cell office:value-type="currency" office:value="61892.5" table:style-name="ce3">
            <text:p>€ 61.893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5612" table:style-name="ce2">
            <text:p>35612</text:p>
          </table:table-cell>
          <table:table-cell office:value-type="string" table:style-name="ce2">
            <text:p>Agatha Capel</text:p>
          </table:table-cell>
          <table:table-cell office:value-type="string" table:style-name="ce2">
            <text:p>Verlening</text:p>
          </table:table-cell>
          <table:table-cell office:value-type="currency" office:value="16232" table:style-name="ce3">
            <text:p>€ 16.232</text:p>
          </table:table-cell>
          <table:table-cell office:value-type="string" table:style-name="ce2">
            <text:p>Nieuwolda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21" table:style-name="ce2">
            <text:p>35621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6213" table:style-name="ce3">
            <text:p>€ 26.213</text:p>
          </table:table-cell>
          <table:table-cell office:value-type="string" table:style-name="ce2">
            <text:p>Leersum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26" table:style-name="ce2">
            <text:p>35626</text:p>
          </table:table-cell>
          <table:table-cell office:value-type="string" table:style-name="ce2">
            <text:p>Boerderij Prinkel</text:p>
          </table:table-cell>
          <table:table-cell office:value-type="string" table:style-name="ce2">
            <text:p>Verlening</text:p>
          </table:table-cell>
          <table:table-cell office:value-type="currency" office:value="15614.025" table:style-name="ce3">
            <text:p>€ 15.614</text:p>
          </table:table-cell>
          <table:table-cell office:value-type="string" table:style-name="ce2">
            <text:p/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45" table:style-name="ce2">
            <text:p>35645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33329" table:style-name="ce3">
            <text:p>€ 33.329</text:p>
          </table:table-cell>
          <table:table-cell office:value-type="string" table:style-name="ce2">
            <text:p>Broek in Waterland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45" table:style-name="ce2">
            <text:p>35645</text:p>
          </table:table-cell>
          <table:table-cell office:value-type="string" table:style-name="ce2">
            <text:p>Dorp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Frederiks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54" table:style-name="ce2">
            <text:p>35654</text:p>
          </table:table-cell>
          <table:table-cell office:value-type="string" table:style-name="ce2">
            <text:p>Martinuskerk</text:p>
          </table:table-cell>
          <table:table-cell office:value-type="string" table:style-name="ce2">
            <text:p>Verlening</text:p>
          </table:table-cell>
          <table:table-cell office:value-type="currency" office:value="40160.684999999998" table:style-name="ce3">
            <text:p>€ 40.161</text:p>
          </table:table-cell>
          <table:table-cell office:value-type="string" table:style-name="ce2">
            <text:p>Bingelrade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54" table:style-name="ce2">
            <text:p>35654</text:p>
          </table:table-cell>
          <table:table-cell office:value-type="string" table:style-name="ce2">
            <text:p>Martinu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ilhelmina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58" table:style-name="ce2">
            <text:p>35658</text:p>
          </table:table-cell>
          <table:table-cell office:value-type="string" table:style-name="ce2">
            <text:p>Mariakerk</text:p>
          </table:table-cell>
          <table:table-cell office:value-type="string" table:style-name="ce2">
            <text:p>Verlening</text:p>
          </table:table-cell>
          <table:table-cell office:value-type="currency" office:value="21733.5" table:style-name="ce3">
            <text:p>€ 21.734</text:p>
          </table:table-cell>
          <table:table-cell office:value-type="string" table:style-name="ce2">
            <text:p>Otto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58" table:style-name="ce2">
            <text:p>35658</text:p>
          </table:table-cell>
          <table:table-cell office:value-type="string" table:style-name="ce2">
            <text:p>Maria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ilhelmina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69" table:style-name="ce2">
            <text:p>35669</text:p>
          </table:table-cell>
          <table:table-cell office:value-type="string" table:style-name="ce2">
            <text:p>Pauluskerk</text:p>
          </table:table-cell>
          <table:table-cell office:value-type="string" table:style-name="ce2">
            <text:p>Verlening</text:p>
          </table:table-cell>
          <table:table-cell office:value-type="currency" office:value="28360" table:style-name="ce3">
            <text:p>€ 28.36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69" table:style-name="ce2">
            <text:p>35669</text:p>
          </table:table-cell>
          <table:table-cell office:value-type="string" table:style-name="ce2">
            <text:p>Paulusker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ilhelmina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77" table:style-name="ce2">
            <text:p>35677</text:p>
          </table:table-cell>
          <table:table-cell office:value-type="string" table:style-name="ce2">
            <text:p>Hervormde Kerk - Schip</text:p>
          </table:table-cell>
          <table:table-cell office:value-type="string" table:style-name="ce2">
            <text:p>Verlening</text:p>
          </table:table-cell>
          <table:table-cell office:value-type="currency" office:value="25396.2" table:style-name="ce3">
            <text:p>€ 25.396</text:p>
          </table:table-cell>
          <table:table-cell office:value-type="string" table:style-name="ce2">
            <text:p>Slappeterp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78" table:style-name="ce2">
            <text:p>35678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6310" table:style-name="ce3">
            <text:p>€ 26.310</text:p>
          </table:table-cell>
          <table:table-cell office:value-type="string" table:style-name="ce2">
            <text:p>Dene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80" table:style-name="ce2">
            <text:p>35680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25094" table:style-name="ce3">
            <text:p>€ 25.094</text:p>
          </table:table-cell>
          <table:table-cell office:value-type="string" table:style-name="ce2">
            <text:p>Muiderberg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80" table:style-name="ce2">
            <text:p>35680</text:p>
          </table:table-cell>
          <table:table-cell office:value-type="string" table:style-name="ce2">
            <text:p>Dorp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osch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713" table:style-name="ce2">
            <text:p>35713</text:p>
          </table:table-cell>
          <table:table-cell office:value-type="string" table:style-name="ce2">
            <text:p>R.K. St. Josephkerk</text:p>
          </table:table-cell>
          <table:table-cell office:value-type="string" table:style-name="ce2">
            <text:p>Verlening</text:p>
          </table:table-cell>
          <table:table-cell office:value-type="currency" office:value="76076" table:style-name="ce3">
            <text:p>€ 76.07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5715" table:style-name="ce2">
            <text:p>35715</text:p>
          </table:table-cell>
          <table:table-cell office:value-type="string" table:style-name="ce2">
            <text:p>Duvelhok</text:p>
          </table:table-cell>
          <table:table-cell office:value-type="string" table:style-name="ce2">
            <text:p>Verlening</text:p>
          </table:table-cell>
          <table:table-cell office:value-type="currency" office:value="28420.799999999999" table:style-name="ce3">
            <text:p>€ 28.421</text:p>
          </table:table-cell>
          <table:table-cell office:value-type="string" table:style-name="ce2">
            <text:p>Echt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719" table:style-name="ce2">
            <text:p>35719</text:p>
          </table:table-cell>
          <table:table-cell office:value-type="string" table:style-name="ce2">
            <text:p>Regionaal Archief</text:p>
          </table:table-cell>
          <table:table-cell office:value-type="string" table:style-name="ce2">
            <text:p>Verlening</text:p>
          </table:table-cell>
          <table:table-cell office:value-type="currency" office:value="80528" table:style-name="ce3">
            <text:p>€ 80.528</text:p>
          </table:table-cell>
          <table:table-cell office:value-type="string" table:style-name="ce2">
            <text:p>Jelsum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5747" table:style-name="ce2">
            <text:p>35747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15116.5" table:style-name="ce3">
            <text:p>€ 15.117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5806" table:style-name="ce2">
            <text:p>35806</text:p>
          </table:table-cell>
          <table:table-cell office:value-type="string" table:style-name="ce2">
            <text:p>Kleine Bartholomeuskerk</text:p>
          </table:table-cell>
          <table:table-cell office:value-type="string" table:style-name="ce2">
            <text:p>Verlening</text:p>
          </table:table-cell>
          <table:table-cell office:value-type="currency" office:value="9280" table:style-name="ce3">
            <text:p>€ 9.28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816" table:style-name="ce2">
            <text:p>35816</text:p>
          </table:table-cell>
          <table:table-cell office:value-type="string" table:style-name="ce2">
            <text:p>Korenmolen De Duffelt</text:p>
          </table:table-cell>
          <table:table-cell office:value-type="string" table:style-name="ce2">
            <text:p>Verlening</text:p>
          </table:table-cell>
          <table:table-cell office:value-type="currency" office:value="40569.5" table:style-name="ce3">
            <text:p>€ 40.570</text:p>
          </table:table-cell>
          <table:table-cell office:value-type="string" table:style-name="ce2">
            <text:p>Nes</text:p>
          </table:table-cell>
          <table:table-cell office:value-type="string" table:style-name="ce2">
            <text:p>Ame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824" table:style-name="ce2">
            <text:p>35824</text:p>
          </table:table-cell>
          <table:table-cell office:value-type="string" table:style-name="ce2">
            <text:p>Begijnhof 6</text:p>
          </table:table-cell>
          <table:table-cell office:value-type="string" table:style-name="ce2">
            <text:p>Verlening</text:p>
          </table:table-cell>
          <table:table-cell office:value-type="currency" office:value="8457.5" table:style-name="ce3">
            <text:p>€ 8.458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5825" table:style-name="ce2">
            <text:p>35825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4415" table:style-name="ce3">
            <text:p>€ 4.41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867" table:style-name="ce2">
            <text:p>35867</text:p>
          </table:table-cell>
          <table:table-cell office:value-type="string" table:style-name="ce2">
            <text:p>Kerk met dakruiter</text:p>
          </table:table-cell>
          <table:table-cell office:value-type="string" table:style-name="ce2">
            <text:p>Verlening</text:p>
          </table:table-cell>
          <table:table-cell office:value-type="currency" office:value="32171.279999999999" table:style-name="ce3">
            <text:p>€ 32.171</text:p>
          </table:table-cell>
          <table:table-cell office:value-type="string" table:style-name="ce2">
            <text:p>Vries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882" table:style-name="ce2">
            <text:p>35882</text:p>
          </table:table-cell>
          <table:table-cell office:value-type="string" table:style-name="ce2">
            <text:p>Kerkje aan de Zee</text:p>
          </table:table-cell>
          <table:table-cell office:value-type="string" table:style-name="ce2">
            <text:p>Verlening</text:p>
          </table:table-cell>
          <table:table-cell office:value-type="currency" office:value="38440.724999999999" table:style-name="ce3">
            <text:p>€ 38.441</text:p>
          </table:table-cell>
          <table:table-cell office:value-type="string" table:style-name="ce2">
            <text:p>Banholt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882" table:style-name="ce2">
            <text:p>35882</text:p>
          </table:table-cell>
          <table:table-cell office:value-type="string" table:style-name="ce2">
            <text:p>Kerkje aan de Zee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osch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929" table:style-name="ce2">
            <text:p>35929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3041.84" table:style-name="ce3">
            <text:p>€ 13.042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968" table:style-name="ce2">
            <text:p>35968</text:p>
          </table:table-cell>
          <table:table-cell office:value-type="string" table:style-name="ce2">
            <text:p>Kerkhof - aanleg</text:p>
          </table:table-cell>
          <table:table-cell office:value-type="string" table:style-name="ce2">
            <text:p>Verlening</text:p>
          </table:table-cell>
          <table:table-cell office:value-type="currency" office:value="9980.5" table:style-name="ce3">
            <text:p>€ 9.981</text:p>
          </table:table-cell>
          <table:table-cell office:value-type="string" table:style-name="ce2">
            <text:p/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00" table:style-name="ce2">
            <text:p>36000</text:p>
          </table:table-cell>
          <table:table-cell office:value-type="string" table:style-name="ce2">
            <text:p>Molen Rijn en Zo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e Wijk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05" table:style-name="ce2">
            <text:p>36005</text:p>
          </table:table-cell>
          <table:table-cell office:value-type="string" table:style-name="ce2">
            <text:p>Fundatie van Pallaes</text:p>
          </table:table-cell>
          <table:table-cell office:value-type="string" table:style-name="ce2">
            <text:p>Verlening</text:p>
          </table:table-cell>
          <table:table-cell office:value-type="currency" office:value="63797.5" table:style-name="ce3">
            <text:p>€ 63.798</text:p>
          </table:table-cell>
          <table:table-cell office:value-type="string" table:style-name="ce2">
            <text:p>Work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23" table:style-name="ce2">
            <text:p>36023</text:p>
          </table:table-cell>
          <table:table-cell office:value-type="string" table:style-name="ce2">
            <text:p>Stal</text:p>
          </table:table-cell>
          <table:table-cell office:value-type="string" table:style-name="ce2">
            <text:p>Verlening</text:p>
          </table:table-cell>
          <table:table-cell office:value-type="currency" office:value="15989.5" table:style-name="ce3">
            <text:p>€ 15.990</text:p>
          </table:table-cell>
          <table:table-cell office:value-type="string" table:style-name="ce2">
            <text:p>Appeltern</text:p>
          </table:table-cell>
          <table:table-cell office:value-type="string" table:style-name="ce2">
            <text:p>West Maas en W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47" table:style-name="ce2">
            <text:p>36047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85444.5" table:style-name="ce3">
            <text:p>€ 85.445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68" table:style-name="ce2">
            <text:p>36068</text:p>
          </table:table-cell>
          <table:table-cell office:value-type="string" table:style-name="ce2">
            <text:p>Doelenhuis</text:p>
          </table:table-cell>
          <table:table-cell office:value-type="string" table:style-name="ce2">
            <text:p>Verlening</text:p>
          </table:table-cell>
          <table:table-cell office:value-type="currency" office:value="178774.59" table:style-name="ce3">
            <text:p>€ 178.775</text:p>
          </table:table-cell>
          <table:table-cell office:value-type="string" table:style-name="ce2">
            <text:p>Hulst</text:p>
          </table:table-cell>
          <table:table-cell office:value-type="string" table:style-name="ce2">
            <text:p>Hulst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070" table:style-name="ce2">
            <text:p>3607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5451.6" table:style-name="ce3">
            <text:p>€ 5.452</text:p>
          </table:table-cell>
          <table:table-cell office:value-type="string" table:style-name="ce2">
            <text:p/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71" table:style-name="ce2">
            <text:p>36071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1941.605" table:style-name="ce3">
            <text:p>€ 11.942</text:p>
          </table:table-cell>
          <table:table-cell office:value-type="string" table:style-name="ce2">
            <text:p>Witmars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072" table:style-name="ce2">
            <text:p>36072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8566.7999999999993" table:style-name="ce3">
            <text:p>€ 8.567</text:p>
          </table:table-cell>
          <table:table-cell office:value-type="string" table:style-name="ce2">
            <text:p>Santpoort-Noor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28" table:style-name="ce2">
            <text:p>36128</text:p>
          </table:table-cell>
          <table:table-cell office:value-type="string" table:style-name="ce2">
            <text:p>Huize de Poort</text:p>
          </table:table-cell>
          <table:table-cell office:value-type="string" table:style-name="ce2">
            <text:p>Verlening</text:p>
          </table:table-cell>
          <table:table-cell office:value-type="currency" office:value="47339.684999999998" table:style-name="ce3">
            <text:p>€ 47.340</text:p>
          </table:table-cell>
          <table:table-cell office:value-type="string" table:style-name="ce2">
            <text:p/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39" table:style-name="ce2">
            <text:p>36139</text:p>
          </table:table-cell>
          <table:table-cell office:value-type="string" table:style-name="ce2">
            <text:p>Boerderij Hof ter Weiden</text:p>
          </table:table-cell>
          <table:table-cell office:value-type="string" table:style-name="ce2">
            <text:p>Verlening</text:p>
          </table:table-cell>
          <table:table-cell office:value-type="currency" office:value="17918.400000000001" table:style-name="ce3">
            <text:p>€ 17.918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53" table:style-name="ce2">
            <text:p>3615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486.5" table:style-name="ce3">
            <text:p>€ 35.487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54" table:style-name="ce2">
            <text:p>36154</text:p>
          </table:table-cell>
          <table:table-cell office:value-type="string" table:style-name="ce2">
            <text:p>Statenkamer</text:p>
          </table:table-cell>
          <table:table-cell office:value-type="string" table:style-name="ce2">
            <text:p>Verlening</text:p>
          </table:table-cell>
          <table:table-cell office:value-type="currency" office:value="135459.5" table:style-name="ce3">
            <text:p>€ 135.46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169" table:style-name="ce2">
            <text:p>36169</text:p>
          </table:table-cell>
          <table:table-cell office:value-type="string" table:style-name="ce2">
            <text:p>Janskerk</text:p>
          </table:table-cell>
          <table:table-cell office:value-type="string" table:style-name="ce2">
            <text:p>Verlening</text:p>
          </table:table-cell>
          <table:table-cell office:value-type="currency" office:value="233869" table:style-name="ce3">
            <text:p>€ 233.86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175" table:style-name="ce2">
            <text:p>36175</text:p>
          </table:table-cell>
          <table:table-cell office:value-type="string" table:style-name="ce2">
            <text:p>St. Margarethenhof</text:p>
          </table:table-cell>
          <table:table-cell office:value-type="string" table:style-name="ce2">
            <text:p>Verlening</text:p>
          </table:table-cell>
          <table:table-cell office:value-type="currency" office:value="34242" table:style-name="ce3">
            <text:p>€ 34.242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182" table:style-name="ce2">
            <text:p>36182</text:p>
          </table:table-cell>
          <table:table-cell office:value-type="string" table:style-name="ce2">
            <text:p>Blauwkapeltoren</text:p>
          </table:table-cell>
          <table:table-cell office:value-type="string" table:style-name="ce2">
            <text:p>Verlening</text:p>
          </table:table-cell>
          <table:table-cell office:value-type="currency" office:value="6555.45" table:style-name="ce3">
            <text:p>€ 6.555</text:p>
          </table:table-cell>
          <table:table-cell office:value-type="string" table:style-name="ce2">
            <text:p>Ens</text:p>
          </table:table-cell>
          <table:table-cell office:value-type="string" table:style-name="ce2">
            <text:p>Noordoostpolder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82" table:style-name="ce2">
            <text:p>36182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26775" table:style-name="ce3">
            <text:p>€ 26.775</text:p>
          </table:table-cell>
          <table:table-cell office:value-type="string" table:style-name="ce2">
            <text:p>Grolloo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193" table:style-name="ce2">
            <text:p>36193</text:p>
          </table:table-cell>
          <table:table-cell office:value-type="string" table:style-name="ce2">
            <text:p>Brandweerkazerne</text:p>
          </table:table-cell>
          <table:table-cell office:value-type="string" table:style-name="ce2">
            <text:p>Verlening</text:p>
          </table:table-cell>
          <table:table-cell office:value-type="currency" office:value="18450" table:style-name="ce3">
            <text:p>€ 18.450</text:p>
          </table:table-cell>
          <table:table-cell office:value-type="string" table:style-name="ce2">
            <text:p>Ysbrecht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278" table:style-name="ce2">
            <text:p>36278</text:p>
          </table:table-cell>
          <table:table-cell office:value-type="string" table:style-name="ce2">
            <text:p>Bruntenhof</text:p>
          </table:table-cell>
          <table:table-cell office:value-type="string" table:style-name="ce2">
            <text:p>Verlening</text:p>
          </table:table-cell>
          <table:table-cell office:value-type="currency" office:value="65653" table:style-name="ce3">
            <text:p>€ 65.653</text:p>
          </table:table-cell>
          <table:table-cell office:value-type="string" table:style-name="ce2">
            <text:p>Woudsen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333" table:style-name="ce2">
            <text:p>36333</text:p>
          </table:table-cell>
          <table:table-cell office:value-type="string" table:style-name="ce2">
            <text:p>Bisschoppelijk Paleis</text:p>
          </table:table-cell>
          <table:table-cell office:value-type="string" table:style-name="ce2">
            <text:p>Verlening</text:p>
          </table:table-cell>
          <table:table-cell office:value-type="currency" office:value="144122" table:style-name="ce3">
            <text:p>€ 144.122</text:p>
          </table:table-cell>
          <table:table-cell office:value-type="string" table:style-name="ce2">
            <text:p>Oldebroek</text:p>
          </table:table-cell>
          <table:table-cell office:value-type="string" table:style-name="ce2">
            <text:p>Oldebro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346" table:style-name="ce2">
            <text:p>36346</text:p>
          </table:table-cell>
          <table:table-cell office:value-type="string" table:style-name="ce2">
            <text:p>Oud Kath. Sint Gertrudiskerk</text:p>
          </table:table-cell>
          <table:table-cell office:value-type="string" table:style-name="ce2">
            <text:p>Verlening</text:p>
          </table:table-cell>
          <table:table-cell office:value-type="currency" office:value="37630" table:style-name="ce3">
            <text:p>€ 37.63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350" table:style-name="ce2">
            <text:p>36350</text:p>
          </table:table-cell>
          <table:table-cell office:value-type="string" table:style-name="ce2">
            <text:p>Oude Mannen en Vrouwenhuis</text:p>
          </table:table-cell>
          <table:table-cell office:value-type="string" table:style-name="ce2">
            <text:p>Verlening</text:p>
          </table:table-cell>
          <table:table-cell office:value-type="currency" office:value="25627.755000000001" table:style-name="ce3">
            <text:p>€ 25.628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351" table:style-name="ce2">
            <text:p>36351</text:p>
          </table:table-cell>
          <table:table-cell office:value-type="string" table:style-name="ce2">
            <text:p>Oud Katholieke Weeshuis en de oude R.K. Aalmoezenierskamers</text:p>
          </table:table-cell>
          <table:table-cell office:value-type="string" table:style-name="ce2">
            <text:p>Verlening</text:p>
          </table:table-cell>
          <table:table-cell office:value-type="currency" office:value="77935.335000000006" table:style-name="ce3">
            <text:p>€ 77.935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354" table:style-name="ce2">
            <text:p>36354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6425" table:style-name="ce3">
            <text:p>€ 16.425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363" table:style-name="ce2">
            <text:p>36363</text:p>
          </table:table-cell>
          <table:table-cell office:value-type="string" table:style-name="ce2">
            <text:p>Hogeschool voor de Kunsten</text:p>
          </table:table-cell>
          <table:table-cell office:value-type="string" table:style-name="ce2">
            <text:p>Verlening</text:p>
          </table:table-cell>
          <table:table-cell office:value-type="currency" office:value="168157" table:style-name="ce3">
            <text:p>€ 168.15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493" table:style-name="ce2">
            <text:p>36493</text:p>
          </table:table-cell>
          <table:table-cell office:value-type="string" table:style-name="ce2">
            <text:p>Groot Cranesteijn</text:p>
          </table:table-cell>
          <table:table-cell office:value-type="string" table:style-name="ce2">
            <text:p>Verlening</text:p>
          </table:table-cell>
          <table:table-cell office:value-type="currency" office:value="59699.34" table:style-name="ce3">
            <text:p>€ 59.699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494" table:style-name="ce2">
            <text:p>36494</text:p>
          </table:table-cell>
          <table:table-cell office:value-type="string" table:style-name="ce2">
            <text:p>Klein Cranesteijn</text:p>
          </table:table-cell>
          <table:table-cell office:value-type="string" table:style-name="ce2">
            <text:p>Verlening</text:p>
          </table:table-cell>
          <table:table-cell office:value-type="currency" office:value="14924.834999999999" table:style-name="ce3">
            <text:p>€ 14.92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524" table:style-name="ce2">
            <text:p>36524</text:p>
          </table:table-cell>
          <table:table-cell office:value-type="string" table:style-name="ce2">
            <text:p>Huis ten Putten</text:p>
          </table:table-cell>
          <table:table-cell office:value-type="string" table:style-name="ce2">
            <text:p>Verlening</text:p>
          </table:table-cell>
          <table:table-cell office:value-type="currency" office:value="82157.955000000002" table:style-name="ce3">
            <text:p>€ 82.158</text:p>
          </table:table-cell>
          <table:table-cell office:value-type="string" table:style-name="ce2">
            <text:p>Terborg</text:p>
          </table:table-cell>
          <table:table-cell office:value-type="string" table:style-name="ce2">
            <text:p>Oude IJsselstre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563" table:style-name="ce2">
            <text:p>36563</text:p>
          </table:table-cell>
          <table:table-cell office:value-type="string" table:style-name="ce2">
            <text:p>Leeuwenburch</text:p>
          </table:table-cell>
          <table:table-cell office:value-type="string" table:style-name="ce2">
            <text:p>Verlening</text:p>
          </table:table-cell>
          <table:table-cell office:value-type="currency" office:value="37872.525000000001" table:style-name="ce3">
            <text:p>€ 37.87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590" table:style-name="ce2">
            <text:p>36590</text:p>
          </table:table-cell>
          <table:table-cell office:value-type="string" table:style-name="ce2">
            <text:p>Sint Martinuskerk</text:p>
          </table:table-cell>
          <table:table-cell office:value-type="string" table:style-name="ce2">
            <text:p>Verlening</text:p>
          </table:table-cell>
          <table:table-cell office:value-type="currency" office:value="152358" table:style-name="ce3">
            <text:p>€ 152.358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625" table:style-name="ce2">
            <text:p>36625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66278" table:style-name="ce3">
            <text:p>€ 66.278</text:p>
          </table:table-cell>
          <table:table-cell office:value-type="string" table:style-name="ce2">
            <text:p>Stiens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643" table:style-name="ce2">
            <text:p>36643</text:p>
          </table:table-cell>
          <table:table-cell office:value-type="string" table:style-name="ce2">
            <text:p>Vakwerkhoeve</text:p>
          </table:table-cell>
          <table:table-cell office:value-type="string" table:style-name="ce2">
            <text:p>Verlening</text:p>
          </table:table-cell>
          <table:table-cell office:value-type="currency" office:value="14625" table:style-name="ce3">
            <text:p>€ 14.625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649" table:style-name="ce2">
            <text:p>36649</text:p>
          </table:table-cell>
          <table:table-cell office:value-type="string" table:style-name="ce2">
            <text:p>Vakwerkhoeve</text:p>
          </table:table-cell>
          <table:table-cell office:value-type="string" table:style-name="ce2">
            <text:p>Verlening</text:p>
          </table:table-cell>
          <table:table-cell office:value-type="currency" office:value="16287" table:style-name="ce3">
            <text:p>€ 16.287</text:p>
          </table:table-cell>
          <table:table-cell office:value-type="string" table:style-name="ce2">
            <text:p>Boxmeer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659" table:style-name="ce2">
            <text:p>36659</text:p>
          </table:table-cell>
          <table:table-cell office:value-type="string" table:style-name="ce2">
            <text:p>Vakwerkhuis</text:p>
          </table:table-cell>
          <table:table-cell office:value-type="string" table:style-name="ce2">
            <text:p>Verlening</text:p>
          </table:table-cell>
          <table:table-cell office:value-type="currency" office:value="10747.35" table:style-name="ce3">
            <text:p>€ 10.747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719" table:style-name="ce2">
            <text:p>36719</text:p>
          </table:table-cell>
          <table:table-cell office:value-type="string" table:style-name="ce2">
            <text:p>Frankenhofmolen</text:p>
          </table:table-cell>
          <table:table-cell office:value-type="string" table:style-name="ce2">
            <text:p>Verlening</text:p>
          </table:table-cell>
          <table:table-cell office:value-type="currency" office:value="89233.075000000012" table:style-name="ce3">
            <text:p>€ 89.23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723" table:style-name="ce2">
            <text:p>36723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13974.5" table:style-name="ce3">
            <text:p>€ 13.975</text:p>
          </table:table-cell>
          <table:table-cell office:value-type="string" table:style-name="ce2">
            <text:p>Kesteren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753" table:style-name="ce2">
            <text:p>36753</text:p>
          </table:table-cell>
          <table:table-cell office:value-type="string" table:style-name="ce2">
            <text:p>Molen de Vink</text:p>
          </table:table-cell>
          <table:table-cell office:value-type="string" table:style-name="ce2">
            <text:p>Verlening</text:p>
          </table:table-cell>
          <table:table-cell office:value-type="currency" office:value="47277.5" table:style-name="ce3">
            <text:p>€ 47.278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758" table:style-name="ce2">
            <text:p>36758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17253.5" table:style-name="ce3">
            <text:p>€ 17.25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759" table:style-name="ce2">
            <text:p>36759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5364.5" table:style-name="ce3">
            <text:p>€ 5.365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769" table:style-name="ce2">
            <text:p>3676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22583.5" table:style-name="ce3">
            <text:p>€ 422.584</text:p>
          </table:table-cell>
          <table:table-cell office:value-type="string" table:style-name="ce2">
            <text:p>Hilaard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781" table:style-name="ce2">
            <text:p>36781</text:p>
          </table:table-cell>
          <table:table-cell office:value-type="string" table:style-name="ce2">
            <text:p>Franse Molen</text:p>
          </table:table-cell>
          <table:table-cell office:value-type="string" table:style-name="ce2">
            <text:p>Verlening</text:p>
          </table:table-cell>
          <table:table-cell office:value-type="currency" office:value="34038" table:style-name="ce3">
            <text:p>€ 34.038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39" table:style-name="ce2">
            <text:p>36839</text:p>
          </table:table-cell>
          <table:table-cell office:value-type="string" table:style-name="ce2">
            <text:p>R.K. Kerk H. Rosa de Lima</text:p>
          </table:table-cell>
          <table:table-cell office:value-type="string" table:style-name="ce2">
            <text:p>Verlening</text:p>
          </table:table-cell>
          <table:table-cell office:value-type="currency" office:value="53977" table:style-name="ce3">
            <text:p>€ 53.97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853" table:style-name="ce2">
            <text:p>36853</text:p>
          </table:table-cell>
          <table:table-cell office:value-type="string" table:style-name="ce2">
            <text:p>Toren Dorpskerk</text:p>
          </table:table-cell>
          <table:table-cell office:value-type="string" table:style-name="ce2">
            <text:p>Verlening</text:p>
          </table:table-cell>
          <table:table-cell office:value-type="currency" office:value="27960.5" table:style-name="ce3">
            <text:p>€ 27.961</text:p>
          </table:table-cell>
          <table:table-cell office:value-type="string" table:style-name="ce2">
            <text:p>Gaping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61" table:style-name="ce2">
            <text:p>36861</text:p>
          </table:table-cell>
          <table:table-cell office:value-type="string" table:style-name="ce2">
            <text:p>Toren van de Michaëlskerk</text:p>
          </table:table-cell>
          <table:table-cell office:value-type="string" table:style-name="ce2">
            <text:p>Verlening</text:p>
          </table:table-cell>
          <table:table-cell office:value-type="currency" office:value="6150" table:style-name="ce3">
            <text:p>€ 6.15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863" table:style-name="ce2">
            <text:p>36863</text:p>
          </table:table-cell>
          <table:table-cell office:value-type="string" table:style-name="ce2">
            <text:p>Slot der Boede</text:p>
          </table:table-cell>
          <table:table-cell office:value-type="string" table:style-name="ce2">
            <text:p>Verlening</text:p>
          </table:table-cell>
          <table:table-cell office:value-type="currency" office:value="62089" table:style-name="ce3">
            <text:p>€ 62.08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64" table:style-name="ce2">
            <text:p>36864</text:p>
          </table:table-cell>
          <table:table-cell office:value-type="string" table:style-name="ce2">
            <text:p>toren Catharinakerk</text:p>
          </table:table-cell>
          <table:table-cell office:value-type="string" table:style-name="ce2">
            <text:p>Verlening</text:p>
          </table:table-cell>
          <table:table-cell office:value-type="currency" office:value="31950" table:style-name="ce3">
            <text:p>€ 31.950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64" table:style-name="ce2">
            <text:p>36864</text:p>
          </table:table-cell>
          <table:table-cell office:value-type="string" table:style-name="ce2">
            <text:p>Catharinakerk</text:p>
          </table:table-cell>
          <table:table-cell office:value-type="string" table:style-name="ce2">
            <text:p>Verlening</text:p>
          </table:table-cell>
          <table:table-cell office:value-type="currency" office:value="36338.5" table:style-name="ce3">
            <text:p>€ 36.33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865" table:style-name="ce2">
            <text:p>36865</text:p>
          </table:table-cell>
          <table:table-cell office:value-type="string" table:style-name="ce2">
            <text:p>Molen Zoutelande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82" table:style-name="ce2">
            <text:p>36882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60717.5" table:style-name="ce3">
            <text:p>€ 60.718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884" table:style-name="ce2">
            <text:p>36884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70997" table:style-name="ce3">
            <text:p>€ 70.997</text:p>
          </table:table-cell>
          <table:table-cell office:value-type="string" table:style-name="ce2">
            <text:p/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887" table:style-name="ce2">
            <text:p>36887</text:p>
          </table:table-cell>
          <table:table-cell office:value-type="string" table:style-name="ce2">
            <text:p>Oude Kerk</text:p>
          </table:table-cell>
          <table:table-cell office:value-type="string" table:style-name="ce2">
            <text:p>Verlening</text:p>
          </table:table-cell>
          <table:table-cell office:value-type="currency" office:value="93931.5" table:style-name="ce3">
            <text:p>€ 93.932</text:p>
          </table:table-cell>
          <table:table-cell office:value-type="string" table:style-name="ce2">
            <text:p>Mechelen</text:p>
          </table:table-cell>
          <table:table-cell office:value-type="string" table:style-name="ce2">
            <text:p>Gulpen-Wittem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920" table:style-name="ce2">
            <text:p>36920</text:p>
          </table:table-cell>
          <table:table-cell office:value-type="string" table:style-name="ce2">
            <text:p>Campveerse Toren</text:p>
          </table:table-cell>
          <table:table-cell office:value-type="string" table:style-name="ce2">
            <text:p>Verlening</text:p>
          </table:table-cell>
          <table:table-cell office:value-type="currency" office:value="61990.5" table:style-name="ce3">
            <text:p>€ 61.991</text:p>
          </table:table-cell>
          <table:table-cell office:value-type="string" table:style-name="ce2">
            <text:p>Echt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921" table:style-name="ce2">
            <text:p>36921</text:p>
          </table:table-cell>
          <table:table-cell office:value-type="string" table:style-name="ce2">
            <text:p>Zuidhavenpoort</text:p>
          </table:table-cell>
          <table:table-cell office:value-type="string" table:style-name="ce2">
            <text:p>Verlening</text:p>
          </table:table-cell>
          <table:table-cell office:value-type="currency" office:value="10331.790000000001" table:style-name="ce3">
            <text:p>€ 10.332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967" table:style-name="ce2">
            <text:p>36967</text:p>
          </table:table-cell>
          <table:table-cell office:value-type="string" table:style-name="ce2">
            <text:p>Kleine Kerk</text:p>
          </table:table-cell>
          <table:table-cell office:value-type="string" table:style-name="ce2">
            <text:p>Verlening</text:p>
          </table:table-cell>
          <table:table-cell office:value-type="currency" office:value="41953" table:style-name="ce3">
            <text:p>€ 41.953</text:p>
          </table:table-cell>
          <table:table-cell office:value-type="string" table:style-name="ce2">
            <text:p>Ommeren</text:p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996" table:style-name="ce2">
            <text:p>36996</text:p>
          </table:table-cell>
          <table:table-cell office:value-type="string" table:style-name="ce2">
            <text:p>Vestingwerk Veere</text:p>
          </table:table-cell>
          <table:table-cell office:value-type="string" table:style-name="ce2">
            <text:p>Verlening</text:p>
          </table:table-cell>
          <table:table-cell office:value-type="currency" office:value="60339.5" table:style-name="ce3">
            <text:p>€ 60.34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6997" table:style-name="ce2">
            <text:p>36997</text:p>
          </table:table-cell>
          <table:table-cell office:value-type="string" table:style-name="ce2">
            <text:p>Vestingwerk Veere</text:p>
          </table:table-cell>
          <table:table-cell office:value-type="string" table:style-name="ce2">
            <text:p>Verlening</text:p>
          </table:table-cell>
          <table:table-cell office:value-type="currency" office:value="22620" table:style-name="ce3">
            <text:p>€ 22.620</text:p>
          </table:table-cell>
          <table:table-cell office:value-type="string" table:style-name="ce2">
            <text:p>Oost West en Middelbeers</text:p>
          </table:table-cell>
          <table:table-cell office:value-type="string" table:style-name="ce2">
            <text:p>Oirscho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02" table:style-name="ce2">
            <text:p>37002</text:p>
          </table:table-cell>
          <table:table-cell office:value-type="string" table:style-name="ce2">
            <text:p>Vestingwerk Veere</text:p>
          </table:table-cell>
          <table:table-cell office:value-type="string" table:style-name="ce2">
            <text:p>Verlening</text:p>
          </table:table-cell>
          <table:table-cell office:value-type="currency" office:value="31464.5" table:style-name="ce3">
            <text:p>€ 31.46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012" table:style-name="ce2">
            <text:p>37012</text:p>
          </table:table-cell>
          <table:table-cell office:value-type="string" table:style-name="ce2">
            <text:p>molen De Graanhalm</text:p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28" table:style-name="ce2">
            <text:p>37028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16882.5" table:style-name="ce3">
            <text:p>€ 16.883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29" table:style-name="ce2">
            <text:p>37029</text:p>
          </table:table-cell>
          <table:table-cell office:value-type="string" table:style-name="ce2">
            <text:p>toren Johanneskerk</text:p>
          </table:table-cell>
          <table:table-cell office:value-type="string" table:style-name="ce2">
            <text:p>Verlening</text:p>
          </table:table-cell>
          <table:table-cell office:value-type="currency" office:value="37369" table:style-name="ce3">
            <text:p>€ 37.369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46" table:style-name="ce2">
            <text:p>37046</text:p>
          </table:table-cell>
          <table:table-cell office:value-type="string" table:style-name="ce2">
            <text:p>Zilster 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Ameron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81" table:style-name="ce2">
            <text:p>37081</text:p>
          </table:table-cell>
          <table:table-cell office:value-type="string" table:style-name="ce2">
            <text:p>Beeckestijn - Hoofdhuis</text:p>
          </table:table-cell>
          <table:table-cell office:value-type="string" table:style-name="ce2">
            <text:p>Verlening</text:p>
          </table:table-cell>
          <table:table-cell office:value-type="currency" office:value="123000" table:style-name="ce3">
            <text:p>€ 123.0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093" table:style-name="ce2">
            <text:p>37093</text:p>
          </table:table-cell>
          <table:table-cell office:value-type="string" table:style-name="ce2">
            <text:p>Boerderij Lievendaal</text:p>
          </table:table-cell>
          <table:table-cell office:value-type="string" table:style-name="ce2">
            <text:p>Verlening</text:p>
          </table:table-cell>
          <table:table-cell office:value-type="currency" office:value="33818" table:style-name="ce3">
            <text:p>€ 33.818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16" table:style-name="ce2">
            <text:p>37116</text:p>
          </table:table-cell>
          <table:table-cell office:value-type="string" table:style-name="ce2">
            <text:p>Boschbeek</text:p>
          </table:table-cell>
          <table:table-cell office:value-type="string" table:style-name="ce2">
            <text:p>Verlening</text:p>
          </table:table-cell>
          <table:table-cell office:value-type="currency" office:value="8943.5" table:style-name="ce3">
            <text:p>€ 8.944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16" table:style-name="ce2">
            <text:p>37116</text:p>
          </table:table-cell>
          <table:table-cell office:value-type="string" table:style-name="ce2">
            <text:p>Boschbee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28" table:style-name="ce2">
            <text:p>37128</text:p>
          </table:table-cell>
          <table:table-cell office:value-type="string" table:style-name="ce2">
            <text:p>Raadhuis (Koggehuis)</text:p>
          </table:table-cell>
          <table:table-cell office:value-type="string" table:style-name="ce2">
            <text:p>Verlening</text:p>
          </table:table-cell>
          <table:table-cell office:value-type="currency" office:value="11407.5" table:style-name="ce3">
            <text:p>€ 11.40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36" table:style-name="ce2">
            <text:p>37136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31246" table:style-name="ce3">
            <text:p>€ 31.246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142" table:style-name="ce2">
            <text:p>37142</text:p>
          </table:table-cell>
          <table:table-cell office:value-type="string" table:style-name="ce2">
            <text:p>(Raadhuis) Bibliotheek</text:p>
          </table:table-cell>
          <table:table-cell office:value-type="string" table:style-name="ce2">
            <text:p>Verlening</text:p>
          </table:table-cell>
          <table:table-cell office:value-type="currency" office:value="11001.5" table:style-name="ce3">
            <text:p>€ 11.002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177" table:style-name="ce2">
            <text:p>37177</text:p>
          </table:table-cell>
          <table:table-cell office:value-type="string" table:style-name="ce2">
            <text:p>Gasthuishof</text:p>
          </table:table-cell>
          <table:table-cell office:value-type="string" table:style-name="ce2">
            <text:p>Verlening</text:p>
          </table:table-cell>
          <table:table-cell office:value-type="currency" office:value="11817.135" table:style-name="ce3">
            <text:p>€ 11.817</text:p>
          </table:table-cell>
          <table:table-cell office:value-type="string" table:style-name="ce2">
            <text:p>Koekange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209" table:style-name="ce2">
            <text:p>37209</text:p>
          </table:table-cell>
          <table:table-cell office:value-type="string" table:style-name="ce2">
            <text:p>R.K. Kerk H. Petrus Banden</text:p>
          </table:table-cell>
          <table:table-cell office:value-type="string" table:style-name="ce2">
            <text:p>Verlening</text:p>
          </table:table-cell>
          <table:table-cell office:value-type="currency" office:value="159593.5" table:style-name="ce3">
            <text:p>€ 159.594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7389" table:style-name="ce2">
            <text:p>37389</text:p>
          </table:table-cell>
          <table:table-cell office:value-type="string" table:style-name="ce2">
            <text:p>Grote kerk</text:p>
          </table:table-cell>
          <table:table-cell office:value-type="string" table:style-name="ce2">
            <text:p>Verlening</text:p>
          </table:table-cell>
          <table:table-cell office:value-type="currency" office:value="116006" table:style-name="ce3">
            <text:p>€ 116.006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7401" table:style-name="ce2">
            <text:p>37401</text:p>
          </table:table-cell>
          <table:table-cell office:value-type="string" table:style-name="ce2">
            <text:p>H. Antoniuskapel</text:p>
          </table:table-cell>
          <table:table-cell office:value-type="string" table:style-name="ce2">
            <text:p>Verlening</text:p>
          </table:table-cell>
          <table:table-cell office:value-type="currency" office:value="22056.75" table:style-name="ce3">
            <text:p>€ 22.057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435" table:style-name="ce2">
            <text:p>37435</text:p>
          </table:table-cell>
          <table:table-cell office:value-type="string" table:style-name="ce2">
            <text:p>Visbank</text:p>
          </table:table-cell>
          <table:table-cell office:value-type="string" table:style-name="ce2">
            <text:p>Verlening</text:p>
          </table:table-cell>
          <table:table-cell office:value-type="currency" office:value="9849.5" table:style-name="ce3">
            <text:p>€ 9.850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459" table:style-name="ce2">
            <text:p>37459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6018" table:style-name="ce3">
            <text:p>€ 26.018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460" table:style-name="ce2">
            <text:p>37460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6072" table:style-name="ce3">
            <text:p>€ 26.072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463" table:style-name="ce2">
            <text:p>37463</text:p>
          </table:table-cell>
          <table:table-cell office:value-type="string" table:style-name="ce2">
            <text:p>Standerdmolen Ter Haar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484" table:style-name="ce2">
            <text:p>37484</text:p>
          </table:table-cell>
          <table:table-cell office:value-type="string" table:style-name="ce2">
            <text:p>Huis Westerbeek</text:p>
          </table:table-cell>
          <table:table-cell office:value-type="string" table:style-name="ce2">
            <text:p>Verlening</text:p>
          </table:table-cell>
          <table:table-cell office:value-type="currency" office:value="19995" table:style-name="ce3">
            <text:p>€ 19.995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484" table:style-name="ce2">
            <text:p>37484</text:p>
          </table:table-cell>
          <table:table-cell office:value-type="string" table:style-name="ce2">
            <text:p>Huis Westerbee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oorburg</text:p>
          </table:table-cell>
          <table:table-cell office:value-type="string" table:style-name="ce2">
            <text:p>Leidschendam-Voorburg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490" table:style-name="ce2">
            <text:p>37490</text:p>
          </table:table-cell>
          <table:table-cell office:value-type="string" table:style-name="ce2">
            <text:p>vm Werkplaats</text:p>
          </table:table-cell>
          <table:table-cell office:value-type="string" table:style-name="ce2">
            <text:p>Verlening</text:p>
          </table:table-cell>
          <table:table-cell office:value-type="currency" office:value="3900" table:style-name="ce3">
            <text:p>€ 3.9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490" table:style-name="ce2">
            <text:p>37490</text:p>
          </table:table-cell>
          <table:table-cell office:value-type="string" table:style-name="ce2">
            <text:p>vm Werkplaats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0" table:style-name="ce2">
            <text:p>37500</text:p>
          </table:table-cell>
          <table:table-cell office:value-type="string" table:style-name="ce2">
            <text:p>Rustoord I</text:p>
          </table:table-cell>
          <table:table-cell office:value-type="string" table:style-name="ce2">
            <text:p>Verlening</text:p>
          </table:table-cell>
          <table:table-cell office:value-type="currency" office:value="20106.509999999998" table:style-name="ce3">
            <text:p>€ 20.107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0" table:style-name="ce2">
            <text:p>37500</text:p>
          </table:table-cell>
          <table:table-cell office:value-type="string" table:style-name="ce2">
            <text:p>Rustoord I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1" table:style-name="ce2">
            <text:p>37501</text:p>
          </table:table-cell>
          <table:table-cell office:value-type="string" table:style-name="ce2">
            <text:p>vm Schooltje</text:p>
          </table:table-cell>
          <table:table-cell office:value-type="string" table:style-name="ce2">
            <text:p>Verlening</text:p>
          </table:table-cell>
          <table:table-cell office:value-type="currency" office:value="13639.26" table:style-name="ce3">
            <text:p>€ 13.639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1" table:style-name="ce2">
            <text:p>37501</text:p>
          </table:table-cell>
          <table:table-cell office:value-type="string" table:style-name="ce2">
            <text:p>vm Schooltje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Ternaard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8" table:style-name="ce2">
            <text:p>37508</text:p>
          </table:table-cell>
          <table:table-cell office:value-type="string" table:style-name="ce2">
            <text:p>Koloniewoning Jongkindt</text:p>
          </table:table-cell>
          <table:table-cell office:value-type="string" table:style-name="ce2">
            <text:p>Verlening</text:p>
          </table:table-cell>
          <table:table-cell office:value-type="currency" office:value="6426.2849999999999" table:style-name="ce3">
            <text:p>€ 6.42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08" table:style-name="ce2">
            <text:p>37508</text:p>
          </table:table-cell>
          <table:table-cell office:value-type="string" table:style-name="ce2">
            <text:p>Koloniewoning Jongkindt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Folsgare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22" table:style-name="ce2">
            <text:p>37522</text:p>
          </table:table-cell>
          <table:table-cell office:value-type="string" table:style-name="ce2">
            <text:p>Toren Dorpskerk</text:p>
          </table:table-cell>
          <table:table-cell office:value-type="string" table:style-name="ce2">
            <text:p>Verlening</text:p>
          </table:table-cell>
          <table:table-cell office:value-type="currency" office:value="19717.5" table:style-name="ce3">
            <text:p>€ 19.718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70" table:style-name="ce2">
            <text:p>37570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11623.26" table:style-name="ce3">
            <text:p>€ 11.623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576" table:style-name="ce2">
            <text:p>375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4632" table:style-name="ce3">
            <text:p>€ 64.632</text:p>
          </table:table-cell>
          <table:table-cell office:value-type="string" table:style-name="ce2">
            <text:p>Beetsterzwaag</text:p>
          </table:table-cell>
          <table:table-cell office:value-type="string" table:style-name="ce2">
            <text:p>Opst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624" table:style-name="ce2">
            <text:p>37624</text:p>
          </table:table-cell>
          <table:table-cell office:value-type="string" table:style-name="ce2">
            <text:p>Beurs</text:p>
          </table:table-cell>
          <table:table-cell office:value-type="string" table:style-name="ce2">
            <text:p>Verlening</text:p>
          </table:table-cell>
          <table:table-cell office:value-type="currency" office:value="26001.5" table:style-name="ce3">
            <text:p>€ 26.002</text:p>
          </table:table-cell>
          <table:table-cell office:value-type="string" table:style-name="ce2">
            <text:p>Baarn</text:p>
          </table:table-cell>
          <table:table-cell office:value-type="string" table:style-name="ce2">
            <text:p>Baar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641" table:style-name="ce2">
            <text:p>37641</text:p>
          </table:table-cell>
          <table:table-cell office:value-type="string" table:style-name="ce2">
            <text:p>Het Arsenaal</text:p>
          </table:table-cell>
          <table:table-cell office:value-type="string" table:style-name="ce2">
            <text:p>Verlening</text:p>
          </table:table-cell>
          <table:table-cell office:value-type="currency" office:value="132312" table:style-name="ce3">
            <text:p>€ 132.312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641" table:style-name="ce2">
            <text:p>37641</text:p>
          </table:table-cell>
          <table:table-cell office:value-type="string" table:style-name="ce2">
            <text:p>Het Arsenaal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oudsen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807" table:style-name="ce2">
            <text:p>37807</text:p>
          </table:table-cell>
          <table:table-cell office:value-type="string" table:style-name="ce2">
            <text:p>Lutherse kerk</text:p>
          </table:table-cell>
          <table:table-cell office:value-type="string" table:style-name="ce2">
            <text:p>Verlening</text:p>
          </table:table-cell>
          <table:table-cell office:value-type="currency" office:value="17971" table:style-name="ce3">
            <text:p>€ 17.971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841" table:style-name="ce2">
            <text:p>37841</text:p>
          </table:table-cell>
          <table:table-cell office:value-type="string" table:style-name="ce2">
            <text:p>Ned. Herv. Kerk - Toren</text:p>
          </table:table-cell>
          <table:table-cell office:value-type="string" table:style-name="ce2">
            <text:p>Verlening</text:p>
          </table:table-cell>
          <table:table-cell office:value-type="currency" office:value="21136" table:style-name="ce3">
            <text:p>€ 21.136</text:p>
          </table:table-cell>
          <table:table-cell office:value-type="string" table:style-name="ce2">
            <text:p>Ritthem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848" table:style-name="ce2">
            <text:p>37848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1708" table:style-name="ce3">
            <text:p>€ 21.708</text:p>
          </table:table-cell>
          <table:table-cell office:value-type="string" table:style-name="ce2">
            <text:p>Groeningen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897" table:style-name="ce2">
            <text:p>37897</text:p>
          </table:table-cell>
          <table:table-cell office:value-type="string" table:style-name="ce2">
            <text:p>Hoeve</text:p>
          </table:table-cell>
          <table:table-cell office:value-type="string" table:style-name="ce2">
            <text:p>Verlening</text:p>
          </table:table-cell>
          <table:table-cell office:value-type="currency" office:value="42603.315000000002" table:style-name="ce3">
            <text:p>€ 42.603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7922" table:style-name="ce2">
            <text:p>37922</text:p>
          </table:table-cell>
          <table:table-cell office:value-type="string" table:style-name="ce2">
            <text:p>Hoeve Cardenbeek - Zakelijk deel</text:p>
          </table:table-cell>
          <table:table-cell office:value-type="string" table:style-name="ce2">
            <text:p>Verlening</text:p>
          </table:table-cell>
          <table:table-cell office:value-type="currency" office:value="14192" table:style-name="ce3">
            <text:p>€ 14.192</text:p>
          </table:table-cell>
          <table:table-cell office:value-type="string" table:style-name="ce2">
            <text:p>Uithuizermeeden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922" table:style-name="ce2">
            <text:p>37922</text:p>
          </table:table-cell>
          <table:table-cell office:value-type="string" table:style-name="ce2">
            <text:p>Hoeve Cardenbeek - particulier deel</text:p>
          </table:table-cell>
          <table:table-cell office:value-type="string" table:style-name="ce2">
            <text:p>Verlening</text:p>
          </table:table-cell>
          <table:table-cell office:value-type="currency" office:value="35704.5" table:style-name="ce3">
            <text:p>€ 35.705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948" table:style-name="ce2">
            <text:p>37948</text:p>
          </table:table-cell>
          <table:table-cell office:value-type="string" table:style-name="ce2">
            <text:p>Raadhuis Voorburg</text:p>
          </table:table-cell>
          <table:table-cell office:value-type="string" table:style-name="ce2">
            <text:p>Verlening</text:p>
          </table:table-cell>
          <table:table-cell office:value-type="currency" office:value="54418" table:style-name="ce3">
            <text:p>€ 54.418</text:p>
          </table:table-cell>
          <table:table-cell office:value-type="string" table:style-name="ce2">
            <text:p>Bemelen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948" table:style-name="ce2">
            <text:p>37948</text:p>
          </table:table-cell>
          <table:table-cell office:value-type="string" table:style-name="ce2">
            <text:p>Raadhuis Voorbur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Kalenberg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973" table:style-name="ce2">
            <text:p>37973</text:p>
          </table:table-cell>
          <table:table-cell office:value-type="string" table:style-name="ce2">
            <text:p>buitenplaats Middenburg</text:p>
          </table:table-cell>
          <table:table-cell office:value-type="string" table:style-name="ce2">
            <text:p>Verlening</text:p>
          </table:table-cell>
          <table:table-cell office:value-type="currency" office:value="34607.1" table:style-name="ce3">
            <text:p>€ 34.607</text:p>
          </table:table-cell>
          <table:table-cell office:value-type="string" table:style-name="ce2">
            <text:p>Welsum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7998" table:style-name="ce2">
            <text:p>37998</text:p>
          </table:table-cell>
          <table:table-cell office:value-type="string" table:style-name="ce2">
            <text:p>toren St, Laurentiuskerk</text:p>
          </table:table-cell>
          <table:table-cell office:value-type="string" table:style-name="ce2">
            <text:p>Verlening</text:p>
          </table:table-cell>
          <table:table-cell office:value-type="currency" office:value="37110.9" table:style-name="ce3">
            <text:p>€ 37.111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034" table:style-name="ce2">
            <text:p>38034</text:p>
          </table:table-cell>
          <table:table-cell office:value-type="string" table:style-name="ce2">
            <text:p>Knipmolen</text:p>
          </table:table-cell>
          <table:table-cell office:value-type="string" table:style-name="ce2">
            <text:p>Verlening</text:p>
          </table:table-cell>
          <table:table-cell office:value-type="currency" office:value="18460.5" table:style-name="ce3">
            <text:p>€ 18.461</text:p>
          </table:table-cell>
          <table:table-cell office:value-type="string" table:style-name="ce2">
            <text:p>Havelte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049" table:style-name="ce2">
            <text:p>3804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5799.31" table:style-name="ce3">
            <text:p>€ 25.799</text:p>
          </table:table-cell>
          <table:table-cell office:value-type="string" table:style-name="ce2">
            <text:p>Wadenoijen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049" table:style-name="ce2">
            <text:p>3804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Kalenberg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072" table:style-name="ce2">
            <text:p>38072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60020.5" table:style-name="ce3">
            <text:p>€ 60.021</text:p>
          </table:table-cell>
          <table:table-cell office:value-type="string" table:style-name="ce2">
            <text:p>Wildervank</text:p>
          </table:table-cell>
          <table:table-cell office:value-type="string" table:style-name="ce2">
            <text:p>Veendam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099" table:style-name="ce2">
            <text:p>38099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59031" table:style-name="ce3">
            <text:p>€ 59.031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13" table:style-name="ce2">
            <text:p>38113</text:p>
          </table:table-cell>
          <table:table-cell office:value-type="string" table:style-name="ce2">
            <text:p>Boerderij Bosmanhuis</text:p>
          </table:table-cell>
          <table:table-cell office:value-type="string" table:style-name="ce2">
            <text:p>Verlening</text:p>
          </table:table-cell>
          <table:table-cell office:value-type="currency" office:value="17025" table:style-name="ce3">
            <text:p>€ 17.025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38" table:style-name="ce2">
            <text:p>38138</text:p>
          </table:table-cell>
          <table:table-cell office:value-type="string" table:style-name="ce2">
            <text:p>Boerderij Rouwenhorst</text:p>
          </table:table-cell>
          <table:table-cell office:value-type="string" table:style-name="ce2">
            <text:p>Verlening</text:p>
          </table:table-cell>
          <table:table-cell office:value-type="currency" office:value="18105" table:style-name="ce3">
            <text:p>€ 18.10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139" table:style-name="ce2">
            <text:p>38139</text:p>
          </table:table-cell>
          <table:table-cell office:value-type="string" table:style-name="ce2">
            <text:p>De Wiersse - Boerderij De Nevelkamp</text:p>
          </table:table-cell>
          <table:table-cell office:value-type="string" table:style-name="ce2">
            <text:p>Verlening</text:p>
          </table:table-cell>
          <table:table-cell office:value-type="currency" office:value="9412.44" table:style-name="ce3">
            <text:p>€ 9.412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45" table:style-name="ce2">
            <text:p>38145</text:p>
          </table:table-cell>
          <table:table-cell office:value-type="string" table:style-name="ce2">
            <text:p>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Easterwierr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47" table:style-name="ce2">
            <text:p>38147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33420" table:style-name="ce3">
            <text:p>€ 33.420</text:p>
          </table:table-cell>
          <table:table-cell office:value-type="string" table:style-name="ce2">
            <text:p>Dene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161" table:style-name="ce2">
            <text:p>3816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5770.400000000001" table:style-name="ce3">
            <text:p>€ 45.77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176" table:style-name="ce2">
            <text:p>38176</text:p>
          </table:table-cell>
          <table:table-cell office:value-type="string" table:style-name="ce2">
            <text:p>vm. Herv. Kerk</text:p>
          </table:table-cell>
          <table:table-cell office:value-type="string" table:style-name="ce2">
            <text:p>Verlening</text:p>
          </table:table-cell>
          <table:table-cell office:value-type="currency" office:value="39712.5" table:style-name="ce3">
            <text:p>€ 39.713</text:p>
          </table:table-cell>
          <table:table-cell office:value-type="string" table:style-name="ce2">
            <text:p>Gy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02" table:style-name="ce2">
            <text:p>38202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60814.5" table:style-name="ce3">
            <text:p>€ 60.815</text:p>
          </table:table-cell>
          <table:table-cell office:value-type="string" table:style-name="ce2">
            <text:p>Renswoude</text:p>
          </table:table-cell>
          <table:table-cell office:value-type="string" table:style-name="ce2">
            <text:p>Renswou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10" table:style-name="ce2">
            <text:p>38210</text:p>
          </table:table-cell>
          <table:table-cell office:value-type="string" table:style-name="ce2">
            <text:p>Huis Hinkeloord</text:p>
          </table:table-cell>
          <table:table-cell office:value-type="string" table:style-name="ce2">
            <text:p>Verlening</text:p>
          </table:table-cell>
          <table:table-cell office:value-type="currency" office:value="73593.5" table:style-name="ce3">
            <text:p>€ 73.594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12" table:style-name="ce2">
            <text:p>38212</text:p>
          </table:table-cell>
          <table:table-cell office:value-type="string" table:style-name="ce2">
            <text:p>Stellingmolen De Vlij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26" table:style-name="ce2">
            <text:p>38226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54145" table:style-name="ce3">
            <text:p>€ 54.145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28" table:style-name="ce2">
            <text:p>38228</text:p>
          </table:table-cell>
          <table:table-cell office:value-type="string" table:style-name="ce2">
            <text:p>Tuinkoepel</text:p>
          </table:table-cell>
          <table:table-cell office:value-type="string" table:style-name="ce2">
            <text:p>Verlening</text:p>
          </table:table-cell>
          <table:table-cell office:value-type="currency" office:value="7200" table:style-name="ce3">
            <text:p>€ 7.200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30" table:style-name="ce2">
            <text:p>38230</text:p>
          </table:table-cell>
          <table:table-cell office:value-type="string" table:style-name="ce2">
            <text:p>Oude stadhuis</text:p>
          </table:table-cell>
          <table:table-cell office:value-type="string" table:style-name="ce2">
            <text:p>Verlening</text:p>
          </table:table-cell>
          <table:table-cell office:value-type="currency" office:value="79894.5" table:style-name="ce3">
            <text:p>€ 79.895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49" table:style-name="ce2">
            <text:p>38249</text:p>
          </table:table-cell>
          <table:table-cell office:value-type="string" table:style-name="ce2">
            <text:p>R.K. Kerk H. Cornelius</text:p>
          </table:table-cell>
          <table:table-cell office:value-type="string" table:style-name="ce2">
            <text:p>Verlening</text:p>
          </table:table-cell>
          <table:table-cell office:value-type="currency" office:value="44731" table:style-name="ce3">
            <text:p>€ 44.731</text:p>
          </table:table-cell>
          <table:table-cell office:value-type="string" table:style-name="ce2">
            <text:p>Beverwijk</text:p>
          </table:table-cell>
          <table:table-cell office:value-type="string" table:style-name="ce2">
            <text:p>Beverwij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8261" table:style-name="ce2">
            <text:p>38261</text:p>
          </table:table-cell>
          <table:table-cell office:value-type="string" table:style-name="ce2">
            <text:p>Boerderij Zijlemaheerdt</text:p>
          </table:table-cell>
          <table:table-cell office:value-type="string" table:style-name="ce2">
            <text:p>Verlening</text:p>
          </table:table-cell>
          <table:table-cell office:value-type="currency" office:value="17911" table:style-name="ce3">
            <text:p>€ 17.911</text:p>
          </table:table-cell>
          <table:table-cell office:value-type="string" table:style-name="ce2">
            <text:p/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275" table:style-name="ce2">
            <text:p>38275</text:p>
          </table:table-cell>
          <table:table-cell office:value-type="string" table:style-name="ce2">
            <text:p>Oude Ursulakerk</text:p>
          </table:table-cell>
          <table:table-cell office:value-type="string" table:style-name="ce2">
            <text:p>Verlening</text:p>
          </table:table-cell>
          <table:table-cell office:value-type="currency" office:value="122912" table:style-name="ce3">
            <text:p>€ 122.912</text:p>
          </table:table-cell>
          <table:table-cell office:value-type="string" table:style-name="ce2">
            <text:p/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8276" table:style-name="ce2">
            <text:p>38276</text:p>
          </table:table-cell>
          <table:table-cell office:value-type="string" table:style-name="ce2">
            <text:p>Kerktoren Oude Ursula Kerk</text:p>
          </table:table-cell>
          <table:table-cell office:value-type="string" table:style-name="ce2">
            <text:p>Verlening</text:p>
          </table:table-cell>
          <table:table-cell office:value-type="currency" office:value="31962.5" table:style-name="ce3">
            <text:p>€ 31.963</text:p>
          </table:table-cell>
          <table:table-cell office:value-type="string" table:style-name="ce2">
            <text:p>Asperen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371" table:style-name="ce2">
            <text:p>38371</text:p>
          </table:table-cell>
          <table:table-cell office:value-type="string" table:style-name="ce2">
            <text:p>boerderij Ruijgrok</text:p>
          </table:table-cell>
          <table:table-cell office:value-type="string" table:style-name="ce2">
            <text:p>Verlening</text:p>
          </table:table-cell>
          <table:table-cell office:value-type="currency" office:value="11007.6" table:style-name="ce3">
            <text:p>€ 11.008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388" table:style-name="ce2">
            <text:p>38388</text:p>
          </table:table-cell>
          <table:table-cell office:value-type="string" table:style-name="ce2">
            <text:p>Boerderij Berestein</text:p>
          </table:table-cell>
          <table:table-cell office:value-type="string" table:style-name="ce2">
            <text:p>Verlening</text:p>
          </table:table-cell>
          <table:table-cell office:value-type="currency" office:value="14908.47" table:style-name="ce3">
            <text:p>€ 14.908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39" table:style-name="ce2">
            <text:p>38439</text:p>
          </table:table-cell>
          <table:table-cell office:value-type="string" table:style-name="ce2">
            <text:p>Oude Raadhuis (gemeentemuseum)</text:p>
          </table:table-cell>
          <table:table-cell office:value-type="string" table:style-name="ce2">
            <text:p>Verlening</text:p>
          </table:table-cell>
          <table:table-cell office:value-type="currency" office:value="54008" table:style-name="ce3">
            <text:p>€ 54.008</text:p>
          </table:table-cell>
          <table:table-cell office:value-type="string" table:style-name="ce2">
            <text:p>Westerbork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54" table:style-name="ce2">
            <text:p>38454</text:p>
          </table:table-cell>
          <table:table-cell office:value-type="string" table:style-name="ce2">
            <text:p>St Theuniskapel</text:p>
          </table:table-cell>
          <table:table-cell office:value-type="string" table:style-name="ce2">
            <text:p>Verlening</text:p>
          </table:table-cell>
          <table:table-cell office:value-type="currency" office:value="10424.5" table:style-name="ce3">
            <text:p>€ 10.425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55" table:style-name="ce2">
            <text:p>38455</text:p>
          </table:table-cell>
          <table:table-cell office:value-type="string" table:style-name="ce2">
            <text:p>Kasteelpoort</text:p>
          </table:table-cell>
          <table:table-cell office:value-type="string" table:style-name="ce2">
            <text:p>Verlening</text:p>
          </table:table-cell>
          <table:table-cell office:value-type="currency" office:value="5625" table:style-name="ce3">
            <text:p>€ 5.62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65" table:style-name="ce2">
            <text:p>38465</text:p>
          </table:table-cell>
          <table:table-cell office:value-type="string" table:style-name="ce2">
            <text:p>St. Antonius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nderdenda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65" table:style-name="ce2">
            <text:p>38465</text:p>
          </table:table-cell>
          <table:table-cell office:value-type="string" table:style-name="ce2">
            <text:p>St. Antoniusmolen (verduurzaming)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Warder</text:p>
          </table:table-cell>
          <table:table-cell office:value-type="string" table:style-name="ce2">
            <text:p>Edam-Volen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468" table:style-name="ce2">
            <text:p>38468</text:p>
          </table:table-cell>
          <table:table-cell office:value-type="string" table:style-name="ce2">
            <text:p>Molen 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Santpoort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550" table:style-name="ce2">
            <text:p>38550</text:p>
          </table:table-cell>
          <table:table-cell office:value-type="string" table:style-name="ce2">
            <text:p>Grote- of Laurenskerk</text:p>
          </table:table-cell>
          <table:table-cell office:value-type="string" table:style-name="ce2">
            <text:p>Verlening</text:p>
          </table:table-cell>
          <table:table-cell office:value-type="currency" office:value="250436" table:style-name="ce3">
            <text:p>€ 250.436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600" table:style-name="ce2">
            <text:p>38600</text:p>
          </table:table-cell>
          <table:table-cell office:value-type="string" table:style-name="ce2">
            <text:p>Weesper Synagoge</text:p>
          </table:table-cell>
          <table:table-cell office:value-type="string" table:style-name="ce2">
            <text:p>Verlening</text:p>
          </table:table-cell>
          <table:table-cell office:value-type="currency" office:value="22487.37" table:style-name="ce3">
            <text:p>€ 22.487</text:p>
          </table:table-cell>
          <table:table-cell office:value-type="string" table:style-name="ce2">
            <text:p>Appeltern</text:p>
          </table:table-cell>
          <table:table-cell office:value-type="string" table:style-name="ce2">
            <text:p>West Maas en W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659" table:style-name="ce2">
            <text:p>38659</text:p>
          </table:table-cell>
          <table:table-cell office:value-type="string" table:style-name="ce2">
            <text:p>Molen De Eendrag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andel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672" table:style-name="ce2">
            <text:p>38672</text:p>
          </table:table-cell>
          <table:table-cell office:value-type="string" table:style-name="ce2">
            <text:p>De Hoop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697" table:style-name="ce2">
            <text:p>38697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23666.5" table:style-name="ce3">
            <text:p>€ 23.667</text:p>
          </table:table-cell>
          <table:table-cell office:value-type="string" table:style-name="ce2">
            <text:p>Noordwijk</text:p>
          </table:table-cell>
          <table:table-cell office:value-type="string" table:style-name="ce2">
            <text:p>Noordwijk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10" table:style-name="ce2">
            <text:p>38710</text:p>
          </table:table-cell>
          <table:table-cell office:value-type="string" table:style-name="ce2">
            <text:p>Doopsgezinde vermaning</text:p>
          </table:table-cell>
          <table:table-cell office:value-type="string" table:style-name="ce2">
            <text:p>Verlening</text:p>
          </table:table-cell>
          <table:table-cell office:value-type="currency" office:value="51301" table:style-name="ce3">
            <text:p>€ 51.301</text:p>
          </table:table-cell>
          <table:table-cell office:value-type="string" table:style-name="ce2">
            <text:p>Purmerend</text:p>
          </table:table-cell>
          <table:table-cell office:value-type="string" table:style-name="ce2">
            <text:p>Purmere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19" table:style-name="ce2">
            <text:p>38719</text:p>
          </table:table-cell>
          <table:table-cell office:value-type="string" table:style-name="ce2">
            <text:p>Visserwoning nr 4</text:p>
          </table:table-cell>
          <table:table-cell office:value-type="string" table:style-name="ce2">
            <text:p>Verlening</text:p>
          </table:table-cell>
          <table:table-cell office:value-type="currency" office:value="4296.6899999999996" table:style-name="ce3">
            <text:p>€ 4.297</text:p>
          </table:table-cell>
          <table:table-cell office:value-type="string" table:style-name="ce2">
            <text:p>Hilaard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20" table:style-name="ce2">
            <text:p>38720</text:p>
          </table:table-cell>
          <table:table-cell office:value-type="string" table:style-name="ce2">
            <text:p>Visserwoning nr 6</text:p>
          </table:table-cell>
          <table:table-cell office:value-type="string" table:style-name="ce2">
            <text:p>Verlening</text:p>
          </table:table-cell>
          <table:table-cell office:value-type="currency" office:value="4296.6899999999996" table:style-name="ce3">
            <text:p>€ 4.29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721" table:style-name="ce2">
            <text:p>38721</text:p>
          </table:table-cell>
          <table:table-cell office:value-type="string" table:style-name="ce2">
            <text:p>Visserwoning nr. 8</text:p>
          </table:table-cell>
          <table:table-cell office:value-type="string" table:style-name="ce2">
            <text:p>Verlening</text:p>
          </table:table-cell>
          <table:table-cell office:value-type="currency" office:value="4528.9350000000004" table:style-name="ce3">
            <text:p>€ 4.529</text:p>
          </table:table-cell>
          <table:table-cell office:value-type="string" table:style-name="ce2">
            <text:p>Door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28" table:style-name="ce2">
            <text:p>38728</text:p>
          </table:table-cell>
          <table:table-cell office:value-type="string" table:style-name="ce2">
            <text:p>Johanneskerk - schip</text:p>
          </table:table-cell>
          <table:table-cell office:value-type="string" table:style-name="ce2">
            <text:p>Verlening</text:p>
          </table:table-cell>
          <table:table-cell office:value-type="currency" office:value="32377.5" table:style-name="ce3">
            <text:p>€ 32.378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31" table:style-name="ce2">
            <text:p>38731</text:p>
          </table:table-cell>
          <table:table-cell office:value-type="string" table:style-name="ce2">
            <text:p>Herv. Kerk - Schip</text:p>
          </table:table-cell>
          <table:table-cell office:value-type="string" table:style-name="ce2">
            <text:p>Verlening</text:p>
          </table:table-cell>
          <table:table-cell office:value-type="currency" office:value="36824" table:style-name="ce3">
            <text:p>€ 36.824</text:p>
          </table:table-cell>
          <table:table-cell office:value-type="string" table:style-name="ce2">
            <text:p>Gieten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31" table:style-name="ce2">
            <text:p>3873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43" table:style-name="ce2">
            <text:p>38743</text:p>
          </table:table-cell>
          <table:table-cell office:value-type="string" table:style-name="ce2">
            <text:p>Stefanus Kerk</text:p>
          </table:table-cell>
          <table:table-cell office:value-type="string" table:style-name="ce2">
            <text:p>Verlening</text:p>
          </table:table-cell>
          <table:table-cell office:value-type="currency" office:value="55012.5" table:style-name="ce3">
            <text:p>€ 55.013</text:p>
          </table:table-cell>
          <table:table-cell office:value-type="string" table:style-name="ce2">
            <text:p>Jour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44" table:style-name="ce2">
            <text:p>38744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31042.605" table:style-name="ce3">
            <text:p>€ 31.043</text:p>
          </table:table-cell>
          <table:table-cell office:value-type="string" table:style-name="ce2">
            <text:p>Dwingeloo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53" table:style-name="ce2">
            <text:p>38753</text:p>
          </table:table-cell>
          <table:table-cell office:value-type="string" table:style-name="ce2">
            <text:p>Boerderij met achterbaander</text:p>
          </table:table-cell>
          <table:table-cell office:value-type="string" table:style-name="ce2">
            <text:p>Verlening</text:p>
          </table:table-cell>
          <table:table-cell office:value-type="currency" office:value="20979" table:style-name="ce3">
            <text:p>€ 20.979</text:p>
          </table:table-cell>
          <table:table-cell office:value-type="string" table:style-name="ce2">
            <text:p/>
          </table:table-cell>
          <table:table-cell office:value-type="string" table:style-name="ce2">
            <text:p>Kaag en Braass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54" table:style-name="ce2">
            <text:p>38754</text:p>
          </table:table-cell>
          <table:table-cell office:value-type="string" table:style-name="ce2">
            <text:p>Boerderij met aangebouwde bijschuur</text:p>
          </table:table-cell>
          <table:table-cell office:value-type="string" table:style-name="ce2">
            <text:p>Verlening</text:p>
          </table:table-cell>
          <table:table-cell office:value-type="currency" office:value="25875" table:style-name="ce3">
            <text:p>€ 25.875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55" table:style-name="ce2">
            <text:p>38755</text:p>
          </table:table-cell>
          <table:table-cell office:value-type="string" table:style-name="ce2">
            <text:p>Boerderij met bakspieker</text:p>
          </table:table-cell>
          <table:table-cell office:value-type="string" table:style-name="ce2">
            <text:p>Verlening</text:p>
          </table:table-cell>
          <table:table-cell office:value-type="currency" office:value="35397" table:style-name="ce3">
            <text:p>€ 35.397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756" table:style-name="ce2">
            <text:p>38756</text:p>
          </table:table-cell>
          <table:table-cell office:value-type="string" table:style-name="ce2">
            <text:p>Boerderij met aangebouwde bijschuur</text:p>
          </table:table-cell>
          <table:table-cell office:value-type="string" table:style-name="ce2">
            <text:p>Verlening</text:p>
          </table:table-cell>
          <table:table-cell office:value-type="currency" office:value="28875" table:style-name="ce3">
            <text:p>€ 28.875</text:p>
          </table:table-cell>
          <table:table-cell office:value-type="string" table:style-name="ce2">
            <text:p>Wyns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57" table:style-name="ce2">
            <text:p>38757</text:p>
          </table:table-cell>
          <table:table-cell office:value-type="string" table:style-name="ce2">
            <text:p>Boerderij met achterbaander</text:p>
          </table:table-cell>
          <table:table-cell office:value-type="string" table:style-name="ce2">
            <text:p>Verlening</text:p>
          </table:table-cell>
          <table:table-cell office:value-type="currency" office:value="29407.5" table:style-name="ce3">
            <text:p>€ 29.408</text:p>
          </table:table-cell>
          <table:table-cell office:value-type="string" table:style-name="ce2">
            <text:p>Nijeholtpade</text:p>
          </table:table-cell>
          <table:table-cell office:value-type="string" table:style-name="ce2">
            <text:p>We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58" table:style-name="ce2">
            <text:p>38758</text:p>
          </table:table-cell>
          <table:table-cell office:value-type="string" table:style-name="ce2">
            <text:p>Boerderij met aangebouwde bijschuur</text:p>
          </table:table-cell>
          <table:table-cell office:value-type="string" table:style-name="ce2">
            <text:p>Verlening</text:p>
          </table:table-cell>
          <table:table-cell office:value-type="currency" office:value="37011" table:style-name="ce3">
            <text:p>€ 37.01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760" table:style-name="ce2">
            <text:p>38760</text:p>
          </table:table-cell>
          <table:table-cell office:value-type="string" table:style-name="ce2">
            <text:p>Boerderij met achterbaander en vrijstaande bijschuren</text:p>
          </table:table-cell>
          <table:table-cell office:value-type="string" table:style-name="ce2">
            <text:p>Verlening</text:p>
          </table:table-cell>
          <table:table-cell office:value-type="currency" office:value="32790" table:style-name="ce3">
            <text:p>€ 32.790</text:p>
          </table:table-cell>
          <table:table-cell office:value-type="string" table:style-name="ce2">
            <text:p>Ruinerwold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61" table:style-name="ce2">
            <text:p>38761</text:p>
          </table:table-cell>
          <table:table-cell office:value-type="string" table:style-name="ce2">
            <text:p>Boerderij met aangebouwde bijschuur, schaapskooi en zuddenschuur</text:p>
          </table:table-cell>
          <table:table-cell office:value-type="string" table:style-name="ce2">
            <text:p>Verlening</text:p>
          </table:table-cell>
          <table:table-cell office:value-type="currency" office:value="20941.785" table:style-name="ce3">
            <text:p>€ 20.942</text:p>
          </table:table-cell>
          <table:table-cell office:value-type="string" table:style-name="ce2">
            <text:p>Broek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847" table:style-name="ce2">
            <text:p>3884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7700" table:style-name="ce3">
            <text:p>€ 17.700</text:p>
          </table:table-cell>
          <table:table-cell office:value-type="string" table:style-name="ce2">
            <text:p>Doornenburg</text:p>
          </table:table-cell>
          <table:table-cell office:value-type="string" table:style-name="ce2">
            <text:p>Lingewaar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865" table:style-name="ce2">
            <text:p>38865</text:p>
          </table:table-cell>
          <table:table-cell office:value-type="string" table:style-name="ce2">
            <text:p>Nicolaaskerk</text:p>
          </table:table-cell>
          <table:table-cell office:value-type="string" table:style-name="ce2">
            <text:p>Verlening</text:p>
          </table:table-cell>
          <table:table-cell office:value-type="currency" office:value="29764.605" table:style-name="ce3">
            <text:p>€ 29.765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868" table:style-name="ce2">
            <text:p>38868</text:p>
          </table:table-cell>
          <table:table-cell office:value-type="string" table:style-name="ce2">
            <text:p>Stephanuskerk</text:p>
          </table:table-cell>
          <table:table-cell office:value-type="string" table:style-name="ce2">
            <text:p>Verlening</text:p>
          </table:table-cell>
          <table:table-cell office:value-type="currency" office:value="48666.5" table:style-name="ce3">
            <text:p>€ 48.66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881" table:style-name="ce2">
            <text:p>38881</text:p>
          </table:table-cell>
          <table:table-cell office:value-type="string" table:style-name="ce2">
            <text:p>Kerk op Hoogte - Toren</text:p>
          </table:table-cell>
          <table:table-cell office:value-type="string" table:style-name="ce2">
            <text:p>Verlening</text:p>
          </table:table-cell>
          <table:table-cell office:value-type="currency" office:value="43560" table:style-name="ce3">
            <text:p>€ 43.560</text:p>
          </table:table-cell>
          <table:table-cell office:value-type="string" table:style-name="ce2">
            <text:p>Berkel en Rodenrijs</text:p>
          </table:table-cell>
          <table:table-cell office:value-type="string" table:style-name="ce2">
            <text:p>Lansinger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921" table:style-name="ce2">
            <text:p>38921</text:p>
          </table:table-cell>
          <table:table-cell office:value-type="string" table:style-name="ce2">
            <text:p>Hippolytuskerk</text:p>
          </table:table-cell>
          <table:table-cell office:value-type="string" table:style-name="ce2">
            <text:p>Verlening</text:p>
          </table:table-cell>
          <table:table-cell office:value-type="currency" office:value="92158.74" table:style-name="ce3">
            <text:p>€ 92.159</text:p>
          </table:table-cell>
          <table:table-cell office:value-type="string" table:style-name="ce2">
            <text:p>Nieuw-Lekker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012" table:style-name="ce2">
            <text:p>39012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41919" table:style-name="ce3">
            <text:p>€ 41.919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030" table:style-name="ce2">
            <text:p>39030</text:p>
          </table:table-cell>
          <table:table-cell office:value-type="string" table:style-name="ce2">
            <text:p>Torenkerk</text:p>
          </table:table-cell>
          <table:table-cell office:value-type="string" table:style-name="ce2">
            <text:p>Verlening</text:p>
          </table:table-cell>
          <table:table-cell office:value-type="currency" office:value="45525" table:style-name="ce3">
            <text:p>€ 45.525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059" table:style-name="ce2">
            <text:p>39059</text:p>
          </table:table-cell>
          <table:table-cell office:value-type="string" table:style-name="ce2">
            <text:p>Doopsgezinde vermaning</text:p>
          </table:table-cell>
          <table:table-cell office:value-type="string" table:style-name="ce2">
            <text:p>Verlening</text:p>
          </table:table-cell>
          <table:table-cell office:value-type="currency" office:value="24498.959999999999" table:style-name="ce3">
            <text:p>€ 24.499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085" table:style-name="ce2">
            <text:p>39085</text:p>
          </table:table-cell>
          <table:table-cell office:value-type="string" table:style-name="ce2">
            <text:p>Oude St. Mauritiuskerk</text:p>
          </table:table-cell>
          <table:table-cell office:value-type="string" table:style-name="ce2">
            <text:p>Verlening</text:p>
          </table:table-cell>
          <table:table-cell office:value-type="currency" office:value="66876.5" table:style-name="ce3">
            <text:p>€ 66.877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091" table:style-name="ce2">
            <text:p>39091</text:p>
          </table:table-cell>
          <table:table-cell office:value-type="string" table:style-name="ce2">
            <text:p>Ned. Herv. kerk - schip</text:p>
          </table:table-cell>
          <table:table-cell office:value-type="string" table:style-name="ce2">
            <text:p>Verlening</text:p>
          </table:table-cell>
          <table:table-cell office:value-type="currency" office:value="85286.5" table:style-name="ce3">
            <text:p>€ 85.287</text:p>
          </table:table-cell>
          <table:table-cell office:value-type="string" table:style-name="ce2">
            <text:p>Gronsvel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093" table:style-name="ce2">
            <text:p>39093</text:p>
          </table:table-cell>
          <table:table-cell office:value-type="string" table:style-name="ce2">
            <text:p>Grote of Laurentiuskerk</text:p>
          </table:table-cell>
          <table:table-cell office:value-type="string" table:style-name="ce2">
            <text:p>Verlening</text:p>
          </table:table-cell>
          <table:table-cell office:value-type="currency" office:value="71297" table:style-name="ce3">
            <text:p>€ 71.297</text:p>
          </table:table-cell>
          <table:table-cell office:value-type="string" table:style-name="ce2">
            <text:p>Ootmarsum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107" table:style-name="ce2">
            <text:p>39107</text:p>
          </table:table-cell>
          <table:table-cell office:value-type="string" table:style-name="ce2">
            <text:p>Wittemer Molen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eens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226" table:style-name="ce2">
            <text:p>39226</text:p>
          </table:table-cell>
          <table:table-cell office:value-type="string" table:style-name="ce2">
            <text:p>R.K. kerk H. Johannes De Doper</text:p>
          </table:table-cell>
          <table:table-cell office:value-type="string" table:style-name="ce2">
            <text:p>Verlening</text:p>
          </table:table-cell>
          <table:table-cell office:value-type="currency" office:value="96780" table:style-name="ce3">
            <text:p>€ 96.780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227" table:style-name="ce2">
            <text:p>39227</text:p>
          </table:table-cell>
          <table:table-cell office:value-type="string" table:style-name="ce2">
            <text:p>Hoeve</text:p>
          </table:table-cell>
          <table:table-cell office:value-type="string" table:style-name="ce2">
            <text:p>Verlening</text:p>
          </table:table-cell>
          <table:table-cell office:value-type="currency" office:value="14033.834999999999" table:style-name="ce3">
            <text:p>€ 14.034</text:p>
          </table:table-cell>
          <table:table-cell office:value-type="string" table:style-name="ce2">
            <text:p>Naarden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228" table:style-name="ce2">
            <text:p>39228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3336.875" table:style-name="ce3">
            <text:p>€ 13.33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265" table:style-name="ce2">
            <text:p>39265</text:p>
          </table:table-cell>
          <table:table-cell office:value-type="string" table:style-name="ce2">
            <text:p>Vakwerkhoeve</text:p>
          </table:table-cell>
          <table:table-cell office:value-type="string" table:style-name="ce2">
            <text:p>Verlening</text:p>
          </table:table-cell>
          <table:table-cell office:value-type="currency" office:value="57430.5" table:style-name="ce3">
            <text:p>€ 57.431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272" table:style-name="ce2">
            <text:p>39272</text:p>
          </table:table-cell>
          <table:table-cell office:value-type="string" table:style-name="ce2">
            <text:p>Hoeve A Gen Water</text:p>
          </table:table-cell>
          <table:table-cell office:value-type="string" table:style-name="ce2">
            <text:p>Verlening</text:p>
          </table:table-cell>
          <table:table-cell office:value-type="currency" office:value="13000.2" table:style-name="ce3">
            <text:p>€ 13.000</text:p>
          </table:table-cell>
          <table:table-cell office:value-type="string" table:style-name="ce2">
            <text:p>Beek</text:p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286" table:style-name="ce2">
            <text:p>39286</text:p>
          </table:table-cell>
          <table:table-cell office:value-type="string" table:style-name="ce2">
            <text:p>Lutherse kerk</text:p>
          </table:table-cell>
          <table:table-cell office:value-type="string" table:style-name="ce2">
            <text:p>Verlening</text:p>
          </table:table-cell>
          <table:table-cell office:value-type="currency" office:value="128640.5" table:style-name="ce3">
            <text:p>€ 128.641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306" table:style-name="ce2">
            <text:p>39306</text:p>
          </table:table-cell>
          <table:table-cell office:value-type="string" table:style-name="ce2">
            <text:p>R.K. kerk H. Bonaventura</text:p>
          </table:table-cell>
          <table:table-cell office:value-type="string" table:style-name="ce2">
            <text:p>Verlening</text:p>
          </table:table-cell>
          <table:table-cell office:value-type="currency" office:value="84032.5" table:style-name="ce3">
            <text:p>€ 84.033</text:p>
          </table:table-cell>
          <table:table-cell office:value-type="string" table:style-name="ce2">
            <text:p>Lattrop-Breklen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320" table:style-name="ce2">
            <text:p>39320</text:p>
          </table:table-cell>
          <table:table-cell office:value-type="string" table:style-name="ce2">
            <text:p>Kerk en Toren</text:p>
          </table:table-cell>
          <table:table-cell office:value-type="string" table:style-name="ce2">
            <text:p>Verlening</text:p>
          </table:table-cell>
          <table:table-cell office:value-type="currency" office:value="50861.5" table:style-name="ce3">
            <text:p>€ 50.86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321" table:style-name="ce2">
            <text:p>39321</text:p>
          </table:table-cell>
          <table:table-cell office:value-type="string" table:style-name="ce2">
            <text:p>Lambertuskerk</text:p>
          </table:table-cell>
          <table:table-cell office:value-type="string" table:style-name="ce2">
            <text:p>Verlening</text:p>
          </table:table-cell>
          <table:table-cell office:value-type="currency" office:value="75000" table:style-name="ce3">
            <text:p>€ 75.000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352" table:style-name="ce2">
            <text:p>39352</text:p>
          </table:table-cell>
          <table:table-cell office:value-type="string" table:style-name="ce2">
            <text:p>Skuster Tsjerke</text:p>
          </table:table-cell>
          <table:table-cell office:value-type="string" table:style-name="ce2">
            <text:p>Verlening</text:p>
          </table:table-cell>
          <table:table-cell office:value-type="currency" office:value="19800" table:style-name="ce3">
            <text:p>€ 19.8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359" table:style-name="ce2">
            <text:p>39359</text:p>
          </table:table-cell>
          <table:table-cell office:value-type="string" table:style-name="ce2">
            <text:p>Laurentiuskerk</text:p>
          </table:table-cell>
          <table:table-cell office:value-type="string" table:style-name="ce2">
            <text:p>Verlening</text:p>
          </table:table-cell>
          <table:table-cell office:value-type="currency" office:value="23249.5" table:style-name="ce3">
            <text:p>€ 23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423" table:style-name="ce2">
            <text:p>39423</text:p>
          </table:table-cell>
          <table:table-cell office:value-type="string" table:style-name="ce2">
            <text:p>Nicolaaskerk</text:p>
          </table:table-cell>
          <table:table-cell office:value-type="string" table:style-name="ce2">
            <text:p>Verlening</text:p>
          </table:table-cell>
          <table:table-cell office:value-type="currency" office:value="20239.185000000001" table:style-name="ce3">
            <text:p>€ 20.239</text:p>
          </table:table-cell>
          <table:table-cell office:value-type="string" table:style-name="ce2">
            <text:p>Ammerzoden</text:p>
          </table:table-cell>
          <table:table-cell office:value-type="string" table:style-name="ce2">
            <text:p>Maasdr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427" table:style-name="ce2">
            <text:p>39427</text:p>
          </table:table-cell>
          <table:table-cell office:value-type="string" table:style-name="ce2">
            <text:p>Schuilkerkje</text:p>
          </table:table-cell>
          <table:table-cell office:value-type="string" table:style-name="ce2">
            <text:p>Verlening</text:p>
          </table:table-cell>
          <table:table-cell office:value-type="currency" office:value="8963.2950000000001" table:style-name="ce3">
            <text:p>€ 8.963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428" table:style-name="ce2">
            <text:p>39428</text:p>
          </table:table-cell>
          <table:table-cell office:value-type="string" table:style-name="ce2">
            <text:p>Volmolen - Boerderij, stal, schuur</text:p>
          </table:table-cell>
          <table:table-cell office:value-type="string" table:style-name="ce2">
            <text:p>Verlening</text:p>
          </table:table-cell>
          <table:table-cell office:value-type="currency" office:value="24175.919999999998" table:style-name="ce3">
            <text:p>€ 24.176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456" table:style-name="ce2">
            <text:p>39456</text:p>
          </table:table-cell>
          <table:table-cell office:value-type="string" table:style-name="ce2">
            <text:p>Stadhuis</text:p>
          </table:table-cell>
          <table:table-cell office:value-type="string" table:style-name="ce2">
            <text:p>Verlening</text:p>
          </table:table-cell>
          <table:table-cell office:value-type="currency" office:value="44363" table:style-name="ce3">
            <text:p>€ 44.363</text:p>
          </table:table-cell>
          <table:table-cell office:value-type="string" table:style-name="ce2">
            <text:p>Wanroij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458" table:style-name="ce2">
            <text:p>39458</text:p>
          </table:table-cell>
          <table:table-cell office:value-type="string" table:style-name="ce2">
            <text:p><text:s/>Gertrudiskerk en kerkhof</text:p>
          </table:table-cell>
          <table:table-cell office:value-type="string" table:style-name="ce2">
            <text:p>Verlening</text:p>
          </table:table-cell>
          <table:table-cell office:value-type="currency" office:value="64679.5" table:style-name="ce3">
            <text:p>€ 64.680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479" table:style-name="ce2">
            <text:p>3947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8411.7" table:style-name="ce3">
            <text:p>€ 68.412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524" table:style-name="ce2">
            <text:p>39524</text:p>
          </table:table-cell>
          <table:table-cell office:value-type="string" table:style-name="ce2">
            <text:p>Nieuwe Kerk</text:p>
          </table:table-cell>
          <table:table-cell office:value-type="string" table:style-name="ce2">
            <text:p>Verlening</text:p>
          </table:table-cell>
          <table:table-cell office:value-type="currency" office:value="52020" table:style-name="ce3">
            <text:p>€ 52.020</text:p>
          </table:table-cell>
          <table:table-cell office:value-type="string" table:style-name="ce2">
            <text:p>Born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570" table:style-name="ce2">
            <text:p>39570</text:p>
          </table:table-cell>
          <table:table-cell office:value-type="string" table:style-name="ce2">
            <text:p>Oude Raadhuis</text:p>
          </table:table-cell>
          <table:table-cell office:value-type="string" table:style-name="ce2">
            <text:p>Verlening</text:p>
          </table:table-cell>
          <table:table-cell office:value-type="currency" office:value="15696" table:style-name="ce3">
            <text:p>€ 15.696</text:p>
          </table:table-cell>
          <table:table-cell office:value-type="string" table:style-name="ce2">
            <text:p>Voorthuizen</text:p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576" table:style-name="ce2">
            <text:p>39576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46223" table:style-name="ce3">
            <text:p>€ 46.223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582" table:style-name="ce2">
            <text:p>3958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7775" table:style-name="ce3">
            <text:p>€ 17.77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609" table:style-name="ce2">
            <text:p>39609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43854.96" table:style-name="ce3">
            <text:p>€ 43.855</text:p>
          </table:table-cell>
          <table:table-cell office:value-type="string" table:style-name="ce2">
            <text:p>Work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622" table:style-name="ce2">
            <text:p>39622</text:p>
          </table:table-cell>
          <table:table-cell office:value-type="string" table:style-name="ce2">
            <text:p>Romboutstoren</text:p>
          </table:table-cell>
          <table:table-cell office:value-type="string" table:style-name="ce2">
            <text:p>Verlening</text:p>
          </table:table-cell>
          <table:table-cell office:value-type="currency" office:value="16815" table:style-name="ce3">
            <text:p>€ 16.815</text:p>
          </table:table-cell>
          <table:table-cell office:value-type="string" table:style-name="ce2">
            <text:p>Slijk-Ewijk</text:p>
          </table:table-cell>
          <table:table-cell office:value-type="string" table:style-name="ce2">
            <text:p>Over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629" table:style-name="ce2">
            <text:p>3962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29195" table:style-name="ce3">
            <text:p>€ 229.195</text:p>
          </table:table-cell>
          <table:table-cell office:value-type="string" table:style-name="ce2">
            <text:p>Groenlo</text:p>
          </table:table-cell>
          <table:table-cell office:value-type="string" table:style-name="ce2">
            <text:p>Oost Gelr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631" table:style-name="ce2">
            <text:p>39631</text:p>
          </table:table-cell>
          <table:table-cell office:value-type="string" table:style-name="ce2">
            <text:p>H. Antonius Abt</text:p>
          </table:table-cell>
          <table:table-cell office:value-type="string" table:style-name="ce2">
            <text:p>Verlening</text:p>
          </table:table-cell>
          <table:table-cell office:value-type="currency" office:value="46463.5" table:style-name="ce3">
            <text:p>€ 46.464</text:p>
          </table:table-cell>
          <table:table-cell office:value-type="string" table:style-name="ce2">
            <text:p>Markelo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9657" table:style-name="ce2">
            <text:p>39657</text:p>
          </table:table-cell>
          <table:table-cell office:value-type="string" table:style-name="ce2">
            <text:p>Korenmolen De Wieker Meule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762" table:style-name="ce2">
            <text:p>39762</text:p>
          </table:table-cell>
          <table:table-cell office:value-type="string" table:style-name="ce2">
            <text:p>Laurentiuskerk</text:p>
          </table:table-cell>
          <table:table-cell office:value-type="string" table:style-name="ce2">
            <text:p>Verlening</text:p>
          </table:table-cell>
          <table:table-cell office:value-type="currency" office:value="49064.5" table:style-name="ce3">
            <text:p>€ 49.065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762" table:style-name="ce2">
            <text:p>39762</text:p>
          </table:table-cell>
          <table:table-cell office:value-type="string" table:style-name="ce2">
            <text:p>Laurentius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766" table:style-name="ce2">
            <text:p>39766</text:p>
          </table:table-cell>
          <table:table-cell office:value-type="string" table:style-name="ce2">
            <text:p>Boerderij Attema State</text:p>
          </table:table-cell>
          <table:table-cell office:value-type="string" table:style-name="ce2">
            <text:p>Verlening</text:p>
          </table:table-cell>
          <table:table-cell office:value-type="currency" office:value="38082" table:style-name="ce3">
            <text:p>€ 38.082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786" table:style-name="ce2">
            <text:p>39786</text:p>
          </table:table-cell>
          <table:table-cell office:value-type="string" table:style-name="ce2">
            <text:p>Haghakerk</text:p>
          </table:table-cell>
          <table:table-cell office:value-type="string" table:style-name="ce2">
            <text:p>Verlening</text:p>
          </table:table-cell>
          <table:table-cell office:value-type="currency" office:value="37820.5" table:style-name="ce3">
            <text:p>€ 37.82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787" table:style-name="ce2">
            <text:p>39787</text:p>
          </table:table-cell>
          <table:table-cell office:value-type="string" table:style-name="ce2">
            <text:p>Johannes de Doperkerk - Schip</text:p>
          </table:table-cell>
          <table:table-cell office:value-type="string" table:style-name="ce2">
            <text:p>Verlening</text:p>
          </table:table-cell>
          <table:table-cell office:value-type="currency" office:value="74096" table:style-name="ce3">
            <text:p>€ 74.096</text:p>
          </table:table-cell>
          <table:table-cell office:value-type="string" table:style-name="ce2">
            <text:p/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13" table:style-name="ce2">
            <text:p>39813</text:p>
          </table:table-cell>
          <table:table-cell office:value-type="string" table:style-name="ce2">
            <text:p>Martenskerk - toren</text:p>
          </table:table-cell>
          <table:table-cell office:value-type="string" table:style-name="ce2">
            <text:p>Verlening</text:p>
          </table:table-cell>
          <table:table-cell office:value-type="currency" office:value="16350" table:style-name="ce3">
            <text:p>€ 16.350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17" table:style-name="ce2">
            <text:p>39817</text:p>
          </table:table-cell>
          <table:table-cell office:value-type="string" table:style-name="ce2">
            <text:p>Kerkhof</text:p>
          </table:table-cell>
          <table:table-cell office:value-type="string" table:style-name="ce2">
            <text:p>Verlening</text:p>
          </table:table-cell>
          <table:table-cell office:value-type="currency" office:value="12168.5" table:style-name="ce3">
            <text:p>€ 12.169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23" table:style-name="ce2">
            <text:p>39823</text:p>
          </table:table-cell>
          <table:table-cell office:value-type="string" table:style-name="ce2">
            <text:p>Sint Pancratiuskerk</text:p>
          </table:table-cell>
          <table:table-cell office:value-type="string" table:style-name="ce2">
            <text:p>Verlening</text:p>
          </table:table-cell>
          <table:table-cell office:value-type="currency" office:value="30964.095000000001" table:style-name="ce3">
            <text:p>€ 30.964</text:p>
          </table:table-cell>
          <table:table-cell office:value-type="string" table:style-name="ce2">
            <text:p>Oudega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24" table:style-name="ce2">
            <text:p>39824</text:p>
          </table:table-cell>
          <table:table-cell office:value-type="string" table:style-name="ce2">
            <text:p>De karmel</text:p>
          </table:table-cell>
          <table:table-cell office:value-type="string" table:style-name="ce2">
            <text:p>Verlening</text:p>
          </table:table-cell>
          <table:table-cell office:value-type="currency" office:value="66682.89" table:style-name="ce3">
            <text:p>€ 66.683</text:p>
          </table:table-cell>
          <table:table-cell office:value-type="string" table:style-name="ce2">
            <text:p>Kloetinge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24" table:style-name="ce2">
            <text:p>3982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ouveen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52" table:style-name="ce2">
            <text:p>39852</text:p>
          </table:table-cell>
          <table:table-cell office:value-type="string" table:style-name="ce2">
            <text:p>Martinuskerk - Schip</text:p>
          </table:table-cell>
          <table:table-cell office:value-type="string" table:style-name="ce2">
            <text:p>Verlening</text:p>
          </table:table-cell>
          <table:table-cell office:value-type="currency" office:value="53232" table:style-name="ce3">
            <text:p>€ 53.232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856" table:style-name="ce2">
            <text:p>39856</text:p>
          </table:table-cell>
          <table:table-cell office:value-type="string" table:style-name="ce2">
            <text:p>Doopsgezinde Kerk</text:p>
          </table:table-cell>
          <table:table-cell office:value-type="string" table:style-name="ce2">
            <text:p>Verlening</text:p>
          </table:table-cell>
          <table:table-cell office:value-type="currency" office:value="44348.264999999999" table:style-name="ce3">
            <text:p>€ 44.348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91" table:style-name="ce2">
            <text:p>39891</text:p>
          </table:table-cell>
          <table:table-cell office:value-type="string" table:style-name="ce2">
            <text:p>Vervenershuisje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91" table:style-name="ce2">
            <text:p>39891</text:p>
          </table:table-cell>
          <table:table-cell office:value-type="string" table:style-name="ce2">
            <text:p>Vervenershuisje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Jour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93" table:style-name="ce2">
            <text:p>39893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21549" table:style-name="ce3">
            <text:p>€ 21.549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96" table:style-name="ce2">
            <text:p>39896</text:p>
          </table:table-cell>
          <table:table-cell office:value-type="string" table:style-name="ce2">
            <text:p>Landarbeiderswoning</text:p>
          </table:table-cell>
          <table:table-cell office:value-type="string" table:style-name="ce2">
            <text:p>Verlening</text:p>
          </table:table-cell>
          <table:table-cell office:value-type="currency" office:value="8141" table:style-name="ce3">
            <text:p>€ 8.141</text:p>
          </table:table-cell>
          <table:table-cell office:value-type="string" table:style-name="ce2">
            <text:p/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896" table:style-name="ce2">
            <text:p>39896</text:p>
          </table:table-cell>
          <table:table-cell office:value-type="string" table:style-name="ce2">
            <text:p>Landarbeiderswoning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Zwiggelt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902" table:style-name="ce2">
            <text:p>39902</text:p>
          </table:table-cell>
          <table:table-cell office:value-type="string" table:style-name="ce2">
            <text:p>St. Willibrord</text:p>
          </table:table-cell>
          <table:table-cell office:value-type="string" table:style-name="ce2">
            <text:p>Verlening</text:p>
          </table:table-cell>
          <table:table-cell office:value-type="currency" office:value="92926.5" table:style-name="ce3">
            <text:p>€ 92.92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908" table:style-name="ce2">
            <text:p>39908</text:p>
          </table:table-cell>
          <table:table-cell office:value-type="string" table:style-name="ce2">
            <text:p>Lambertuskerk</text:p>
          </table:table-cell>
          <table:table-cell office:value-type="string" table:style-name="ce2">
            <text:p>Verlening</text:p>
          </table:table-cell>
          <table:table-cell office:value-type="currency" office:value="80661.5" table:style-name="ce3">
            <text:p>€ 80.662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932" table:style-name="ce2">
            <text:p>39932</text:p>
          </table:table-cell>
          <table:table-cell office:value-type="string" table:style-name="ce2">
            <text:p>Kogerkerk</text:p>
          </table:table-cell>
          <table:table-cell office:value-type="string" table:style-name="ce2">
            <text:p>Verlening</text:p>
          </table:table-cell>
          <table:table-cell office:value-type="currency" office:value="69299" table:style-name="ce3">
            <text:p>€ 69.299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973" table:style-name="ce2">
            <text:p>39973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6656.5" table:style-name="ce3">
            <text:p>€ 16.657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9982" table:style-name="ce2">
            <text:p>39982</text:p>
          </table:table-cell>
          <table:table-cell office:value-type="string" table:style-name="ce2">
            <text:p>vm. Noordervermaning</text:p>
          </table:table-cell>
          <table:table-cell office:value-type="string" table:style-name="ce2">
            <text:p>Verlening</text:p>
          </table:table-cell>
          <table:table-cell office:value-type="currency" office:value="30418.544999999998" table:style-name="ce3">
            <text:p>€ 30.419</text:p>
          </table:table-cell>
          <table:table-cell office:value-type="string" table:style-name="ce2">
            <text:p>Almelo</text:p>
          </table:table-cell>
          <table:table-cell office:value-type="string" table:style-name="ce2">
            <text:p>Almelo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090" table:style-name="ce2">
            <text:p>40090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16251" table:style-name="ce3">
            <text:p>€ 16.251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249" table:style-name="ce2">
            <text:p>40249</text:p>
          </table:table-cell>
          <table:table-cell office:value-type="string" table:style-name="ce2">
            <text:p>H. Martinuskerk</text:p>
          </table:table-cell>
          <table:table-cell office:value-type="string" table:style-name="ce2">
            <text:p>Verlening</text:p>
          </table:table-cell>
          <table:table-cell office:value-type="currency" office:value="74873.5" table:style-name="ce3">
            <text:p>€ 74.874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0295" table:style-name="ce2">
            <text:p>40295</text:p>
          </table:table-cell>
          <table:table-cell office:value-type="string" table:style-name="ce2">
            <text:p>Kerktoren</text:p>
          </table:table-cell>
          <table:table-cell office:value-type="string" table:style-name="ce2">
            <text:p>Verlening</text:p>
          </table:table-cell>
          <table:table-cell office:value-type="currency" office:value="29106" table:style-name="ce3">
            <text:p>€ 29.106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342" table:style-name="ce2">
            <text:p>40342</text:p>
          </table:table-cell>
          <table:table-cell office:value-type="string" table:style-name="ce2">
            <text:p>vm. NH Kerk</text:p>
          </table:table-cell>
          <table:table-cell office:value-type="string" table:style-name="ce2">
            <text:p>Verlening</text:p>
          </table:table-cell>
          <table:table-cell office:value-type="currency" office:value="22653" table:style-name="ce3">
            <text:p>€ 22.653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342" table:style-name="ce2">
            <text:p>40342</text:p>
          </table:table-cell>
          <table:table-cell office:value-type="string" table:style-name="ce2">
            <text:p>vm. NH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Zwiggelt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368" table:style-name="ce2">
            <text:p>40368</text:p>
          </table:table-cell>
          <table:table-cell office:value-type="string" table:style-name="ce2">
            <text:p>Oude Kerk - Schip</text:p>
          </table:table-cell>
          <table:table-cell office:value-type="string" table:style-name="ce2">
            <text:p>Verlening</text:p>
          </table:table-cell>
          <table:table-cell office:value-type="currency" office:value="113872" table:style-name="ce3">
            <text:p>€ 113.872</text:p>
          </table:table-cell>
          <table:table-cell office:value-type="string" table:style-name="ce2">
            <text:p/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0390" table:style-name="ce2">
            <text:p>40390</text:p>
          </table:table-cell>
          <table:table-cell office:value-type="string" table:style-name="ce2">
            <text:p>Huize Lommerlust</text:p>
          </table:table-cell>
          <table:table-cell office:value-type="string" table:style-name="ce2">
            <text:p>Verlening</text:p>
          </table:table-cell>
          <table:table-cell office:value-type="currency" office:value="60048" table:style-name="ce3">
            <text:p>€ 60.048</text:p>
          </table:table-cell>
          <table:table-cell office:value-type="string" table:style-name="ce2">
            <text:p>Waddinxveen</text:p>
          </table:table-cell>
          <table:table-cell office:value-type="string" table:style-name="ce2">
            <text:p>Waddinxve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443" table:style-name="ce2">
            <text:p>40443</text:p>
          </table:table-cell>
          <table:table-cell office:value-type="string" table:style-name="ce2">
            <text:p>NH kerk</text:p>
          </table:table-cell>
          <table:table-cell office:value-type="string" table:style-name="ce2">
            <text:p>Verlening</text:p>
          </table:table-cell>
          <table:table-cell office:value-type="currency" office:value="151279" table:style-name="ce3">
            <text:p>€ 151.279</text:p>
          </table:table-cell>
          <table:table-cell office:value-type="string" table:style-name="ce2">
            <text:p>Hoogezand</text:p>
          </table:table-cell>
          <table:table-cell office:value-type="string" table:style-name="ce2">
            <text:p>Midden-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0554" table:style-name="ce2">
            <text:p>40554</text:p>
          </table:table-cell>
          <table:table-cell office:value-type="string" table:style-name="ce2">
            <text:p>Lutherse kerk</text:p>
          </table:table-cell>
          <table:table-cell office:value-type="string" table:style-name="ce2">
            <text:p>Verlening</text:p>
          </table:table-cell>
          <table:table-cell office:value-type="currency" office:value="41250" table:style-name="ce3">
            <text:p>€ 41.250</text:p>
          </table:table-cell>
          <table:table-cell office:value-type="string" table:style-name="ce2">
            <text:p>Winschoten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634" table:style-name="ce2">
            <text:p>40634</text:p>
          </table:table-cell>
          <table:table-cell office:value-type="string" table:style-name="ce2">
            <text:p>Nieuwe Kerk</text:p>
          </table:table-cell>
          <table:table-cell office:value-type="string" table:style-name="ce2">
            <text:p>Verlening</text:p>
          </table:table-cell>
          <table:table-cell office:value-type="currency" office:value="98409" table:style-name="ce3">
            <text:p>€ 98.409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0749" table:style-name="ce2">
            <text:p>40749</text:p>
          </table:table-cell>
          <table:table-cell office:value-type="string" table:style-name="ce2">
            <text:p>Stadsmuseum</text:p>
          </table:table-cell>
          <table:table-cell office:value-type="string" table:style-name="ce2">
            <text:p>Verlening</text:p>
          </table:table-cell>
          <table:table-cell office:value-type="currency" office:value="23807.5" table:style-name="ce3">
            <text:p>€ 23.808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751" table:style-name="ce2">
            <text:p>40751</text:p>
          </table:table-cell>
          <table:table-cell office:value-type="string" table:style-name="ce2">
            <text:p>Museum</text:p>
          </table:table-cell>
          <table:table-cell office:value-type="string" table:style-name="ce2">
            <text:p>Verlening</text:p>
          </table:table-cell>
          <table:table-cell office:value-type="currency" office:value="4782" table:style-name="ce3">
            <text:p>€ 4.782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072" table:style-name="ce2">
            <text:p>4107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1900" table:style-name="ce3">
            <text:p>€ 21.9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091" table:style-name="ce2">
            <text:p>41091</text:p>
          </table:table-cell>
          <table:table-cell office:value-type="string" table:style-name="ce2">
            <text:p>N.H. kerk - Toren</text:p>
          </table:table-cell>
          <table:table-cell office:value-type="string" table:style-name="ce2">
            <text:p>Verlening</text:p>
          </table:table-cell>
          <table:table-cell office:value-type="currency" office:value="30075" table:style-name="ce3">
            <text:p>€ 30.075</text:p>
          </table:table-cell>
          <table:table-cell office:value-type="string" table:style-name="ce2">
            <text:p>Biezenmortel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175" table:style-name="ce2">
            <text:p>41175</text:p>
          </table:table-cell>
          <table:table-cell office:value-type="string" table:style-name="ce2">
            <text:p>Broederenkerkhof 7</text:p>
          </table:table-cell>
          <table:table-cell office:value-type="string" table:style-name="ce2">
            <text:p>Verlening</text:p>
          </table:table-cell>
          <table:table-cell office:value-type="currency" office:value="7376.7" table:style-name="ce3">
            <text:p>€ 7.377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179" table:style-name="ce2">
            <text:p>41179</text:p>
          </table:table-cell>
          <table:table-cell office:value-type="string" table:style-name="ce2">
            <text:p>Het Zwarte Anker</text:p>
          </table:table-cell>
          <table:table-cell office:value-type="string" table:style-name="ce2">
            <text:p>Verlening</text:p>
          </table:table-cell>
          <table:table-cell office:value-type="currency" office:value="26883" table:style-name="ce3">
            <text:p>€ 26.883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207" table:style-name="ce2">
            <text:p>41207</text:p>
          </table:table-cell>
          <table:table-cell office:value-type="string" table:style-name="ce2">
            <text:p>Heukestraat 53</text:p>
          </table:table-cell>
          <table:table-cell office:value-type="string" table:style-name="ce2">
            <text:p>Verlening</text:p>
          </table:table-cell>
          <table:table-cell office:value-type="currency" office:value="10127.5" table:style-name="ce3">
            <text:p>€ 10.128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211" table:style-name="ce2">
            <text:p>41211</text:p>
          </table:table-cell>
          <table:table-cell office:value-type="string" table:style-name="ce2">
            <text:p>Maegdenhuis</text:p>
          </table:table-cell>
          <table:table-cell office:value-type="string" table:style-name="ce2">
            <text:p>Verlening</text:p>
          </table:table-cell>
          <table:table-cell office:value-type="currency" office:value="19760.445" table:style-name="ce3">
            <text:p>€ 19.760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212" table:style-name="ce2">
            <text:p>41212</text:p>
          </table:table-cell>
          <table:table-cell office:value-type="string" table:style-name="ce2">
            <text:p>Kerkhof 6</text:p>
          </table:table-cell>
          <table:table-cell office:value-type="string" table:style-name="ce2">
            <text:p>Verlening</text:p>
          </table:table-cell>
          <table:table-cell office:value-type="currency" office:value="21075" table:style-name="ce3">
            <text:p>€ 21.075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213" table:style-name="ce2">
            <text:p>41213</text:p>
          </table:table-cell>
          <table:table-cell office:value-type="string" table:style-name="ce2">
            <text:p>De oude Latijnsche school / Des Dekens Hues</text:p>
          </table:table-cell>
          <table:table-cell office:value-type="string" table:style-name="ce2">
            <text:p>Verlening</text:p>
          </table:table-cell>
          <table:table-cell office:value-type="currency" office:value="44799.345000000001" table:style-name="ce3">
            <text:p>€ 44.799</text:p>
          </table:table-cell>
          <table:table-cell office:value-type="string" table:style-name="ce2">
            <text:p>Aarlanderveen</text:p>
          </table:table-cell>
          <table:table-cell office:value-type="string" table:style-name="ce2">
            <text:p>Alphen aan den Rij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251" table:style-name="ce2">
            <text:p>41251</text:p>
          </table:table-cell>
          <table:table-cell office:value-type="string" table:style-name="ce2">
            <text:p>Die Rosendaele (rechts)</text:p>
          </table:table-cell>
          <table:table-cell office:value-type="string" table:style-name="ce2">
            <text:p>Verlening</text:p>
          </table:table-cell>
          <table:table-cell office:value-type="currency" office:value="48747.54" table:style-name="ce3">
            <text:p>€ 48.748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264" table:style-name="ce2">
            <text:p>41264</text:p>
          </table:table-cell>
          <table:table-cell office:value-type="string" table:style-name="ce2">
            <text:p>Lange Hofstraat 26</text:p>
          </table:table-cell>
          <table:table-cell office:value-type="string" table:style-name="ce2">
            <text:p>Verlening</text:p>
          </table:table-cell>
          <table:table-cell office:value-type="currency" office:value="12911" table:style-name="ce3">
            <text:p>€ 12.91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00" table:style-name="ce2">
            <text:p>41300</text:p>
          </table:table-cell>
          <table:table-cell office:value-type="string" table:style-name="ce2">
            <text:p>Blankenborg</text:p>
          </table:table-cell>
          <table:table-cell office:value-type="string" table:style-name="ce2">
            <text:p>Verlening</text:p>
          </table:table-cell>
          <table:table-cell office:value-type="currency" office:value="31620.5" table:style-name="ce3">
            <text:p>€ 31.621</text:p>
          </table:table-cell>
          <table:table-cell office:value-type="string" table:style-name="ce2">
            <text:p>Boxmeer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01" table:style-name="ce2">
            <text:p>41301</text:p>
          </table:table-cell>
          <table:table-cell office:value-type="string" table:style-name="ce2">
            <text:p>Oude Bornhof</text:p>
          </table:table-cell>
          <table:table-cell office:value-type="string" table:style-name="ce2">
            <text:p>Verlening</text:p>
          </table:table-cell>
          <table:table-cell office:value-type="currency" office:value="447948.10499999998" table:style-name="ce3">
            <text:p>€ 447.948</text:p>
          </table:table-cell>
          <table:table-cell office:value-type="string" table:style-name="ce2">
            <text:p>Oosterbier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02" table:style-name="ce2">
            <text:p>41302</text:p>
          </table:table-cell>
          <table:table-cell office:value-type="string" table:style-name="ce2">
            <text:p>Het Bolwerck</text:p>
          </table:table-cell>
          <table:table-cell office:value-type="string" table:style-name="ce2">
            <text:p>Verlening</text:p>
          </table:table-cell>
          <table:table-cell office:value-type="currency" office:value="125429" table:style-name="ce3">
            <text:p>€ 125.429</text:p>
          </table:table-cell>
          <table:table-cell office:value-type="string" table:style-name="ce2">
            <text:p>Echt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1328" table:style-name="ce2">
            <text:p>41328</text:p>
          </table:table-cell>
          <table:table-cell office:value-type="string" table:style-name="ce2">
            <text:p>De Wildeman (voorzijde)</text:p>
          </table:table-cell>
          <table:table-cell office:value-type="string" table:style-name="ce2">
            <text:p>Verlening</text:p>
          </table:table-cell>
          <table:table-cell office:value-type="currency" office:value="39284" table:style-name="ce3">
            <text:p>€ 39.284</text:p>
          </table:table-cell>
          <table:table-cell office:value-type="string" table:style-name="ce2">
            <text:p>Mijdrecht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71" table:style-name="ce2">
            <text:p>41371</text:p>
          </table:table-cell>
          <table:table-cell office:value-type="string" table:style-name="ce2">
            <text:p>Nieuwstadskerk</text:p>
          </table:table-cell>
          <table:table-cell office:value-type="string" table:style-name="ce2">
            <text:p>Verlening</text:p>
          </table:table-cell>
          <table:table-cell office:value-type="currency" office:value="374543.41499999998" table:style-name="ce3">
            <text:p>€ 374.54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1381" table:style-name="ce2">
            <text:p>41381</text:p>
          </table:table-cell>
          <table:table-cell office:value-type="string" table:style-name="ce2">
            <text:p>Oudewand 45</text:p>
          </table:table-cell>
          <table:table-cell office:value-type="string" table:style-name="ce2">
            <text:p>Verlening</text:p>
          </table:table-cell>
          <table:table-cell office:value-type="currency" office:value="11592.5" table:style-name="ce3">
            <text:p>€ 11.593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82" table:style-name="ce2">
            <text:p>41382</text:p>
          </table:table-cell>
          <table:table-cell office:value-type="string" table:style-name="ce2">
            <text:p>Oudewand 47</text:p>
          </table:table-cell>
          <table:table-cell office:value-type="string" table:style-name="ce2">
            <text:p>Verlening</text:p>
          </table:table-cell>
          <table:table-cell office:value-type="currency" office:value="10010" table:style-name="ce3">
            <text:p>€ 10.01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384" table:style-name="ce2">
            <text:p>41384</text:p>
          </table:table-cell>
          <table:table-cell office:value-type="string" table:style-name="ce2">
            <text:p>Oudewand 51</text:p>
          </table:table-cell>
          <table:table-cell office:value-type="string" table:style-name="ce2">
            <text:p>Verlening</text:p>
          </table:table-cell>
          <table:table-cell office:value-type="currency" office:value="6325.5" table:style-name="ce3">
            <text:p>€ 6.326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94" table:style-name="ce2">
            <text:p>41394</text:p>
          </table:table-cell>
          <table:table-cell office:value-type="string" table:style-name="ce2">
            <text:p>Ruiter Kortegaerd</text:p>
          </table:table-cell>
          <table:table-cell office:value-type="string" table:style-name="ce2">
            <text:p>Verlening</text:p>
          </table:table-cell>
          <table:table-cell office:value-type="currency" office:value="47428.89" table:style-name="ce3">
            <text:p>€ 47.429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98" table:style-name="ce2">
            <text:p>41398</text:p>
          </table:table-cell>
          <table:table-cell office:value-type="string" table:style-name="ce2">
            <text:p>De Keizer</text:p>
          </table:table-cell>
          <table:table-cell office:value-type="string" table:style-name="ce2">
            <text:p>Verlening</text:p>
          </table:table-cell>
          <table:table-cell office:value-type="currency" office:value="12647.415000000001" table:style-name="ce3">
            <text:p>€ 12.647</text:p>
          </table:table-cell>
          <table:table-cell office:value-type="string" table:style-name="ce2">
            <text:p>Echteld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399" table:style-name="ce2">
            <text:p>41399</text:p>
          </table:table-cell>
          <table:table-cell office:value-type="string" table:style-name="ce2">
            <text:p>Proostdij</text:p>
          </table:table-cell>
          <table:table-cell office:value-type="string" table:style-name="ce2">
            <text:p>Verlening</text:p>
          </table:table-cell>
          <table:table-cell office:value-type="currency" office:value="71147" table:style-name="ce3">
            <text:p>€ 71.147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06" table:style-name="ce2">
            <text:p>41406</text:p>
          </table:table-cell>
          <table:table-cell office:value-type="string" table:style-name="ce2">
            <text:p>De Munt</text:p>
          </table:table-cell>
          <table:table-cell office:value-type="string" table:style-name="ce2">
            <text:p>Verlening</text:p>
          </table:table-cell>
          <table:table-cell office:value-type="currency" office:value="57968.415000000001" table:style-name="ce3">
            <text:p>€ 57.968</text:p>
          </table:table-cell>
          <table:table-cell office:value-type="string" table:style-name="ce2">
            <text:p/>
          </table:table-cell>
          <table:table-cell office:value-type="string" table:style-name="ce2">
            <text:p>Leidschendam-Voorburg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08" table:style-name="ce2">
            <text:p>41408</text:p>
          </table:table-cell>
          <table:table-cell office:value-type="string" table:style-name="ce2">
            <text:p>De Wildeman (achterzijde)</text:p>
          </table:table-cell>
          <table:table-cell office:value-type="string" table:style-name="ce2">
            <text:p>Verlening</text:p>
          </table:table-cell>
          <table:table-cell office:value-type="currency" office:value="23286.75" table:style-name="ce3">
            <text:p>€ 23.28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10" table:style-name="ce2">
            <text:p>41410</text:p>
          </table:table-cell>
          <table:table-cell office:value-type="string" table:style-name="ce2">
            <text:p>Leeuwenhuisje</text:p>
          </table:table-cell>
          <table:table-cell office:value-type="string" table:style-name="ce2">
            <text:p>Verlening</text:p>
          </table:table-cell>
          <table:table-cell office:value-type="currency" office:value="6583.5" table:style-name="ce3">
            <text:p>€ 6.58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19" table:style-name="ce2">
            <text:p>41419</text:p>
          </table:table-cell>
          <table:table-cell office:value-type="string" table:style-name="ce2">
            <text:p>Schupstoel 2-2a</text:p>
          </table:table-cell>
          <table:table-cell office:value-type="string" table:style-name="ce2">
            <text:p>Verlening</text:p>
          </table:table-cell>
          <table:table-cell office:value-type="currency" office:value="20291.775000000001" table:style-name="ce3">
            <text:p>€ 20.29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420" table:style-name="ce2">
            <text:p>41420</text:p>
          </table:table-cell>
          <table:table-cell office:value-type="string" table:style-name="ce2">
            <text:p>Schupstoel 4, 4a en 4b</text:p>
          </table:table-cell>
          <table:table-cell office:value-type="string" table:style-name="ce2">
            <text:p>Verlening</text:p>
          </table:table-cell>
          <table:table-cell office:value-type="currency" office:value="36094.275000000001" table:style-name="ce3">
            <text:p>€ 36.094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21" table:style-name="ce2">
            <text:p>41421</text:p>
          </table:table-cell>
          <table:table-cell office:value-type="string" table:style-name="ce2">
            <text:p>Schupstoel 6</text:p>
          </table:table-cell>
          <table:table-cell office:value-type="string" table:style-name="ce2">
            <text:p>Verlening</text:p>
          </table:table-cell>
          <table:table-cell office:value-type="currency" office:value="11592.5" table:style-name="ce3">
            <text:p>€ 11.593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26" table:style-name="ce2">
            <text:p>41426</text:p>
          </table:table-cell>
          <table:table-cell office:value-type="string" table:style-name="ce2">
            <text:p>Spiegelstraat 5</text:p>
          </table:table-cell>
          <table:table-cell office:value-type="string" table:style-name="ce2">
            <text:p>Verlening</text:p>
          </table:table-cell>
          <table:table-cell office:value-type="currency" office:value="20815.334999999999" table:style-name="ce3">
            <text:p>€ 20.815</text:p>
          </table:table-cell>
          <table:table-cell office:value-type="string" table:style-name="ce2">
            <text:p>De Rijp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47" table:style-name="ce2">
            <text:p>41447</text:p>
          </table:table-cell>
          <table:table-cell office:value-type="string" table:style-name="ce2">
            <text:p>De Rokende Moor</text:p>
          </table:table-cell>
          <table:table-cell office:value-type="string" table:style-name="ce2">
            <text:p>Verlening</text:p>
          </table:table-cell>
          <table:table-cell office:value-type="currency" office:value="15546.5" table:style-name="ce3">
            <text:p>€ 15.547</text:p>
          </table:table-cell>
          <table:table-cell office:value-type="string" table:style-name="ce2">
            <text:p>Broek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89" table:style-name="ce2">
            <text:p>41489</text:p>
          </table:table-cell>
          <table:table-cell office:value-type="string" table:style-name="ce2">
            <text:p>De Bleek</text:p>
          </table:table-cell>
          <table:table-cell office:value-type="string" table:style-name="ce2">
            <text:p>Verlening</text:p>
          </table:table-cell>
          <table:table-cell office:value-type="currency" office:value="1914.5" table:style-name="ce3">
            <text:p>€ 1.915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490" table:style-name="ce2">
            <text:p>41490</text:p>
          </table:table-cell>
          <table:table-cell office:value-type="string" table:style-name="ce2">
            <text:p>De Bleek</text:p>
          </table:table-cell>
          <table:table-cell office:value-type="string" table:style-name="ce2">
            <text:p>Verlening</text:p>
          </table:table-cell>
          <table:table-cell office:value-type="currency" office:value="6243" table:style-name="ce3">
            <text:p>€ 6.243</text:p>
          </table:table-cell>
          <table:table-cell office:value-type="string" table:style-name="ce2">
            <text:p>Bosch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491" table:style-name="ce2">
            <text:p>41491</text:p>
          </table:table-cell>
          <table:table-cell office:value-type="string" table:style-name="ce2">
            <text:p>De Bleek</text:p>
          </table:table-cell>
          <table:table-cell office:value-type="string" table:style-name="ce2">
            <text:p>Verlening</text:p>
          </table:table-cell>
          <table:table-cell office:value-type="currency" office:value="9185" table:style-name="ce3">
            <text:p>€ 9.185</text:p>
          </table:table-cell>
          <table:table-cell office:value-type="string" table:style-name="ce2">
            <text:p>Beerta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548" table:style-name="ce2">
            <text:p>41548</text:p>
          </table:table-cell>
          <table:table-cell office:value-type="string" table:style-name="ce2">
            <text:p>Oosterkerk</text:p>
          </table:table-cell>
          <table:table-cell office:value-type="string" table:style-name="ce2">
            <text:p>Verlening</text:p>
          </table:table-cell>
          <table:table-cell office:value-type="currency" office:value="108645.5" table:style-name="ce3">
            <text:p>€ 108.646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594" table:style-name="ce2">
            <text:p>41594</text:p>
          </table:table-cell>
          <table:table-cell office:value-type="string" table:style-name="ce2">
            <text:p>Fontein van Nahuys</text:p>
          </table:table-cell>
          <table:table-cell office:value-type="string" table:style-name="ce2">
            <text:p>Verlening</text:p>
          </table:table-cell>
          <table:table-cell office:value-type="currency" office:value="30000" table:style-name="ce3">
            <text:p>€ 30.000</text:p>
          </table:table-cell>
          <table:table-cell office:value-type="string" table:style-name="ce2">
            <text:p>Westzaan</text:p>
          </table:table-cell>
          <table:table-cell office:value-type="string" table:style-name="ce2">
            <text:p>Zaansta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785" table:style-name="ce2">
            <text:p>41785</text:p>
          </table:table-cell>
          <table:table-cell office:value-type="string" table:style-name="ce2">
            <text:p>Hopmanshuis</text:p>
          </table:table-cell>
          <table:table-cell office:value-type="string" table:style-name="ce2">
            <text:p>Verlening</text:p>
          </table:table-cell>
          <table:table-cell office:value-type="currency" office:value="23199.3" table:style-name="ce3">
            <text:p>€ 23.199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785" table:style-name="ce2">
            <text:p>41785</text:p>
          </table:table-cell>
          <table:table-cell office:value-type="string" table:style-name="ce2">
            <text:p>Hopmanshuis - verduurzaming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Zwiggelte</text:p>
          </table:table-cell>
          <table:table-cell office:value-type="string" table:style-name="ce2">
            <text:p>Midden-Drenth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814" table:style-name="ce2">
            <text:p>41814</text:p>
          </table:table-cell>
          <table:table-cell office:value-type="string" table:style-name="ce2">
            <text:p>Synagogecomplex Zwolle</text:p>
          </table:table-cell>
          <table:table-cell office:value-type="string" table:style-name="ce2">
            <text:p>Verlening</text:p>
          </table:table-cell>
          <table:table-cell office:value-type="currency" office:value="68300.5" table:style-name="ce3">
            <text:p>€ 68.301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1949" table:style-name="ce2">
            <text:p>41949</text:p>
          </table:table-cell>
          <table:table-cell office:value-type="string" table:style-name="ce2">
            <text:p>Herenhuis</text:p>
          </table:table-cell>
          <table:table-cell office:value-type="string" table:style-name="ce2">
            <text:p>Verlening</text:p>
          </table:table-cell>
          <table:table-cell office:value-type="currency" office:value="73098.044999999998" table:style-name="ce3">
            <text:p>€ 73.098</text:p>
          </table:table-cell>
          <table:table-cell office:value-type="string" table:style-name="ce2">
            <text:p>Hommerts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087" table:style-name="ce2">
            <text:p>42087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142752.06" table:style-name="ce3">
            <text:p>€ 142.75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2089" table:style-name="ce2">
            <text:p>42089</text:p>
          </table:table-cell>
          <table:table-cell office:value-type="string" table:style-name="ce2">
            <text:p>R.K. kerk H. Eligius</text:p>
          </table:table-cell>
          <table:table-cell office:value-type="string" table:style-name="ce2">
            <text:p>Verlening</text:p>
          </table:table-cell>
          <table:table-cell office:value-type="currency" office:value="99342" table:style-name="ce3">
            <text:p>€ 99.342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Bergen (NH)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2093" table:style-name="ce2">
            <text:p>42093</text:p>
          </table:table-cell>
          <table:table-cell office:value-type="string" table:style-name="ce2">
            <text:p>Hoeve de Duiker</text:p>
          </table:table-cell>
          <table:table-cell office:value-type="string" table:style-name="ce2">
            <text:p>Verlening</text:p>
          </table:table-cell>
          <table:table-cell office:value-type="currency" office:value="29020.799999999999" table:style-name="ce3">
            <text:p>€ 29.021</text:p>
          </table:table-cell>
          <table:table-cell office:value-type="string" table:style-name="ce2">
            <text:p>Oirschot</text:p>
          </table:table-cell>
          <table:table-cell office:value-type="string" table:style-name="ce2">
            <text:p>Oirscho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08" table:style-name="ce2">
            <text:p>42108</text:p>
          </table:table-cell>
          <table:table-cell office:value-type="string" table:style-name="ce2">
            <text:p>Hoeve</text:p>
          </table:table-cell>
          <table:table-cell office:value-type="string" table:style-name="ce2">
            <text:p>Verlening</text:p>
          </table:table-cell>
          <table:table-cell office:value-type="currency" office:value="27450" table:style-name="ce3">
            <text:p>€ 27.450</text:p>
          </table:table-cell>
          <table:table-cell office:value-type="string" table:style-name="ce2">
            <text:p>Noorbeek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28" table:style-name="ce2">
            <text:p>42128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26472" table:style-name="ce3">
            <text:p>€ 26.472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32" table:style-name="ce2">
            <text:p>42132</text:p>
          </table:table-cell>
          <table:table-cell office:value-type="string" table:style-name="ce2">
            <text:p>De Bockhorst</text:p>
          </table:table-cell>
          <table:table-cell office:value-type="string" table:style-name="ce2">
            <text:p>Verlening</text:p>
          </table:table-cell>
          <table:table-cell office:value-type="currency" office:value="29925" table:style-name="ce3">
            <text:p>€ 29.92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2162" table:style-name="ce2">
            <text:p>42162</text:p>
          </table:table-cell>
          <table:table-cell office:value-type="string" table:style-name="ce2">
            <text:p>Buitenplaats Molenwijk</text:p>
          </table:table-cell>
          <table:table-cell office:value-type="string" table:style-name="ce2">
            <text:p>Verlening</text:p>
          </table:table-cell>
          <table:table-cell office:value-type="currency" office:value="38778.5" table:style-name="ce3">
            <text:p>€ 38.779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2162" table:style-name="ce2">
            <text:p>42162</text:p>
          </table:table-cell>
          <table:table-cell office:value-type="string" table:style-name="ce2">
            <text:p>Buitenplaats Molenwij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Elahuiz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63" table:style-name="ce2">
            <text:p>42163</text:p>
          </table:table-cell>
          <table:table-cell office:value-type="string" table:style-name="ce2">
            <text:p>molen d'Arke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Liempde</text:p>
          </table:table-cell>
          <table:table-cell office:value-type="string" table:style-name="ce2">
            <text:p>Boxt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66" table:style-name="ce2">
            <text:p>42166</text:p>
          </table:table-cell>
          <table:table-cell office:value-type="string" table:style-name="ce2">
            <text:p>toren Willibrorduskerk</text:p>
          </table:table-cell>
          <table:table-cell office:value-type="string" table:style-name="ce2">
            <text:p>Verlening</text:p>
          </table:table-cell>
          <table:table-cell office:value-type="currency" office:value="42935.5" table:style-name="ce3">
            <text:p>€ 42.936</text:p>
          </table:table-cell>
          <table:table-cell office:value-type="string" table:style-name="ce2">
            <text:p>Menaa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11" table:style-name="ce2">
            <text:p>45011</text:p>
          </table:table-cell>
          <table:table-cell office:value-type="string" table:style-name="ce2">
            <text:p>Hunebed D9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Beers NB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14" table:style-name="ce2">
            <text:p>45014</text:p>
          </table:table-cell>
          <table:table-cell office:value-type="string" table:style-name="ce2">
            <text:p>Grafheuvel Gasteren</text:p>
          </table:table-cell>
          <table:table-cell office:value-type="string" table:style-name="ce2">
            <text:p>Verlening</text:p>
          </table:table-cell>
          <table:table-cell office:value-type="currency" office:value="1467.2" table:style-name="ce3">
            <text:p>€ 1.467</text:p>
          </table:table-cell>
          <table:table-cell office:value-type="string" table:style-name="ce2">
            <text:p>Hierden</text:p>
          </table:table-cell>
          <table:table-cell office:value-type="string" table:style-name="ce2">
            <text:p>Harderwij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15" table:style-name="ce2">
            <text:p>45015</text:p>
          </table:table-cell>
          <table:table-cell office:value-type="string" table:style-name="ce2">
            <text:p>Hunebed D10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25" table:style-name="ce2">
            <text:p>45025</text:p>
          </table:table-cell>
          <table:table-cell office:value-type="string" table:style-name="ce2">
            <text:p>Hunebed D12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26" table:style-name="ce2">
            <text:p>45026</text:p>
          </table:table-cell>
          <table:table-cell office:value-type="string" table:style-name="ce2">
            <text:p>Hunebed D13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Ottersum</text:p>
          </table:table-cell>
          <table:table-cell office:value-type="string" table:style-name="ce2">
            <text:p>Gennep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29" table:style-name="ce2">
            <text:p>45029</text:p>
          </table:table-cell>
          <table:table-cell office:value-type="string" table:style-name="ce2">
            <text:p>Hunebed D14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Elburg</text:p>
          </table:table-cell>
          <table:table-cell office:value-type="string" table:style-name="ce2">
            <text:p>Elbu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106" table:style-name="ce2">
            <text:p>45106</text:p>
          </table:table-cell>
          <table:table-cell office:value-type="string" table:style-name="ce2">
            <text:p>terrein met daarin 6 grafheuvels</text:p>
          </table:table-cell>
          <table:table-cell office:value-type="string" table:style-name="ce2">
            <text:p>Verlening</text:p>
          </table:table-cell>
          <table:table-cell office:value-type="currency" office:value="13413.6" table:style-name="ce3">
            <text:p>€ 13.414</text:p>
          </table:table-cell>
          <table:table-cell office:value-type="string" table:style-name="ce2">
            <text:p/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111" table:style-name="ce2">
            <text:p>45111</text:p>
          </table:table-cell>
          <table:table-cell office:value-type="string" table:style-name="ce2">
            <text:p>terrein waarin 2 grafheuvels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>Beers NB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158" table:style-name="ce2">
            <text:p>45158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Hoo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355" table:style-name="ce2">
            <text:p>45355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356" table:style-name="ce2">
            <text:p>45356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390" table:style-name="ce2">
            <text:p>45390</text:p>
          </table:table-cell>
          <table:table-cell office:value-type="string" table:style-name="ce2">
            <text:p>Terrein waarin overblijfselen van 2 veenbruggen</text:p>
          </table:table-cell>
          <table:table-cell office:value-type="string" table:style-name="ce2">
            <text:p>Verlening</text:p>
          </table:table-cell>
          <table:table-cell office:value-type="currency" office:value="5678.4" table:style-name="ce3">
            <text:p>€ 5.678</text:p>
          </table:table-cell>
          <table:table-cell office:value-type="string" table:style-name="ce2">
            <text:p>Koude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391" table:style-name="ce2">
            <text:p>45391</text:p>
          </table:table-cell>
          <table:table-cell office:value-type="string" table:style-name="ce2">
            <text:p>Terrein waarin overblijfselen van een houten weg</text:p>
          </table:table-cell>
          <table:table-cell office:value-type="string" table:style-name="ce2">
            <text:p>Verlening</text:p>
          </table:table-cell>
          <table:table-cell office:value-type="currency" office:value="13809.6" table:style-name="ce3">
            <text:p>€ 13.81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52" table:style-name="ce2">
            <text:p>45452</text:p>
          </table:table-cell>
          <table:table-cell office:value-type="string" table:style-name="ce2">
            <text:p>Hunebed D3 en D4</text:p>
          </table:table-cell>
          <table:table-cell office:value-type="string" table:style-name="ce2">
            <text:p>Verlening</text:p>
          </table:table-cell>
          <table:table-cell office:value-type="currency" office:value="15014.4" table:style-name="ce3">
            <text:p>€ 15.01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500" table:style-name="ce2">
            <text:p>45500</text:p>
          </table:table-cell>
          <table:table-cell office:value-type="string" table:style-name="ce2">
            <text:p>2 Grafheuvels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501" table:style-name="ce2">
            <text:p>45501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502" table:style-name="ce2">
            <text:p>45502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19" table:style-name="ce2">
            <text:p>45819</text:p>
          </table:table-cell>
          <table:table-cell office:value-type="string" table:style-name="ce2">
            <text:p>8 Grafheuvels</text:p>
          </table:table-cell>
          <table:table-cell office:value-type="string" table:style-name="ce2">
            <text:p>Verlening</text:p>
          </table:table-cell>
          <table:table-cell office:value-type="currency" office:value="17884.8" table:style-name="ce3">
            <text:p>€ 17.885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20" table:style-name="ce2">
            <text:p>45820</text:p>
          </table:table-cell>
          <table:table-cell office:value-type="string" table:style-name="ce2">
            <text:p>1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21" table:style-name="ce2">
            <text:p>45821</text:p>
          </table:table-cell>
          <table:table-cell office:value-type="string" table:style-name="ce2">
            <text:p>2 Grafheuvels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55" table:style-name="ce2">
            <text:p>45855</text:p>
          </table:table-cell>
          <table:table-cell office:value-type="string" table:style-name="ce2">
            <text:p>terrein waarin 2 grafheuvels en nederzettingssporen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/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56" table:style-name="ce2">
            <text:p>45856</text:p>
          </table:table-cell>
          <table:table-cell office:value-type="string" table:style-name="ce2">
            <text:p>terrein waarin 2 grafheuvels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57" table:style-name="ce2">
            <text:p>45857</text:p>
          </table:table-cell>
          <table:table-cell office:value-type="string" table:style-name="ce2">
            <text:p>terrein waarin 3 - vermoedelijk 4 - grafheuvels</text:p>
          </table:table-cell>
          <table:table-cell office:value-type="string" table:style-name="ce2">
            <text:p>Verlening</text:p>
          </table:table-cell>
          <table:table-cell office:value-type="currency" office:value="8942.4" table:style-name="ce3">
            <text:p>€ 8.942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858" table:style-name="ce2">
            <text:p>45858</text:p>
          </table:table-cell>
          <table:table-cell office:value-type="string" table:style-name="ce2">
            <text:p>terrein waarin een 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's-Heerenberg</text:p>
          </table:table-cell>
          <table:table-cell office:value-type="string" table:style-name="ce2">
            <text:p>Montfer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999" table:style-name="ce2">
            <text:p>45999</text:p>
          </table:table-cell>
          <table:table-cell office:value-type="string" table:style-name="ce2">
            <text:p>Terrein waarin 34 grafheuvels</text:p>
          </table:table-cell>
          <table:table-cell office:value-type="string" table:style-name="ce2">
            <text:p>Verlening</text:p>
          </table:table-cell>
          <table:table-cell office:value-type="currency" office:value="76008" table:style-name="ce3">
            <text:p>€ 76.008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047" table:style-name="ce2">
            <text:p>46047</text:p>
          </table:table-cell>
          <table:table-cell office:value-type="string" table:style-name="ce2">
            <text:p>Grafheuvels</text:p>
          </table:table-cell>
          <table:table-cell office:value-type="string" table:style-name="ce2">
            <text:p>Verlening</text:p>
          </table:table-cell>
          <table:table-cell office:value-type="currency" office:value="15908.8" table:style-name="ce3">
            <text:p>€ 15.909</text:p>
          </table:table-cell>
          <table:table-cell office:value-type="string" table:style-name="ce2">
            <text:p>Vijlen</text:p>
          </table:table-cell>
          <table:table-cell office:value-type="string" table:style-name="ce2">
            <text:p>Vaal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048" table:style-name="ce2">
            <text:p>46048</text:p>
          </table:table-cell>
          <table:table-cell office:value-type="string" table:style-name="ce2">
            <text:p>Grafheuvel</text:p>
          </table:table-cell>
          <table:table-cell office:value-type="string" table:style-name="ce2">
            <text:p>Verlening</text:p>
          </table:table-cell>
          <table:table-cell office:value-type="currency" office:value="2235.1999999999998" table:style-name="ce3">
            <text:p>€ 2.235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049" table:style-name="ce2">
            <text:p>46049</text:p>
          </table:table-cell>
          <table:table-cell office:value-type="string" table:style-name="ce2">
            <text:p>Grafheuvel</text:p>
          </table:table-cell>
          <table:table-cell office:value-type="string" table:style-name="ce2">
            <text:p>Verlening</text:p>
          </table:table-cell>
          <table:table-cell office:value-type="currency" office:value="2236" table:style-name="ce3">
            <text:p>€ 2.236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051" table:style-name="ce2">
            <text:p>46051</text:p>
          </table:table-cell>
          <table:table-cell office:value-type="string" table:style-name="ce2">
            <text:p>Grafheuvels</text:p>
          </table:table-cell>
          <table:table-cell office:value-type="string" table:style-name="ce2">
            <text:p>Verlening</text:p>
          </table:table-cell>
          <table:table-cell office:value-type="currency" office:value="4471.2" table:style-name="ce3">
            <text:p>€ 4.471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209" table:style-name="ce2">
            <text:p>46209</text:p>
          </table:table-cell>
          <table:table-cell office:value-type="string" table:style-name="ce2">
            <text:p>Terp</text:p>
          </table:table-cell>
          <table:table-cell office:value-type="string" table:style-name="ce2">
            <text:p>Verlening</text:p>
          </table:table-cell>
          <table:table-cell office:value-type="currency" office:value="131797.6" table:style-name="ce3">
            <text:p>€ 131.798</text:p>
          </table:table-cell>
          <table:table-cell office:value-type="string" table:style-name="ce2">
            <text:p>Veldhoven</text:p>
          </table:table-cell>
          <table:table-cell office:value-type="string" table:style-name="ce2">
            <text:p>Vel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561" table:style-name="ce2">
            <text:p>46561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21960.27" table:style-name="ce3">
            <text:p>€ 21.960</text:p>
          </table:table-cell>
          <table:table-cell office:value-type="string" table:style-name="ce2">
            <text:p>Eefde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617" table:style-name="ce2">
            <text:p>4661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9670.3" table:style-name="ce3">
            <text:p>€ 29.670</text:p>
          </table:table-cell>
          <table:table-cell office:value-type="string" table:style-name="ce2">
            <text:p/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41" table:style-name="ce2">
            <text:p>46741</text:p>
          </table:table-cell>
          <table:table-cell office:value-type="string" table:style-name="ce2">
            <text:p>Hoofdhuis</text:p>
          </table:table-cell>
          <table:table-cell office:value-type="string" table:style-name="ce2">
            <text:p>Verlening</text:p>
          </table:table-cell>
          <table:table-cell office:value-type="currency" office:value="62918" table:style-name="ce3">
            <text:p>€ 62.918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Gouda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6743" table:style-name="ce2">
            <text:p>46743</text:p>
          </table:table-cell>
          <table:table-cell office:value-type="string" table:style-name="ce2">
            <text:p>Huis te Manpad - Hekwerk Entree</text:p>
          </table:table-cell>
          <table:table-cell office:value-type="string" table:style-name="ce2">
            <text:p>Verlening</text:p>
          </table:table-cell>
          <table:table-cell office:value-type="currency" office:value="38859.5" table:style-name="ce3">
            <text:p>€ 38.86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6744" table:style-name="ce2">
            <text:p>46744</text:p>
          </table:table-cell>
          <table:table-cell office:value-type="string" table:style-name="ce2">
            <text:p>Koetshuis (links)</text:p>
          </table:table-cell>
          <table:table-cell office:value-type="string" table:style-name="ce2">
            <text:p>Verlening</text:p>
          </table:table-cell>
          <table:table-cell office:value-type="currency" office:value="31680" table:style-name="ce3">
            <text:p>€ 31.680</text:p>
          </table:table-cell>
          <table:table-cell office:value-type="string" table:style-name="ce2">
            <text:p>Boxmeer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49" table:style-name="ce2">
            <text:p>46749</text:p>
          </table:table-cell>
          <table:table-cell office:value-type="string" table:style-name="ce2">
            <text:p>oranjerie</text:p>
          </table:table-cell>
          <table:table-cell office:value-type="string" table:style-name="ce2">
            <text:p>Verlening</text:p>
          </table:table-cell>
          <table:table-cell office:value-type="currency" office:value="25335" table:style-name="ce3">
            <text:p>€ 25.335</text:p>
          </table:table-cell>
          <table:table-cell office:value-type="string" table:style-name="ce2">
            <text:p>Finsterwolde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50" table:style-name="ce2">
            <text:p>46750</text:p>
          </table:table-cell>
          <table:table-cell office:value-type="string" table:style-name="ce2">
            <text:p>Huis te Manpad - Hekwerk Manpadzijde</text:p>
          </table:table-cell>
          <table:table-cell office:value-type="string" table:style-name="ce2">
            <text:p>Verlening</text:p>
          </table:table-cell>
          <table:table-cell office:value-type="currency" office:value="21491" table:style-name="ce3">
            <text:p>€ 21.491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6751" table:style-name="ce2">
            <text:p>46751</text:p>
          </table:table-cell>
          <table:table-cell office:value-type="string" table:style-name="ce2">
            <text:p>Theehuis</text:p>
          </table:table-cell>
          <table:table-cell office:value-type="string" table:style-name="ce2">
            <text:p>Verlening</text:p>
          </table:table-cell>
          <table:table-cell office:value-type="currency" office:value="11715" table:style-name="ce3">
            <text:p>€ 11.715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58" table:style-name="ce2">
            <text:p>46758</text:p>
          </table:table-cell>
          <table:table-cell office:value-type="string" table:style-name="ce2">
            <text:p>Landgoed Vosbergen</text:p>
          </table:table-cell>
          <table:table-cell office:value-type="string" table:style-name="ce2">
            <text:p>Verlening</text:p>
          </table:table-cell>
          <table:table-cell office:value-type="currency" office:value="18482.5" table:style-name="ce3">
            <text:p>€ 18.483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61" table:style-name="ce2">
            <text:p>46761</text:p>
          </table:table-cell>
          <table:table-cell office:value-type="string" table:style-name="ce2">
            <text:p>Landgoed Vosbergen</text:p>
          </table:table-cell>
          <table:table-cell office:value-type="string" table:style-name="ce2">
            <text:p>Verlening</text:p>
          </table:table-cell>
          <table:table-cell office:value-type="currency" office:value="6061.5" table:style-name="ce3">
            <text:p>€ 6.062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64" table:style-name="ce2">
            <text:p>46764</text:p>
          </table:table-cell>
          <table:table-cell office:value-type="string" table:style-name="ce2">
            <text:p>Boerderij Vosbergen</text:p>
          </table:table-cell>
          <table:table-cell office:value-type="string" table:style-name="ce2">
            <text:p>Verlening</text:p>
          </table:table-cell>
          <table:table-cell office:value-type="currency" office:value="13841.5" table:style-name="ce3">
            <text:p>€ 13.842</text:p>
          </table:table-cell>
          <table:table-cell office:value-type="string" table:style-name="ce2">
            <text:p>Klimmen</text:p>
          </table:table-cell>
          <table:table-cell office:value-type="string" table:style-name="ce2">
            <text:p>Voerenda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65" table:style-name="ce2">
            <text:p>46765</text:p>
          </table:table-cell>
          <table:table-cell office:value-type="string" table:style-name="ce2">
            <text:p>Boerderij Vosbergen - Schuur</text:p>
          </table:table-cell>
          <table:table-cell office:value-type="string" table:style-name="ce2">
            <text:p>Verlening</text:p>
          </table:table-cell>
          <table:table-cell office:value-type="currency" office:value="2510.4299999999998" table:style-name="ce3">
            <text:p>€ 2.510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71" table:style-name="ce2">
            <text:p>46771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192783.6" table:style-name="ce3">
            <text:p>€ 192.784</text:p>
          </table:table-cell>
          <table:table-cell office:value-type="string" table:style-name="ce2">
            <text:p>Noord-Scharwoude</text:p>
          </table:table-cell>
          <table:table-cell office:value-type="string" table:style-name="ce2">
            <text:p>Dijk en Waar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806" table:style-name="ce2">
            <text:p>46806</text:p>
          </table:table-cell>
          <table:table-cell office:value-type="string" table:style-name="ce2">
            <text:p>Joodse begraafplaats</text:p>
          </table:table-cell>
          <table:table-cell office:value-type="string" table:style-name="ce2">
            <text:p>Verlening</text:p>
          </table:table-cell>
          <table:table-cell office:value-type="currency" office:value="13766.5" table:style-name="ce3">
            <text:p>€ 13.767</text:p>
          </table:table-cell>
          <table:table-cell office:value-type="string" table:style-name="ce2">
            <text:p>Mechelen</text:p>
          </table:table-cell>
          <table:table-cell office:value-type="string" table:style-name="ce2">
            <text:p>Gulpen-Wittem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896" table:style-name="ce2">
            <text:p>46896</text:p>
          </table:table-cell>
          <table:table-cell office:value-type="string" table:style-name="ce2">
            <text:p>Fraeylemaborg - Hoofdhuis</text:p>
          </table:table-cell>
          <table:table-cell office:value-type="string" table:style-name="ce2">
            <text:p>Verlening</text:p>
          </table:table-cell>
          <table:table-cell office:value-type="currency" office:value="64562.1" table:style-name="ce3">
            <text:p>€ 64.562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6954" table:style-name="ce2">
            <text:p>46954</text:p>
          </table:table-cell>
          <table:table-cell office:value-type="string" table:style-name="ce2">
            <text:p>Boerderij Blauwe huis</text:p>
          </table:table-cell>
          <table:table-cell office:value-type="string" table:style-name="ce2">
            <text:p>Verlening</text:p>
          </table:table-cell>
          <table:table-cell office:value-type="currency" office:value="41474.5" table:style-name="ce3">
            <text:p>€ 41.47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955" table:style-name="ce2">
            <text:p>46955</text:p>
          </table:table-cell>
          <table:table-cell office:value-type="string" table:style-name="ce2">
            <text:p>vm Administratiegebouw</text:p>
          </table:table-cell>
          <table:table-cell office:value-type="string" table:style-name="ce2">
            <text:p>Verlening</text:p>
          </table:table-cell>
          <table:table-cell office:value-type="currency" office:value="131464.79999999999" table:style-name="ce3">
            <text:p>€ 131.46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7008" table:style-name="ce2">
            <text:p>47008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7281.5" table:style-name="ce3">
            <text:p>€ 17.282</text:p>
          </table:table-cell>
          <table:table-cell office:value-type="string" table:style-name="ce2">
            <text:p>Rossum</text:p>
          </table:table-cell>
          <table:table-cell office:value-type="string" table:style-name="ce2">
            <text:p>Maasdr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009" table:style-name="ce2">
            <text:p>47009</text:p>
          </table:table-cell>
          <table:table-cell office:value-type="string" table:style-name="ce2">
            <text:p>Tolwoning annex keuterij</text:p>
          </table:table-cell>
          <table:table-cell office:value-type="string" table:style-name="ce2">
            <text:p>Verlening</text:p>
          </table:table-cell>
          <table:table-cell office:value-type="currency" office:value="6900" table:style-name="ce3">
            <text:p>€ 6.9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070" table:style-name="ce2">
            <text:p>47070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9532" table:style-name="ce3">
            <text:p>€ 29.532</text:p>
          </table:table-cell>
          <table:table-cell office:value-type="string" table:style-name="ce2">
            <text:p>Spankeren</text:p>
          </table:table-cell>
          <table:table-cell office:value-type="string" table:style-name="ce2">
            <text:p>Rhed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070" table:style-name="ce2">
            <text:p>47070</text:p>
          </table:table-cell>
          <table:table-cell office:value-type="string" table:style-name="ce2">
            <text:p>Hervormd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wingeloo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3500" table:style-name="ce2">
            <text:p>33350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6525.214999999997" table:style-name="ce3">
            <text:p>€ 46.525</text:p>
          </table:table-cell>
          <table:table-cell office:value-type="string" table:style-name="ce2">
            <text:p>Vriescheloo</text:p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3542" table:style-name="ce2">
            <text:p>33354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8720" table:style-name="ce3">
            <text:p>€ 88.720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3610" table:style-name="ce2">
            <text:p>333610</text:p>
          </table:table-cell>
          <table:table-cell office:value-type="string" table:style-name="ce2">
            <text:p>Kasteel Amerongen - Poortgebouw</text:p>
          </table:table-cell>
          <table:table-cell office:value-type="string" table:style-name="ce2">
            <text:p>Verlening</text:p>
          </table:table-cell>
          <table:table-cell office:value-type="currency" office:value="32578.5" table:style-name="ce3">
            <text:p>€ 32.579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3619" table:style-name="ce2">
            <text:p>333619</text:p>
          </table:table-cell>
          <table:table-cell office:value-type="string" table:style-name="ce2">
            <text:p>Kasteel Amerongen - Stalpleincomplex</text:p>
          </table:table-cell>
          <table:table-cell office:value-type="string" table:style-name="ce2">
            <text:p>Verlening</text:p>
          </table:table-cell>
          <table:table-cell office:value-type="currency" office:value="125223.66" table:style-name="ce3">
            <text:p>€ 125.224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34035" table:style-name="ce2">
            <text:p>334035</text:p>
          </table:table-cell>
          <table:table-cell office:value-type="string" table:style-name="ce2">
            <text:p>v.m. Gieterij / Machinefabriek</text:p>
          </table:table-cell>
          <table:table-cell office:value-type="string" table:style-name="ce2">
            <text:p>Verlening</text:p>
          </table:table-cell>
          <table:table-cell office:value-type="currency" office:value="18655.305" table:style-name="ce3">
            <text:p>€ 18.655</text:p>
          </table:table-cell>
          <table:table-cell office:value-type="string" table:style-name="ce2">
            <text:p>Geervliet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4035" table:style-name="ce2">
            <text:p>334035</text:p>
          </table:table-cell>
          <table:table-cell office:value-type="string" table:style-name="ce2">
            <text:p>v.m. Gieterij / Machinefabrie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ene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504" table:style-name="ce2">
            <text:p>337504</text:p>
          </table:table-cell>
          <table:table-cell office:value-type="string" table:style-name="ce2">
            <text:p>Zuiveringsgebouw</text:p>
          </table:table-cell>
          <table:table-cell office:value-type="string" table:style-name="ce2">
            <text:p>Verlening</text:p>
          </table:table-cell>
          <table:table-cell office:value-type="currency" office:value="134022" table:style-name="ce3">
            <text:p>€ 134.022</text:p>
          </table:table-cell>
          <table:table-cell office:value-type="string" table:style-name="ce2">
            <text:p>IJmuiden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37511" table:style-name="ce2">
            <text:p>337511</text:p>
          </table:table-cell>
          <table:table-cell office:value-type="string" table:style-name="ce2">
            <text:p>Regulateurshuis 01</text:p>
          </table:table-cell>
          <table:table-cell office:value-type="string" table:style-name="ce2">
            <text:p>Verlening</text:p>
          </table:table-cell>
          <table:table-cell office:value-type="currency" office:value="14400" table:style-name="ce3">
            <text:p>€ 14.400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7611" table:style-name="ce2">
            <text:p>337611</text:p>
          </table:table-cell>
          <table:table-cell office:value-type="string" table:style-name="ce2">
            <text:p>Machinegebouw</text:p>
          </table:table-cell>
          <table:table-cell office:value-type="string" table:style-name="ce2">
            <text:p>Verlening</text:p>
          </table:table-cell>
          <table:table-cell office:value-type="currency" office:value="13716" table:style-name="ce3">
            <text:p>€ 13.71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616" table:style-name="ce2">
            <text:p>337616</text:p>
          </table:table-cell>
          <table:table-cell office:value-type="string" table:style-name="ce2">
            <text:p>Westelijk meterhuisje</text:p>
          </table:table-cell>
          <table:table-cell office:value-type="string" table:style-name="ce2">
            <text:p>Verlening</text:p>
          </table:table-cell>
          <table:table-cell office:value-type="currency" office:value="6691.8" table:style-name="ce3">
            <text:p>€ 6.692</text:p>
          </table:table-cell>
          <table:table-cell office:value-type="string" table:style-name="ce2">
            <text:p>Oegstgeest</text:p>
          </table:table-cell>
          <table:table-cell office:value-type="string" table:style-name="ce2">
            <text:p>Oegstgees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621" table:style-name="ce2">
            <text:p>337621</text:p>
          </table:table-cell>
          <table:table-cell office:value-type="string" table:style-name="ce2">
            <text:p>Westergasfabriek - Oostelijk meterhuisje</text:p>
          </table:table-cell>
          <table:table-cell office:value-type="string" table:style-name="ce2">
            <text:p>Verlening</text:p>
          </table:table-cell>
          <table:table-cell office:value-type="currency" office:value="3804.6" table:style-name="ce3">
            <text:p>€ 3.80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627" table:style-name="ce2">
            <text:p>337627</text:p>
          </table:table-cell>
          <table:table-cell office:value-type="string" table:style-name="ce2">
            <text:p>Ketelhuis 1</text:p>
          </table:table-cell>
          <table:table-cell office:value-type="string" table:style-name="ce2">
            <text:p>Verlening</text:p>
          </table:table-cell>
          <table:table-cell office:value-type="currency" office:value="13905" table:style-name="ce3">
            <text:p>€ 13.905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7994" table:style-name="ce2">
            <text:p>337994</text:p>
          </table:table-cell>
          <table:table-cell office:value-type="string" table:style-name="ce2">
            <text:p>De Tuut - Machinehuis</text:p>
          </table:table-cell>
          <table:table-cell office:value-type="string" table:style-name="ce2">
            <text:p>Verlening</text:p>
          </table:table-cell>
          <table:table-cell office:value-type="currency" office:value="16291.35" table:style-name="ce3">
            <text:p>€ 16.291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38138" table:style-name="ce2">
            <text:p>338138</text:p>
          </table:table-cell>
          <table:table-cell office:value-type="string" table:style-name="ce2">
            <text:p>De Tuut - Ketelhuis</text:p>
          </table:table-cell>
          <table:table-cell office:value-type="string" table:style-name="ce2">
            <text:p>Verlening</text:p>
          </table:table-cell>
          <table:table-cell office:value-type="currency" office:value="22964.775000000001" table:style-name="ce3">
            <text:p>€ 22.965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38147" table:style-name="ce2">
            <text:p>338147</text:p>
          </table:table-cell>
          <table:table-cell office:value-type="string" table:style-name="ce2">
            <text:p>De Tuut - Kolenloods</text:p>
          </table:table-cell>
          <table:table-cell office:value-type="string" table:style-name="ce2">
            <text:p>Verlening</text:p>
          </table:table-cell>
          <table:table-cell office:value-type="currency" office:value="11019.5" table:style-name="ce3">
            <text:p>€ 11.020</text:p>
          </table:table-cell>
          <table:table-cell office:value-type="string" table:style-name="ce2">
            <text:p>Maarsber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1036" table:style-name="ce2">
            <text:p>341036</text:p>
          </table:table-cell>
          <table:table-cell office:value-type="string" table:style-name="ce2">
            <text:p>Terrein met daarin de voorburcht</text:p>
          </table:table-cell>
          <table:table-cell office:value-type="string" table:style-name="ce2">
            <text:p>Verlening</text:p>
          </table:table-cell>
          <table:table-cell office:value-type="currency" office:value="12049.6" table:style-name="ce3">
            <text:p>€ 12.050</text:p>
          </table:table-cell>
          <table:table-cell office:value-type="string" table:style-name="ce2">
            <text:p>Amstenrade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4574" table:style-name="ce2">
            <text:p>34457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1927" table:style-name="ce3">
            <text:p>€ 71.927</text:p>
          </table:table-cell>
          <table:table-cell office:value-type="string" table:style-name="ce2">
            <text:p>Hoogwoud</text:p>
          </table:table-cell>
          <table:table-cell office:value-type="string" table:style-name="ce2">
            <text:p>Opme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48325" table:style-name="ce2">
            <text:p>348325</text:p>
          </table:table-cell>
          <table:table-cell office:value-type="string" table:style-name="ce2">
            <text:p>Hervormde of Mariakerk</text:p>
          </table:table-cell>
          <table:table-cell office:value-type="string" table:style-name="ce2">
            <text:p>Verlening</text:p>
          </table:table-cell>
          <table:table-cell office:value-type="currency" office:value="9009" table:style-name="ce3">
            <text:p>€ 9.009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2026" table:style-name="ce2">
            <text:p>352026</text:p>
          </table:table-cell>
          <table:table-cell office:value-type="string" table:style-name="ce2">
            <text:p>Bonifatiuskerk (kerk en toren)</text:p>
          </table:table-cell>
          <table:table-cell office:value-type="string" table:style-name="ce2">
            <text:p>Verlening</text:p>
          </table:table-cell>
          <table:table-cell office:value-type="currency" office:value="71675.5" table:style-name="ce3">
            <text:p>€ 71.676</text:p>
          </table:table-cell>
          <table:table-cell office:value-type="string" table:style-name="ce2">
            <text:p>Hernen</text:p>
          </table:table-cell>
          <table:table-cell office:value-type="string" table:style-name="ce2">
            <text:p>Wijc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3816" table:style-name="ce2">
            <text:p>353816</text:p>
          </table:table-cell>
          <table:table-cell office:value-type="string" table:style-name="ce2">
            <text:p>Haags Openbaar Vervoer Museum (remisegebouw)</text:p>
          </table:table-cell>
          <table:table-cell office:value-type="string" table:style-name="ce2">
            <text:p>Verlening</text:p>
          </table:table-cell>
          <table:table-cell office:value-type="currency" office:value="49579" table:style-name="ce3">
            <text:p>€ 49.579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56432" table:style-name="ce2">
            <text:p>35643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26592.5" table:style-name="ce3">
            <text:p>€ 226.593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66607" table:style-name="ce2">
            <text:p>36660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775" table:style-name="ce3">
            <text:p>€ 20.77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66791" table:style-name="ce2">
            <text:p>366791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40085.5" table:style-name="ce3">
            <text:p>€ 40.08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1885" table:style-name="ce2">
            <text:p>38188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4970.5" table:style-name="ce3">
            <text:p>€ 94.971</text:p>
          </table:table-cell>
          <table:table-cell office:value-type="string" table:style-name="ce2">
            <text:p>Zierikze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385392" table:style-name="ce2">
            <text:p>385392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51013" table:style-name="ce3">
            <text:p>€ 51.013</text:p>
          </table:table-cell>
          <table:table-cell office:value-type="string" table:style-name="ce2">
            <text:p>Wormer</text:p>
          </table:table-cell>
          <table:table-cell office:value-type="string" table:style-name="ce2">
            <text:p>Worm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87937" table:style-name="ce2">
            <text:p>387937</text:p>
          </table:table-cell>
          <table:table-cell office:value-type="string" table:style-name="ce2">
            <text:p>Schuur</text:p>
          </table:table-cell>
          <table:table-cell office:value-type="string" table:style-name="ce2">
            <text:p>Verlening</text:p>
          </table:table-cell>
          <table:table-cell office:value-type="currency" office:value="4050.6" table:style-name="ce3">
            <text:p>€ 4.051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387947" table:style-name="ce2">
            <text:p>387947</text:p>
          </table:table-cell>
          <table:table-cell office:value-type="string" table:style-name="ce2">
            <text:p>Theehuisje</text:p>
          </table:table-cell>
          <table:table-cell office:value-type="string" table:style-name="ce2">
            <text:p>Verlening</text:p>
          </table:table-cell>
          <table:table-cell office:value-type="currency" office:value="5369.4" table:style-name="ce3">
            <text:p>€ 5.369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393990" table:style-name="ce2">
            <text:p>39399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4179" table:style-name="ce3">
            <text:p>€ 34.179</text:p>
          </table:table-cell>
          <table:table-cell office:value-type="string" table:style-name="ce2">
            <text:p>Voorburg</text:p>
          </table:table-cell>
          <table:table-cell office:value-type="string" table:style-name="ce2">
            <text:p>Leidschendam-Voorburg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7228" table:style-name="ce2">
            <text:p>407228</text:p>
          </table:table-cell>
          <table:table-cell office:value-type="string" table:style-name="ce2">
            <text:p>Sporttribune</text:p>
          </table:table-cell>
          <table:table-cell office:value-type="string" table:style-name="ce2">
            <text:p>Verlening</text:p>
          </table:table-cell>
          <table:table-cell office:value-type="currency" office:value="43184.294999999998" table:style-name="ce3">
            <text:p>€ 43.184</text:p>
          </table:table-cell>
          <table:table-cell office:value-type="string" table:style-name="ce2">
            <text:p>Giessen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7232" table:style-name="ce2">
            <text:p>40723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5557" table:style-name="ce3">
            <text:p>€ 75.557</text:p>
          </table:table-cell>
          <table:table-cell office:value-type="string" table:style-name="ce2">
            <text:p/>
          </table:table-cell>
          <table:table-cell office:value-type="string" table:style-name="ce2">
            <text:p>Apeldoor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7234" table:style-name="ce2">
            <text:p>40723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1033" table:style-name="ce3">
            <text:p>€ 61.033</text:p>
          </table:table-cell>
          <table:table-cell office:value-type="string" table:style-name="ce2">
            <text:p>Ouwerkerk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758" table:style-name="ce2">
            <text:p>408758</text:p>
          </table:table-cell>
          <table:table-cell office:value-type="string" table:style-name="ce2">
            <text:p>Westelijke houtloods</text:p>
          </table:table-cell>
          <table:table-cell office:value-type="string" table:style-name="ce2">
            <text:p>Verlening</text:p>
          </table:table-cell>
          <table:table-cell office:value-type="currency" office:value="4727.7" table:style-name="ce3">
            <text:p>€ 4.728</text:p>
          </table:table-cell>
          <table:table-cell office:value-type="string" table:style-name="ce2">
            <text:p/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759" table:style-name="ce2">
            <text:p>408759</text:p>
          </table:table-cell>
          <table:table-cell office:value-type="string" table:style-name="ce2">
            <text:p>Zuidelijke houtloods</text:p>
          </table:table-cell>
          <table:table-cell office:value-type="string" table:style-name="ce2">
            <text:p>Verlening</text:p>
          </table:table-cell>
          <table:table-cell office:value-type="currency" office:value="10153.200000000001" table:style-name="ce3">
            <text:p>€ 10.153</text:p>
          </table:table-cell>
          <table:table-cell office:value-type="string" table:style-name="ce2">
            <text:p>Oudelande</text:p>
          </table:table-cell>
          <table:table-cell office:value-type="string" table:style-name="ce2">
            <text:p>Borse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808" table:style-name="ce2">
            <text:p>408808</text:p>
          </table:table-cell>
          <table:table-cell office:value-type="string" table:style-name="ce2">
            <text:p>Sacristie / Latijnse School</text:p>
          </table:table-cell>
          <table:table-cell office:value-type="string" table:style-name="ce2">
            <text:p>Verlening</text:p>
          </table:table-cell>
          <table:table-cell office:value-type="currency" office:value="9784" table:style-name="ce3">
            <text:p>€ 9.784</text:p>
          </table:table-cell>
          <table:table-cell office:value-type="string" table:style-name="ce2">
            <text:p>Terkapl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929" table:style-name="ce2">
            <text:p>408929</text:p>
          </table:table-cell>
          <table:table-cell office:value-type="string" table:style-name="ce2">
            <text:p>Overcingel</text:p>
          </table:table-cell>
          <table:table-cell office:value-type="string" table:style-name="ce2">
            <text:p>Verlening</text:p>
          </table:table-cell>
          <table:table-cell office:value-type="currency" office:value="44400" table:style-name="ce3">
            <text:p>€ 44.40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08930" table:style-name="ce2">
            <text:p>408930</text:p>
          </table:table-cell>
          <table:table-cell office:value-type="string" table:style-name="ce2">
            <text:p>Overcingel</text:p>
          </table:table-cell>
          <table:table-cell office:value-type="string" table:style-name="ce2">
            <text:p>Verlening</text:p>
          </table:table-cell>
          <table:table-cell office:value-type="currency" office:value="72741" table:style-name="ce3">
            <text:p>€ 72.74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931" table:style-name="ce2">
            <text:p>408931</text:p>
          </table:table-cell>
          <table:table-cell office:value-type="string" table:style-name="ce2">
            <text:p>Overcingel schuur</text:p>
          </table:table-cell>
          <table:table-cell office:value-type="string" table:style-name="ce2">
            <text:p>Verlening</text:p>
          </table:table-cell>
          <table:table-cell office:value-type="currency" office:value="15990" table:style-name="ce3">
            <text:p>€ 15.990</text:p>
          </table:table-cell>
          <table:table-cell office:value-type="string" table:style-name="ce2">
            <text:p>Scharnegout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8933" table:style-name="ce2">
            <text:p>40893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75" table:style-name="ce3">
            <text:p>€ 375</text:p>
          </table:table-cell>
          <table:table-cell office:value-type="string" table:style-name="ce2">
            <text:p>'s-Heerenberg</text:p>
          </table:table-cell>
          <table:table-cell office:value-type="string" table:style-name="ce2">
            <text:p>Montfer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08938" table:style-name="ce2">
            <text:p>408938</text:p>
          </table:table-cell>
          <table:table-cell office:value-type="string" table:style-name="ce2">
            <text:p>Overcingel dienstwoning</text:p>
          </table:table-cell>
          <table:table-cell office:value-type="string" table:style-name="ce2">
            <text:p>Verlening</text:p>
          </table:table-cell>
          <table:table-cell office:value-type="currency" office:value="13125" table:style-name="ce3">
            <text:p>€ 13.125</text:p>
          </table:table-cell>
          <table:table-cell office:value-type="string" table:style-name="ce2">
            <text:p/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9259" table:style-name="ce2">
            <text:p>409259</text:p>
          </table:table-cell>
          <table:table-cell office:value-type="string" table:style-name="ce2">
            <text:p>HH. Ewalden</text:p>
          </table:table-cell>
          <table:table-cell office:value-type="string" table:style-name="ce2">
            <text:p>Verlening</text:p>
          </table:table-cell>
          <table:table-cell office:value-type="currency" office:value="44611.5" table:style-name="ce3">
            <text:p>€ 44.612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09335" table:style-name="ce2">
            <text:p>409335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1498.65" table:style-name="ce3">
            <text:p>€ 1.499</text:p>
          </table:table-cell>
          <table:table-cell office:value-type="string" table:style-name="ce2">
            <text:p/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09337" table:style-name="ce2">
            <text:p>409337</text:p>
          </table:table-cell>
          <table:table-cell office:value-type="string" table:style-name="ce2">
            <text:p>hertenverblijf</text:p>
          </table:table-cell>
          <table:table-cell office:value-type="string" table:style-name="ce2">
            <text:p>Verlening</text:p>
          </table:table-cell>
          <table:table-cell office:value-type="currency" office:value="602.54999999999995" table:style-name="ce3">
            <text:p>€ 603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09338" table:style-name="ce2">
            <text:p>409338</text:p>
          </table:table-cell>
          <table:table-cell office:value-type="string" table:style-name="ce2">
            <text:p>oranjerie</text:p>
          </table:table-cell>
          <table:table-cell office:value-type="string" table:style-name="ce2">
            <text:p>Verlening</text:p>
          </table:table-cell>
          <table:table-cell office:value-type="currency" office:value="10799.55" table:style-name="ce3">
            <text:p>€ 10.80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3134" table:style-name="ce2">
            <text:p>413134</text:p>
          </table:table-cell>
          <table:table-cell office:value-type="string" table:style-name="ce2">
            <text:p>Goudestein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09102" table:style-name="ce3">
            <text:p>€ 109.102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13730" table:style-name="ce2">
            <text:p>413730</text:p>
          </table:table-cell>
          <table:table-cell office:value-type="string" table:style-name="ce2">
            <text:p>Hekwerk en pomp</text:p>
          </table:table-cell>
          <table:table-cell office:value-type="string" table:style-name="ce2">
            <text:p>Verlening</text:p>
          </table:table-cell>
          <table:table-cell office:value-type="currency" office:value="24927.5" table:style-name="ce3">
            <text:p>€ 24.928</text:p>
          </table:table-cell>
          <table:table-cell office:value-type="string" table:style-name="ce2">
            <text:p>Uithuizermeeden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14349" table:style-name="ce2">
            <text:p>414349</text:p>
          </table:table-cell>
          <table:table-cell office:value-type="string" table:style-name="ce2">
            <text:p>Harinxma State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65718" table:style-name="ce3">
            <text:p>€ 65.718</text:p>
          </table:table-cell>
          <table:table-cell office:value-type="string" table:style-name="ce2">
            <text:p>Medemblik</text:p>
          </table:table-cell>
          <table:table-cell office:value-type="string" table:style-name="ce2">
            <text:p>Medembli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0185" table:style-name="ce2">
            <text:p>420185</text:p>
          </table:table-cell>
          <table:table-cell office:value-type="string" table:style-name="ce2">
            <text:p>Hunebed D17 en D18</text:p>
          </table:table-cell>
          <table:table-cell office:value-type="string" table:style-name="ce2">
            <text:p>Verlening</text:p>
          </table:table-cell>
          <table:table-cell office:value-type="currency" office:value="15014.4" table:style-name="ce3">
            <text:p>€ 15.014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21090" table:style-name="ce2">
            <text:p>421090</text:p>
          </table:table-cell>
          <table:table-cell office:value-type="string" table:style-name="ce2">
            <text:p>Hunebed D27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1724" table:style-name="ce2">
            <text:p>421724</text:p>
          </table:table-cell>
          <table:table-cell office:value-type="string" table:style-name="ce2">
            <text:p>Kasteel Eijsden - aanleg</text:p>
          </table:table-cell>
          <table:table-cell office:value-type="string" table:style-name="ce2">
            <text:p>Verlening</text:p>
          </table:table-cell>
          <table:table-cell office:value-type="currency" office:value="111843" table:style-name="ce3">
            <text:p>€ 111.843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2057" table:style-name="ce2">
            <text:p>422057</text:p>
          </table:table-cell>
          <table:table-cell office:value-type="string" table:style-name="ce2">
            <text:p>RK Kerk</text:p>
          </table:table-cell>
          <table:table-cell office:value-type="string" table:style-name="ce2">
            <text:p>Verlening</text:p>
          </table:table-cell>
          <table:table-cell office:value-type="currency" office:value="96617.654999999999" table:style-name="ce3">
            <text:p>€ 96.618</text:p>
          </table:table-cell>
          <table:table-cell office:value-type="string" table:style-name="ce2">
            <text:p>Schinveld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22723" table:style-name="ce2">
            <text:p>42272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356" table:style-name="ce2">
            <text:p>450356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357" table:style-name="ce2">
            <text:p>450357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0358" table:style-name="ce2">
            <text:p>450358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359" table:style-name="ce2">
            <text:p>450359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360" table:style-name="ce2">
            <text:p>450360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0361" table:style-name="ce2">
            <text:p>450361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Uitgeest</text:p>
          </table:table-cell>
          <table:table-cell office:value-type="string" table:style-name="ce2">
            <text:p>Uitgeest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362" table:style-name="ce2">
            <text:p>450362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Persingen</text:p>
          </table:table-cell>
          <table:table-cell office:value-type="string" table:style-name="ce2">
            <text:p>Berg en D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0459" table:style-name="ce2">
            <text:p>450459</text:p>
          </table:table-cell>
          <table:table-cell office:value-type="string" table:style-name="ce2">
            <text:p>Brandweerkazerne</text:p>
          </table:table-cell>
          <table:table-cell office:value-type="string" table:style-name="ce2">
            <text:p>Verlening</text:p>
          </table:table-cell>
          <table:table-cell office:value-type="currency" office:value="28439.625" table:style-name="ce3">
            <text:p>€ 28.44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0544" table:style-name="ce2">
            <text:p>450544</text:p>
          </table:table-cell>
          <table:table-cell office:value-type="string" table:style-name="ce2">
            <text:p>Universiteitsbibliotheek</text:p>
          </table:table-cell>
          <table:table-cell office:value-type="string" table:style-name="ce2">
            <text:p>Verlening</text:p>
          </table:table-cell>
          <table:table-cell office:value-type="currency" office:value="89144.5" table:style-name="ce3">
            <text:p>€ 89.145</text:p>
          </table:table-cell>
          <table:table-cell office:value-type="string" table:style-name="ce2">
            <text:p>Hippolytushoef</text:p>
          </table:table-cell>
          <table:table-cell office:value-type="string" table:style-name="ce2">
            <text:p>Hollands Kroo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50556" table:style-name="ce2">
            <text:p>450556</text:p>
          </table:table-cell>
          <table:table-cell office:value-type="string" table:style-name="ce2">
            <text:p>Metelerkamphof</text:p>
          </table:table-cell>
          <table:table-cell office:value-type="string" table:style-name="ce2">
            <text:p>Verlening</text:p>
          </table:table-cell>
          <table:table-cell office:value-type="currency" office:value="4225.0200000000004" table:style-name="ce3">
            <text:p>€ 4.22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2390" table:style-name="ce2">
            <text:p>452390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90403" table:style-name="ce3">
            <text:p>€ 90.403</text:p>
          </table:table-cell>
          <table:table-cell office:value-type="string" table:style-name="ce2">
            <text:p>Oldemarkt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2742" table:style-name="ce2">
            <text:p>45274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1003.25" table:style-name="ce3">
            <text:p>€ 101.003</text:p>
          </table:table-cell>
          <table:table-cell office:value-type="string" table:style-name="ce2">
            <text:p>Haastre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2750" table:style-name="ce2">
            <text:p>452750</text:p>
          </table:table-cell>
          <table:table-cell office:value-type="string" table:style-name="ce2">
            <text:p>Derde Ambachtsschool</text:p>
          </table:table-cell>
          <table:table-cell office:value-type="string" table:style-name="ce2">
            <text:p>Verlening</text:p>
          </table:table-cell>
          <table:table-cell office:value-type="currency" office:value="260877.5" table:style-name="ce3">
            <text:p>€ 260.878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4328" table:style-name="ce2">
            <text:p>454328</text:p>
          </table:table-cell>
          <table:table-cell office:value-type="string" table:style-name="ce2">
            <text:p>Oranjewoud - Hoofdgebouw</text:p>
          </table:table-cell>
          <table:table-cell office:value-type="string" table:style-name="ce2">
            <text:p>Verlening</text:p>
          </table:table-cell>
          <table:table-cell office:value-type="currency" office:value="56726" table:style-name="ce3">
            <text:p>€ 56.726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4331" table:style-name="ce2">
            <text:p>454331</text:p>
          </table:table-cell>
          <table:table-cell office:value-type="string" table:style-name="ce2">
            <text:p>Oranjewoud-Toegangshek op bakstenen brug</text:p>
          </table:table-cell>
          <table:table-cell office:value-type="string" table:style-name="ce2">
            <text:p>Verlening</text:p>
          </table:table-cell>
          <table:table-cell office:value-type="currency" office:value="1069.5" table:style-name="ce3">
            <text:p>€ 1.070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34" table:style-name="ce2">
            <text:p>454334</text:p>
          </table:table-cell>
          <table:table-cell office:value-type="string" table:style-name="ce2">
            <text:p>Oranjewoud - Smeedijzeren balustrade op brug</text:p>
          </table:table-cell>
          <table:table-cell office:value-type="string" table:style-name="ce2">
            <text:p>Verlening</text:p>
          </table:table-cell>
          <table:table-cell office:value-type="currency" office:value="815" table:style-name="ce3">
            <text:p>€ 815</text:p>
          </table:table-cell>
          <table:table-cell office:value-type="string" table:style-name="ce2">
            <text:p>Achtmaal</text:p>
          </table:table-cell>
          <table:table-cell office:value-type="string" table:style-name="ce2">
            <text:p>Zunder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35" table:style-name="ce2">
            <text:p>454335</text:p>
          </table:table-cell>
          <table:table-cell office:value-type="string" table:style-name="ce2">
            <text:p>Oranjewoud - Ornamenteel eendenhok</text:p>
          </table:table-cell>
          <table:table-cell office:value-type="string" table:style-name="ce2">
            <text:p>Verlening</text:p>
          </table:table-cell>
          <table:table-cell office:value-type="currency" office:value="1889.5" table:style-name="ce3">
            <text:p>€ 1.890</text:p>
          </table:table-cell>
          <table:table-cell office:value-type="string" table:style-name="ce2">
            <text:p/>
          </table:table-cell>
          <table:table-cell office:value-type="string" table:style-name="ce2">
            <text:p>Oudewater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37" table:style-name="ce2">
            <text:p>454337</text:p>
          </table:table-cell>
          <table:table-cell office:value-type="string" table:style-name="ce2">
            <text:p>Oranjewoud - Begraafplaats</text:p>
          </table:table-cell>
          <table:table-cell office:value-type="string" table:style-name="ce2">
            <text:p>Verlening</text:p>
          </table:table-cell>
          <table:table-cell office:value-type="currency" office:value="1123" table:style-name="ce3">
            <text:p>€ 1.123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38" table:style-name="ce2">
            <text:p>454338</text:p>
          </table:table-cell>
          <table:table-cell office:value-type="string" table:style-name="ce2">
            <text:p>Prieël</text:p>
          </table:table-cell>
          <table:table-cell office:value-type="string" table:style-name="ce2">
            <text:p>Verlening</text:p>
          </table:table-cell>
          <table:table-cell office:value-type="currency" office:value="4608.5" table:style-name="ce3">
            <text:p>€ 4.609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39" table:style-name="ce2">
            <text:p>454339</text:p>
          </table:table-cell>
          <table:table-cell office:value-type="string" table:style-name="ce2">
            <text:p>Muur met druivenkas</text:p>
          </table:table-cell>
          <table:table-cell office:value-type="string" table:style-name="ce2">
            <text:p>Verlening</text:p>
          </table:table-cell>
          <table:table-cell office:value-type="currency" office:value="1460" table:style-name="ce3">
            <text:p>€ 1.460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40" table:style-name="ce2">
            <text:p>454340</text:p>
          </table:table-cell>
          <table:table-cell office:value-type="string" table:style-name="ce2">
            <text:p>Muur met hek</text:p>
          </table:table-cell>
          <table:table-cell office:value-type="string" table:style-name="ce2">
            <text:p>Verlening</text:p>
          </table:table-cell>
          <table:table-cell office:value-type="currency" office:value="2970.5" table:style-name="ce3">
            <text:p>€ 2.971</text:p>
          </table:table-cell>
          <table:table-cell office:value-type="string" table:style-name="ce2">
            <text:p>Oudelande</text:p>
          </table:table-cell>
          <table:table-cell office:value-type="string" table:style-name="ce2">
            <text:p>Borse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4341" table:style-name="ce2">
            <text:p>454341</text:p>
          </table:table-cell>
          <table:table-cell office:value-type="string" table:style-name="ce2">
            <text:p>Tuinmuur</text:p>
          </table:table-cell>
          <table:table-cell office:value-type="string" table:style-name="ce2">
            <text:p>Verlening</text:p>
          </table:table-cell>
          <table:table-cell office:value-type="currency" office:value="1847.5" table:style-name="ce3">
            <text:p>€ 1.848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55381" table:style-name="ce2">
            <text:p>455381</text:p>
          </table:table-cell>
          <table:table-cell office:value-type="string" table:style-name="ce2">
            <text:p>Kasteel Gebroek - Hoofdhuis</text:p>
          </table:table-cell>
          <table:table-cell office:value-type="string" table:style-name="ce2">
            <text:p>Verlening</text:p>
          </table:table-cell>
          <table:table-cell office:value-type="currency" office:value="13303.5" table:style-name="ce3">
            <text:p>€ 13.304</text:p>
          </table:table-cell>
          <table:table-cell office:value-type="string" table:style-name="ce2">
            <text:p>Aalten</text:p>
          </table:table-cell>
          <table:table-cell office:value-type="string" table:style-name="ce2">
            <text:p>Aal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5383" table:style-name="ce2">
            <text:p>455383</text:p>
          </table:table-cell>
          <table:table-cell office:value-type="string" table:style-name="ce2">
            <text:p>Genbroek - Schuur</text:p>
          </table:table-cell>
          <table:table-cell office:value-type="string" table:style-name="ce2">
            <text:p>Verlening</text:p>
          </table:table-cell>
          <table:table-cell office:value-type="currency" office:value="14010" table:style-name="ce3">
            <text:p>€ 14.010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9580" table:style-name="ce2">
            <text:p>459580</text:p>
          </table:table-cell>
          <table:table-cell office:value-type="string" table:style-name="ce2">
            <text:p>Koopmanshuizen</text:p>
          </table:table-cell>
          <table:table-cell office:value-type="string" table:style-name="ce2">
            <text:p>Verlening</text:p>
          </table:table-cell>
          <table:table-cell office:value-type="currency" office:value="11735.001" table:style-name="ce3">
            <text:p>€ 11.735</text:p>
          </table:table-cell>
          <table:table-cell office:value-type="string" table:style-name="ce2">
            <text:p/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9586" table:style-name="ce2">
            <text:p>459586</text:p>
          </table:table-cell>
          <table:table-cell office:value-type="string" table:style-name="ce2">
            <text:p>Koopmanshuizen</text:p>
          </table:table-cell>
          <table:table-cell office:value-type="string" table:style-name="ce2">
            <text:p>Verlening</text:p>
          </table:table-cell>
          <table:table-cell office:value-type="currency" office:value="10638.9" table:style-name="ce3">
            <text:p>€ 10.639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9725" table:style-name="ce2">
            <text:p>459725</text:p>
          </table:table-cell>
          <table:table-cell office:value-type="string" table:style-name="ce2">
            <text:p>kantoorpand</text:p>
          </table:table-cell>
          <table:table-cell office:value-type="string" table:style-name="ce2">
            <text:p>Verlening</text:p>
          </table:table-cell>
          <table:table-cell office:value-type="currency" office:value="48303" table:style-name="ce3">
            <text:p>€ 48.303</text:p>
          </table:table-cell>
          <table:table-cell office:value-type="string" table:style-name="ce2">
            <text:p>Tegelen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59778" table:style-name="ce2">
            <text:p>45977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1273.384999999995" table:style-name="ce3">
            <text:p>€ 71.273</text:p>
          </table:table-cell>
          <table:table-cell office:value-type="string" table:style-name="ce2">
            <text:p>Mars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0741" table:style-name="ce2">
            <text:p>460741</text:p>
          </table:table-cell>
          <table:table-cell office:value-type="string" table:style-name="ce2">
            <text:p>Martenskerk</text:p>
          </table:table-cell>
          <table:table-cell office:value-type="string" table:style-name="ce2">
            <text:p>Verlening</text:p>
          </table:table-cell>
          <table:table-cell office:value-type="currency" office:value="44063.714999999997" table:style-name="ce3">
            <text:p>€ 44.064</text:p>
          </table:table-cell>
          <table:table-cell office:value-type="string" table:style-name="ce2">
            <text:p>Druten</text:p>
          </table:table-cell>
          <table:table-cell office:value-type="string" table:style-name="ce2">
            <text:p>Dru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4140" table:style-name="ce2">
            <text:p>464140</text:p>
          </table:table-cell>
          <table:table-cell office:value-type="string" table:style-name="ce2">
            <text:p>Hunebed D16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4145" table:style-name="ce2">
            <text:p>464145</text:p>
          </table:table-cell>
          <table:table-cell office:value-type="string" table:style-name="ce2">
            <text:p>Hunebed D19 en D20</text:p>
          </table:table-cell>
          <table:table-cell office:value-type="string" table:style-name="ce2">
            <text:p>Verlening</text:p>
          </table:table-cell>
          <table:table-cell office:value-type="currency" office:value="15014.4" table:style-name="ce3">
            <text:p>€ 15.014</text:p>
          </table:table-cell>
          <table:table-cell office:value-type="string" table:style-name="ce2">
            <text:p>Wadenoijen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4156" table:style-name="ce2">
            <text:p>464156</text:p>
          </table:table-cell>
          <table:table-cell office:value-type="string" table:style-name="ce2">
            <text:p>Hunebed D21 en D22</text:p>
          </table:table-cell>
          <table:table-cell office:value-type="string" table:style-name="ce2">
            <text:p>Verlening</text:p>
          </table:table-cell>
          <table:table-cell office:value-type="currency" office:value="15014.4" table:style-name="ce3">
            <text:p>€ 15.014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4166" table:style-name="ce2">
            <text:p>464166</text:p>
          </table:table-cell>
          <table:table-cell office:value-type="string" table:style-name="ce2">
            <text:p>Hunebed D28 en D29</text:p>
          </table:table-cell>
          <table:table-cell office:value-type="string" table:style-name="ce2">
            <text:p>Verlening</text:p>
          </table:table-cell>
          <table:table-cell office:value-type="currency" office:value="15014.4" table:style-name="ce3">
            <text:p>€ 15.014</text:p>
          </table:table-cell>
          <table:table-cell office:value-type="string" table:style-name="ce2">
            <text:p>Woudrichem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4869" table:style-name="ce2">
            <text:p>464869</text:p>
          </table:table-cell>
          <table:table-cell office:value-type="string" table:style-name="ce2">
            <text:p>Koepoort</text:p>
          </table:table-cell>
          <table:table-cell office:value-type="string" table:style-name="ce2">
            <text:p>Verlening</text:p>
          </table:table-cell>
          <table:table-cell office:value-type="currency" office:value="87453" table:style-name="ce3">
            <text:p>€ 87.453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4871" table:style-name="ce2">
            <text:p>464871</text:p>
          </table:table-cell>
          <table:table-cell office:value-type="string" table:style-name="ce2">
            <text:p>Courtine III-IV (De Boerenboom)</text:p>
          </table:table-cell>
          <table:table-cell office:value-type="string" table:style-name="ce2">
            <text:p>Verlening</text:p>
          </table:table-cell>
          <table:table-cell office:value-type="currency" office:value="16105.5" table:style-name="ce3">
            <text:p>€ 16.10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7460" table:style-name="ce2">
            <text:p>467460</text:p>
          </table:table-cell>
          <table:table-cell office:value-type="string" table:style-name="ce2">
            <text:p>Hunebed D1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7465" table:style-name="ce2">
            <text:p>467465</text:p>
          </table:table-cell>
          <table:table-cell office:value-type="string" table:style-name="ce2">
            <text:p>Hunebed D2</text:p>
          </table:table-cell>
          <table:table-cell office:value-type="string" table:style-name="ce2">
            <text:p>Verlening</text:p>
          </table:table-cell>
          <table:table-cell office:value-type="currency" office:value="7507.2" table:style-name="ce3">
            <text:p>€ 7.507</text:p>
          </table:table-cell>
          <table:table-cell office:value-type="string" table:style-name="ce2">
            <text:p>Baambrugge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7478" table:style-name="ce2">
            <text:p>467478</text:p>
          </table:table-cell>
          <table:table-cell office:value-type="string" table:style-name="ce2">
            <text:p>Hunebed D23, D24 en D25</text:p>
          </table:table-cell>
          <table:table-cell office:value-type="string" table:style-name="ce2">
            <text:p>Verlening</text:p>
          </table:table-cell>
          <table:table-cell office:value-type="currency" office:value="22521.599999999999" table:style-name="ce3">
            <text:p>€ 22.522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68114" table:style-name="ce2">
            <text:p>468114</text:p>
          </table:table-cell>
          <table:table-cell office:value-type="string" table:style-name="ce2">
            <text:p>Jagtlust - parkaanleg</text:p>
          </table:table-cell>
          <table:table-cell office:value-type="string" table:style-name="ce2">
            <text:p>Verlening</text:p>
          </table:table-cell>
          <table:table-cell office:value-type="currency" office:value="49814.5" table:style-name="ce3">
            <text:p>€ 49.815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8980" table:style-name="ce2">
            <text:p>4689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7059.5" table:style-name="ce3">
            <text:p>€ 57.060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9404" table:style-name="ce2">
            <text:p>46940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1688" table:style-name="ce3">
            <text:p>€ 61.688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9406" table:style-name="ce2">
            <text:p>46940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8347.5" table:style-name="ce3">
            <text:p>€ 38.348</text:p>
          </table:table-cell>
          <table:table-cell office:value-type="string" table:style-name="ce2">
            <text:p>Made</text:p>
          </table:table-cell>
          <table:table-cell office:value-type="string" table:style-name="ce2">
            <text:p>Drimmel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9409" table:style-name="ce2">
            <text:p>469409</text:p>
          </table:table-cell>
          <table:table-cell office:value-type="string" table:style-name="ce2">
            <text:p>vm. Graandrogerij</text:p>
          </table:table-cell>
          <table:table-cell office:value-type="string" table:style-name="ce2">
            <text:p>Verlening</text:p>
          </table:table-cell>
          <table:table-cell office:value-type="currency" office:value="20024.79" table:style-name="ce3">
            <text:p>€ 20.025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69415" table:style-name="ce2">
            <text:p>469415</text:p>
          </table:table-cell>
          <table:table-cell office:value-type="string" table:style-name="ce2">
            <text:p>vm Directiehotel</text:p>
          </table:table-cell>
          <table:table-cell office:value-type="string" table:style-name="ce2">
            <text:p>Verlening</text:p>
          </table:table-cell>
          <table:table-cell office:value-type="currency" office:value="33660.345000000001" table:style-name="ce3">
            <text:p>€ 33.660</text:p>
          </table:table-cell>
          <table:table-cell office:value-type="string" table:style-name="ce2">
            <text:p>Mariahout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6726" table:style-name="ce2">
            <text:p>476726</text:p>
          </table:table-cell>
          <table:table-cell office:value-type="string" table:style-name="ce2">
            <text:p>Protestantse Kerk</text:p>
          </table:table-cell>
          <table:table-cell office:value-type="string" table:style-name="ce2">
            <text:p>Verlening</text:p>
          </table:table-cell>
          <table:table-cell office:value-type="currency" office:value="45889.785000000003" table:style-name="ce3">
            <text:p>€ 45.890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7021" table:style-name="ce2">
            <text:p>477021</text:p>
          </table:table-cell>
          <table:table-cell office:value-type="string" table:style-name="ce2">
            <text:p>Buitenplaats Ockenburgh</text:p>
          </table:table-cell>
          <table:table-cell office:value-type="string" table:style-name="ce2">
            <text:p>Verlening</text:p>
          </table:table-cell>
          <table:table-cell office:value-type="currency" office:value="81494.070000000007" table:style-name="ce3">
            <text:p>€ 81.494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7226" table:style-name="ce2">
            <text:p>477226</text:p>
          </table:table-cell>
          <table:table-cell office:value-type="string" table:style-name="ce2">
            <text:p>Doopsgezinde kerk.</text:p>
          </table:table-cell>
          <table:table-cell office:value-type="string" table:style-name="ce2">
            <text:p>Verlening</text:p>
          </table:table-cell>
          <table:table-cell office:value-type="currency" office:value="58072" table:style-name="ce3">
            <text:p>€ 58.072</text:p>
          </table:table-cell>
          <table:table-cell office:value-type="string" table:style-name="ce2">
            <text:p>Wilp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214" table:style-name="ce2">
            <text:p>4782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2950" table:style-name="ce3">
            <text:p>€ 22.950</text:p>
          </table:table-cell>
          <table:table-cell office:value-type="string" table:style-name="ce2">
            <text:p/>
          </table:table-cell>
          <table:table-cell office:value-type="string" table:style-name="ce2">
            <text:p>Heusd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327" table:style-name="ce2">
            <text:p>478327</text:p>
          </table:table-cell>
          <table:table-cell office:value-type="string" table:style-name="ce2">
            <text:p>Boerderij met stookhut</text:p>
          </table:table-cell>
          <table:table-cell office:value-type="string" table:style-name="ce2">
            <text:p>Verlening</text:p>
          </table:table-cell>
          <table:table-cell office:value-type="currency" office:value="5778.5" table:style-name="ce3">
            <text:p>€ 5.779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8328" table:style-name="ce2">
            <text:p>478328</text:p>
          </table:table-cell>
          <table:table-cell office:value-type="string" table:style-name="ce2">
            <text:p>Smederij</text:p>
          </table:table-cell>
          <table:table-cell office:value-type="string" table:style-name="ce2">
            <text:p>Verlening</text:p>
          </table:table-cell>
          <table:table-cell office:value-type="currency" office:value="2964" table:style-name="ce3">
            <text:p>€ 2.964</text:p>
          </table:table-cell>
          <table:table-cell office:value-type="string" table:style-name="ce2">
            <text:p>Otto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329" table:style-name="ce2">
            <text:p>478329</text:p>
          </table:table-cell>
          <table:table-cell office:value-type="string" table:style-name="ce2">
            <text:p>Cafe Warmolts</text:p>
          </table:table-cell>
          <table:table-cell office:value-type="string" table:style-name="ce2">
            <text:p>Verlening</text:p>
          </table:table-cell>
          <table:table-cell office:value-type="currency" office:value="11310" table:style-name="ce3">
            <text:p>€ 11.31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8335" table:style-name="ce2">
            <text:p>478335</text:p>
          </table:table-cell>
          <table:table-cell office:value-type="string" table:style-name="ce2">
            <text:p>Kamp Westerbork - S.S. Bunker (verduurzaming)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337" table:style-name="ce2">
            <text:p>478337</text:p>
          </table:table-cell>
          <table:table-cell office:value-type="string" table:style-name="ce2">
            <text:p>Kamp Westerbork - Waterzuivering (verduurzaming)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Nieuw-Amsterdam</text:p>
          </table:table-cell>
          <table:table-cell office:value-type="string" table:style-name="ce2">
            <text:p>Emm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495" table:style-name="ce2">
            <text:p>478495</text:p>
          </table:table-cell>
          <table:table-cell office:value-type="string" table:style-name="ce2">
            <text:p>vm Cellengebouw</text:p>
          </table:table-cell>
          <table:table-cell office:value-type="string" table:style-name="ce2">
            <text:p>Verlening</text:p>
          </table:table-cell>
          <table:table-cell office:value-type="currency" office:value="10200" table:style-name="ce3">
            <text:p>€ 10.200</text:p>
          </table:table-cell>
          <table:table-cell office:value-type="string" table:style-name="ce2">
            <text:p>Dene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8505" table:style-name="ce2">
            <text:p>478505</text:p>
          </table:table-cell>
          <table:table-cell office:value-type="string" table:style-name="ce2">
            <text:p>School en Gymzaal</text:p>
          </table:table-cell>
          <table:table-cell office:value-type="string" table:style-name="ce2">
            <text:p>Verlening</text:p>
          </table:table-cell>
          <table:table-cell office:value-type="currency" office:value="25292" table:style-name="ce3">
            <text:p>€ 25.292</text:p>
          </table:table-cell>
          <table:table-cell office:value-type="string" table:style-name="ce2">
            <text:p>Opheusden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225" table:style-name="ce2">
            <text:p>479225</text:p>
          </table:table-cell>
          <table:table-cell office:value-type="string" table:style-name="ce2">
            <text:p>Gevangenismuseum (voorheen Tweede Gesticht)</text:p>
          </table:table-cell>
          <table:table-cell office:value-type="string" table:style-name="ce2">
            <text:p>Verlening</text:p>
          </table:table-cell>
          <table:table-cell office:value-type="currency" office:value="310890.64500000002" table:style-name="ce3">
            <text:p>€ 310.891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79226" table:style-name="ce2">
            <text:p>479226</text:p>
          </table:table-cell>
          <table:table-cell office:value-type="string" table:style-name="ce2">
            <text:p>Klokkenstoel</text:p>
          </table:table-cell>
          <table:table-cell office:value-type="string" table:style-name="ce2">
            <text:p>Verlening</text:p>
          </table:table-cell>
          <table:table-cell office:value-type="currency" office:value="810.34500000000003" table:style-name="ce3">
            <text:p>€ 810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366" table:style-name="ce2">
            <text:p>479366</text:p>
          </table:table-cell>
          <table:table-cell office:value-type="string" table:style-name="ce2">
            <text:p>Timmerwerkplaats</text:p>
          </table:table-cell>
          <table:table-cell office:value-type="string" table:style-name="ce2">
            <text:p>Verlening</text:p>
          </table:table-cell>
          <table:table-cell office:value-type="currency" office:value="8726.76" table:style-name="ce3">
            <text:p>€ 8.72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9367" table:style-name="ce2">
            <text:p>479367</text:p>
          </table:table-cell>
          <table:table-cell office:value-type="string" table:style-name="ce2">
            <text:p>Timmerwinkel</text:p>
          </table:table-cell>
          <table:table-cell office:value-type="string" table:style-name="ce2">
            <text:p>Verlening</text:p>
          </table:table-cell>
          <table:table-cell office:value-type="currency" office:value="14897.82" table:style-name="ce3">
            <text:p>€ 14.898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9369" table:style-name="ce2">
            <text:p>479369</text:p>
          </table:table-cell>
          <table:table-cell office:value-type="string" table:style-name="ce2">
            <text:p>Oude schuur</text:p>
          </table:table-cell>
          <table:table-cell office:value-type="string" table:style-name="ce2">
            <text:p>Verlening</text:p>
          </table:table-cell>
          <table:table-cell office:value-type="currency" office:value="9450" table:style-name="ce3">
            <text:p>€ 9.450</text:p>
          </table:table-cell>
          <table:table-cell office:value-type="string" table:style-name="ce2">
            <text:p>Work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371" table:style-name="ce2">
            <text:p>479371</text:p>
          </table:table-cell>
          <table:table-cell office:value-type="string" table:style-name="ce2">
            <text:p>Wagenloods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9372" table:style-name="ce2">
            <text:p>479372</text:p>
          </table:table-cell>
          <table:table-cell office:value-type="string" table:style-name="ce2">
            <text:p>Stookhut</text:p>
          </table:table-cell>
          <table:table-cell office:value-type="string" table:style-name="ce2">
            <text:p>Verlening</text:p>
          </table:table-cell>
          <table:table-cell office:value-type="currency" office:value="900" table:style-name="ce3">
            <text:p>€ 90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651" table:style-name="ce2">
            <text:p>479651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0125" table:style-name="ce3">
            <text:p>€ 10.125</text:p>
          </table:table-cell>
          <table:table-cell office:value-type="string" table:style-name="ce2">
            <text:p>Polsbroek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652" table:style-name="ce2">
            <text:p>47965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400" table:style-name="ce3">
            <text:p>€ 2.400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79656" table:style-name="ce2">
            <text:p>479656</text:p>
          </table:table-cell>
          <table:table-cell office:value-type="string" table:style-name="ce2">
            <text:p>Kamp Westerbork - Directeurswoning</text:p>
          </table:table-cell>
          <table:table-cell office:value-type="string" table:style-name="ce2">
            <text:p>Verlening</text:p>
          </table:table-cell>
          <table:table-cell office:value-type="currency" office:value="16500" table:style-name="ce3">
            <text:p>€ 16.500</text:p>
          </table:table-cell>
          <table:table-cell office:value-type="string" table:style-name="ce2">
            <text:p>Andel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79656" table:style-name="ce2">
            <text:p>479656</text:p>
          </table:table-cell>
          <table:table-cell office:value-type="string" table:style-name="ce2">
            <text:p>Kamp Westerbork - Directeurswoning (verduurzaming)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Purmerend</text:p>
          </table:table-cell>
          <table:table-cell office:value-type="string" table:style-name="ce2">
            <text:p>Purmere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80651" table:style-name="ce2">
            <text:p>480651</text:p>
          </table:table-cell>
          <table:table-cell office:value-type="string" table:style-name="ce2">
            <text:p>Kasteel</text:p>
          </table:table-cell>
          <table:table-cell office:value-type="string" table:style-name="ce2">
            <text:p>Verlening</text:p>
          </table:table-cell>
          <table:table-cell office:value-type="currency" office:value="151376.5" table:style-name="ce3">
            <text:p>€ 151.377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81742" table:style-name="ce2">
            <text:p>481742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24179.775000000001" table:style-name="ce3">
            <text:p>€ 24.180</text:p>
          </table:table-cell>
          <table:table-cell office:value-type="string" table:style-name="ce2">
            <text:p>Winterswijk</text:p>
          </table:table-cell>
          <table:table-cell office:value-type="string" table:style-name="ce2">
            <text:p>Winterswij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81742" table:style-name="ce2">
            <text:p>481742</text:p>
          </table:table-cell>
          <table:table-cell office:value-type="string" table:style-name="ce2">
            <text:p>Ned. Herv. kerk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Leiderdorp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82937" table:style-name="ce2">
            <text:p>482937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27438.84" table:style-name="ce3">
            <text:p>€ 27.43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82947" table:style-name="ce2">
            <text:p>482947</text:p>
          </table:table-cell>
          <table:table-cell office:value-type="string" table:style-name="ce2">
            <text:p>De Schakel</text:p>
          </table:table-cell>
          <table:table-cell office:value-type="string" table:style-name="ce2">
            <text:p>Verlening</text:p>
          </table:table-cell>
          <table:table-cell office:value-type="currency" office:value="25908.224999999999" table:style-name="ce3">
            <text:p>€ 25.908</text:p>
          </table:table-cell>
          <table:table-cell office:value-type="string" table:style-name="ce2">
            <text:p>Bennekom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85805" table:style-name="ce2">
            <text:p>48580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9994" table:style-name="ce3">
            <text:p>€ 49.994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86867" table:style-name="ce2">
            <text:p>486867</text:p>
          </table:table-cell>
          <table:table-cell office:value-type="string" table:style-name="ce2">
            <text:p>Bisdomhuis</text:p>
          </table:table-cell>
          <table:table-cell office:value-type="string" table:style-name="ce2">
            <text:p>Verlening</text:p>
          </table:table-cell>
          <table:table-cell office:value-type="currency" office:value="72044.955000000002" table:style-name="ce3">
            <text:p>€ 72.045</text:p>
          </table:table-cell>
          <table:table-cell office:value-type="string" table:style-name="ce2">
            <text:p>Westwoud</text:p>
          </table:table-cell>
          <table:table-cell office:value-type="string" table:style-name="ce2">
            <text:p>Drech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1139" table:style-name="ce2">
            <text:p>491139</text:p>
          </table:table-cell>
          <table:table-cell office:value-type="string" table:style-name="ce2">
            <text:p>Witte kerkje</text:p>
          </table:table-cell>
          <table:table-cell office:value-type="string" table:style-name="ce2">
            <text:p>Verlening</text:p>
          </table:table-cell>
          <table:table-cell office:value-type="currency" office:value="20210.43" table:style-name="ce3">
            <text:p>€ 20.210</text:p>
          </table:table-cell>
          <table:table-cell office:value-type="string" table:style-name="ce2">
            <text:p>Doornenburg</text:p>
          </table:table-cell>
          <table:table-cell office:value-type="string" table:style-name="ce2">
            <text:p>Lingewaar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1754" table:style-name="ce2">
            <text:p>49175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3269.2" table:style-name="ce3">
            <text:p>€ 53.269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92352" table:style-name="ce2">
            <text:p>49235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5504" table:style-name="ce3">
            <text:p>€ 45.504</text:p>
          </table:table-cell>
          <table:table-cell office:value-type="string" table:style-name="ce2">
            <text:p>Kruiningen</text:p>
          </table:table-cell>
          <table:table-cell office:value-type="string" table:style-name="ce2">
            <text:p>Reimerswaal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92667" table:style-name="ce2">
            <text:p>49266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2500" table:style-name="ce3">
            <text:p>€ 22.50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95304" table:style-name="ce2">
            <text:p>495304</text:p>
          </table:table-cell>
          <table:table-cell office:value-type="string" table:style-name="ce2">
            <text:p>Palmen- en varenkas</text:p>
          </table:table-cell>
          <table:table-cell office:value-type="string" table:style-name="ce2">
            <text:p>Verlening</text:p>
          </table:table-cell>
          <table:table-cell office:value-type="currency" office:value="28992" table:style-name="ce3">
            <text:p>€ 28.992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5653" table:style-name="ce2">
            <text:p>49565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3280.5" table:style-name="ce3">
            <text:p>€ 73.281</text:p>
          </table:table-cell>
          <table:table-cell office:value-type="string" table:style-name="ce2">
            <text:p>Helvoir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5703" table:style-name="ce2">
            <text:p>495703</text:p>
          </table:table-cell>
          <table:table-cell office:value-type="string" table:style-name="ce2">
            <text:p>NH Kerktoren</text:p>
          </table:table-cell>
          <table:table-cell office:value-type="string" table:style-name="ce2">
            <text:p>Verlening</text:p>
          </table:table-cell>
          <table:table-cell office:value-type="currency" office:value="69869.5" table:style-name="ce3">
            <text:p>€ 69.870</text:p>
          </table:table-cell>
          <table:table-cell office:value-type="string" table:style-name="ce2">
            <text:p>Oen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97173" table:style-name="ce2">
            <text:p>497173</text:p>
          </table:table-cell>
          <table:table-cell office:value-type="string" table:style-name="ce2">
            <text:p>oranjerie historische buitenplaats Dordwijk</text:p>
          </table:table-cell>
          <table:table-cell office:value-type="string" table:style-name="ce2">
            <text:p>Verlening</text:p>
          </table:table-cell>
          <table:table-cell office:value-type="currency" office:value="6532.5" table:style-name="ce3">
            <text:p>€ 6.53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497175" table:style-name="ce2">
            <text:p>497175</text:p>
          </table:table-cell>
          <table:table-cell office:value-type="string" table:style-name="ce2">
            <text:p>kasteelboerderij</text:p>
          </table:table-cell>
          <table:table-cell office:value-type="string" table:style-name="ce2">
            <text:p>Verlening</text:p>
          </table:table-cell>
          <table:table-cell office:value-type="currency" office:value="13666.2" table:style-name="ce3">
            <text:p>€ 13.66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7179" table:style-name="ce2">
            <text:p>497179</text:p>
          </table:table-cell>
          <table:table-cell office:value-type="string" table:style-name="ce2">
            <text:p>tuinmuur met muurloods</text:p>
          </table:table-cell>
          <table:table-cell office:value-type="string" table:style-name="ce2">
            <text:p>Verlening</text:p>
          </table:table-cell>
          <table:table-cell office:value-type="currency" office:value="3067.5" table:style-name="ce3">
            <text:p>€ 3.068</text:p>
          </table:table-cell>
          <table:table-cell office:value-type="string" table:style-name="ce2">
            <text:p/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7180" table:style-name="ce2">
            <text:p>497180</text:p>
          </table:table-cell>
          <table:table-cell office:value-type="string" table:style-name="ce2">
            <text:p>kas</text:p>
          </table:table-cell>
          <table:table-cell office:value-type="string" table:style-name="ce2">
            <text:p>Verlening</text:p>
          </table:table-cell>
          <table:table-cell office:value-type="currency" office:value="1687.5" table:style-name="ce3">
            <text:p>€ 1.688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7186" table:style-name="ce2">
            <text:p>497186</text:p>
          </table:table-cell>
          <table:table-cell office:value-type="string" table:style-name="ce2">
            <text:p>vlotbrug</text:p>
          </table:table-cell>
          <table:table-cell office:value-type="string" table:style-name="ce2">
            <text:p>Verlening</text:p>
          </table:table-cell>
          <table:table-cell office:value-type="currency" office:value="192.3" table:style-name="ce3">
            <text:p>€ 192</text:p>
          </table:table-cell>
          <table:table-cell office:value-type="string" table:style-name="ce2">
            <text:p>Achtmaal</text:p>
          </table:table-cell>
          <table:table-cell office:value-type="string" table:style-name="ce2">
            <text:p>Zunder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8137" table:style-name="ce2">
            <text:p>49813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0054" table:style-name="ce3">
            <text:p>€ 120.054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498844" table:style-name="ce2">
            <text:p>498844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63313" table:style-name="ce3">
            <text:p>€ 63.313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498850" table:style-name="ce2">
            <text:p>498850</text:p>
          </table:table-cell>
          <table:table-cell office:value-type="string" table:style-name="ce2">
            <text:p>Consistoriekamer</text:p>
          </table:table-cell>
          <table:table-cell office:value-type="string" table:style-name="ce2">
            <text:p>Verlening</text:p>
          </table:table-cell>
          <table:table-cell office:value-type="currency" office:value="7837.5" table:style-name="ce3">
            <text:p>€ 7.83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0767" table:style-name="ce2">
            <text:p>500767</text:p>
          </table:table-cell>
          <table:table-cell office:value-type="string" table:style-name="ce2">
            <text:p>Molen Maallust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2395" table:style-name="ce2">
            <text:p>502395</text:p>
          </table:table-cell>
          <table:table-cell office:value-type="string" table:style-name="ce2">
            <text:p>Postkantoor</text:p>
          </table:table-cell>
          <table:table-cell office:value-type="string" table:style-name="ce2">
            <text:p>Verlening</text:p>
          </table:table-cell>
          <table:table-cell office:value-type="currency" office:value="38270.1" table:style-name="ce3">
            <text:p>€ 38.270</text:p>
          </table:table-cell>
          <table:table-cell office:value-type="string" table:style-name="ce2">
            <text:p>Bergamba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4683" table:style-name="ce2">
            <text:p>504683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18596.07" table:style-name="ce3">
            <text:p>€ 18.59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4689" table:style-name="ce2">
            <text:p>50468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4640" table:style-name="ce3">
            <text:p>€ 54.640</text:p>
          </table:table-cell>
          <table:table-cell office:value-type="string" table:style-name="ce2">
            <text:p>Vrouwenparochie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4695" table:style-name="ce2">
            <text:p>504695</text:p>
          </table:table-cell>
          <table:table-cell office:value-type="string" table:style-name="ce2">
            <text:p>Sacristie</text:p>
          </table:table-cell>
          <table:table-cell office:value-type="string" table:style-name="ce2">
            <text:p>Verlening</text:p>
          </table:table-cell>
          <table:table-cell office:value-type="currency" office:value="4509.5" table:style-name="ce3">
            <text:p>€ 4.510</text:p>
          </table:table-cell>
          <table:table-cell office:value-type="string" table:style-name="ce2">
            <text:p>Zierikze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107" table:style-name="ce2">
            <text:p>506107</text:p>
          </table:table-cell>
          <table:table-cell office:value-type="string" table:style-name="ce2">
            <text:p>Huize De Achterhoek</text:p>
          </table:table-cell>
          <table:table-cell office:value-type="string" table:style-name="ce2">
            <text:p>Verlening</text:p>
          </table:table-cell>
          <table:table-cell office:value-type="currency" office:value="41775" table:style-name="ce3">
            <text:p>€ 41.775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112" table:style-name="ce2">
            <text:p>506112</text:p>
          </table:table-cell>
          <table:table-cell office:value-type="string" table:style-name="ce2">
            <text:p>Vaeshartelt - Boerderij</text:p>
          </table:table-cell>
          <table:table-cell office:value-type="string" table:style-name="ce2">
            <text:p>Verlening</text:p>
          </table:table-cell>
          <table:table-cell office:value-type="currency" office:value="36132" table:style-name="ce3">
            <text:p>€ 36.13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195" table:style-name="ce2">
            <text:p>506195</text:p>
          </table:table-cell>
          <table:table-cell office:value-type="string" table:style-name="ce2">
            <text:p>Kloosterkapel</text:p>
          </table:table-cell>
          <table:table-cell office:value-type="string" table:style-name="ce2">
            <text:p>Verlening</text:p>
          </table:table-cell>
          <table:table-cell office:value-type="currency" office:value="34895.4" table:style-name="ce3">
            <text:p>€ 34.895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205" table:style-name="ce2">
            <text:p>506205</text:p>
          </table:table-cell>
          <table:table-cell office:value-type="string" table:style-name="ce2">
            <text:p>Sint Clemens Maria Hofbauerkerk</text:p>
          </table:table-cell>
          <table:table-cell office:value-type="string" table:style-name="ce2">
            <text:p>Verlening</text:p>
          </table:table-cell>
          <table:table-cell office:value-type="currency" office:value="171969" table:style-name="ce3">
            <text:p>€ 171.969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6244" table:style-name="ce2">
            <text:p>506244</text:p>
          </table:table-cell>
          <table:table-cell office:value-type="string" table:style-name="ce2">
            <text:p>vm R.K. Vereniging, stichting, kerkbestuursgebouw</text:p>
          </table:table-cell>
          <table:table-cell office:value-type="string" table:style-name="ce2">
            <text:p>Verlening</text:p>
          </table:table-cell>
          <table:table-cell office:value-type="currency" office:value="40574" table:style-name="ce3">
            <text:p>€ 40.574</text:p>
          </table:table-cell>
          <table:table-cell office:value-type="string" table:style-name="ce2">
            <text:p>Sneek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303" table:style-name="ce2">
            <text:p>50630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8618.1" table:style-name="ce3">
            <text:p>€ 128.618</text:p>
          </table:table-cell>
          <table:table-cell office:value-type="string" table:style-name="ce2">
            <text:p/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6614" table:style-name="ce2">
            <text:p>506614</text:p>
          </table:table-cell>
          <table:table-cell office:value-type="string" table:style-name="ce2">
            <text:p>vm Lagere School Kastanjehof</text:p>
          </table:table-cell>
          <table:table-cell office:value-type="string" table:style-name="ce2">
            <text:p>Verlening</text:p>
          </table:table-cell>
          <table:table-cell office:value-type="currency" office:value="38575.17" table:style-name="ce3">
            <text:p>€ 38.575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17" table:style-name="ce2">
            <text:p>50661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164.405000000001" table:style-name="ce3">
            <text:p>€ 10.164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Weer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24" table:style-name="ce2">
            <text:p>506624</text:p>
          </table:table-cell>
          <table:table-cell office:value-type="string" table:style-name="ce2">
            <text:p>Filmhuis Lumiére</text:p>
          </table:table-cell>
          <table:table-cell office:value-type="string" table:style-name="ce2">
            <text:p>Verlening</text:p>
          </table:table-cell>
          <table:table-cell office:value-type="currency" office:value="44632" table:style-name="ce3">
            <text:p>€ 44.632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6625" table:style-name="ce2">
            <text:p>506625</text:p>
          </table:table-cell>
          <table:table-cell office:value-type="string" table:style-name="ce2">
            <text:p>Timmerfabriek</text:p>
          </table:table-cell>
          <table:table-cell office:value-type="string" table:style-name="ce2">
            <text:p>Verlening</text:p>
          </table:table-cell>
          <table:table-cell office:value-type="currency" office:value="143937" table:style-name="ce3">
            <text:p>€ 143.937</text:p>
          </table:table-cell>
          <table:table-cell office:value-type="string" table:style-name="ce2">
            <text:p>Door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6679" table:style-name="ce2">
            <text:p>50667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2473.934999999998" table:style-name="ce3">
            <text:p>€ 62.474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82" table:style-name="ce2">
            <text:p>50668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029.3" table:style-name="ce3">
            <text:p>€ 31.029</text:p>
          </table:table-cell>
          <table:table-cell office:value-type="string" table:style-name="ce2">
            <text:p/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83" table:style-name="ce2">
            <text:p>50668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5894.691999999999" table:style-name="ce3">
            <text:p>€ 25.895</text:p>
          </table:table-cell>
          <table:table-cell office:value-type="string" table:style-name="ce2">
            <text:p>Vierlingsbeek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84" table:style-name="ce2">
            <text:p>50668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0161.81" table:style-name="ce3">
            <text:p>€ 40.162</text:p>
          </table:table-cell>
          <table:table-cell office:value-type="string" table:style-name="ce2">
            <text:p>Heilig Landstichting</text:p>
          </table:table-cell>
          <table:table-cell office:value-type="string" table:style-name="ce2">
            <text:p>Berg en D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90" table:style-name="ce2">
            <text:p>50669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740" table:style-name="ce3">
            <text:p>€ 7.740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692" table:style-name="ce2">
            <text:p>50669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591.8" table:style-name="ce3">
            <text:p>€ 4.59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704" table:style-name="ce2">
            <text:p>506704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59995.5" table:style-name="ce3">
            <text:p>€ 59.996</text:p>
          </table:table-cell>
          <table:table-cell office:value-type="string" table:style-name="ce2">
            <text:p>Raamsdonksveer</text:p>
          </table:table-cell>
          <table:table-cell office:value-type="string" table:style-name="ce2">
            <text:p>Geertruidenbe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725" table:style-name="ce2">
            <text:p>50672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3531.5" table:style-name="ce3">
            <text:p>€ 63.532</text:p>
          </table:table-cell>
          <table:table-cell office:value-type="string" table:style-name="ce2">
            <text:p>Vlieland</text:p>
          </table:table-cell>
          <table:table-cell office:value-type="string" table:style-name="ce2">
            <text:p>Vlie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748" table:style-name="ce2">
            <text:p>50674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632" table:style-name="ce3">
            <text:p>€ 20.632</text:p>
          </table:table-cell>
          <table:table-cell office:value-type="string" table:style-name="ce2">
            <text:p>Langbroek</text:p>
          </table:table-cell>
          <table:table-cell office:value-type="string" table:style-name="ce2">
            <text:p>Wijk bij Duurste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879" table:style-name="ce2">
            <text:p>506879</text:p>
          </table:table-cell>
          <table:table-cell office:value-type="string" table:style-name="ce2">
            <text:p>Landhuis Petite Suisse</text:p>
          </table:table-cell>
          <table:table-cell office:value-type="string" table:style-name="ce2">
            <text:p>Verlening</text:p>
          </table:table-cell>
          <table:table-cell office:value-type="currency" office:value="38509.5" table:style-name="ce3">
            <text:p>€ 38.510</text:p>
          </table:table-cell>
          <table:table-cell office:value-type="string" table:style-name="ce2">
            <text:p>Papenhoven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6880" table:style-name="ce2">
            <text:p>5068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983.886" table:style-name="ce3">
            <text:p>€ 3.984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6881" table:style-name="ce2">
            <text:p>50688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8143.199999999997" table:style-name="ce3">
            <text:p>€ 38.14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014" table:style-name="ce2">
            <text:p>507014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60459.5" table:style-name="ce3">
            <text:p>€ 60.460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078" table:style-name="ce2">
            <text:p>507078</text:p>
          </table:table-cell>
          <table:table-cell office:value-type="string" table:style-name="ce2">
            <text:p>vm. weeshuis</text:p>
          </table:table-cell>
          <table:table-cell office:value-type="string" table:style-name="ce2">
            <text:p>Verlening</text:p>
          </table:table-cell>
          <table:table-cell office:value-type="currency" office:value="67544.5" table:style-name="ce3">
            <text:p>€ 67.54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7081" table:style-name="ce2">
            <text:p>50708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492" table:style-name="ce3">
            <text:p>€ 50.49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7093" table:style-name="ce2">
            <text:p>507093</text:p>
          </table:table-cell>
          <table:table-cell office:value-type="string" table:style-name="ce2">
            <text:p>Bonifatiuspark</text:p>
          </table:table-cell>
          <table:table-cell office:value-type="string" table:style-name="ce2">
            <text:p>Verlening</text:p>
          </table:table-cell>
          <table:table-cell office:value-type="currency" office:value="65797" table:style-name="ce3">
            <text:p>€ 65.797</text:p>
          </table:table-cell>
          <table:table-cell office:value-type="string" table:style-name="ce2">
            <text:p>Hedel</text:p>
          </table:table-cell>
          <table:table-cell office:value-type="string" table:style-name="ce2">
            <text:p>Maasdr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121" table:style-name="ce2">
            <text:p>507121</text:p>
          </table:table-cell>
          <table:table-cell office:value-type="string" table:style-name="ce2">
            <text:p>Lijkenhuisje</text:p>
          </table:table-cell>
          <table:table-cell office:value-type="string" table:style-name="ce2">
            <text:p>Verlening</text:p>
          </table:table-cell>
          <table:table-cell office:value-type="currency" office:value="3394.23" table:style-name="ce3">
            <text:p>€ 3.394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123" table:style-name="ce2">
            <text:p>507123</text:p>
          </table:table-cell>
          <table:table-cell office:value-type="string" table:style-name="ce2">
            <text:p>Reinigingshuisje</text:p>
          </table:table-cell>
          <table:table-cell office:value-type="string" table:style-name="ce2">
            <text:p>Verlening</text:p>
          </table:table-cell>
          <table:table-cell office:value-type="currency" office:value="2846.4450000000002" table:style-name="ce3">
            <text:p>€ 2.846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193" table:style-name="ce2">
            <text:p>50719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0898" table:style-name="ce3">
            <text:p>€ 70.898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7234" table:style-name="ce2">
            <text:p>50723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313.98" table:style-name="ce3">
            <text:p>€ 6.314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247" table:style-name="ce2">
            <text:p>50724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2345.5" table:style-name="ce3">
            <text:p>€ 62.346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291" table:style-name="ce2">
            <text:p>507291</text:p>
          </table:table-cell>
          <table:table-cell office:value-type="string" table:style-name="ce2">
            <text:p>Boerderij Hollandscheveld</text:p>
          </table:table-cell>
          <table:table-cell office:value-type="string" table:style-name="ce2">
            <text:p>Verlening</text:p>
          </table:table-cell>
          <table:table-cell office:value-type="currency" office:value="10935" table:style-name="ce3">
            <text:p>€ 10.935</text:p>
          </table:table-cell>
          <table:table-cell office:value-type="string" table:style-name="ce2">
            <text:p>Simonshaven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292" table:style-name="ce2">
            <text:p>50729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80" table:style-name="ce3">
            <text:p>€ 18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7304" table:style-name="ce2">
            <text:p>507304</text:p>
          </table:table-cell>
          <table:table-cell office:value-type="string" table:style-name="ce2">
            <text:p>Raadhuis</text:p>
          </table:table-cell>
          <table:table-cell office:value-type="string" table:style-name="ce2">
            <text:p>Verlening</text:p>
          </table:table-cell>
          <table:table-cell office:value-type="currency" office:value="70484.5" table:style-name="ce3">
            <text:p>€ 70.485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324" table:style-name="ce2">
            <text:p>50732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500" table:style-name="ce3">
            <text:p>€ 31.500</text:p>
          </table:table-cell>
          <table:table-cell office:value-type="string" table:style-name="ce2">
            <text:p>Lellens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324" table:style-name="ce2">
            <text:p>507324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400" table:style-name="ce2">
            <text:p>507400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2115.700999999999" table:style-name="ce3">
            <text:p>€ 12.116</text:p>
          </table:table-cell>
          <table:table-cell office:value-type="string" table:style-name="ce2">
            <text:p>Augustinusga</text:p>
          </table:table-cell>
          <table:table-cell office:value-type="string" table:style-name="ce2">
            <text:p>Achtkarspel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453" table:style-name="ce2">
            <text:p>507453</text:p>
          </table:table-cell>
          <table:table-cell office:value-type="string" table:style-name="ce2">
            <text:p>Remise</text:p>
          </table:table-cell>
          <table:table-cell office:value-type="string" table:style-name="ce2">
            <text:p>Verlening</text:p>
          </table:table-cell>
          <table:table-cell office:value-type="currency" office:value="5726.625" table:style-name="ce3">
            <text:p>€ 5.727</text:p>
          </table:table-cell>
          <table:table-cell office:value-type="string" table:style-name="ce2">
            <text:p>Grijps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715" table:style-name="ce2">
            <text:p>50771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153" table:style-name="ce3">
            <text:p>€ 31.153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Amers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725" table:style-name="ce2">
            <text:p>50772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5301" table:style-name="ce3">
            <text:p>€ 135.301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7863" table:style-name="ce2">
            <text:p>507863</text:p>
          </table:table-cell>
          <table:table-cell office:value-type="string" table:style-name="ce2">
            <text:p>Buitenplaats Kloetinge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67766.5" table:style-name="ce3">
            <text:p>€ 67.767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884" table:style-name="ce2">
            <text:p>50788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3275.5" table:style-name="ce3">
            <text:p>€ 73.276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936" table:style-name="ce2">
            <text:p>507936</text:p>
          </table:table-cell>
          <table:table-cell office:value-type="string" table:style-name="ce2">
            <text:p>Orangerie buitenplaats Westhove</text:p>
          </table:table-cell>
          <table:table-cell office:value-type="string" table:style-name="ce2">
            <text:p>Verlening</text:p>
          </table:table-cell>
          <table:table-cell office:value-type="currency" office:value="37656.5" table:style-name="ce3">
            <text:p>€ 37.657</text:p>
          </table:table-cell>
          <table:table-cell office:value-type="string" table:style-name="ce2">
            <text:p>Medemblik</text:p>
          </table:table-cell>
          <table:table-cell office:value-type="string" table:style-name="ce2">
            <text:p>Medembli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7953" table:style-name="ce2">
            <text:p>507953</text:p>
          </table:table-cell>
          <table:table-cell office:value-type="string" table:style-name="ce2">
            <text:p>Boerderij Erve Deeperman</text:p>
          </table:table-cell>
          <table:table-cell office:value-type="string" table:style-name="ce2">
            <text:p>Verlening</text:p>
          </table:table-cell>
          <table:table-cell office:value-type="currency" office:value="31598.5" table:style-name="ce3">
            <text:p>€ 31.599</text:p>
          </table:table-cell>
          <table:table-cell office:value-type="string" table:style-name="ce2">
            <text:p>Callantsoog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029" table:style-name="ce2">
            <text:p>508029</text:p>
          </table:table-cell>
          <table:table-cell office:value-type="string" table:style-name="ce2">
            <text:p>historische parkaanleg van De Brecklenkamp</text:p>
          </table:table-cell>
          <table:table-cell office:value-type="string" table:style-name="ce2">
            <text:p>Verlening</text:p>
          </table:table-cell>
          <table:table-cell office:value-type="currency" office:value="86153" table:style-name="ce3">
            <text:p>€ 86.153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Helmo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09" table:style-name="ce2">
            <text:p>508109</text:p>
          </table:table-cell>
          <table:table-cell office:value-type="string" table:style-name="ce2">
            <text:p>Buitenkapel</text:p>
          </table:table-cell>
          <table:table-cell office:value-type="string" table:style-name="ce2">
            <text:p>Verlening</text:p>
          </table:table-cell>
          <table:table-cell office:value-type="currency" office:value="3675" table:style-name="ce3">
            <text:p>€ 3.67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10" table:style-name="ce2">
            <text:p>508110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18225" table:style-name="ce3">
            <text:p>€ 18.225</text:p>
          </table:table-cell>
          <table:table-cell office:value-type="string" table:style-name="ce2">
            <text:p>Jour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11" table:style-name="ce2">
            <text:p>508111</text:p>
          </table:table-cell>
          <table:table-cell office:value-type="string" table:style-name="ce2">
            <text:p>Heilige Stephanus</text:p>
          </table:table-cell>
          <table:table-cell office:value-type="string" table:style-name="ce2">
            <text:p>Verlening</text:p>
          </table:table-cell>
          <table:table-cell office:value-type="currency" office:value="42719.5" table:style-name="ce3">
            <text:p>€ 42.72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145" table:style-name="ce2">
            <text:p>508145</text:p>
          </table:table-cell>
          <table:table-cell office:value-type="string" table:style-name="ce2">
            <text:p>Huis te Linschoten - Hoofdhuis</text:p>
          </table:table-cell>
          <table:table-cell office:value-type="string" table:style-name="ce2">
            <text:p>Verlening</text:p>
          </table:table-cell>
          <table:table-cell office:value-type="currency" office:value="144466.30499999999" table:style-name="ce3">
            <text:p>€ 144.466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147" table:style-name="ce2">
            <text:p>508147</text:p>
          </table:table-cell>
          <table:table-cell office:value-type="string" table:style-name="ce2">
            <text:p>Huis Linschoten - Steenloodsen</text:p>
          </table:table-cell>
          <table:table-cell office:value-type="string" table:style-name="ce2">
            <text:p>Verlening</text:p>
          </table:table-cell>
          <table:table-cell office:value-type="currency" office:value="1433.5" table:style-name="ce3">
            <text:p>€ 1.434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48" table:style-name="ce2">
            <text:p>508148</text:p>
          </table:table-cell>
          <table:table-cell office:value-type="string" table:style-name="ce2">
            <text:p>Huis Linschoten - Koetshuis</text:p>
          </table:table-cell>
          <table:table-cell office:value-type="string" table:style-name="ce2">
            <text:p>Verlening</text:p>
          </table:table-cell>
          <table:table-cell office:value-type="currency" office:value="9341.1149999999998" table:style-name="ce3">
            <text:p>€ 9.341</text:p>
          </table:table-cell>
          <table:table-cell office:value-type="string" table:style-name="ce2">
            <text:p>Blitterswijck</text:p>
          </table:table-cell>
          <table:table-cell office:value-type="string" table:style-name="ce2">
            <text:p>Venray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50" table:style-name="ce2">
            <text:p>508150</text:p>
          </table:table-cell>
          <table:table-cell office:value-type="string" table:style-name="ce2">
            <text:p>Huis Linschoten - Toegangshek</text:p>
          </table:table-cell>
          <table:table-cell office:value-type="string" table:style-name="ce2">
            <text:p>Verlening</text:p>
          </table:table-cell>
          <table:table-cell office:value-type="currency" office:value="2171.895" table:style-name="ce3">
            <text:p>€ 2.172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51" table:style-name="ce2">
            <text:p>508151</text:p>
          </table:table-cell>
          <table:table-cell office:value-type="string" table:style-name="ce2">
            <text:p>Huis te Linschoten - Toegangsbrug</text:p>
          </table:table-cell>
          <table:table-cell office:value-type="string" table:style-name="ce2">
            <text:p>Verlening</text:p>
          </table:table-cell>
          <table:table-cell office:value-type="currency" office:value="6034.5" table:style-name="ce3">
            <text:p>€ 6.035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53" table:style-name="ce2">
            <text:p>508153</text:p>
          </table:table-cell>
          <table:table-cell office:value-type="string" table:style-name="ce2">
            <text:p>Huis Linschoten - Duiventoren</text:p>
          </table:table-cell>
          <table:table-cell office:value-type="string" table:style-name="ce2">
            <text:p>Verlening</text:p>
          </table:table-cell>
          <table:table-cell office:value-type="currency" office:value="3366.45" table:style-name="ce3">
            <text:p>€ 3.366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54" table:style-name="ce2">
            <text:p>508154</text:p>
          </table:table-cell>
          <table:table-cell office:value-type="string" table:style-name="ce2">
            <text:p>Huis Linschoten - Timmerschuur</text:p>
          </table:table-cell>
          <table:table-cell office:value-type="string" table:style-name="ce2">
            <text:p>Verlening</text:p>
          </table:table-cell>
          <table:table-cell office:value-type="currency" office:value="5103.96" table:style-name="ce3">
            <text:p>€ 5.104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55" table:style-name="ce2">
            <text:p>508155</text:p>
          </table:table-cell>
          <table:table-cell office:value-type="string" table:style-name="ce2">
            <text:p>Huis Linschoten - Bruggetje</text:p>
          </table:table-cell>
          <table:table-cell office:value-type="string" table:style-name="ce2">
            <text:p>Verlening</text:p>
          </table:table-cell>
          <table:table-cell office:value-type="currency" office:value="542.95500000000004" table:style-name="ce3">
            <text:p>€ 543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8156" table:style-name="ce2">
            <text:p>508156</text:p>
          </table:table-cell>
          <table:table-cell office:value-type="string" table:style-name="ce2">
            <text:p>Huis Linschoten - IJskelder</text:p>
          </table:table-cell>
          <table:table-cell office:value-type="string" table:style-name="ce2">
            <text:p>Verlening</text:p>
          </table:table-cell>
          <table:table-cell office:value-type="currency" office:value="3583.62" table:style-name="ce3">
            <text:p>€ 3.584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61" table:style-name="ce2">
            <text:p>508161</text:p>
          </table:table-cell>
          <table:table-cell office:value-type="string" table:style-name="ce2">
            <text:p>Huis Linschoten - Keermuur en brug</text:p>
          </table:table-cell>
          <table:table-cell office:value-type="string" table:style-name="ce2">
            <text:p>Verlening</text:p>
          </table:table-cell>
          <table:table-cell office:value-type="currency" office:value="1194.5550000000001" table:style-name="ce3">
            <text:p>€ 1.195</text:p>
          </table:table-cell>
          <table:table-cell office:value-type="string" table:style-name="ce2">
            <text:p>Dorst</text:p>
          </table:table-cell>
          <table:table-cell office:value-type="string" table:style-name="ce2">
            <text:p>Oosterhou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62" table:style-name="ce2">
            <text:p>508162</text:p>
          </table:table-cell>
          <table:table-cell office:value-type="string" table:style-name="ce2">
            <text:p>Huis Linschoten - Tuinmuur</text:p>
          </table:table-cell>
          <table:table-cell office:value-type="string" table:style-name="ce2">
            <text:p>Verlening</text:p>
          </table:table-cell>
          <table:table-cell office:value-type="currency" office:value="1846.11" table:style-name="ce3">
            <text:p>€ 1.846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63" table:style-name="ce2">
            <text:p>508163</text:p>
          </table:table-cell>
          <table:table-cell office:value-type="string" table:style-name="ce2">
            <text:p>Grote Langsdeelschuur</text:p>
          </table:table-cell>
          <table:table-cell office:value-type="string" table:style-name="ce2">
            <text:p>Verlening</text:p>
          </table:table-cell>
          <table:table-cell office:value-type="currency" office:value="7706.1" table:style-name="ce3">
            <text:p>€ 7.706</text:p>
          </table:table-cell>
          <table:table-cell office:value-type="string" table:style-name="ce2">
            <text:p>Edam</text:p>
          </table:table-cell>
          <table:table-cell office:value-type="string" table:style-name="ce2">
            <text:p>Edam-Volen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86" table:style-name="ce2">
            <text:p>508186</text:p>
          </table:table-cell>
          <table:table-cell office:value-type="string" table:style-name="ce2">
            <text:p>Buitenplaats Hofwijck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58906.5" table:style-name="ce3">
            <text:p>€ 58.907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189" table:style-name="ce2">
            <text:p>508189</text:p>
          </table:table-cell>
          <table:table-cell office:value-type="string" table:style-name="ce2">
            <text:p>Rupelmonde - Hoofdhuis</text:p>
          </table:table-cell>
          <table:table-cell office:value-type="string" table:style-name="ce2">
            <text:p>Verlening</text:p>
          </table:table-cell>
          <table:table-cell office:value-type="currency" office:value="66008.535000000003" table:style-name="ce3">
            <text:p>€ 66.009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231" table:style-name="ce2">
            <text:p>508231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66287" table:style-name="ce3">
            <text:p>€ 66.287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247" table:style-name="ce2">
            <text:p>508247</text:p>
          </table:table-cell>
          <table:table-cell office:value-type="string" table:style-name="ce2">
            <text:p>Rooms-Katholiek kerkgebouw</text:p>
          </table:table-cell>
          <table:table-cell office:value-type="string" table:style-name="ce2">
            <text:p>Verlening</text:p>
          </table:table-cell>
          <table:table-cell office:value-type="currency" office:value="208297.5" table:style-name="ce3">
            <text:p>€ 208.298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270" table:style-name="ce2">
            <text:p>508270</text:p>
          </table:table-cell>
          <table:table-cell office:value-type="string" table:style-name="ce2">
            <text:p>Vreedenhorst - Hoofdhuis</text:p>
          </table:table-cell>
          <table:table-cell office:value-type="string" table:style-name="ce2">
            <text:p>Verlening</text:p>
          </table:table-cell>
          <table:table-cell office:value-type="currency" office:value="36764.474999999999" table:style-name="ce3">
            <text:p>€ 36.764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Etten-Leur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446" table:style-name="ce2">
            <text:p>50844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58588.5" table:style-name="ce3">
            <text:p>€ 158.589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482" table:style-name="ce2">
            <text:p>508482</text:p>
          </table:table-cell>
          <table:table-cell office:value-type="string" table:style-name="ce2">
            <text:p>Logementsgebouw</text:p>
          </table:table-cell>
          <table:table-cell office:value-type="string" table:style-name="ce2">
            <text:p>Verlening</text:p>
          </table:table-cell>
          <table:table-cell office:value-type="currency" office:value="68985" table:style-name="ce3">
            <text:p>€ 68.985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Hoogeve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485" table:style-name="ce2">
            <text:p>508485</text:p>
          </table:table-cell>
          <table:table-cell office:value-type="string" table:style-name="ce2">
            <text:p>t Staetenhuys</text:p>
          </table:table-cell>
          <table:table-cell office:value-type="string" table:style-name="ce2">
            <text:p>Verlening</text:p>
          </table:table-cell>
          <table:table-cell office:value-type="currency" office:value="55740.464999999997" table:style-name="ce3">
            <text:p>€ 55.740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490" table:style-name="ce2">
            <text:p>508490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11826" table:style-name="ce3">
            <text:p>€ 11.826</text:p>
          </table:table-cell>
          <table:table-cell office:value-type="string" table:style-name="ce2">
            <text:p>Sittard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539" table:style-name="ce2">
            <text:p>508539</text:p>
          </table:table-cell>
          <table:table-cell office:value-type="string" table:style-name="ce2">
            <text:p>Vereniging, stichting, kerkbestuursgebouw</text:p>
          </table:table-cell>
          <table:table-cell office:value-type="string" table:style-name="ce2">
            <text:p>Verlening</text:p>
          </table:table-cell>
          <table:table-cell office:value-type="currency" office:value="193099.77" table:style-name="ce3">
            <text:p>€ 193.1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580" table:style-name="ce2">
            <text:p>508580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9591" table:style-name="ce3">
            <text:p>€ 9.591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8581" table:style-name="ce2">
            <text:p>508581</text:p>
          </table:table-cell>
          <table:table-cell office:value-type="string" table:style-name="ce2">
            <text:p>Dubbele eikenschuur</text:p>
          </table:table-cell>
          <table:table-cell office:value-type="string" table:style-name="ce2">
            <text:p>Verlening</text:p>
          </table:table-cell>
          <table:table-cell office:value-type="currency" office:value="2723.2649999999999" table:style-name="ce3">
            <text:p>€ 2.723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8582" table:style-name="ce2">
            <text:p>508582</text:p>
          </table:table-cell>
          <table:table-cell office:value-type="string" table:style-name="ce2">
            <text:p>Prieel</text:p>
          </table:table-cell>
          <table:table-cell office:value-type="string" table:style-name="ce2">
            <text:p>Verlening</text:p>
          </table:table-cell>
          <table:table-cell office:value-type="currency" office:value="2718" table:style-name="ce3">
            <text:p>€ 2.718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583" table:style-name="ce2">
            <text:p>508583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9738" table:style-name="ce3">
            <text:p>€ 9.738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657" table:style-name="ce2">
            <text:p>5086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0036" table:style-name="ce3">
            <text:p>€ 80.036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8684" table:style-name="ce2">
            <text:p>508684</text:p>
          </table:table-cell>
          <table:table-cell office:value-type="string" table:style-name="ce2">
            <text:p>Kerkhof - aanleg</text:p>
          </table:table-cell>
          <table:table-cell office:value-type="string" table:style-name="ce2">
            <text:p>Verlening</text:p>
          </table:table-cell>
          <table:table-cell office:value-type="currency" office:value="18341" table:style-name="ce3">
            <text:p>€ 18.341</text:p>
          </table:table-cell>
          <table:table-cell office:value-type="string" table:style-name="ce2">
            <text:p>Gennep</text:p>
          </table:table-cell>
          <table:table-cell office:value-type="string" table:style-name="ce2">
            <text:p>Gennep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684" table:style-name="ce2">
            <text:p>508684</text:p>
          </table:table-cell>
          <table:table-cell office:value-type="string" table:style-name="ce2">
            <text:p>Dionysiuskerk</text:p>
          </table:table-cell>
          <table:table-cell office:value-type="string" table:style-name="ce2">
            <text:p>Verlening</text:p>
          </table:table-cell>
          <table:table-cell office:value-type="currency" office:value="25798.095000000001" table:style-name="ce3">
            <text:p>€ 25.798</text:p>
          </table:table-cell>
          <table:table-cell office:value-type="string" table:style-name="ce2">
            <text:p>Sellingen</text:p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692" table:style-name="ce2">
            <text:p>508692</text:p>
          </table:table-cell>
          <table:table-cell office:value-type="string" table:style-name="ce2">
            <text:p>vm. gemeentehuis</text:p>
          </table:table-cell>
          <table:table-cell office:value-type="string" table:style-name="ce2">
            <text:p>Verlening</text:p>
          </table:table-cell>
          <table:table-cell office:value-type="currency" office:value="15000" table:style-name="ce3">
            <text:p>€ 15.00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8758" table:style-name="ce2">
            <text:p>508758</text:p>
          </table:table-cell>
          <table:table-cell office:value-type="string" table:style-name="ce2">
            <text:p>Sandenburg - Schaapskooi</text:p>
          </table:table-cell>
          <table:table-cell office:value-type="string" table:style-name="ce2">
            <text:p>Verlening</text:p>
          </table:table-cell>
          <table:table-cell office:value-type="currency" office:value="6253.0649999999996" table:style-name="ce3">
            <text:p>€ 6.253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944" table:style-name="ce2">
            <text:p>508944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0489.5" table:style-name="ce3">
            <text:p>€ 10.490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8954" table:style-name="ce2">
            <text:p>508954</text:p>
          </table:table-cell>
          <table:table-cell office:value-type="string" table:style-name="ce2">
            <text:p>vml. gemeentehuis</text:p>
          </table:table-cell>
          <table:table-cell office:value-type="string" table:style-name="ce2">
            <text:p>Verlening</text:p>
          </table:table-cell>
          <table:table-cell office:value-type="currency" office:value="26881.200000000001" table:style-name="ce3">
            <text:p>€ 26.881</text:p>
          </table:table-cell>
          <table:table-cell office:value-type="string" table:style-name="ce2">
            <text:p>Berg en Terblijt</text:p>
          </table:table-cell>
          <table:table-cell office:value-type="string" table:style-name="ce2">
            <text:p>Valkenburg aan de Geu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954" table:style-name="ce2">
            <text:p>508954</text:p>
          </table:table-cell>
          <table:table-cell office:value-type="string" table:style-name="ce2">
            <text:p>vml. gemeentehuis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8966" table:style-name="ce2">
            <text:p>508966</text:p>
          </table:table-cell>
          <table:table-cell office:value-type="string" table:style-name="ce2">
            <text:p>Kruiskerk</text:p>
          </table:table-cell>
          <table:table-cell office:value-type="string" table:style-name="ce2">
            <text:p>Verlening</text:p>
          </table:table-cell>
          <table:table-cell office:value-type="currency" office:value="116009" table:style-name="ce3">
            <text:p>€ 116.009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9133" table:style-name="ce2">
            <text:p>509133</text:p>
          </table:table-cell>
          <table:table-cell office:value-type="string" table:style-name="ce2">
            <text:p>Boerderijcomplex</text:p>
          </table:table-cell>
          <table:table-cell office:value-type="string" table:style-name="ce2">
            <text:p>Verlening</text:p>
          </table:table-cell>
          <table:table-cell office:value-type="currency" office:value="3229.05" table:style-name="ce3">
            <text:p>€ 3.229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134" table:style-name="ce2">
            <text:p>509134</text:p>
          </table:table-cell>
          <table:table-cell office:value-type="string" table:style-name="ce2">
            <text:p>Boerderijcomplex</text:p>
          </table:table-cell>
          <table:table-cell office:value-type="string" table:style-name="ce2">
            <text:p>Verlening</text:p>
          </table:table-cell>
          <table:table-cell office:value-type="currency" office:value="10413.299999999999" table:style-name="ce3">
            <text:p>€ 10.413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136" table:style-name="ce2">
            <text:p>509136</text:p>
          </table:table-cell>
          <table:table-cell office:value-type="string" table:style-name="ce2">
            <text:p>Boerderijcomplex</text:p>
          </table:table-cell>
          <table:table-cell office:value-type="string" table:style-name="ce2">
            <text:p>Verlening</text:p>
          </table:table-cell>
          <table:table-cell office:value-type="currency" office:value="4511.3999999999996" table:style-name="ce3">
            <text:p>€ 4.511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283" table:style-name="ce2">
            <text:p>50928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7458.5" table:style-name="ce3">
            <text:p>€ 17.459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438" table:style-name="ce2">
            <text:p>509438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20274.3" table:style-name="ce3">
            <text:p>€ 20.27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9611" table:style-name="ce2">
            <text:p>509611</text:p>
          </table:table-cell>
          <table:table-cell office:value-type="string" table:style-name="ce2">
            <text:p>Landgoed Maarsbergen - Hoofdhuis</text:p>
          </table:table-cell>
          <table:table-cell office:value-type="string" table:style-name="ce2">
            <text:p>Verlening</text:p>
          </table:table-cell>
          <table:table-cell office:value-type="currency" office:value="119422" table:style-name="ce3">
            <text:p>€ 119.42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9659" table:style-name="ce2">
            <text:p>509659</text:p>
          </table:table-cell>
          <table:table-cell office:value-type="string" table:style-name="ce2">
            <text:p>Landgoed Maarsbergen - Koetshuis</text:p>
          </table:table-cell>
          <table:table-cell office:value-type="string" table:style-name="ce2">
            <text:p>Verlening</text:p>
          </table:table-cell>
          <table:table-cell office:value-type="currency" office:value="23516.5" table:style-name="ce3">
            <text:p>€ 23.517</text:p>
          </table:table-cell>
          <table:table-cell office:value-type="string" table:style-name="ce2">
            <text:p>Zierikze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660" table:style-name="ce2">
            <text:p>509660</text:p>
          </table:table-cell>
          <table:table-cell office:value-type="string" table:style-name="ce2">
            <text:p>Landgoed Maarsbergen - Schuur</text:p>
          </table:table-cell>
          <table:table-cell office:value-type="string" table:style-name="ce2">
            <text:p>Verlening</text:p>
          </table:table-cell>
          <table:table-cell office:value-type="currency" office:value="13050" table:style-name="ce3">
            <text:p>€ 13.050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661" table:style-name="ce2">
            <text:p>509661</text:p>
          </table:table-cell>
          <table:table-cell office:value-type="string" table:style-name="ce2">
            <text:p>Landgoed Maarsbergen - Duiventoren</text:p>
          </table:table-cell>
          <table:table-cell office:value-type="string" table:style-name="ce2">
            <text:p>Verlening</text:p>
          </table:table-cell>
          <table:table-cell office:value-type="currency" office:value="985.09500000000003" table:style-name="ce3">
            <text:p>€ 98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9662" table:style-name="ce2">
            <text:p>509662</text:p>
          </table:table-cell>
          <table:table-cell office:value-type="string" table:style-name="ce2">
            <text:p>Landgoed Maarsbergen - Orangerie</text:p>
          </table:table-cell>
          <table:table-cell office:value-type="string" table:style-name="ce2">
            <text:p>Verlening</text:p>
          </table:table-cell>
          <table:table-cell office:value-type="currency" office:value="11400" table:style-name="ce3">
            <text:p>€ 11.400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685" table:style-name="ce2">
            <text:p>50968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9997.3" table:style-name="ce3">
            <text:p>€ 29.99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701" table:style-name="ce2">
            <text:p>509701</text:p>
          </table:table-cell>
          <table:table-cell office:value-type="string" table:style-name="ce2">
            <text:p>Sint Joseph klooster</text:p>
          </table:table-cell>
          <table:table-cell office:value-type="string" table:style-name="ce2">
            <text:p>Verlening</text:p>
          </table:table-cell>
          <table:table-cell office:value-type="currency" office:value="191250" table:style-name="ce3">
            <text:p>€ 191.250</text:p>
          </table:table-cell>
          <table:table-cell office:value-type="string" table:style-name="ce2">
            <text:p>Grave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09879" table:style-name="ce2">
            <text:p>509879</text:p>
          </table:table-cell>
          <table:table-cell office:value-type="string" table:style-name="ce2">
            <text:p>Huis Verduynen - Hoofdhuis</text:p>
          </table:table-cell>
          <table:table-cell office:value-type="string" table:style-name="ce2">
            <text:p>Verlening</text:p>
          </table:table-cell>
          <table:table-cell office:value-type="currency" office:value="40763.5" table:style-name="ce3">
            <text:p>€ 40.764</text:p>
          </table:table-cell>
          <table:table-cell office:value-type="string" table:style-name="ce2">
            <text:p/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881" table:style-name="ce2">
            <text:p>509881</text:p>
          </table:table-cell>
          <table:table-cell office:value-type="string" table:style-name="ce2">
            <text:p>Huis Verduynen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62508.5" table:style-name="ce3">
            <text:p>€ 62.509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884" table:style-name="ce2">
            <text:p>509884</text:p>
          </table:table-cell>
          <table:table-cell office:value-type="string" table:style-name="ce2">
            <text:p>Huis Verduynen - Tuinmuur</text:p>
          </table:table-cell>
          <table:table-cell office:value-type="string" table:style-name="ce2">
            <text:p>Verlening</text:p>
          </table:table-cell>
          <table:table-cell office:value-type="currency" office:value="1575" table:style-name="ce3">
            <text:p>€ 1.575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885" table:style-name="ce2">
            <text:p>509885</text:p>
          </table:table-cell>
          <table:table-cell office:value-type="string" table:style-name="ce2">
            <text:p>Huis Verduynen - Waterpomp</text:p>
          </table:table-cell>
          <table:table-cell office:value-type="string" table:style-name="ce2">
            <text:p>Verlening</text:p>
          </table:table-cell>
          <table:table-cell office:value-type="currency" office:value="900" table:style-name="ce3">
            <text:p>€ 900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27" table:style-name="ce2">
            <text:p>509927</text:p>
          </table:table-cell>
          <table:table-cell office:value-type="string" table:style-name="ce2">
            <text:p>Kasteel Wolfrath - Hoofdhuis</text:p>
          </table:table-cell>
          <table:table-cell office:value-type="string" table:style-name="ce2">
            <text:p>Verlening</text:p>
          </table:table-cell>
          <table:table-cell office:value-type="currency" office:value="52650" table:style-name="ce3">
            <text:p>€ 52.650</text:p>
          </table:table-cell>
          <table:table-cell office:value-type="string" table:style-name="ce2">
            <text:p>Horst</text:p>
          </table:table-cell>
          <table:table-cell office:value-type="string" table:style-name="ce2">
            <text:p>Horst aan de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32" table:style-name="ce2">
            <text:p>509932</text:p>
          </table:table-cell>
          <table:table-cell office:value-type="string" table:style-name="ce2">
            <text:p>Kasteel Wolfrath - Poortgebouw</text:p>
          </table:table-cell>
          <table:table-cell office:value-type="string" table:style-name="ce2">
            <text:p>Verlening</text:p>
          </table:table-cell>
          <table:table-cell office:value-type="currency" office:value="20250" table:style-name="ce3">
            <text:p>€ 20.25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33" table:style-name="ce2">
            <text:p>509933</text:p>
          </table:table-cell>
          <table:table-cell office:value-type="string" table:style-name="ce2">
            <text:p>Kasteel Wolfrath - Bruggen</text:p>
          </table:table-cell>
          <table:table-cell office:value-type="string" table:style-name="ce2">
            <text:p>Verlening</text:p>
          </table:table-cell>
          <table:table-cell office:value-type="currency" office:value="2706.6" table:style-name="ce3">
            <text:p>€ 2.707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9942" table:style-name="ce2">
            <text:p>509942</text:p>
          </table:table-cell>
          <table:table-cell office:value-type="string" table:style-name="ce2">
            <text:p>Kasteel Heijsterum - Hoofdhuis</text:p>
          </table:table-cell>
          <table:table-cell office:value-type="string" table:style-name="ce2">
            <text:p>Verlening</text:p>
          </table:table-cell>
          <table:table-cell office:value-type="currency" office:value="41435.5" table:style-name="ce3">
            <text:p>€ 41.436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78" table:style-name="ce2">
            <text:p>509978</text:p>
          </table:table-cell>
          <table:table-cell office:value-type="string" table:style-name="ce2">
            <text:p>Kasteel Goedenraad</text:p>
          </table:table-cell>
          <table:table-cell office:value-type="string" table:style-name="ce2">
            <text:p>Verlening</text:p>
          </table:table-cell>
          <table:table-cell office:value-type="currency" office:value="111750" table:style-name="ce3">
            <text:p>€ 111.750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80" table:style-name="ce2">
            <text:p>509980</text:p>
          </table:table-cell>
          <table:table-cell office:value-type="string" table:style-name="ce2">
            <text:p>Kasteel Goedenraad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88031" table:style-name="ce3">
            <text:p>€ 88.031</text:p>
          </table:table-cell>
          <table:table-cell office:value-type="string" table:style-name="ce2">
            <text:p>Easterlittens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09981" table:style-name="ce2">
            <text:p>509981</text:p>
          </table:table-cell>
          <table:table-cell office:value-type="string" table:style-name="ce2">
            <text:p>Kasteel Goedenraad - kasteelboerderij</text:p>
          </table:table-cell>
          <table:table-cell office:value-type="string" table:style-name="ce2">
            <text:p>Verlening</text:p>
          </table:table-cell>
          <table:table-cell office:value-type="currency" office:value="43875" table:style-name="ce3">
            <text:p>€ 43.875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09985" table:style-name="ce2">
            <text:p>509985</text:p>
          </table:table-cell>
          <table:table-cell office:value-type="string" table:style-name="ce2">
            <text:p>Kasteel Goedenraad - Kas</text:p>
          </table:table-cell>
          <table:table-cell office:value-type="string" table:style-name="ce2">
            <text:p>Verlening</text:p>
          </table:table-cell>
          <table:table-cell office:value-type="currency" office:value="1875" table:style-name="ce3">
            <text:p>€ 1.875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001" table:style-name="ce2">
            <text:p>510001</text:p>
          </table:table-cell>
          <table:table-cell office:value-type="string" table:style-name="ce2">
            <text:p>Huis Brandt Corstius</text:p>
          </table:table-cell>
          <table:table-cell office:value-type="string" table:style-name="ce2">
            <text:p>Verlening</text:p>
          </table:table-cell>
          <table:table-cell office:value-type="currency" office:value="7318.35" table:style-name="ce3">
            <text:p>€ 7.318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0037" table:style-name="ce2">
            <text:p>510037</text:p>
          </table:table-cell>
          <table:table-cell office:value-type="string" table:style-name="ce2">
            <text:p>Hindersteyn - Hoofdhuis</text:p>
          </table:table-cell>
          <table:table-cell office:value-type="string" table:style-name="ce2">
            <text:p>Verlening</text:p>
          </table:table-cell>
          <table:table-cell office:value-type="currency" office:value="64838" table:style-name="ce3">
            <text:p>€ 64.838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050" table:style-name="ce2">
            <text:p>510050</text:p>
          </table:table-cell>
          <table:table-cell office:value-type="string" table:style-name="ce2">
            <text:p>Den Dam - historische aanleg</text:p>
          </table:table-cell>
          <table:table-cell office:value-type="string" table:style-name="ce2">
            <text:p>Verlening</text:p>
          </table:table-cell>
          <table:table-cell office:value-type="currency" office:value="45390.9" table:style-name="ce3">
            <text:p>€ 45.391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0051" table:style-name="ce2">
            <text:p>510051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22408.514999999999" table:style-name="ce3">
            <text:p>€ 22.409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065" table:style-name="ce2">
            <text:p>51006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8017.785000000003" table:style-name="ce3">
            <text:p>€ 38.018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144" table:style-name="ce2">
            <text:p>510144</text:p>
          </table:table-cell>
          <table:table-cell office:value-type="string" table:style-name="ce2">
            <text:p>Huis Empe</text:p>
          </table:table-cell>
          <table:table-cell office:value-type="string" table:style-name="ce2">
            <text:p>Verlening</text:p>
          </table:table-cell>
          <table:table-cell office:value-type="currency" office:value="61132.5" table:style-name="ce3">
            <text:p>€ 61.133</text:p>
          </table:table-cell>
          <table:table-cell office:value-type="string" table:style-name="ce2">
            <text:p>Echten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241" table:style-name="ce2">
            <text:p>510241</text:p>
          </table:table-cell>
          <table:table-cell office:value-type="string" table:style-name="ce2">
            <text:p>Kasteel <text:s/>Kerckebosch</text:p>
          </table:table-cell>
          <table:table-cell office:value-type="string" table:style-name="ce2">
            <text:p>Verlening</text:p>
          </table:table-cell>
          <table:table-cell office:value-type="currency" office:value="57519.6" table:style-name="ce3">
            <text:p>€ 57.520</text:p>
          </table:table-cell>
          <table:table-cell office:value-type="string" table:style-name="ce2">
            <text:p>Santpoort-Noor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264" table:style-name="ce2">
            <text:p>51026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5207.5" table:style-name="ce3">
            <text:p>€ 75.208</text:p>
          </table:table-cell>
          <table:table-cell office:value-type="string" table:style-name="ce2">
            <text:p>Haren G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397" table:style-name="ce2">
            <text:p>510397</text:p>
          </table:table-cell>
          <table:table-cell office:value-type="string" table:style-name="ce2">
            <text:p>Huize Houdringe - Hoofdhuis</text:p>
          </table:table-cell>
          <table:table-cell office:value-type="string" table:style-name="ce2">
            <text:p>Verlening</text:p>
          </table:table-cell>
          <table:table-cell office:value-type="currency" office:value="45319.5" table:style-name="ce3">
            <text:p>€ 45.320</text:p>
          </table:table-cell>
          <table:table-cell office:value-type="string" table:style-name="ce2">
            <text:p>Hitz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407" table:style-name="ce2">
            <text:p>510407</text:p>
          </table:table-cell>
          <table:table-cell office:value-type="string" table:style-name="ce2">
            <text:p>Groot Engelenburg</text:p>
          </table:table-cell>
          <table:table-cell office:value-type="string" table:style-name="ce2">
            <text:p>Verlening</text:p>
          </table:table-cell>
          <table:table-cell office:value-type="currency" office:value="36323" table:style-name="ce3">
            <text:p>€ 36.323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421" table:style-name="ce2">
            <text:p>510421</text:p>
          </table:table-cell>
          <table:table-cell office:value-type="string" table:style-name="ce2">
            <text:p>Groot Engelenburg - Koetshuis</text:p>
          </table:table-cell>
          <table:table-cell office:value-type="string" table:style-name="ce2">
            <text:p>Verlening</text:p>
          </table:table-cell>
          <table:table-cell office:value-type="currency" office:value="39564.5" table:style-name="ce3">
            <text:p>€ 39.56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457" table:style-name="ce2">
            <text:p>5104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9800" table:style-name="ce3">
            <text:p>€ 19.800</text:p>
          </table:table-cell>
          <table:table-cell office:value-type="string" table:style-name="ce2">
            <text:p>Piaa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469" table:style-name="ce2">
            <text:p>51046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3691" table:style-name="ce3">
            <text:p>€ 23.691</text:p>
          </table:table-cell>
          <table:table-cell office:value-type="string" table:style-name="ce2">
            <text:p>Margraten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574" table:style-name="ce2">
            <text:p>510574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27488.400000000001" table:style-name="ce3">
            <text:p>€ 27.488</text:p>
          </table:table-cell>
          <table:table-cell office:value-type="string" table:style-name="ce2">
            <text:p>Ald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578" table:style-name="ce2">
            <text:p>510578</text:p>
          </table:table-cell>
          <table:table-cell office:value-type="string" table:style-name="ce2">
            <text:p>De Hoge Boekel - toegangshek</text:p>
          </table:table-cell>
          <table:table-cell office:value-type="string" table:style-name="ce2">
            <text:p>Verlening</text:p>
          </table:table-cell>
          <table:table-cell office:value-type="currency" office:value="1875" table:style-name="ce3">
            <text:p>€ 1.875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579" table:style-name="ce2">
            <text:p>510579</text:p>
          </table:table-cell>
          <table:table-cell office:value-type="string" table:style-name="ce2">
            <text:p>De Hoge Boekel - landhuis</text:p>
          </table:table-cell>
          <table:table-cell office:value-type="string" table:style-name="ce2">
            <text:p>Verlening</text:p>
          </table:table-cell>
          <table:table-cell office:value-type="currency" office:value="56170" table:style-name="ce3">
            <text:p>€ 56.170</text:p>
          </table:table-cell>
          <table:table-cell office:value-type="string" table:style-name="ce2">
            <text:p>Mechelen</text:p>
          </table:table-cell>
          <table:table-cell office:value-type="string" table:style-name="ce2">
            <text:p>Gulpen-Wittem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0580" table:style-name="ce2">
            <text:p>510580</text:p>
          </table:table-cell>
          <table:table-cell office:value-type="string" table:style-name="ce2">
            <text:p>De Hoge Boekel - bassin</text:p>
          </table:table-cell>
          <table:table-cell office:value-type="string" table:style-name="ce2">
            <text:p>Verlening</text:p>
          </table:table-cell>
          <table:table-cell office:value-type="currency" office:value="3487" table:style-name="ce3">
            <text:p>€ 3.487</text:p>
          </table:table-cell>
          <table:table-cell office:value-type="string" table:style-name="ce2">
            <text:p>Frederiksoord</text:p>
          </table:table-cell>
          <table:table-cell office:value-type="string" table:style-name="ce2">
            <text:p>Wester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675" table:style-name="ce2">
            <text:p>510675</text:p>
          </table:table-cell>
          <table:table-cell office:value-type="string" table:style-name="ce2">
            <text:p>Toren Westerdijkshorn</text:p>
          </table:table-cell>
          <table:table-cell office:value-type="string" table:style-name="ce2">
            <text:p>Verlening</text:p>
          </table:table-cell>
          <table:table-cell office:value-type="currency" office:value="8607.6149999999998" table:style-name="ce3">
            <text:p>€ 8.608</text:p>
          </table:table-cell>
          <table:table-cell office:value-type="string" table:style-name="ce2">
            <text:p>Pingj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678" table:style-name="ce2">
            <text:p>510678</text:p>
          </table:table-cell>
          <table:table-cell office:value-type="string" table:style-name="ce2">
            <text:p>Gemeentehuis (monumentaal deel)</text:p>
          </table:table-cell>
          <table:table-cell office:value-type="string" table:style-name="ce2">
            <text:p>Verlening</text:p>
          </table:table-cell>
          <table:table-cell office:value-type="currency" office:value="40389.5" table:style-name="ce3">
            <text:p>€ 40.390</text:p>
          </table:table-cell>
          <table:table-cell office:value-type="string" table:style-name="ce2">
            <text:p>Zierikze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684" table:style-name="ce2">
            <text:p>510684</text:p>
          </table:table-cell>
          <table:table-cell office:value-type="string" table:style-name="ce2">
            <text:p>Kerk</text:p>
          </table:table-cell>
          <table:table-cell office:value-type="string" table:style-name="ce2">
            <text:p>Verlening</text:p>
          </table:table-cell>
          <table:table-cell office:value-type="currency" office:value="104573" table:style-name="ce3">
            <text:p>€ 104.573</text:p>
          </table:table-cell>
          <table:table-cell office:value-type="string" table:style-name="ce2">
            <text:p>Oegstgeest</text:p>
          </table:table-cell>
          <table:table-cell office:value-type="string" table:style-name="ce2">
            <text:p>Oegstgees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734" table:style-name="ce2">
            <text:p>510734</text:p>
          </table:table-cell>
          <table:table-cell office:value-type="string" table:style-name="ce2">
            <text:p>Oude begraafplaats</text:p>
          </table:table-cell>
          <table:table-cell office:value-type="string" table:style-name="ce2">
            <text:p>Verlening</text:p>
          </table:table-cell>
          <table:table-cell office:value-type="currency" office:value="57654" table:style-name="ce3">
            <text:p>€ 57.654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736" table:style-name="ce2">
            <text:p>510736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62453.79" table:style-name="ce3">
            <text:p>€ 62.454</text:p>
          </table:table-cell>
          <table:table-cell office:value-type="string" table:style-name="ce2">
            <text:p>Sint Maarten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737" table:style-name="ce2">
            <text:p>510737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21081" table:style-name="ce3">
            <text:p>€ 21.081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0770" table:style-name="ce2">
            <text:p>510770</text:p>
          </table:table-cell>
          <table:table-cell office:value-type="string" table:style-name="ce2">
            <text:p>Poortgebouw</text:p>
          </table:table-cell>
          <table:table-cell office:value-type="string" table:style-name="ce2">
            <text:p>Verlening</text:p>
          </table:table-cell>
          <table:table-cell office:value-type="currency" office:value="6284.8050000000003" table:style-name="ce3">
            <text:p>€ 6.285</text:p>
          </table:table-cell>
          <table:table-cell office:value-type="string" table:style-name="ce2">
            <text:p/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772" table:style-name="ce2">
            <text:p>51077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5980.5" table:style-name="ce3">
            <text:p>€ 135.98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0810" table:style-name="ce2">
            <text:p>510810</text:p>
          </table:table-cell>
          <table:table-cell office:value-type="string" table:style-name="ce2">
            <text:p>vm. Kantoorwoning</text:p>
          </table:table-cell>
          <table:table-cell office:value-type="string" table:style-name="ce2">
            <text:p>Verlening</text:p>
          </table:table-cell>
          <table:table-cell office:value-type="currency" office:value="52492.5" table:style-name="ce3">
            <text:p>€ 52.493</text:p>
          </table:table-cell>
          <table:table-cell office:value-type="string" table:style-name="ce2">
            <text:p>Cadier en Keer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0815" table:style-name="ce2">
            <text:p>51081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9993.5" table:style-name="ce3">
            <text:p>€ 49.994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824" table:style-name="ce2">
            <text:p>510824</text:p>
          </table:table-cell>
          <table:table-cell office:value-type="string" table:style-name="ce2">
            <text:p>vm. Openbare Lagere School</text:p>
          </table:table-cell>
          <table:table-cell office:value-type="string" table:style-name="ce2">
            <text:p>Verlening</text:p>
          </table:table-cell>
          <table:table-cell office:value-type="currency" office:value="45813" table:style-name="ce3">
            <text:p>€ 45.813</text:p>
          </table:table-cell>
          <table:table-cell office:value-type="string" table:style-name="ce2">
            <text:p>Woudrichem</text:p>
          </table:table-cell>
          <table:table-cell office:value-type="string" table:style-name="ce2">
            <text:p>Alten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906" table:style-name="ce2">
            <text:p>51090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6700" table:style-name="ce3">
            <text:p>€ 26.700</text:p>
          </table:table-cell>
          <table:table-cell office:value-type="string" table:style-name="ce2">
            <text:p>Eenr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906" table:style-name="ce2">
            <text:p>51090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917" table:style-name="ce2">
            <text:p>510917</text:p>
          </table:table-cell>
          <table:table-cell office:value-type="string" table:style-name="ce2">
            <text:p>Gebouw E6</text:p>
          </table:table-cell>
          <table:table-cell office:value-type="string" table:style-name="ce2">
            <text:p>Verlening</text:p>
          </table:table-cell>
          <table:table-cell office:value-type="currency" office:value="70962.5" table:style-name="ce3">
            <text:p>€ 70.96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0947" table:style-name="ce2">
            <text:p>510947</text:p>
          </table:table-cell>
          <table:table-cell office:value-type="string" table:style-name="ce2">
            <text:p>St. Gerardus Majellakerk</text:p>
          </table:table-cell>
          <table:table-cell office:value-type="string" table:style-name="ce2">
            <text:p>Verlening</text:p>
          </table:table-cell>
          <table:table-cell office:value-type="currency" office:value="68583" table:style-name="ce3">
            <text:p>€ 68.583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962" table:style-name="ce2">
            <text:p>510962</text:p>
          </table:table-cell>
          <table:table-cell office:value-type="string" table:style-name="ce2">
            <text:p>Noorderkerk</text:p>
          </table:table-cell>
          <table:table-cell office:value-type="string" table:style-name="ce2">
            <text:p>Verlening</text:p>
          </table:table-cell>
          <table:table-cell office:value-type="currency" office:value="49613.5" table:style-name="ce3">
            <text:p>€ 49.614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0962" table:style-name="ce2">
            <text:p>510962</text:p>
          </table:table-cell>
          <table:table-cell office:value-type="string" table:style-name="ce2">
            <text:p>Noorder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179" table:style-name="ce2">
            <text:p>511179</text:p>
          </table:table-cell>
          <table:table-cell office:value-type="string" table:style-name="ce2">
            <text:p>Paardentramremise Overtoom</text:p>
          </table:table-cell>
          <table:table-cell office:value-type="string" table:style-name="ce2">
            <text:p>Verlening</text:p>
          </table:table-cell>
          <table:table-cell office:value-type="currency" office:value="78858" table:style-name="ce3">
            <text:p>€ 78.858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208" table:style-name="ce2">
            <text:p>511208</text:p>
          </table:table-cell>
          <table:table-cell office:value-type="string" table:style-name="ce2">
            <text:p>Huis te Jaarsveld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28554.9" table:style-name="ce3">
            <text:p>€ 28.555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249" table:style-name="ce2">
            <text:p>511249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16468.2" table:style-name="ce3">
            <text:p>€ 16.46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250" table:style-name="ce2">
            <text:p>511250</text:p>
          </table:table-cell>
          <table:table-cell office:value-type="string" table:style-name="ce2">
            <text:p>Overdekte gang</text:p>
          </table:table-cell>
          <table:table-cell office:value-type="string" table:style-name="ce2">
            <text:p>Verlening</text:p>
          </table:table-cell>
          <table:table-cell office:value-type="currency" office:value="4472.1000000000004" table:style-name="ce3">
            <text:p>€ 4.47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252" table:style-name="ce2">
            <text:p>511252</text:p>
          </table:table-cell>
          <table:table-cell office:value-type="string" table:style-name="ce2">
            <text:p>Toegangshek met zes pilonen</text:p>
          </table:table-cell>
          <table:table-cell office:value-type="string" table:style-name="ce2">
            <text:p>Verlening</text:p>
          </table:table-cell>
          <table:table-cell office:value-type="currency" office:value="3060.6" table:style-name="ce3">
            <text:p>€ 3.061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254" table:style-name="ce2">
            <text:p>511254</text:p>
          </table:table-cell>
          <table:table-cell office:value-type="string" table:style-name="ce2">
            <text:p>Stalling</text:p>
          </table:table-cell>
          <table:table-cell office:value-type="string" table:style-name="ce2">
            <text:p>Verlening</text:p>
          </table:table-cell>
          <table:table-cell office:value-type="currency" office:value="8349.9" table:style-name="ce3">
            <text:p>€ 8.35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255" table:style-name="ce2">
            <text:p>511255</text:p>
          </table:table-cell>
          <table:table-cell office:value-type="string" table:style-name="ce2">
            <text:p>Garage</text:p>
          </table:table-cell>
          <table:table-cell office:value-type="string" table:style-name="ce2">
            <text:p>Verlening</text:p>
          </table:table-cell>
          <table:table-cell office:value-type="currency" office:value="1066.05" table:style-name="ce3">
            <text:p>€ 1.066</text:p>
          </table:table-cell>
          <table:table-cell office:value-type="string" table:style-name="ce2">
            <text:p/>
          </table:table-cell>
          <table:table-cell office:value-type="string" table:style-name="ce2">
            <text:p>Oudewater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256" table:style-name="ce2">
            <text:p>511256</text:p>
          </table:table-cell>
          <table:table-cell office:value-type="string" table:style-name="ce2">
            <text:p>Toegangshek</text:p>
          </table:table-cell>
          <table:table-cell office:value-type="string" table:style-name="ce2">
            <text:p>Verlening</text:p>
          </table:table-cell>
          <table:table-cell office:value-type="currency" office:value="3779.7" table:style-name="ce3">
            <text:p>€ 3.780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386" table:style-name="ce2">
            <text:p>511386</text:p>
          </table:table-cell>
          <table:table-cell office:value-type="string" table:style-name="ce2">
            <text:p>Lutherse kerk</text:p>
          </table:table-cell>
          <table:table-cell office:value-type="string" table:style-name="ce2">
            <text:p>Verlening</text:p>
          </table:table-cell>
          <table:table-cell office:value-type="currency" office:value="12480" table:style-name="ce3">
            <text:p>€ 12.480</text:p>
          </table:table-cell>
          <table:table-cell office:value-type="string" table:style-name="ce2">
            <text:p>Dodewaard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422" table:style-name="ce2">
            <text:p>511422</text:p>
          </table:table-cell>
          <table:table-cell office:value-type="string" table:style-name="ce2">
            <text:p>Gymzaal en kleuterschool</text:p>
          </table:table-cell>
          <table:table-cell office:value-type="string" table:style-name="ce2">
            <text:p>Verlening</text:p>
          </table:table-cell>
          <table:table-cell office:value-type="currency" office:value="6391.2" table:style-name="ce3">
            <text:p>€ 6.391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525" table:style-name="ce2">
            <text:p>51152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8098.55" table:style-name="ce3">
            <text:p>€ 48.099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536" table:style-name="ce2">
            <text:p>511536</text:p>
          </table:table-cell>
          <table:table-cell office:value-type="string" table:style-name="ce2">
            <text:p>Landgoed Beukenhorst</text:p>
          </table:table-cell>
          <table:table-cell office:value-type="string" table:style-name="ce2">
            <text:p>Verlening</text:p>
          </table:table-cell>
          <table:table-cell office:value-type="currency" office:value="58291" table:style-name="ce3">
            <text:p>€ 58.291</text:p>
          </table:table-cell>
          <table:table-cell office:value-type="string" table:style-name="ce2">
            <text:p>Geertruidenberg</text:p>
          </table:table-cell>
          <table:table-cell office:value-type="string" table:style-name="ce2">
            <text:p>Geertruidenbe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611" table:style-name="ce2">
            <text:p>511611</text:p>
          </table:table-cell>
          <table:table-cell office:value-type="string" table:style-name="ce2">
            <text:p>Molen De Vriendschap</text:p>
          </table:table-cell>
          <table:table-cell office:value-type="string" table:style-name="ce2">
            <text:p>Verlening</text:p>
          </table:table-cell>
          <table:table-cell office:value-type="currency" office:value="28500" table:style-name="ce3">
            <text:p>€ 28.500</text:p>
          </table:table-cell>
          <table:table-cell office:value-type="string" table:style-name="ce2">
            <text:p>Schinveld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10" table:style-name="ce2">
            <text:p>51171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4928.5" table:style-name="ce3">
            <text:p>€ 64.929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14" table:style-name="ce2">
            <text:p>511714</text:p>
          </table:table-cell>
          <table:table-cell office:value-type="string" table:style-name="ce2">
            <text:p>park- en tuinaanleg</text:p>
          </table:table-cell>
          <table:table-cell office:value-type="string" table:style-name="ce2">
            <text:p>Verlening</text:p>
          </table:table-cell>
          <table:table-cell office:value-type="currency" office:value="26350.5" table:style-name="ce3">
            <text:p>€ 26.351</text:p>
          </table:table-cell>
          <table:table-cell office:value-type="string" table:style-name="ce2">
            <text:p>Balk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53" table:style-name="ce2">
            <text:p>511753</text:p>
          </table:table-cell>
          <table:table-cell office:value-type="string" table:style-name="ce2">
            <text:p>Dolfijntje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754" table:style-name="ce2">
            <text:p>511754</text:p>
          </table:table-cell>
          <table:table-cell office:value-type="string" table:style-name="ce2">
            <text:p>Tuinvaas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755" table:style-name="ce2">
            <text:p>511755</text:p>
          </table:table-cell>
          <table:table-cell office:value-type="string" table:style-name="ce2">
            <text:p>Schilddragende leeuwtjes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756" table:style-name="ce2">
            <text:p>511756</text:p>
          </table:table-cell>
          <table:table-cell office:value-type="string" table:style-name="ce2">
            <text:p>Apollo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/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57" table:style-name="ce2">
            <text:p>511757</text:p>
          </table:table-cell>
          <table:table-cell office:value-type="string" table:style-name="ce2">
            <text:p>Diana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58" table:style-name="ce2">
            <text:p>511758</text:p>
          </table:table-cell>
          <table:table-cell office:value-type="string" table:style-name="ce2">
            <text:p>Borstbeelden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59" table:style-name="ce2">
            <text:p>511759</text:p>
          </table:table-cell>
          <table:table-cell office:value-type="string" table:style-name="ce2">
            <text:p>Flora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60" table:style-name="ce2">
            <text:p>511760</text:p>
          </table:table-cell>
          <table:table-cell office:value-type="string" table:style-name="ce2">
            <text:p>Diana II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761" table:style-name="ce2">
            <text:p>511761</text:p>
          </table:table-cell>
          <table:table-cell office:value-type="string" table:style-name="ce2">
            <text:p>Natuurstenen bollen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62" table:style-name="ce2">
            <text:p>511762</text:p>
          </table:table-cell>
          <table:table-cell office:value-type="string" table:style-name="ce2">
            <text:p>Voetstukken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763" table:style-name="ce2">
            <text:p>511763</text:p>
          </table:table-cell>
          <table:table-cell office:value-type="string" table:style-name="ce2">
            <text:p>Flora II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64" table:style-name="ce2">
            <text:p>511764</text:p>
          </table:table-cell>
          <table:table-cell office:value-type="string" table:style-name="ce2">
            <text:p>Hercules</text:p>
          </table:table-cell>
          <table:table-cell office:value-type="string" table:style-name="ce2">
            <text:p>Verlening</text:p>
          </table:table-cell>
          <table:table-cell office:value-type="currency" office:value="160.49700000000001" table:style-name="ce3">
            <text:p>€ 160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84" table:style-name="ce2">
            <text:p>511784</text:p>
          </table:table-cell>
          <table:table-cell office:value-type="string" table:style-name="ce2">
            <text:p>Slotzigt - Hoofdhuis</text:p>
          </table:table-cell>
          <table:table-cell office:value-type="string" table:style-name="ce2">
            <text:p>Verlening</text:p>
          </table:table-cell>
          <table:table-cell office:value-type="currency" office:value="52875" table:style-name="ce3">
            <text:p>€ 52.875</text:p>
          </table:table-cell>
          <table:table-cell office:value-type="string" table:style-name="ce2">
            <text:p>Etten</text:p>
          </table:table-cell>
          <table:table-cell office:value-type="string" table:style-name="ce2">
            <text:p>Oude IJsselstre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788" table:style-name="ce2">
            <text:p>511788</text:p>
          </table:table-cell>
          <table:table-cell office:value-type="string" table:style-name="ce2">
            <text:p>Slotzigt - Tuinhuis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11" table:style-name="ce2">
            <text:p>511811</text:p>
          </table:table-cell>
          <table:table-cell office:value-type="string" table:style-name="ce2">
            <text:p>Sterkenburg - Duiventoren</text:p>
          </table:table-cell>
          <table:table-cell office:value-type="string" table:style-name="ce2">
            <text:p>Verlening</text:p>
          </table:table-cell>
          <table:table-cell office:value-type="currency" office:value="4725" table:style-name="ce3">
            <text:p>€ 4.725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815" table:style-name="ce2">
            <text:p>511815</text:p>
          </table:table-cell>
          <table:table-cell office:value-type="string" table:style-name="ce2">
            <text:p>Sterkenburg - Kas en Hekwerk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56" table:style-name="ce2">
            <text:p>511856</text:p>
          </table:table-cell>
          <table:table-cell office:value-type="string" table:style-name="ce2">
            <text:p>De Ulenpas - Fazanterie</text:p>
          </table:table-cell>
          <table:table-cell office:value-type="string" table:style-name="ce2">
            <text:p>Verlening</text:p>
          </table:table-cell>
          <table:table-cell office:value-type="currency" office:value="423" table:style-name="ce3">
            <text:p>€ 423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1858" table:style-name="ce2">
            <text:p>511858</text:p>
          </table:table-cell>
          <table:table-cell office:value-type="string" table:style-name="ce2">
            <text:p>De Ulenpas - Hangbrug</text:p>
          </table:table-cell>
          <table:table-cell office:value-type="string" table:style-name="ce2">
            <text:p>Verlening</text:p>
          </table:table-cell>
          <table:table-cell office:value-type="currency" office:value="819" table:style-name="ce3">
            <text:p>€ 819</text:p>
          </table:table-cell>
          <table:table-cell office:value-type="string" table:style-name="ce2">
            <text:p>Gronsvel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59" table:style-name="ce2">
            <text:p>511859</text:p>
          </table:table-cell>
          <table:table-cell office:value-type="string" table:style-name="ce2">
            <text:p>De Ulenpas - Inrijhek</text:p>
          </table:table-cell>
          <table:table-cell office:value-type="string" table:style-name="ce2">
            <text:p>Verlening</text:p>
          </table:table-cell>
          <table:table-cell office:value-type="currency" office:value="612" table:style-name="ce3">
            <text:p>€ 612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60" table:style-name="ce2">
            <text:p>511860</text:p>
          </table:table-cell>
          <table:table-cell office:value-type="string" table:style-name="ce2">
            <text:p>De Ulenpas - Tuinmuur</text:p>
          </table:table-cell>
          <table:table-cell office:value-type="string" table:style-name="ce2">
            <text:p>Verlening</text:p>
          </table:table-cell>
          <table:table-cell office:value-type="currency" office:value="2349" table:style-name="ce3">
            <text:p>€ 2.349</text:p>
          </table:table-cell>
          <table:table-cell office:value-type="string" table:style-name="ce2">
            <text:p>Dorst</text:p>
          </table:table-cell>
          <table:table-cell office:value-type="string" table:style-name="ce2">
            <text:p>Oosterhou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64" table:style-name="ce2">
            <text:p>511864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62796.5" table:style-name="ce3">
            <text:p>€ 62.797</text:p>
          </table:table-cell>
          <table:table-cell office:value-type="string" table:style-name="ce2">
            <text:p/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876" table:style-name="ce2">
            <text:p>5118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6258.5" table:style-name="ce3">
            <text:p>€ 46.259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939" table:style-name="ce2">
            <text:p>511939</text:p>
          </table:table-cell>
          <table:table-cell office:value-type="string" table:style-name="ce2">
            <text:p>Ontvangstgebouw</text:p>
          </table:table-cell>
          <table:table-cell office:value-type="string" table:style-name="ce2">
            <text:p>Verlening</text:p>
          </table:table-cell>
          <table:table-cell office:value-type="currency" office:value="25553.5" table:style-name="ce3">
            <text:p>€ 25.554</text:p>
          </table:table-cell>
          <table:table-cell office:value-type="string" table:style-name="ce2">
            <text:p>Spijkenisse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1940" table:style-name="ce2">
            <text:p>511940</text:p>
          </table:table-cell>
          <table:table-cell office:value-type="string" table:style-name="ce2">
            <text:p>Metaheirhuis</text:p>
          </table:table-cell>
          <table:table-cell office:value-type="string" table:style-name="ce2">
            <text:p>Verlening</text:p>
          </table:table-cell>
          <table:table-cell office:value-type="currency" office:value="10786" table:style-name="ce3">
            <text:p>€ 10.786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068" table:style-name="ce2">
            <text:p>512068</text:p>
          </table:table-cell>
          <table:table-cell office:value-type="string" table:style-name="ce2">
            <text:p>Schouwenburg</text:p>
          </table:table-cell>
          <table:table-cell office:value-type="string" table:style-name="ce2">
            <text:p>Verlening</text:p>
          </table:table-cell>
          <table:table-cell office:value-type="currency" office:value="10315" table:style-name="ce3">
            <text:p>€ 10.315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071" table:style-name="ce2">
            <text:p>512071</text:p>
          </table:table-cell>
          <table:table-cell office:value-type="string" table:style-name="ce2">
            <text:p>Old Putten - Toegangsbrug</text:p>
          </table:table-cell>
          <table:table-cell office:value-type="string" table:style-name="ce2">
            <text:p>Verlening</text:p>
          </table:table-cell>
          <table:table-cell office:value-type="currency" office:value="3149.6849999999999" table:style-name="ce3">
            <text:p>€ 3.150</text:p>
          </table:table-cell>
          <table:table-cell office:value-type="string" table:style-name="ce2">
            <text:p>Hasselt</text:p>
          </table:table-cell>
          <table:table-cell office:value-type="string" table:style-name="ce2">
            <text:p>Zwartewat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082" table:style-name="ce2">
            <text:p>512082</text:p>
          </table:table-cell>
          <table:table-cell office:value-type="string" table:style-name="ce2">
            <text:p>Landgoed Scherpenzeel</text:p>
          </table:table-cell>
          <table:table-cell office:value-type="string" table:style-name="ce2">
            <text:p>Verlening</text:p>
          </table:table-cell>
          <table:table-cell office:value-type="currency" office:value="10091.5" table:style-name="ce3">
            <text:p>€ 10.092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083" table:style-name="ce2">
            <text:p>512083</text:p>
          </table:table-cell>
          <table:table-cell office:value-type="string" table:style-name="ce2">
            <text:p>Landgoed Scherpenzeel</text:p>
          </table:table-cell>
          <table:table-cell office:value-type="string" table:style-name="ce2">
            <text:p>Verlening</text:p>
          </table:table-cell>
          <table:table-cell office:value-type="currency" office:value="33637" table:style-name="ce3">
            <text:p>€ 33.637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11" table:style-name="ce2">
            <text:p>512111</text:p>
          </table:table-cell>
          <table:table-cell office:value-type="string" table:style-name="ce2">
            <text:p>Boerderij Haugsund</text:p>
          </table:table-cell>
          <table:table-cell office:value-type="string" table:style-name="ce2">
            <text:p>Verlening</text:p>
          </table:table-cell>
          <table:table-cell office:value-type="currency" office:value="14988.06" table:style-name="ce3">
            <text:p>€ 14.988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14" table:style-name="ce2">
            <text:p>512114</text:p>
          </table:table-cell>
          <table:table-cell office:value-type="string" table:style-name="ce2">
            <text:p>Boerderij Kopervik</text:p>
          </table:table-cell>
          <table:table-cell office:value-type="string" table:style-name="ce2">
            <text:p>Verlening</text:p>
          </table:table-cell>
          <table:table-cell office:value-type="currency" office:value="19225.2" table:style-name="ce3">
            <text:p>€ 19.225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117" table:style-name="ce2">
            <text:p>512117</text:p>
          </table:table-cell>
          <table:table-cell office:value-type="string" table:style-name="ce2">
            <text:p>R.K. Kerk H. Victor</text:p>
          </table:table-cell>
          <table:table-cell office:value-type="string" table:style-name="ce2">
            <text:p>Verlening</text:p>
          </table:table-cell>
          <table:table-cell office:value-type="currency" office:value="44671.5" table:style-name="ce3">
            <text:p>€ 44.672</text:p>
          </table:table-cell>
          <table:table-cell office:value-type="string" table:style-name="ce2">
            <text:p>De Bilt</text:p>
          </table:table-cell>
          <table:table-cell office:value-type="string" table:style-name="ce2">
            <text:p>De Bil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125" table:style-name="ce2">
            <text:p>512125</text:p>
          </table:table-cell>
          <table:table-cell office:value-type="string" table:style-name="ce2">
            <text:p>H. Jacobuskerk</text:p>
          </table:table-cell>
          <table:table-cell office:value-type="string" table:style-name="ce2">
            <text:p>Verlening</text:p>
          </table:table-cell>
          <table:table-cell office:value-type="currency" office:value="152903.5" table:style-name="ce3">
            <text:p>€ 152.904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136" table:style-name="ce2">
            <text:p>512136</text:p>
          </table:table-cell>
          <table:table-cell office:value-type="string" table:style-name="ce2">
            <text:p>Zendgebouw Nozema</text:p>
          </table:table-cell>
          <table:table-cell office:value-type="string" table:style-name="ce2">
            <text:p>Verlening</text:p>
          </table:table-cell>
          <table:table-cell office:value-type="currency" office:value="76275" table:style-name="ce3">
            <text:p>€ 76.275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139" table:style-name="ce2">
            <text:p>512139</text:p>
          </table:table-cell>
          <table:table-cell office:value-type="string" table:style-name="ce2">
            <text:p>Gemaal</text:p>
          </table:table-cell>
          <table:table-cell office:value-type="string" table:style-name="ce2">
            <text:p>Verlening</text:p>
          </table:table-cell>
          <table:table-cell office:value-type="currency" office:value="12016" table:style-name="ce3">
            <text:p>€ 12.016</text:p>
          </table:table-cell>
          <table:table-cell office:value-type="string" table:style-name="ce2">
            <text:p>Beetsterzwaag</text:p>
          </table:table-cell>
          <table:table-cell office:value-type="string" table:style-name="ce2">
            <text:p>Opst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47" table:style-name="ce2">
            <text:p>512147</text:p>
          </table:table-cell>
          <table:table-cell office:value-type="string" table:style-name="ce2">
            <text:p>Historische tuin- en parkaanleg</text:p>
          </table:table-cell>
          <table:table-cell office:value-type="string" table:style-name="ce2">
            <text:p>Verlening</text:p>
          </table:table-cell>
          <table:table-cell office:value-type="currency" office:value="98602.2" table:style-name="ce3">
            <text:p>€ 98.602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164" table:style-name="ce2">
            <text:p>512164</text:p>
          </table:table-cell>
          <table:table-cell office:value-type="string" table:style-name="ce2">
            <text:p>Lutherse kerk</text:p>
          </table:table-cell>
          <table:table-cell office:value-type="string" table:style-name="ce2">
            <text:p>Verlening</text:p>
          </table:table-cell>
          <table:table-cell office:value-type="currency" office:value="52450.2" table:style-name="ce3">
            <text:p>€ 52.450</text:p>
          </table:table-cell>
          <table:table-cell office:value-type="string" table:style-name="ce2">
            <text:p>Limbricht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64" table:style-name="ce2">
            <text:p>512164</text:p>
          </table:table-cell>
          <table:table-cell office:value-type="string" table:style-name="ce2">
            <text:p>Luthers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80" table:style-name="ce2">
            <text:p>512180</text:p>
          </table:table-cell>
          <table:table-cell office:value-type="string" table:style-name="ce2">
            <text:p>Hofstede Hoogkraan</text:p>
          </table:table-cell>
          <table:table-cell office:value-type="string" table:style-name="ce2">
            <text:p>Verlening</text:p>
          </table:table-cell>
          <table:table-cell office:value-type="currency" office:value="70792" table:style-name="ce3">
            <text:p>€ 70.792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80" table:style-name="ce2">
            <text:p>512180</text:p>
          </table:table-cell>
          <table:table-cell office:value-type="string" table:style-name="ce2">
            <text:p>Hofstede Hoogkraan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182" table:style-name="ce2">
            <text:p>512182</text:p>
          </table:table-cell>
          <table:table-cell office:value-type="string" table:style-name="ce2">
            <text:p>Hofstede Hoogkraan - Schuur</text:p>
          </table:table-cell>
          <table:table-cell office:value-type="string" table:style-name="ce2">
            <text:p>Verlening</text:p>
          </table:table-cell>
          <table:table-cell office:value-type="currency" office:value="18750" table:style-name="ce3">
            <text:p>€ 18.750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02" table:style-name="ce2">
            <text:p>512202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77728" table:style-name="ce3">
            <text:p>€ 77.728</text:p>
          </table:table-cell>
          <table:table-cell office:value-type="string" table:style-name="ce2">
            <text:p>Noordwolde</text:p>
          </table:table-cell>
          <table:table-cell office:value-type="string" table:style-name="ce2">
            <text:p>We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14" table:style-name="ce2">
            <text:p>512214</text:p>
          </table:table-cell>
          <table:table-cell office:value-type="string" table:style-name="ce2">
            <text:p>Havezathe De Heest - Hoofdhuis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215" table:style-name="ce2">
            <text:p>512215</text:p>
          </table:table-cell>
          <table:table-cell office:value-type="string" table:style-name="ce2">
            <text:p>Havezathe De Heest - Ophaalbrug en zonnewijzer</text:p>
          </table:table-cell>
          <table:table-cell office:value-type="string" table:style-name="ce2">
            <text:p>Verlening</text:p>
          </table:table-cell>
          <table:table-cell office:value-type="currency" office:value="1590.75" table:style-name="ce3">
            <text:p>€ 1.591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15" table:style-name="ce2">
            <text:p>512215</text:p>
          </table:table-cell>
          <table:table-cell office:value-type="string" table:style-name="ce2">
            <text:p>De Heest - tuin- en parkaanleg</text:p>
          </table:table-cell>
          <table:table-cell office:value-type="string" table:style-name="ce2">
            <text:p>Verlening</text:p>
          </table:table-cell>
          <table:table-cell office:value-type="currency" office:value="77557.5" table:style-name="ce3">
            <text:p>€ 77.558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17" table:style-name="ce2">
            <text:p>512217</text:p>
          </table:table-cell>
          <table:table-cell office:value-type="string" table:style-name="ce2">
            <text:p>Havezathe De Heest - Koetshuis</text:p>
          </table:table-cell>
          <table:table-cell office:value-type="string" table:style-name="ce2">
            <text:p>Verlening</text:p>
          </table:table-cell>
          <table:table-cell office:value-type="currency" office:value="16636.77" table:style-name="ce3">
            <text:p>€ 16.637</text:p>
          </table:table-cell>
          <table:table-cell office:value-type="string" table:style-name="ce2">
            <text:p>Abbenbroek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42" table:style-name="ce2">
            <text:p>512242</text:p>
          </table:table-cell>
          <table:table-cell office:value-type="string" table:style-name="ce2">
            <text:p>Noordelijke poort</text:p>
          </table:table-cell>
          <table:table-cell office:value-type="string" table:style-name="ce2">
            <text:p>Verlening</text:p>
          </table:table-cell>
          <table:table-cell office:value-type="currency" office:value="17765.5" table:style-name="ce3">
            <text:p>€ 17.766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248" table:style-name="ce2">
            <text:p>512248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23295.5" table:style-name="ce3">
            <text:p>€ 23.296</text:p>
          </table:table-cell>
          <table:table-cell office:value-type="string" table:style-name="ce2">
            <text:p>Eesveen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69" table:style-name="ce2">
            <text:p>512269</text:p>
          </table:table-cell>
          <table:table-cell office:value-type="string" table:style-name="ce2">
            <text:p>Oude Hof - parkaanleg</text:p>
          </table:table-cell>
          <table:table-cell office:value-type="string" table:style-name="ce2">
            <text:p>Verlening</text:p>
          </table:table-cell>
          <table:table-cell office:value-type="currency" office:value="102759.5" table:style-name="ce3">
            <text:p>€ 102.760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292" table:style-name="ce2">
            <text:p>512292</text:p>
          </table:table-cell>
          <table:table-cell office:value-type="string" table:style-name="ce2">
            <text:p>Menkemaborg - Hoofdhuis</text:p>
          </table:table-cell>
          <table:table-cell office:value-type="string" table:style-name="ce2">
            <text:p>Verlening</text:p>
          </table:table-cell>
          <table:table-cell office:value-type="currency" office:value="118148.5" table:style-name="ce3">
            <text:p>€ 118.149</text:p>
          </table:table-cell>
          <table:table-cell office:value-type="string" table:style-name="ce2">
            <text:p>Bilthoven</text:p>
          </table:table-cell>
          <table:table-cell office:value-type="string" table:style-name="ce2">
            <text:p>De Bil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350" table:style-name="ce2">
            <text:p>51235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9487.174999999999" table:style-name="ce3">
            <text:p>€ 19.487</text:p>
          </table:table-cell>
          <table:table-cell office:value-type="string" table:style-name="ce2">
            <text:p>Dordrecht</text:p>
          </table:table-cell>
          <table:table-cell office:value-type="string" table:style-name="ce2">
            <text:p>Dordrech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59" table:style-name="ce2">
            <text:p>512359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34993.5" table:style-name="ce3">
            <text:p>€ 34.994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59" table:style-name="ce2">
            <text:p>512359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mwâld</text:p>
          </table:table-cell>
          <table:table-cell office:value-type="string" table:style-name="ce2">
            <text:p>Dantum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62" table:style-name="ce2">
            <text:p>512362</text:p>
          </table:table-cell>
          <table:table-cell office:value-type="string" table:style-name="ce2">
            <text:p>BOUWHUIS behorende tot de historische buitenplaats Leemcule</text:p>
          </table:table-cell>
          <table:table-cell office:value-type="string" table:style-name="ce2">
            <text:p>Verlening</text:p>
          </table:table-cell>
          <table:table-cell office:value-type="currency" office:value="22008" table:style-name="ce3">
            <text:p>€ 22.008</text:p>
          </table:table-cell>
          <table:table-cell office:value-type="string" table:style-name="ce2">
            <text:p>Weesp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62" table:style-name="ce2">
            <text:p>512362</text:p>
          </table:table-cell>
          <table:table-cell office:value-type="string" table:style-name="ce2">
            <text:p>BOUWHUIS behorende tot de historische buitenplaats Leemcule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ldenzaal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63" table:style-name="ce2">
            <text:p>512363</text:p>
          </table:table-cell>
          <table:table-cell office:value-type="string" table:style-name="ce2">
            <text:p>Inrijhek</text:p>
          </table:table-cell>
          <table:table-cell office:value-type="string" table:style-name="ce2">
            <text:p>Verlening</text:p>
          </table:table-cell>
          <table:table-cell office:value-type="currency" office:value="2144" table:style-name="ce3">
            <text:p>€ 2.144</text:p>
          </table:table-cell>
          <table:table-cell office:value-type="string" table:style-name="ce2">
            <text:p/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64" table:style-name="ce2">
            <text:p>512364</text:p>
          </table:table-cell>
          <table:table-cell office:value-type="string" table:style-name="ce2">
            <text:p>Tuinmuur</text:p>
          </table:table-cell>
          <table:table-cell office:value-type="string" table:style-name="ce2">
            <text:p>Verlening</text:p>
          </table:table-cell>
          <table:table-cell office:value-type="currency" office:value="2836.5" table:style-name="ce3">
            <text:p>€ 2.837</text:p>
          </table:table-cell>
          <table:table-cell office:value-type="string" table:style-name="ce2">
            <text:p>Vollenhove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366" table:style-name="ce2">
            <text:p>512366</text:p>
          </table:table-cell>
          <table:table-cell office:value-type="string" table:style-name="ce2">
            <text:p>Brug</text:p>
          </table:table-cell>
          <table:table-cell office:value-type="string" table:style-name="ce2">
            <text:p>Verlening</text:p>
          </table:table-cell>
          <table:table-cell office:value-type="currency" office:value="3071" table:style-name="ce3">
            <text:p>€ 3.071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493" table:style-name="ce2">
            <text:p>512493</text:p>
          </table:table-cell>
          <table:table-cell office:value-type="string" table:style-name="ce2">
            <text:p>Overtuin Bisdom van Vliet</text:p>
          </table:table-cell>
          <table:table-cell office:value-type="string" table:style-name="ce2">
            <text:p>Verlening</text:p>
          </table:table-cell>
          <table:table-cell office:value-type="currency" office:value="107415" table:style-name="ce3">
            <text:p>€ 107.41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501" table:style-name="ce2">
            <text:p>512501</text:p>
          </table:table-cell>
          <table:table-cell office:value-type="string" table:style-name="ce2">
            <text:p>Bisdom van Vliet tuinaanleg ( achtertuin )</text:p>
          </table:table-cell>
          <table:table-cell office:value-type="string" table:style-name="ce2">
            <text:p>Verlening</text:p>
          </table:table-cell>
          <table:table-cell office:value-type="currency" office:value="6225" table:style-name="ce3">
            <text:p>€ 6.225</text:p>
          </table:table-cell>
          <table:table-cell office:value-type="string" table:style-name="ce2">
            <text:p>Geertruidenberg</text:p>
          </table:table-cell>
          <table:table-cell office:value-type="string" table:style-name="ce2">
            <text:p>Geertruidenbe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687" table:style-name="ce2">
            <text:p>512687</text:p>
          </table:table-cell>
          <table:table-cell office:value-type="string" table:style-name="ce2">
            <text:p>Hitzummer kerk</text:p>
          </table:table-cell>
          <table:table-cell office:value-type="string" table:style-name="ce2">
            <text:p>Verlening</text:p>
          </table:table-cell>
          <table:table-cell office:value-type="currency" office:value="45906.87" table:style-name="ce3">
            <text:p>€ 45.907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707" table:style-name="ce2">
            <text:p>512707</text:p>
          </table:table-cell>
          <table:table-cell office:value-type="string" table:style-name="ce2">
            <text:p>Kapel</text:p>
          </table:table-cell>
          <table:table-cell office:value-type="string" table:style-name="ce2">
            <text:p>Verlening</text:p>
          </table:table-cell>
          <table:table-cell office:value-type="currency" office:value="43057.514999999999" table:style-name="ce3">
            <text:p>€ 43.058</text:p>
          </table:table-cell>
          <table:table-cell office:value-type="string" table:style-name="ce2">
            <text:p>Loenen aan de Vecht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776" table:style-name="ce2">
            <text:p>5127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93512" table:style-name="ce3">
            <text:p>€ 193.512</text:p>
          </table:table-cell>
          <table:table-cell office:value-type="string" table:style-name="ce2">
            <text:p>Kerkrade</text:p>
          </table:table-cell>
          <table:table-cell office:value-type="string" table:style-name="ce2">
            <text:p>Kerkrade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2828" table:style-name="ce2">
            <text:p>51282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655.8" table:style-name="ce3">
            <text:p>€ 12.65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828" table:style-name="ce2">
            <text:p>51282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Bussum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830" table:style-name="ce2">
            <text:p>512830</text:p>
          </table:table-cell>
          <table:table-cell office:value-type="string" table:style-name="ce2">
            <text:p>Reddingboothuis</text:p>
          </table:table-cell>
          <table:table-cell office:value-type="string" table:style-name="ce2">
            <text:p>Verlening</text:p>
          </table:table-cell>
          <table:table-cell office:value-type="currency" office:value="7507.77" table:style-name="ce3">
            <text:p>€ 7.508</text:p>
          </table:table-cell>
          <table:table-cell office:value-type="string" table:style-name="ce2">
            <text:p>Sint Maarten</text:p>
          </table:table-cell>
          <table:table-cell office:value-type="string" table:style-name="ce2">
            <text:p>Schag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870" table:style-name="ce2">
            <text:p>512870</text:p>
          </table:table-cell>
          <table:table-cell office:value-type="string" table:style-name="ce2">
            <text:p>Keersluis met brug</text:p>
          </table:table-cell>
          <table:table-cell office:value-type="string" table:style-name="ce2">
            <text:p>Verlening</text:p>
          </table:table-cell>
          <table:table-cell office:value-type="currency" office:value="46523" table:style-name="ce3">
            <text:p>€ 46.52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917" table:style-name="ce2">
            <text:p>512917</text:p>
          </table:table-cell>
          <table:table-cell office:value-type="string" table:style-name="ce2">
            <text:p>De Ikker</text:p>
          </table:table-cell>
          <table:table-cell office:value-type="string" table:style-name="ce2">
            <text:p>Verlening</text:p>
          </table:table-cell>
          <table:table-cell office:value-type="currency" office:value="51478.635000000002" table:style-name="ce3">
            <text:p>€ 51.479</text:p>
          </table:table-cell>
          <table:table-cell office:value-type="string" table:style-name="ce2">
            <text:p>Wins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17" table:style-name="ce2">
            <text:p>512917</text:p>
          </table:table-cell>
          <table:table-cell office:value-type="string" table:style-name="ce2">
            <text:p>De Ikker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ussum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22" table:style-name="ce2">
            <text:p>512922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48164" table:style-name="ce3">
            <text:p>€ 48.164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922" table:style-name="ce2">
            <text:p>512922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28" table:style-name="ce2">
            <text:p>512928</text:p>
          </table:table-cell>
          <table:table-cell office:value-type="string" table:style-name="ce2">
            <text:p>Zwaluwenburg</text:p>
          </table:table-cell>
          <table:table-cell office:value-type="string" table:style-name="ce2">
            <text:p>Verlening</text:p>
          </table:table-cell>
          <table:table-cell office:value-type="currency" office:value="15663.5" table:style-name="ce3">
            <text:p>€ 15.664</text:p>
          </table:table-cell>
          <table:table-cell office:value-type="string" table:style-name="ce2">
            <text:p>Midwolda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29" table:style-name="ce2">
            <text:p>512929</text:p>
          </table:table-cell>
          <table:table-cell office:value-type="string" table:style-name="ce2">
            <text:p>Zwaluwenburg</text:p>
          </table:table-cell>
          <table:table-cell office:value-type="string" table:style-name="ce2">
            <text:p>Verlening</text:p>
          </table:table-cell>
          <table:table-cell office:value-type="currency" office:value="9194" table:style-name="ce3">
            <text:p>€ 9.194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30" table:style-name="ce2">
            <text:p>512930</text:p>
          </table:table-cell>
          <table:table-cell office:value-type="string" table:style-name="ce2">
            <text:p>Zwaluwenburg</text:p>
          </table:table-cell>
          <table:table-cell office:value-type="string" table:style-name="ce2">
            <text:p>Verlening</text:p>
          </table:table-cell>
          <table:table-cell office:value-type="currency" office:value="8767.3950000000004" table:style-name="ce3">
            <text:p>€ 8.767</text:p>
          </table:table-cell>
          <table:table-cell office:value-type="string" table:style-name="ce2">
            <text:p>Kerkwijk</text:p>
          </table:table-cell>
          <table:table-cell office:value-type="string" table:style-name="ce2">
            <text:p>Zaltbomm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59" table:style-name="ce2">
            <text:p>512959</text:p>
          </table:table-cell>
          <table:table-cell office:value-type="string" table:style-name="ce2">
            <text:p>Regulateurshuis 02</text:p>
          </table:table-cell>
          <table:table-cell office:value-type="string" table:style-name="ce2">
            <text:p>Verlening</text:p>
          </table:table-cell>
          <table:table-cell office:value-type="currency" office:value="9630" table:style-name="ce3">
            <text:p>€ 9.63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2960" table:style-name="ce2">
            <text:p>512960</text:p>
          </table:table-cell>
          <table:table-cell office:value-type="string" table:style-name="ce2">
            <text:p>Westergasfabriek - Ketelhuis Ammoniak</text:p>
          </table:table-cell>
          <table:table-cell office:value-type="string" table:style-name="ce2">
            <text:p>Verlening</text:p>
          </table:table-cell>
          <table:table-cell office:value-type="currency" office:value="7650" table:style-name="ce3">
            <text:p>€ 7.650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61" table:style-name="ce2">
            <text:p>512961</text:p>
          </table:table-cell>
          <table:table-cell office:value-type="string" table:style-name="ce2">
            <text:p>Transformatorhuis</text:p>
          </table:table-cell>
          <table:table-cell office:value-type="string" table:style-name="ce2">
            <text:p>Verlening</text:p>
          </table:table-cell>
          <table:table-cell office:value-type="currency" office:value="35841.599999999999" table:style-name="ce3">
            <text:p>€ 35.842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2963" table:style-name="ce2">
            <text:p>512963</text:p>
          </table:table-cell>
          <table:table-cell office:value-type="string" table:style-name="ce2">
            <text:p>Ketelhuis 9</text:p>
          </table:table-cell>
          <table:table-cell office:value-type="string" table:style-name="ce2">
            <text:p>Verlening</text:p>
          </table:table-cell>
          <table:table-cell office:value-type="currency" office:value="4356.8999999999996" table:style-name="ce3">
            <text:p>€ 4.357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005" table:style-name="ce2">
            <text:p>513005</text:p>
          </table:table-cell>
          <table:table-cell office:value-type="string" table:style-name="ce2">
            <text:p>Vlisco fabrieksgebouw</text:p>
          </table:table-cell>
          <table:table-cell office:value-type="string" table:style-name="ce2">
            <text:p>Verlening</text:p>
          </table:table-cell>
          <table:table-cell office:value-type="currency" office:value="87967.745999999999" table:style-name="ce3">
            <text:p>€ 87.968</text:p>
          </table:table-cell>
          <table:table-cell office:value-type="string" table:style-name="ce2">
            <text:p>Katwijk</text:p>
          </table:table-cell>
          <table:table-cell office:value-type="string" table:style-name="ce2">
            <text:p>Katwijk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083" table:style-name="ce2">
            <text:p>51308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0905" table:style-name="ce3">
            <text:p>€ 120.90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126" table:style-name="ce2">
            <text:p>51312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7680" table:style-name="ce3">
            <text:p>€ 67.680</text:p>
          </table:table-cell>
          <table:table-cell office:value-type="string" table:style-name="ce2">
            <text:p>Aarle-Rixtel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135" table:style-name="ce2">
            <text:p>513135</text:p>
          </table:table-cell>
          <table:table-cell office:value-type="string" table:style-name="ce2">
            <text:p>R.K. kerk met pastorie</text:p>
          </table:table-cell>
          <table:table-cell office:value-type="string" table:style-name="ce2">
            <text:p>Verlening</text:p>
          </table:table-cell>
          <table:table-cell office:value-type="currency" office:value="161836" table:style-name="ce3">
            <text:p>€ 161.836</text:p>
          </table:table-cell>
          <table:table-cell office:value-type="string" table:style-name="ce2">
            <text:p>Geulle</text:p>
          </table:table-cell>
          <table:table-cell office:value-type="string" table:style-name="ce2">
            <text:p>Meerss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175" table:style-name="ce2">
            <text:p>51317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1361.5" table:style-name="ce3">
            <text:p>€ 81.362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236" table:style-name="ce2">
            <text:p>513236</text:p>
          </table:table-cell>
          <table:table-cell office:value-type="string" table:style-name="ce2">
            <text:p>Vrije Evangelische Kerk</text:p>
          </table:table-cell>
          <table:table-cell office:value-type="string" table:style-name="ce2">
            <text:p>Verlening</text:p>
          </table:table-cell>
          <table:table-cell office:value-type="currency" office:value="58348.514999999999" table:style-name="ce3">
            <text:p>€ 58.349</text:p>
          </table:table-cell>
          <table:table-cell office:value-type="string" table:style-name="ce2">
            <text:p>Mijdrecht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236" table:style-name="ce2">
            <text:p>513236</text:p>
          </table:table-cell>
          <table:table-cell office:value-type="string" table:style-name="ce2">
            <text:p>Vrije Evangelisch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aarle</text:p>
          </table:table-cell>
          <table:table-cell office:value-type="string" table:style-name="ce2">
            <text:p>Hellendoor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260" table:style-name="ce2">
            <text:p>51326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9696.5" table:style-name="ce3">
            <text:p>€ 49.697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264" table:style-name="ce2">
            <text:p>51326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688.03" table:style-name="ce3">
            <text:p>€ 11.68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265" table:style-name="ce2">
            <text:p>51326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40.97" table:style-name="ce3">
            <text:p>€ 441</text:p>
          </table:table-cell>
          <table:table-cell office:value-type="string" table:style-name="ce2">
            <text:p>Hoo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351" table:style-name="ce2">
            <text:p>51335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6963.044999999998" table:style-name="ce3">
            <text:p>€ 36.963</text:p>
          </table:table-cell>
          <table:table-cell office:value-type="string" table:style-name="ce2">
            <text:p>Dodewaard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415" table:style-name="ce2">
            <text:p>51341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0871.675000000003" table:style-name="ce3">
            <text:p>€ 80.872</text:p>
          </table:table-cell>
          <table:table-cell office:value-type="string" table:style-name="ce2">
            <text:p>Landgraaf</text:p>
          </table:table-cell>
          <table:table-cell office:value-type="string" table:style-name="ce2">
            <text:p>Landgraaf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20" table:style-name="ce2">
            <text:p>513520</text:p>
          </table:table-cell>
          <table:table-cell office:value-type="string" table:style-name="ce2">
            <text:p>Tuin- en parkaanleg</text:p>
          </table:table-cell>
          <table:table-cell office:value-type="string" table:style-name="ce2">
            <text:p>Verlening</text:p>
          </table:table-cell>
          <table:table-cell office:value-type="currency" office:value="59529.5" table:style-name="ce3">
            <text:p>€ 59.530</text:p>
          </table:table-cell>
          <table:table-cell office:value-type="string" table:style-name="ce2">
            <text:p/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38" table:style-name="ce2">
            <text:p>513538</text:p>
          </table:table-cell>
          <table:table-cell office:value-type="string" table:style-name="ce2">
            <text:p>Terreinaanleg bij gedenknaald</text:p>
          </table:table-cell>
          <table:table-cell office:value-type="string" table:style-name="ce2">
            <text:p>Verlening</text:p>
          </table:table-cell>
          <table:table-cell office:value-type="currency" office:value="12213" table:style-name="ce3">
            <text:p>€ 12.213</text:p>
          </table:table-cell>
          <table:table-cell office:value-type="string" table:style-name="ce2">
            <text:p>Noordlar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40" table:style-name="ce2">
            <text:p>513540</text:p>
          </table:table-cell>
          <table:table-cell office:value-type="string" table:style-name="ce2">
            <text:p>Het Laer - hoofdgebouw</text:p>
          </table:table-cell>
          <table:table-cell office:value-type="string" table:style-name="ce2">
            <text:p>Verlening</text:p>
          </table:table-cell>
          <table:table-cell office:value-type="currency" office:value="45907.5" table:style-name="ce3">
            <text:p>€ 45.908</text:p>
          </table:table-cell>
          <table:table-cell office:value-type="string" table:style-name="ce2">
            <text:p>Daarle</text:p>
          </table:table-cell>
          <table:table-cell office:value-type="string" table:style-name="ce2">
            <text:p>Hellendoor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45" table:style-name="ce2">
            <text:p>513545</text:p>
          </table:table-cell>
          <table:table-cell office:value-type="string" table:style-name="ce2">
            <text:p>Het Laer - tuinbank met prieel</text:p>
          </table:table-cell>
          <table:table-cell office:value-type="string" table:style-name="ce2">
            <text:p>Verlening</text:p>
          </table:table-cell>
          <table:table-cell office:value-type="currency" office:value="3815" table:style-name="ce3">
            <text:p>€ 3.815</text:p>
          </table:table-cell>
          <table:table-cell office:value-type="string" table:style-name="ce2">
            <text:p>Helvoir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46" table:style-name="ce2">
            <text:p>513546</text:p>
          </table:table-cell>
          <table:table-cell office:value-type="string" table:style-name="ce2">
            <text:p>Het Laer - toegangsbrug met hek</text:p>
          </table:table-cell>
          <table:table-cell office:value-type="string" table:style-name="ce2">
            <text:p>Verlening</text:p>
          </table:table-cell>
          <table:table-cell office:value-type="currency" office:value="257" table:style-name="ce3">
            <text:p>€ 257</text:p>
          </table:table-cell>
          <table:table-cell office:value-type="string" table:style-name="ce2">
            <text:p>Rouveen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47" table:style-name="ce2">
            <text:p>513547</text:p>
          </table:table-cell>
          <table:table-cell office:value-type="string" table:style-name="ce2">
            <text:p>Het Laer - ijskelder</text:p>
          </table:table-cell>
          <table:table-cell office:value-type="string" table:style-name="ce2">
            <text:p>Verlening</text:p>
          </table:table-cell>
          <table:table-cell office:value-type="currency" office:value="982.5" table:style-name="ce3">
            <text:p>€ 983</text:p>
          </table:table-cell>
          <table:table-cell office:value-type="string" table:style-name="ce2">
            <text:p>Loenen aan de Vecht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48" table:style-name="ce2">
            <text:p>513548</text:p>
          </table:table-cell>
          <table:table-cell office:value-type="string" table:style-name="ce2">
            <text:p>De Schaffelaar</text:p>
          </table:table-cell>
          <table:table-cell office:value-type="string" table:style-name="ce2">
            <text:p>Verlening</text:p>
          </table:table-cell>
          <table:table-cell office:value-type="currency" office:value="176884.755" table:style-name="ce3">
            <text:p>€ 176.885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552" table:style-name="ce2">
            <text:p>513552</text:p>
          </table:table-cell>
          <table:table-cell office:value-type="string" table:style-name="ce2">
            <text:p>De Schaffelaar</text:p>
          </table:table-cell>
          <table:table-cell office:value-type="string" table:style-name="ce2">
            <text:p>Verlening</text:p>
          </table:table-cell>
          <table:table-cell office:value-type="currency" office:value="13678.965" table:style-name="ce3">
            <text:p>€ 13.679</text:p>
          </table:table-cell>
          <table:table-cell office:value-type="string" table:style-name="ce2">
            <text:p>Valburg</text:p>
          </table:table-cell>
          <table:table-cell office:value-type="string" table:style-name="ce2">
            <text:p>Over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553" table:style-name="ce2">
            <text:p>513553</text:p>
          </table:table-cell>
          <table:table-cell office:value-type="string" table:style-name="ce2">
            <text:p>De Schaffelaar</text:p>
          </table:table-cell>
          <table:table-cell office:value-type="string" table:style-name="ce2">
            <text:p>Verlening</text:p>
          </table:table-cell>
          <table:table-cell office:value-type="currency" office:value="59543" table:style-name="ce3">
            <text:p>€ 59.543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01" table:style-name="ce2">
            <text:p>513601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12605" table:style-name="ce3">
            <text:p>€ 12.605</text:p>
          </table:table-cell>
          <table:table-cell office:value-type="string" table:style-name="ce2">
            <text:p>Ingen</text:p>
          </table:table-cell>
          <table:table-cell office:value-type="string" table:style-name="ce2">
            <text:p>Bur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13" table:style-name="ce2">
            <text:p>513613</text:p>
          </table:table-cell>
          <table:table-cell office:value-type="string" table:style-name="ce2">
            <text:p>Begraafplaatshek</text:p>
          </table:table-cell>
          <table:table-cell office:value-type="string" table:style-name="ce2">
            <text:p>Verlening</text:p>
          </table:table-cell>
          <table:table-cell office:value-type="currency" office:value="533.61" table:style-name="ce3">
            <text:p>€ 534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46" table:style-name="ce2">
            <text:p>513646</text:p>
          </table:table-cell>
          <table:table-cell office:value-type="string" table:style-name="ce2">
            <text:p>Boerderij Borgbloemke</text:p>
          </table:table-cell>
          <table:table-cell office:value-type="string" table:style-name="ce2">
            <text:p>Verlening</text:p>
          </table:table-cell>
          <table:table-cell office:value-type="currency" office:value="25025.625" table:style-name="ce3">
            <text:p>€ 25.026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65" table:style-name="ce2">
            <text:p>513665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31176.15" table:style-name="ce3">
            <text:p>€ 31.176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65" table:style-name="ce2">
            <text:p>513665</text:p>
          </table:table-cell>
          <table:table-cell office:value-type="string" table:style-name="ce2">
            <text:p>Pastorie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Elsloo</text:p>
          </table:table-cell>
          <table:table-cell office:value-type="string" table:style-name="ce2">
            <text:p>Oo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66" table:style-name="ce2">
            <text:p>513666</text:p>
          </table:table-cell>
          <table:table-cell office:value-type="string" table:style-name="ce2">
            <text:p>Kapel</text:p>
          </table:table-cell>
          <table:table-cell office:value-type="string" table:style-name="ce2">
            <text:p>Verlening</text:p>
          </table:table-cell>
          <table:table-cell office:value-type="currency" office:value="6274" table:style-name="ce3">
            <text:p>€ 6.274</text:p>
          </table:table-cell>
          <table:table-cell office:value-type="string" table:style-name="ce2">
            <text:p>Kerkwijk</text:p>
          </table:table-cell>
          <table:table-cell office:value-type="string" table:style-name="ce2">
            <text:p>Zaltbomm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667" table:style-name="ce2">
            <text:p>513667</text:p>
          </table:table-cell>
          <table:table-cell office:value-type="string" table:style-name="ce2">
            <text:p>lijkenhuisjes</text:p>
          </table:table-cell>
          <table:table-cell office:value-type="string" table:style-name="ce2">
            <text:p>Verlening</text:p>
          </table:table-cell>
          <table:table-cell office:value-type="currency" office:value="1030.9949999999999" table:style-name="ce3">
            <text:p>€ 1.031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726" table:style-name="ce2">
            <text:p>513726</text:p>
          </table:table-cell>
          <table:table-cell office:value-type="string" table:style-name="ce2">
            <text:p>Rolduc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211966.5" table:style-name="ce3">
            <text:p>€ 211.967</text:p>
          </table:table-cell>
          <table:table-cell office:value-type="string" table:style-name="ce2">
            <text:p>Bocholtz</text:p>
          </table:table-cell>
          <table:table-cell office:value-type="string" table:style-name="ce2">
            <text:p>Simpelvel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744" table:style-name="ce2">
            <text:p>51374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3438.5" table:style-name="ce3">
            <text:p>€ 93.439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801" table:style-name="ce2">
            <text:p>513801</text:p>
          </table:table-cell>
          <table:table-cell office:value-type="string" table:style-name="ce2">
            <text:p>Begraafplaats De Eshof - aanleg</text:p>
          </table:table-cell>
          <table:table-cell office:value-type="string" table:style-name="ce2">
            <text:p>Verlening</text:p>
          </table:table-cell>
          <table:table-cell office:value-type="currency" office:value="77079.5" table:style-name="ce3">
            <text:p>€ 77.08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3858" table:style-name="ce2">
            <text:p>513858</text:p>
          </table:table-cell>
          <table:table-cell office:value-type="string" table:style-name="ce2">
            <text:p>vm Tuindorpschool</text:p>
          </table:table-cell>
          <table:table-cell office:value-type="string" table:style-name="ce2">
            <text:p>Verlening</text:p>
          </table:table-cell>
          <table:table-cell office:value-type="currency" office:value="51327.5" table:style-name="ce3">
            <text:p>€ 51.328</text:p>
          </table:table-cell>
          <table:table-cell office:value-type="string" table:style-name="ce2">
            <text:p>Oosterze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901" table:style-name="ce2">
            <text:p>513901</text:p>
          </table:table-cell>
          <table:table-cell office:value-type="string" table:style-name="ce2">
            <text:p>pakhuis westelijk handelsterrein</text:p>
          </table:table-cell>
          <table:table-cell office:value-type="string" table:style-name="ce2">
            <text:p>Verlening</text:p>
          </table:table-cell>
          <table:table-cell office:value-type="currency" office:value="99465.9" table:style-name="ce3">
            <text:p>€ 99.466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Den Held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926" table:style-name="ce2">
            <text:p>513926</text:p>
          </table:table-cell>
          <table:table-cell office:value-type="string" table:style-name="ce2">
            <text:p>Voormalig douanekantoor entrepot</text:p>
          </table:table-cell>
          <table:table-cell office:value-type="string" table:style-name="ce2">
            <text:p>Verlening</text:p>
          </table:table-cell>
          <table:table-cell office:value-type="currency" office:value="52094.7" table:style-name="ce3">
            <text:p>€ 52.095</text:p>
          </table:table-cell>
          <table:table-cell office:value-type="string" table:style-name="ce2">
            <text:p>Holtum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944" table:style-name="ce2">
            <text:p>513944</text:p>
          </table:table-cell>
          <table:table-cell office:value-type="string" table:style-name="ce2">
            <text:p>Kantoorgebouw - Paardentramremise Overtoom</text:p>
          </table:table-cell>
          <table:table-cell office:value-type="string" table:style-name="ce2">
            <text:p>Verlening</text:p>
          </table:table-cell>
          <table:table-cell office:value-type="currency" office:value="8280.5" table:style-name="ce3">
            <text:p>€ 8.281</text:p>
          </table:table-cell>
          <table:table-cell office:value-type="string" table:style-name="ce2">
            <text:p>Bed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947" table:style-name="ce2">
            <text:p>513947</text:p>
          </table:table-cell>
          <table:table-cell office:value-type="string" table:style-name="ce2">
            <text:p>Ruitenberg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47709.5" table:style-name="ce3">
            <text:p>€ 147.71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3961" table:style-name="ce2">
            <text:p>513961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46425" table:style-name="ce3">
            <text:p>€ 46.42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3961" table:style-name="ce2">
            <text:p>513961</text:p>
          </table:table-cell>
          <table:table-cell office:value-type="string" table:style-name="ce2">
            <text:p>Hervormd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008" table:style-name="ce2">
            <text:p>514008</text:p>
          </table:table-cell>
          <table:table-cell office:value-type="string" table:style-name="ce2">
            <text:p>Tuin- en parkaanleg</text:p>
          </table:table-cell>
          <table:table-cell office:value-type="string" table:style-name="ce2">
            <text:p>Verlening</text:p>
          </table:table-cell>
          <table:table-cell office:value-type="currency" office:value="83786.5" table:style-name="ce3">
            <text:p>€ 83.787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014" table:style-name="ce2">
            <text:p>514014</text:p>
          </table:table-cell>
          <table:table-cell office:value-type="string" table:style-name="ce2">
            <text:p>Lyndenstein - tuinaanleg voorterrein</text:p>
          </table:table-cell>
          <table:table-cell office:value-type="string" table:style-name="ce2">
            <text:p>Verlening</text:p>
          </table:table-cell>
          <table:table-cell office:value-type="currency" office:value="12230" table:style-name="ce3">
            <text:p>€ 12.230</text:p>
          </table:table-cell>
          <table:table-cell office:value-type="string" table:style-name="ce2">
            <text:p>'s-Heerenberg</text:p>
          </table:table-cell>
          <table:table-cell office:value-type="string" table:style-name="ce2">
            <text:p>Montfer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038" table:style-name="ce2">
            <text:p>514038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86850" table:style-name="ce3">
            <text:p>€ 86.85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042" table:style-name="ce2">
            <text:p>514042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551163" table:style-name="ce3">
            <text:p>€ 551.163</text:p>
          </table:table-cell>
          <table:table-cell office:value-type="string" table:style-name="ce2">
            <text:p>Onderdenda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045" table:style-name="ce2">
            <text:p>514045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34735.5" table:style-name="ce3">
            <text:p>€ 34.73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049" table:style-name="ce2">
            <text:p>514049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1166" table:style-name="ce3">
            <text:p>€ 1.166</text:p>
          </table:table-cell>
          <table:table-cell office:value-type="string" table:style-name="ce2">
            <text:p>Achtmaal</text:p>
          </table:table-cell>
          <table:table-cell office:value-type="string" table:style-name="ce2">
            <text:p>Zunder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050" table:style-name="ce2">
            <text:p>514050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11702.79" table:style-name="ce3">
            <text:p>€ 11.703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053" table:style-name="ce2">
            <text:p>514053</text:p>
          </table:table-cell>
          <table:table-cell office:value-type="string" table:style-name="ce2">
            <text:p>Hoekelum</text:p>
          </table:table-cell>
          <table:table-cell office:value-type="string" table:style-name="ce2">
            <text:p>Verlening</text:p>
          </table:table-cell>
          <table:table-cell office:value-type="currency" office:value="950" table:style-name="ce3">
            <text:p>€ 950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060" table:style-name="ce2">
            <text:p>51406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0798.9" table:style-name="ce3">
            <text:p>€ 30.799</text:p>
          </table:table-cell>
          <table:table-cell office:value-type="string" table:style-name="ce2">
            <text:p>Oosterleek</text:p>
          </table:table-cell>
          <table:table-cell office:value-type="string" table:style-name="ce2">
            <text:p>Drech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079" table:style-name="ce2">
            <text:p>51407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4762" table:style-name="ce3">
            <text:p>€ 114.76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113" table:style-name="ce2">
            <text:p>514113</text:p>
          </table:table-cell>
          <table:table-cell office:value-type="string" table:style-name="ce2">
            <text:p>Hervormde Kerk</text:p>
          </table:table-cell>
          <table:table-cell office:value-type="string" table:style-name="ce2">
            <text:p>Verlening</text:p>
          </table:table-cell>
          <table:table-cell office:value-type="currency" office:value="22820.46" table:style-name="ce3">
            <text:p>€ 22.820</text:p>
          </table:table-cell>
          <table:table-cell office:value-type="string" table:style-name="ce2">
            <text:p>Oudeschild</text:p>
          </table:table-cell>
          <table:table-cell office:value-type="string" table:style-name="ce2">
            <text:p>Texel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113" table:style-name="ce2">
            <text:p>514113</text:p>
          </table:table-cell>
          <table:table-cell office:value-type="string" table:style-name="ce2">
            <text:p>Hervormde Ker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148" table:style-name="ce2">
            <text:p>51414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4218.5" table:style-name="ce3">
            <text:p>€ 24.219</text:p>
          </table:table-cell>
          <table:table-cell office:value-type="string" table:style-name="ce2">
            <text:p>Langweer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180" table:style-name="ce2">
            <text:p>51418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1510.70000000001" table:style-name="ce3">
            <text:p>€ 131.511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182" table:style-name="ce2">
            <text:p>514182</text:p>
          </table:table-cell>
          <table:table-cell office:value-type="string" table:style-name="ce2">
            <text:p>Directievilla Cereol</text:p>
          </table:table-cell>
          <table:table-cell office:value-type="string" table:style-name="ce2">
            <text:p>Verlening</text:p>
          </table:table-cell>
          <table:table-cell office:value-type="currency" office:value="30375" table:style-name="ce3">
            <text:p>€ 30.37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212" table:style-name="ce2">
            <text:p>51421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656" table:style-name="ce3">
            <text:p>€ 28.656</text:p>
          </table:table-cell>
          <table:table-cell office:value-type="string" table:style-name="ce2">
            <text:p>Rouveen</text:p>
          </table:table-cell>
          <table:table-cell office:value-type="string" table:style-name="ce2">
            <text:p>Staphorst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239" table:style-name="ce2">
            <text:p>514239</text:p>
          </table:table-cell>
          <table:table-cell office:value-type="string" table:style-name="ce2">
            <text:p>Oud Physisch labaratorium</text:p>
          </table:table-cell>
          <table:table-cell office:value-type="string" table:style-name="ce2">
            <text:p>Verlening</text:p>
          </table:table-cell>
          <table:table-cell office:value-type="currency" office:value="131323" table:style-name="ce3">
            <text:p>€ 131.323</text:p>
          </table:table-cell>
          <table:table-cell office:value-type="string" table:style-name="ce2">
            <text:p>Haastre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248" table:style-name="ce2">
            <text:p>51424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51775.5" table:style-name="ce3">
            <text:p>€ 151.776</text:p>
          </table:table-cell>
          <table:table-cell office:value-type="string" table:style-name="ce2">
            <text:p>Venray</text:p>
          </table:table-cell>
          <table:table-cell office:value-type="string" table:style-name="ce2">
            <text:p>Venray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258" table:style-name="ce2">
            <text:p>514258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39950.565000000002" table:style-name="ce3">
            <text:p>€ 39.951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259" table:style-name="ce2">
            <text:p>514259</text:p>
          </table:table-cell>
          <table:table-cell office:value-type="string" table:style-name="ce2">
            <text:p>Oude Postkamer</text:p>
          </table:table-cell>
          <table:table-cell office:value-type="string" table:style-name="ce2">
            <text:p>Verlening</text:p>
          </table:table-cell>
          <table:table-cell office:value-type="currency" office:value="92659.5" table:style-name="ce3">
            <text:p>€ 92.660</text:p>
          </table:table-cell>
          <table:table-cell office:value-type="string" table:style-name="ce2">
            <text:p>Reuver</text:p>
          </table:table-cell>
          <table:table-cell office:value-type="string" table:style-name="ce2">
            <text:p>Beese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260" table:style-name="ce2">
            <text:p>514260</text:p>
          </table:table-cell>
          <table:table-cell office:value-type="string" table:style-name="ce2">
            <text:p>Brandweerkazerne</text:p>
          </table:table-cell>
          <table:table-cell office:value-type="string" table:style-name="ce2">
            <text:p>Verlening</text:p>
          </table:table-cell>
          <table:table-cell office:value-type="currency" office:value="17025" table:style-name="ce3">
            <text:p>€ 17.025</text:p>
          </table:table-cell>
          <table:table-cell office:value-type="string" table:style-name="ce2">
            <text:p>Mill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289" table:style-name="ce2">
            <text:p>51428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2300.43" table:style-name="ce3">
            <text:p>€ 92.300</text:p>
          </table:table-cell>
          <table:table-cell office:value-type="string" table:style-name="ce2">
            <text:p>Velp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295" table:style-name="ce2">
            <text:p>514295</text:p>
          </table:table-cell>
          <table:table-cell office:value-type="string" table:style-name="ce2">
            <text:p>Boerderij Ter Weide</text:p>
          </table:table-cell>
          <table:table-cell office:value-type="string" table:style-name="ce2">
            <text:p>Verlening</text:p>
          </table:table-cell>
          <table:table-cell office:value-type="currency" office:value="21274.5" table:style-name="ce3">
            <text:p>€ 21.27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325" table:style-name="ce2">
            <text:p>514325</text:p>
          </table:table-cell>
          <table:table-cell office:value-type="string" table:style-name="ce2">
            <text:p>Begraafplaats Soestbergen - aanleg</text:p>
          </table:table-cell>
          <table:table-cell office:value-type="string" table:style-name="ce2">
            <text:p>Verlening</text:p>
          </table:table-cell>
          <table:table-cell office:value-type="currency" office:value="127728" table:style-name="ce3">
            <text:p>€ 127.72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370" table:style-name="ce2">
            <text:p>514370</text:p>
          </table:table-cell>
          <table:table-cell office:value-type="string" table:style-name="ce2">
            <text:p>Parnassos</text:p>
          </table:table-cell>
          <table:table-cell office:value-type="string" table:style-name="ce2">
            <text:p>Verlening</text:p>
          </table:table-cell>
          <table:table-cell office:value-type="currency" office:value="92450" table:style-name="ce3">
            <text:p>€ 92.450</text:p>
          </table:table-cell>
          <table:table-cell office:value-type="string" table:style-name="ce2">
            <text:p>Veenendaal</text:p>
          </table:table-cell>
          <table:table-cell office:value-type="string" table:style-name="ce2">
            <text:p>Veenendaal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396" table:style-name="ce2">
            <text:p>51439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5165" table:style-name="ce3">
            <text:p>€ 85.16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402" table:style-name="ce2">
            <text:p>514402</text:p>
          </table:table-cell>
          <table:table-cell office:value-type="string" table:style-name="ce2">
            <text:p>Begraafplaats St. Barbara - parkaanleg</text:p>
          </table:table-cell>
          <table:table-cell office:value-type="string" table:style-name="ce2">
            <text:p>Verlening</text:p>
          </table:table-cell>
          <table:table-cell office:value-type="currency" office:value="147651.5" table:style-name="ce3">
            <text:p>€ 147.652</text:p>
          </table:table-cell>
          <table:table-cell office:value-type="string" table:style-name="ce2">
            <text:p>Markelo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411" table:style-name="ce2">
            <text:p>514411</text:p>
          </table:table-cell>
          <table:table-cell office:value-type="string" table:style-name="ce2">
            <text:p>College Hall</text:p>
          </table:table-cell>
          <table:table-cell office:value-type="string" table:style-name="ce2">
            <text:p>Verlening</text:p>
          </table:table-cell>
          <table:table-cell office:value-type="currency" office:value="69750" table:style-name="ce3">
            <text:p>€ 69.750</text:p>
          </table:table-cell>
          <table:table-cell office:value-type="string" table:style-name="ce2">
            <text:p>Koll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416" table:style-name="ce2">
            <text:p>514416</text:p>
          </table:table-cell>
          <table:table-cell office:value-type="string" table:style-name="ce2">
            <text:p>Descartes Hall</text:p>
          </table:table-cell>
          <table:table-cell office:value-type="string" table:style-name="ce2">
            <text:p>Verlening</text:p>
          </table:table-cell>
          <table:table-cell office:value-type="currency" office:value="88500" table:style-name="ce3">
            <text:p>€ 88.500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457" table:style-name="ce2">
            <text:p>514457</text:p>
          </table:table-cell>
          <table:table-cell office:value-type="string" table:style-name="ce2">
            <text:p>Schoolgebouw</text:p>
          </table:table-cell>
          <table:table-cell office:value-type="string" table:style-name="ce2">
            <text:p>Verlening</text:p>
          </table:table-cell>
          <table:table-cell office:value-type="currency" office:value="203868.3" table:style-name="ce3">
            <text:p>€ 203.868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510" table:style-name="ce2">
            <text:p>51451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8824" table:style-name="ce3">
            <text:p>€ 88.824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514" table:style-name="ce2">
            <text:p>5145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0311.5" table:style-name="ce3">
            <text:p>€ 80.31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518" table:style-name="ce2">
            <text:p>51451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0656.5" table:style-name="ce3">
            <text:p>€ 40.657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556" table:style-name="ce2">
            <text:p>51455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7369.5" table:style-name="ce3">
            <text:p>€ 77.370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Leus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590" table:style-name="ce2">
            <text:p>51459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5356.76" table:style-name="ce3">
            <text:p>€ 15.357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601" table:style-name="ce2">
            <text:p>51460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3080" table:style-name="ce3">
            <text:p>€ 53.080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642" table:style-name="ce2">
            <text:p>514642</text:p>
          </table:table-cell>
          <table:table-cell office:value-type="string" table:style-name="ce2">
            <text:p>Berg en Bosch - Hoofdgebouw</text:p>
          </table:table-cell>
          <table:table-cell office:value-type="string" table:style-name="ce2">
            <text:p>Verlening</text:p>
          </table:table-cell>
          <table:table-cell office:value-type="currency" office:value="121052.7" table:style-name="ce3">
            <text:p>€ 121.053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662" table:style-name="ce2">
            <text:p>51466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6155.845000000001" table:style-name="ce3">
            <text:p>€ 86.156</text:p>
          </table:table-cell>
          <table:table-cell office:value-type="string" table:style-name="ce2">
            <text:p/>
          </table:table-cell>
          <table:table-cell office:value-type="string" table:style-name="ce2">
            <text:p>West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747" table:style-name="ce2">
            <text:p>514747</text:p>
          </table:table-cell>
          <table:table-cell office:value-type="string" table:style-name="ce2">
            <text:p>Noodkerk 'het gebouwtje'</text:p>
          </table:table-cell>
          <table:table-cell office:value-type="string" table:style-name="ce2">
            <text:p>Verlening</text:p>
          </table:table-cell>
          <table:table-cell office:value-type="currency" office:value="6948.33" table:style-name="ce3">
            <text:p>€ 6.948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750" table:style-name="ce2">
            <text:p>514750</text:p>
          </table:table-cell>
          <table:table-cell office:value-type="string" table:style-name="ce2">
            <text:p>Gemaal Buma</text:p>
          </table:table-cell>
          <table:table-cell office:value-type="string" table:style-name="ce2">
            <text:p>Verlening</text:p>
          </table:table-cell>
          <table:table-cell office:value-type="currency" office:value="50715" table:style-name="ce3">
            <text:p>€ 50.71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772" table:style-name="ce2">
            <text:p>514772</text:p>
          </table:table-cell>
          <table:table-cell office:value-type="string" table:style-name="ce2">
            <text:p>Gemaal Smeenge</text:p>
          </table:table-cell>
          <table:table-cell office:value-type="string" table:style-name="ce2">
            <text:p>Verlening</text:p>
          </table:table-cell>
          <table:table-cell office:value-type="currency" office:value="86806.5" table:style-name="ce3">
            <text:p>€ 86.807</text:p>
          </table:table-cell>
          <table:table-cell office:value-type="string" table:style-name="ce2">
            <text:p/>
          </table:table-cell>
          <table:table-cell office:value-type="string" table:style-name="ce2">
            <text:p>Apeldoor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4794" table:style-name="ce2">
            <text:p>514794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81519" table:style-name="ce3">
            <text:p>€ 81.519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830" table:style-name="ce2">
            <text:p>514830</text:p>
          </table:table-cell>
          <table:table-cell office:value-type="string" table:style-name="ce2">
            <text:p>Kasteel de Salentein - Koetshuis</text:p>
          </table:table-cell>
          <table:table-cell office:value-type="string" table:style-name="ce2">
            <text:p>Verlening</text:p>
          </table:table-cell>
          <table:table-cell office:value-type="currency" office:value="51750" table:style-name="ce3">
            <text:p>€ 51.750</text:p>
          </table:table-cell>
          <table:table-cell office:value-type="string" table:style-name="ce2">
            <text:p>Brielle</text:p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831" table:style-name="ce2">
            <text:p>514831</text:p>
          </table:table-cell>
          <table:table-cell office:value-type="string" table:style-name="ce2">
            <text:p>Kasteel de Salentein - Dorsmolen</text:p>
          </table:table-cell>
          <table:table-cell office:value-type="string" table:style-name="ce2">
            <text:p>Verlening</text:p>
          </table:table-cell>
          <table:table-cell office:value-type="currency" office:value="20186" table:style-name="ce3">
            <text:p>€ 20.186</text:p>
          </table:table-cell>
          <table:table-cell office:value-type="string" table:style-name="ce2">
            <text:p>Zuidland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835" table:style-name="ce2">
            <text:p>514835</text:p>
          </table:table-cell>
          <table:table-cell office:value-type="string" table:style-name="ce2">
            <text:p>Kasteel de Salentein - Schuur met tuinmuur</text:p>
          </table:table-cell>
          <table:table-cell office:value-type="string" table:style-name="ce2">
            <text:p>Verlening</text:p>
          </table:table-cell>
          <table:table-cell office:value-type="currency" office:value="5550" table:style-name="ce3">
            <text:p>€ 5.550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Nieuwegei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864" table:style-name="ce2">
            <text:p>51486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6598.5" table:style-name="ce3">
            <text:p>€ 66.599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Doetin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866" table:style-name="ce2">
            <text:p>514866</text:p>
          </table:table-cell>
          <table:table-cell office:value-type="string" table:style-name="ce2">
            <text:p>Begraafplaats (gebouwde onderdelen)</text:p>
          </table:table-cell>
          <table:table-cell office:value-type="string" table:style-name="ce2">
            <text:p>Verlening</text:p>
          </table:table-cell>
          <table:table-cell office:value-type="currency" office:value="8277.5" table:style-name="ce3">
            <text:p>€ 8.27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4871" table:style-name="ce2">
            <text:p>514871</text:p>
          </table:table-cell>
          <table:table-cell office:value-type="string" table:style-name="ce2">
            <text:p>Coopersburg</text:p>
          </table:table-cell>
          <table:table-cell office:value-type="string" table:style-name="ce2">
            <text:p>Verlening</text:p>
          </table:table-cell>
          <table:table-cell office:value-type="currency" office:value="51007.5" table:style-name="ce3">
            <text:p>€ 51.008</text:p>
          </table:table-cell>
          <table:table-cell office:value-type="string" table:style-name="ce2">
            <text:p>Joure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953" table:style-name="ce2">
            <text:p>514953</text:p>
          </table:table-cell>
          <table:table-cell office:value-type="string" table:style-name="ce2">
            <text:p>Ennemaborg - Koetshuis</text:p>
          </table:table-cell>
          <table:table-cell office:value-type="string" table:style-name="ce2">
            <text:p>Verlening</text:p>
          </table:table-cell>
          <table:table-cell office:value-type="currency" office:value="14677.5" table:style-name="ce3">
            <text:p>€ 14.678</text:p>
          </table:table-cell>
          <table:table-cell office:value-type="string" table:style-name="ce2">
            <text:p>Gasselternijveen</text:p>
          </table:table-cell>
          <table:table-cell office:value-type="string" table:style-name="ce2">
            <text:p>Aa en Hunze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4953" table:style-name="ce2">
            <text:p>514953</text:p>
          </table:table-cell>
          <table:table-cell office:value-type="string" table:style-name="ce2">
            <text:p>Ennemaborg - Koetshuis (verduurzaming)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011" table:style-name="ce2">
            <text:p>515011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23484.99" table:style-name="ce3">
            <text:p>€ 23.485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119" table:style-name="ce2">
            <text:p>515119</text:p>
          </table:table-cell>
          <table:table-cell office:value-type="string" table:style-name="ce2">
            <text:p>warenhuis</text:p>
          </table:table-cell>
          <table:table-cell office:value-type="string" table:style-name="ce2">
            <text:p>Verlening</text:p>
          </table:table-cell>
          <table:table-cell office:value-type="currency" office:value="130590.3" table:style-name="ce3">
            <text:p>€ 130.590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133" table:style-name="ce2">
            <text:p>51513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2570" table:style-name="ce3">
            <text:p>€ 42.570</text:p>
          </table:table-cell>
          <table:table-cell office:value-type="string" table:style-name="ce2">
            <text:p>Marken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190" table:style-name="ce2">
            <text:p>515190</text:p>
          </table:table-cell>
          <table:table-cell office:value-type="string" table:style-name="ce2">
            <text:p>Epemastate</text:p>
          </table:table-cell>
          <table:table-cell office:value-type="string" table:style-name="ce2">
            <text:p>Verlening</text:p>
          </table:table-cell>
          <table:table-cell office:value-type="currency" office:value="128625" table:style-name="ce3">
            <text:p>€ 128.62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192" table:style-name="ce2">
            <text:p>515192</text:p>
          </table:table-cell>
          <table:table-cell office:value-type="string" table:style-name="ce2">
            <text:p>Epemastate - Poortgebouw</text:p>
          </table:table-cell>
          <table:table-cell office:value-type="string" table:style-name="ce2">
            <text:p>Verlening</text:p>
          </table:table-cell>
          <table:table-cell office:value-type="currency" office:value="19125" table:style-name="ce3">
            <text:p>€ 19.125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199" table:style-name="ce2">
            <text:p>51519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4382.5" table:style-name="ce3">
            <text:p>€ 84.383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199" table:style-name="ce2">
            <text:p>515199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Santpoort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31" table:style-name="ce2">
            <text:p>515231</text:p>
          </table:table-cell>
          <table:table-cell office:value-type="string" table:style-name="ce2">
            <text:p>Landgoed Middachten</text:p>
          </table:table-cell>
          <table:table-cell office:value-type="string" table:style-name="ce2">
            <text:p>Verlening</text:p>
          </table:table-cell>
          <table:table-cell office:value-type="currency" office:value="30159.152999999998" table:style-name="ce3">
            <text:p>€ 30.159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55" table:style-name="ce2">
            <text:p>515255</text:p>
          </table:table-cell>
          <table:table-cell office:value-type="string" table:style-name="ce2">
            <text:p>Het Witte Kasteel</text:p>
          </table:table-cell>
          <table:table-cell office:value-type="string" table:style-name="ce2">
            <text:p>Verlening</text:p>
          </table:table-cell>
          <table:table-cell office:value-type="currency" office:value="54724.56" table:style-name="ce3">
            <text:p>€ 54.725</text:p>
          </table:table-cell>
          <table:table-cell office:value-type="string" table:style-name="ce2">
            <text:p>Poortugaal</text:p>
          </table:table-cell>
          <table:table-cell office:value-type="string" table:style-name="ce2">
            <text:p>Albrands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57" table:style-name="ce2">
            <text:p>5152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715.205" table:style-name="ce3">
            <text:p>€ 10.715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258" table:style-name="ce2">
            <text:p>51525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17.49" table:style-name="ce3">
            <text:p>€ 1.217</text:p>
          </table:table-cell>
          <table:table-cell office:value-type="string" table:style-name="ce2">
            <text:p>Echt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59" table:style-name="ce2">
            <text:p>51525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96.12" table:style-name="ce3">
            <text:p>€ 996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60" table:style-name="ce2">
            <text:p>51526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6.09500000000003" table:style-name="ce3">
            <text:p>€ 316</text:p>
          </table:table-cell>
          <table:table-cell office:value-type="string" table:style-name="ce2">
            <text:p/>
          </table:table-cell>
          <table:table-cell office:value-type="string" table:style-name="ce2">
            <text:p>Oudewater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276" table:style-name="ce2">
            <text:p>515276</text:p>
          </table:table-cell>
          <table:table-cell office:value-type="string" table:style-name="ce2">
            <text:p>Boerderij De Aernt (De Bonenburg)</text:p>
          </table:table-cell>
          <table:table-cell office:value-type="string" table:style-name="ce2">
            <text:p>Verlening</text:p>
          </table:table-cell>
          <table:table-cell office:value-type="currency" office:value="11749.5" table:style-name="ce3">
            <text:p>€ 11.75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369" table:style-name="ce2">
            <text:p>515369</text:p>
          </table:table-cell>
          <table:table-cell office:value-type="string" table:style-name="ce2">
            <text:p>Boerderij met tweekapsschuur</text:p>
          </table:table-cell>
          <table:table-cell office:value-type="string" table:style-name="ce2">
            <text:p>Verlening</text:p>
          </table:table-cell>
          <table:table-cell office:value-type="currency" office:value="23776.26" table:style-name="ce3">
            <text:p>€ 23.776</text:p>
          </table:table-cell>
          <table:table-cell office:value-type="string" table:style-name="ce2">
            <text:p>Allingawier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572" table:style-name="ce2">
            <text:p>515572</text:p>
          </table:table-cell>
          <table:table-cell office:value-type="string" table:style-name="ce2">
            <text:p>Gansenhoef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76014" table:style-name="ce3">
            <text:p>€ 76.014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586" table:style-name="ce2">
            <text:p>515586</text:p>
          </table:table-cell>
          <table:table-cell office:value-type="string" table:style-name="ce2">
            <text:p>Welgelegen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55636" table:style-name="ce3">
            <text:p>€ 155.636</text:p>
          </table:table-cell>
          <table:table-cell office:value-type="string" table:style-name="ce2">
            <text:p>Hoogezand</text:p>
          </table:table-cell>
          <table:table-cell office:value-type="string" table:style-name="ce2">
            <text:p>Midden-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593" table:style-name="ce2">
            <text:p>515593</text:p>
          </table:table-cell>
          <table:table-cell office:value-type="string" table:style-name="ce2">
            <text:p>Borg Verhildersum</text:p>
          </table:table-cell>
          <table:table-cell office:value-type="string" table:style-name="ce2">
            <text:p>Verlening</text:p>
          </table:table-cell>
          <table:table-cell office:value-type="currency" office:value="47820.06" table:style-name="ce3">
            <text:p>€ 47.820</text:p>
          </table:table-cell>
          <table:table-cell office:value-type="string" table:style-name="ce2">
            <text:p>Sittard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598" table:style-name="ce2">
            <text:p>515598</text:p>
          </table:table-cell>
          <table:table-cell office:value-type="string" table:style-name="ce2">
            <text:p>kasteel buitenplaats Ter Hooge</text:p>
          </table:table-cell>
          <table:table-cell office:value-type="string" table:style-name="ce2">
            <text:p>Verlening</text:p>
          </table:table-cell>
          <table:table-cell office:value-type="currency" office:value="135963.5" table:style-name="ce3">
            <text:p>€ 135.964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600" table:style-name="ce2">
            <text:p>515600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64578.5" table:style-name="ce3">
            <text:p>€ 64.579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13" table:style-name="ce2">
            <text:p>515613</text:p>
          </table:table-cell>
          <table:table-cell office:value-type="string" table:style-name="ce2">
            <text:p>Rensumaborg - Hoofdhuis</text:p>
          </table:table-cell>
          <table:table-cell office:value-type="string" table:style-name="ce2">
            <text:p>Verlening</text:p>
          </table:table-cell>
          <table:table-cell office:value-type="currency" office:value="25104" table:style-name="ce3">
            <text:p>€ 25.104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618" table:style-name="ce2">
            <text:p>51561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359.3649999999998" table:style-name="ce3">
            <text:p>€ 8.359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21" table:style-name="ce2">
            <text:p>515621</text:p>
          </table:table-cell>
          <table:table-cell office:value-type="string" table:style-name="ce2">
            <text:p>inrijhek en muur</text:p>
          </table:table-cell>
          <table:table-cell office:value-type="string" table:style-name="ce2">
            <text:p>Verlening</text:p>
          </table:table-cell>
          <table:table-cell office:value-type="currency" office:value="1966.905" table:style-name="ce3">
            <text:p>€ 1.967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22" table:style-name="ce2">
            <text:p>515622</text:p>
          </table:table-cell>
          <table:table-cell office:value-type="string" table:style-name="ce2">
            <text:p>hek met pijlers</text:p>
          </table:table-cell>
          <table:table-cell office:value-type="string" table:style-name="ce2">
            <text:p>Verlening</text:p>
          </table:table-cell>
          <table:table-cell office:value-type="currency" office:value="131.13" table:style-name="ce3">
            <text:p>€ 131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625" table:style-name="ce2">
            <text:p>515625</text:p>
          </table:table-cell>
          <table:table-cell office:value-type="string" table:style-name="ce2">
            <text:p>Rensumaborg - Bouwhuis</text:p>
          </table:table-cell>
          <table:table-cell office:value-type="string" table:style-name="ce2">
            <text:p>Verlening</text:p>
          </table:table-cell>
          <table:table-cell office:value-type="currency" office:value="14639" table:style-name="ce3">
            <text:p>€ 14.639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26" table:style-name="ce2">
            <text:p>515626</text:p>
          </table:table-cell>
          <table:table-cell office:value-type="string" table:style-name="ce2">
            <text:p>Rensumaborg - Brug met hek</text:p>
          </table:table-cell>
          <table:table-cell office:value-type="string" table:style-name="ce2">
            <text:p>Verlening</text:p>
          </table:table-cell>
          <table:table-cell office:value-type="currency" office:value="552.5" table:style-name="ce3">
            <text:p>€ 553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44" table:style-name="ce2">
            <text:p>515644</text:p>
          </table:table-cell>
          <table:table-cell office:value-type="string" table:style-name="ce2">
            <text:p>Tuinmuren met kas en hondehokken</text:p>
          </table:table-cell>
          <table:table-cell office:value-type="string" table:style-name="ce2">
            <text:p>Verlening</text:p>
          </table:table-cell>
          <table:table-cell office:value-type="currency" office:value="2512.5" table:style-name="ce3">
            <text:p>€ 2.513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662" table:style-name="ce2">
            <text:p>515662</text:p>
          </table:table-cell>
          <table:table-cell office:value-type="string" table:style-name="ce2">
            <text:p>Huis Echten - parkaanleg</text:p>
          </table:table-cell>
          <table:table-cell office:value-type="string" table:style-name="ce2">
            <text:p>Verlening</text:p>
          </table:table-cell>
          <table:table-cell office:value-type="currency" office:value="61935.3" table:style-name="ce3">
            <text:p>€ 61.93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04" table:style-name="ce2">
            <text:p>515704</text:p>
          </table:table-cell>
          <table:table-cell office:value-type="string" table:style-name="ce2">
            <text:p>historische tuin- en parkaanleg buitenplaats Oud-Poelgeest</text:p>
          </table:table-cell>
          <table:table-cell office:value-type="string" table:style-name="ce2">
            <text:p>Verlening</text:p>
          </table:table-cell>
          <table:table-cell office:value-type="currency" office:value="108977" table:style-name="ce3">
            <text:p>€ 108.977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09" table:style-name="ce2">
            <text:p>51570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200" table:style-name="ce3">
            <text:p>€ 7.200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14" table:style-name="ce2">
            <text:p>515714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14400" table:style-name="ce3">
            <text:p>€ 14.400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50" table:style-name="ce2">
            <text:p>515750</text:p>
          </table:table-cell>
          <table:table-cell office:value-type="string" table:style-name="ce2">
            <text:p>Rijckholt - Hoofdhuis</text:p>
          </table:table-cell>
          <table:table-cell office:value-type="string" table:style-name="ce2">
            <text:p>Verlening</text:p>
          </table:table-cell>
          <table:table-cell office:value-type="currency" office:value="87317.7" table:style-name="ce3">
            <text:p>€ 87.31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752" table:style-name="ce2">
            <text:p>515752</text:p>
          </table:table-cell>
          <table:table-cell office:value-type="string" table:style-name="ce2">
            <text:p>Kasteel</text:p>
          </table:table-cell>
          <table:table-cell office:value-type="string" table:style-name="ce2">
            <text:p>Verlening</text:p>
          </table:table-cell>
          <table:table-cell office:value-type="currency" office:value="68880.5" table:style-name="ce3">
            <text:p>€ 68.881</text:p>
          </table:table-cell>
          <table:table-cell office:value-type="string" table:style-name="ce2">
            <text:p>Oirschot</text:p>
          </table:table-cell>
          <table:table-cell office:value-type="string" table:style-name="ce2">
            <text:p>Oirscho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755" table:style-name="ce2">
            <text:p>51575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940.44" table:style-name="ce3">
            <text:p>€ 3.94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757" table:style-name="ce2">
            <text:p>5157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110.46" table:style-name="ce3">
            <text:p>€ 3.110</text:p>
          </table:table-cell>
          <table:table-cell office:value-type="string" table:style-name="ce2">
            <text:p>Vollenhove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58" table:style-name="ce2">
            <text:p>515758</text:p>
          </table:table-cell>
          <table:table-cell office:value-type="string" table:style-name="ce2">
            <text:p>Schaapskooi</text:p>
          </table:table-cell>
          <table:table-cell office:value-type="string" table:style-name="ce2">
            <text:p>Verlening</text:p>
          </table:table-cell>
          <table:table-cell office:value-type="currency" office:value="2614.4189999999999" table:style-name="ce3">
            <text:p>€ 2.614</text:p>
          </table:table-cell>
          <table:table-cell office:value-type="string" table:style-name="ce2">
            <text:p>Achtmaal</text:p>
          </table:table-cell>
          <table:table-cell office:value-type="string" table:style-name="ce2">
            <text:p>Zunder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59" table:style-name="ce2">
            <text:p>515759</text:p>
          </table:table-cell>
          <table:table-cell office:value-type="string" table:style-name="ce2">
            <text:p>kasteelboerderij</text:p>
          </table:table-cell>
          <table:table-cell office:value-type="string" table:style-name="ce2">
            <text:p>Verlening</text:p>
          </table:table-cell>
          <table:table-cell office:value-type="currency" office:value="11825.22" table:style-name="ce3">
            <text:p>€ 11.825</text:p>
          </table:table-cell>
          <table:table-cell office:value-type="string" table:style-name="ce2">
            <text:p>Heenvliet</text:p>
          </table:table-cell>
          <table:table-cell office:value-type="string" table:style-name="ce2">
            <text:p>Nisse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76" table:style-name="ce2">
            <text:p>515776</text:p>
          </table:table-cell>
          <table:table-cell office:value-type="string" table:style-name="ce2">
            <text:p>Kasteel Rijckholt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21685.200000000001" table:style-name="ce3">
            <text:p>€ 21.685</text:p>
          </table:table-cell>
          <table:table-cell office:value-type="string" table:style-name="ce2">
            <text:p>Naaldwijk</text:p>
          </table:table-cell>
          <table:table-cell office:value-type="string" table:style-name="ce2">
            <text:p>West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77" table:style-name="ce2">
            <text:p>515777</text:p>
          </table:table-cell>
          <table:table-cell office:value-type="string" table:style-name="ce2">
            <text:p>Rijckholt - Koetshuis</text:p>
          </table:table-cell>
          <table:table-cell office:value-type="string" table:style-name="ce2">
            <text:p>Verlening</text:p>
          </table:table-cell>
          <table:table-cell office:value-type="currency" office:value="21447.9" table:style-name="ce3">
            <text:p>€ 21.448</text:p>
          </table:table-cell>
          <table:table-cell office:value-type="string" table:style-name="ce2">
            <text:p>Dalerveen</text:p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779" table:style-name="ce2">
            <text:p>515779</text:p>
          </table:table-cell>
          <table:table-cell office:value-type="string" table:style-name="ce2">
            <text:p>Rijckholt - Inrijhek</text:p>
          </table:table-cell>
          <table:table-cell office:value-type="string" table:style-name="ce2">
            <text:p>Verlening</text:p>
          </table:table-cell>
          <table:table-cell office:value-type="currency" office:value="1030.5" table:style-name="ce3">
            <text:p>€ 1.031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830" table:style-name="ce2">
            <text:p>515830</text:p>
          </table:table-cell>
          <table:table-cell office:value-type="string" table:style-name="ce2">
            <text:p>Hoofdhuis</text:p>
          </table:table-cell>
          <table:table-cell office:value-type="string" table:style-name="ce2">
            <text:p>Verlening</text:p>
          </table:table-cell>
          <table:table-cell office:value-type="currency" office:value="85800" table:style-name="ce3">
            <text:p>€ 85.800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831" table:style-name="ce2">
            <text:p>515831</text:p>
          </table:table-cell>
          <table:table-cell office:value-type="string" table:style-name="ce2">
            <text:p>Paardenstal</text:p>
          </table:table-cell>
          <table:table-cell office:value-type="string" table:style-name="ce2">
            <text:p>Verlening</text:p>
          </table:table-cell>
          <table:table-cell office:value-type="currency" office:value="4800" table:style-name="ce3">
            <text:p>€ 4.80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832" table:style-name="ce2">
            <text:p>515832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10500" table:style-name="ce3">
            <text:p>€ 10.500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870" table:style-name="ce2">
            <text:p>515870</text:p>
          </table:table-cell>
          <table:table-cell office:value-type="string" table:style-name="ce2">
            <text:p>Begraafplaats Stille Hof - aanleg</text:p>
          </table:table-cell>
          <table:table-cell office:value-type="string" table:style-name="ce2">
            <text:p>Verlening</text:p>
          </table:table-cell>
          <table:table-cell office:value-type="currency" office:value="163217" table:style-name="ce3">
            <text:p>€ 163.217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876" table:style-name="ce2">
            <text:p>5158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57854" table:style-name="ce3">
            <text:p>€ 157.854</text:p>
          </table:table-cell>
          <table:table-cell office:value-type="string" table:style-name="ce2">
            <text:p>Rhenen</text:p>
          </table:table-cell>
          <table:table-cell office:value-type="string" table:style-name="ce2">
            <text:p>Rh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898" table:style-name="ce2">
            <text:p>51589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8211.5" table:style-name="ce3">
            <text:p>€ 78.212</text:p>
          </table:table-cell>
          <table:table-cell office:value-type="string" table:style-name="ce2">
            <text:p>Bakkeveen</text:p>
          </table:table-cell>
          <table:table-cell office:value-type="string" table:style-name="ce2">
            <text:p>Opst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5906" table:style-name="ce2">
            <text:p>51590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4098" table:style-name="ce3">
            <text:p>€ 114.098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5917" table:style-name="ce2">
            <text:p>515917</text:p>
          </table:table-cell>
          <table:table-cell office:value-type="string" table:style-name="ce2">
            <text:p>Kasteel Geldrop - Engelse tuin</text:p>
          </table:table-cell>
          <table:table-cell office:value-type="string" table:style-name="ce2">
            <text:p>Verlening</text:p>
          </table:table-cell>
          <table:table-cell office:value-type="currency" office:value="84497.5" table:style-name="ce3">
            <text:p>€ 84.498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5982" table:style-name="ce2">
            <text:p>515982</text:p>
          </table:table-cell>
          <table:table-cell office:value-type="string" table:style-name="ce2">
            <text:p>Vleugel Aloysius</text:p>
          </table:table-cell>
          <table:table-cell office:value-type="string" table:style-name="ce2">
            <text:p>Verlening</text:p>
          </table:table-cell>
          <table:table-cell office:value-type="currency" office:value="72154" table:style-name="ce3">
            <text:p>€ 72.154</text:p>
          </table:table-cell>
          <table:table-cell office:value-type="string" table:style-name="ce2">
            <text:p>Sleen</text:p>
          </table:table-cell>
          <table:table-cell office:value-type="string" table:style-name="ce2">
            <text:p>Coevor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025" table:style-name="ce2">
            <text:p>516025</text:p>
          </table:table-cell>
          <table:table-cell office:value-type="string" table:style-name="ce2">
            <text:p>pastorie H. Bartholomeuskerk</text:p>
          </table:table-cell>
          <table:table-cell office:value-type="string" table:style-name="ce2">
            <text:p>Verlening</text:p>
          </table:table-cell>
          <table:table-cell office:value-type="currency" office:value="31889.01" table:style-name="ce3">
            <text:p>€ 31.889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Hatt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115" table:style-name="ce2">
            <text:p>516115</text:p>
          </table:table-cell>
          <table:table-cell office:value-type="string" table:style-name="ce2">
            <text:p>pastorie Bonifaciuskerk</text:p>
          </table:table-cell>
          <table:table-cell office:value-type="string" table:style-name="ce2">
            <text:p>Verlening</text:p>
          </table:table-cell>
          <table:table-cell office:value-type="currency" office:value="49194.5" table:style-name="ce3">
            <text:p>€ 49.195</text:p>
          </table:table-cell>
          <table:table-cell office:value-type="string" table:style-name="ce2">
            <text:p>Edam</text:p>
          </table:table-cell>
          <table:table-cell office:value-type="string" table:style-name="ce2">
            <text:p>Edam-Volen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116" table:style-name="ce2">
            <text:p>516116</text:p>
          </table:table-cell>
          <table:table-cell office:value-type="string" table:style-name="ce2">
            <text:p>Sint Jozef Vereniging, stichting, kerkbestuursgebouw</text:p>
          </table:table-cell>
          <table:table-cell office:value-type="string" table:style-name="ce2">
            <text:p>Verlening</text:p>
          </table:table-cell>
          <table:table-cell office:value-type="currency" office:value="27584.5" table:style-name="ce3">
            <text:p>€ 27.58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6156" table:style-name="ce2">
            <text:p>516156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22050" table:style-name="ce3">
            <text:p>€ 22.050</text:p>
          </table:table-cell>
          <table:table-cell office:value-type="string" table:style-name="ce2">
            <text:p/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234" table:style-name="ce2">
            <text:p>516234</text:p>
          </table:table-cell>
          <table:table-cell office:value-type="string" table:style-name="ce2">
            <text:p>Dienstwoning "Huisje Manning"</text:p>
          </table:table-cell>
          <table:table-cell office:value-type="string" table:style-name="ce2">
            <text:p>Verlening</text:p>
          </table:table-cell>
          <table:table-cell office:value-type="currency" office:value="10562.4" table:style-name="ce3">
            <text:p>€ 10.562</text:p>
          </table:table-cell>
          <table:table-cell office:value-type="string" table:style-name="ce2">
            <text:p>Winschoten</text:p>
          </table:table-cell>
          <table:table-cell office:value-type="string" table:style-name="ce2">
            <text:p>Oldambt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234" table:style-name="ce2">
            <text:p>516234</text:p>
          </table:table-cell>
          <table:table-cell office:value-type="string" table:style-name="ce2">
            <text:p>Dienstwoning "Huisje Manning"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259" table:style-name="ce2">
            <text:p>516259</text:p>
          </table:table-cell>
          <table:table-cell office:value-type="string" table:style-name="ce2">
            <text:p>Poststraatkerk</text:p>
          </table:table-cell>
          <table:table-cell office:value-type="string" table:style-name="ce2">
            <text:p>Verlening</text:p>
          </table:table-cell>
          <table:table-cell office:value-type="currency" office:value="55636.5" table:style-name="ce3">
            <text:p>€ 55.637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368" table:style-name="ce2">
            <text:p>516368</text:p>
          </table:table-cell>
          <table:table-cell office:value-type="string" table:style-name="ce2">
            <text:p>Windmotor Mantgumer Nieuwland</text:p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390" table:style-name="ce2">
            <text:p>516390</text:p>
          </table:table-cell>
          <table:table-cell office:value-type="string" table:style-name="ce2">
            <text:p>Toegangsbrug Huis Dorth</text:p>
          </table:table-cell>
          <table:table-cell office:value-type="string" table:style-name="ce2">
            <text:p>Verlening</text:p>
          </table:table-cell>
          <table:table-cell office:value-type="currency" office:value="2700" table:style-name="ce3">
            <text:p>€ 2.700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391" table:style-name="ce2">
            <text:p>516391</text:p>
          </table:table-cell>
          <table:table-cell office:value-type="string" table:style-name="ce2">
            <text:p>Paardenstal en schuur</text:p>
          </table:table-cell>
          <table:table-cell office:value-type="string" table:style-name="ce2">
            <text:p>Verlening</text:p>
          </table:table-cell>
          <table:table-cell office:value-type="currency" office:value="2175" table:style-name="ce3">
            <text:p>€ 2.175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394" table:style-name="ce2">
            <text:p>516394</text:p>
          </table:table-cell>
          <table:table-cell office:value-type="string" table:style-name="ce2">
            <text:p>Obelisken bij entree</text:p>
          </table:table-cell>
          <table:table-cell office:value-type="string" table:style-name="ce2">
            <text:p>Verlening</text:p>
          </table:table-cell>
          <table:table-cell office:value-type="currency" office:value="270" table:style-name="ce3">
            <text:p>€ 270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440" table:style-name="ce2">
            <text:p>51644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073.5" table:style-name="ce3">
            <text:p>€ 50.074</text:p>
          </table:table-cell>
          <table:table-cell office:value-type="string" table:style-name="ce2">
            <text:p>Ferwert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445" table:style-name="ce2">
            <text:p>51644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136" table:style-name="ce3">
            <text:p>€ 6.13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455" table:style-name="ce2">
            <text:p>51645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291.67" table:style-name="ce3">
            <text:p>€ 5.29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594" table:style-name="ce2">
            <text:p>51659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8922" table:style-name="ce3">
            <text:p>€ 68.922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602" table:style-name="ce2">
            <text:p>51660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1193" table:style-name="ce3">
            <text:p>€ 91.193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641" table:style-name="ce2">
            <text:p>516641</text:p>
          </table:table-cell>
          <table:table-cell office:value-type="string" table:style-name="ce2">
            <text:p>Proefboerderij annex varkensmesterij</text:p>
          </table:table-cell>
          <table:table-cell office:value-type="string" table:style-name="ce2">
            <text:p>Verlening</text:p>
          </table:table-cell>
          <table:table-cell office:value-type="currency" office:value="24009.5" table:style-name="ce3">
            <text:p>€ 24.010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725" table:style-name="ce2">
            <text:p>516725</text:p>
          </table:table-cell>
          <table:table-cell office:value-type="string" table:style-name="ce2">
            <text:p>RK Afdeling</text:p>
          </table:table-cell>
          <table:table-cell office:value-type="string" table:style-name="ce2">
            <text:p>Verlening</text:p>
          </table:table-cell>
          <table:table-cell office:value-type="currency" office:value="138005.5" table:style-name="ce3">
            <text:p>€ 138.00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726" table:style-name="ce2">
            <text:p>516726</text:p>
          </table:table-cell>
          <table:table-cell office:value-type="string" table:style-name="ce2">
            <text:p>Algemene afdeling</text:p>
          </table:table-cell>
          <table:table-cell office:value-type="string" table:style-name="ce2">
            <text:p>Verlening</text:p>
          </table:table-cell>
          <table:table-cell office:value-type="currency" office:value="185018.5" table:style-name="ce3">
            <text:p>€ 185.019</text:p>
          </table:table-cell>
          <table:table-cell office:value-type="string" table:style-name="ce2">
            <text:p>Neeritter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837" table:style-name="ce2">
            <text:p>51683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0831.5" table:style-name="ce3">
            <text:p>€ 110.832</text:p>
          </table:table-cell>
          <table:table-cell office:value-type="string" table:style-name="ce2">
            <text:p>Steyl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841" table:style-name="ce2">
            <text:p>516841</text:p>
          </table:table-cell>
          <table:table-cell office:value-type="string" table:style-name="ce2">
            <text:p>Schoolgebouw</text:p>
          </table:table-cell>
          <table:table-cell office:value-type="string" table:style-name="ce2">
            <text:p>Verlening</text:p>
          </table:table-cell>
          <table:table-cell office:value-type="currency" office:value="151853" table:style-name="ce3">
            <text:p>€ 151.853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6858" table:style-name="ce2">
            <text:p>51685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6222.5" table:style-name="ce3">
            <text:p>€ 16.223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6935" table:style-name="ce2">
            <text:p>51693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028.84" table:style-name="ce3">
            <text:p>€ 47.029</text:p>
          </table:table-cell>
          <table:table-cell office:value-type="string" table:style-name="ce2">
            <text:p>Hapert</text:p>
          </table:table-cell>
          <table:table-cell office:value-type="string" table:style-name="ce2">
            <text:p>Blad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120" table:style-name="ce2">
            <text:p>517120</text:p>
          </table:table-cell>
          <table:table-cell office:value-type="string" table:style-name="ce2">
            <text:p>Het algemeen <text:s/>burger gasthuis</text:p>
          </table:table-cell>
          <table:table-cell office:value-type="string" table:style-name="ce2">
            <text:p>Verlening</text:p>
          </table:table-cell>
          <table:table-cell office:value-type="currency" office:value="62509" table:style-name="ce3">
            <text:p>€ 62.509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7442" table:style-name="ce2">
            <text:p>51744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1150" table:style-name="ce3">
            <text:p>€ 21.150</text:p>
          </table:table-cell>
          <table:table-cell office:value-type="string" table:style-name="ce2">
            <text:p>Oentsjerk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443" table:style-name="ce2">
            <text:p>51744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4425" table:style-name="ce3">
            <text:p>€ 34.425</text:p>
          </table:table-cell>
          <table:table-cell office:value-type="string" table:style-name="ce2">
            <text:p>Bunde</text:p>
          </table:table-cell>
          <table:table-cell office:value-type="string" table:style-name="ce2">
            <text:p>Meerss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492" table:style-name="ce2">
            <text:p>517492</text:p>
          </table:table-cell>
          <table:table-cell office:value-type="string" table:style-name="ce2">
            <text:p>Onze Lieve Vrouwe Geboorte</text:p>
          </table:table-cell>
          <table:table-cell office:value-type="string" table:style-name="ce2">
            <text:p>Verlening</text:p>
          </table:table-cell>
          <table:table-cell office:value-type="currency" office:value="114103" table:style-name="ce3">
            <text:p>€ 114.103</text:p>
          </table:table-cell>
          <table:table-cell office:value-type="string" table:style-name="ce2">
            <text:p>Uithuizen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7494" table:style-name="ce2">
            <text:p>517494</text:p>
          </table:table-cell>
          <table:table-cell office:value-type="string" table:style-name="ce2">
            <text:p>Onze Lieve Vrouwe Geboorte - baarhuisje</text:p>
          </table:table-cell>
          <table:table-cell office:value-type="string" table:style-name="ce2">
            <text:p>Verlening</text:p>
          </table:table-cell>
          <table:table-cell office:value-type="currency" office:value="4409.5" table:style-name="ce3">
            <text:p>€ 4.410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7497" table:style-name="ce2">
            <text:p>517497</text:p>
          </table:table-cell>
          <table:table-cell office:value-type="string" table:style-name="ce2">
            <text:p>Boerderij</text:p>
          </table:table-cell>
          <table:table-cell office:value-type="string" table:style-name="ce2">
            <text:p>Verlening</text:p>
          </table:table-cell>
          <table:table-cell office:value-type="currency" office:value="7550.4690000000001" table:style-name="ce3">
            <text:p>€ 7.550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498" table:style-name="ce2">
            <text:p>517498</text:p>
          </table:table-cell>
          <table:table-cell office:value-type="string" table:style-name="ce2">
            <text:p>Schuur</text:p>
          </table:table-cell>
          <table:table-cell office:value-type="string" table:style-name="ce2">
            <text:p>Verlening</text:p>
          </table:table-cell>
          <table:table-cell office:value-type="currency" office:value="4546.2" table:style-name="ce3">
            <text:p>€ 4.546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516" table:style-name="ce2">
            <text:p>517516</text:p>
          </table:table-cell>
          <table:table-cell office:value-type="string" table:style-name="ce2">
            <text:p>Fraterhuis</text:p>
          </table:table-cell>
          <table:table-cell office:value-type="string" table:style-name="ce2">
            <text:p>Verlening</text:p>
          </table:table-cell>
          <table:table-cell office:value-type="currency" office:value="62626.5" table:style-name="ce3">
            <text:p>€ 62.627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7674" table:style-name="ce2">
            <text:p>517674</text:p>
          </table:table-cell>
          <table:table-cell office:value-type="string" table:style-name="ce2">
            <text:p>Landhuis Schothorst</text:p>
          </table:table-cell>
          <table:table-cell office:value-type="string" table:style-name="ce2">
            <text:p>Verlening</text:p>
          </table:table-cell>
          <table:table-cell office:value-type="currency" office:value="50217" table:style-name="ce3">
            <text:p>€ 50.217</text:p>
          </table:table-cell>
          <table:table-cell office:value-type="string" table:style-name="ce2">
            <text:p>Hollum</text:p>
          </table:table-cell>
          <table:table-cell office:value-type="string" table:style-name="ce2">
            <text:p>Ame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039" table:style-name="ce2">
            <text:p>518039</text:p>
          </table:table-cell>
          <table:table-cell office:value-type="string" table:style-name="ce2">
            <text:p>Affuitenhal</text:p>
          </table:table-cell>
          <table:table-cell office:value-type="string" table:style-name="ce2">
            <text:p>Verlening</text:p>
          </table:table-cell>
          <table:table-cell office:value-type="currency" office:value="36372.6" table:style-name="ce3">
            <text:p>€ 36.373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043" table:style-name="ce2">
            <text:p>518043</text:p>
          </table:table-cell>
          <table:table-cell office:value-type="string" table:style-name="ce2">
            <text:p>St. Bonifatiuskerk</text:p>
          </table:table-cell>
          <table:table-cell office:value-type="string" table:style-name="ce2">
            <text:p>Verlening</text:p>
          </table:table-cell>
          <table:table-cell office:value-type="currency" office:value="207873" table:style-name="ce3">
            <text:p>€ 207.873</text:p>
          </table:table-cell>
          <table:table-cell office:value-type="string" table:style-name="ce2">
            <text:p>Breuke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;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057" table:style-name="ce2">
            <text:p>5180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5000" table:style-name="ce3">
            <text:p>€ 45.000</text:p>
          </table:table-cell>
          <table:table-cell office:value-type="string" table:style-name="ce2">
            <text:p>Wins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106" table:style-name="ce2">
            <text:p>518106</text:p>
          </table:table-cell>
          <table:table-cell office:value-type="string" table:style-name="ce2">
            <text:p>Sandenburg - Toegangshek met brug</text:p>
          </table:table-cell>
          <table:table-cell office:value-type="string" table:style-name="ce2">
            <text:p>Verlening</text:p>
          </table:table-cell>
          <table:table-cell office:value-type="currency" office:value="5599.77" table:style-name="ce3">
            <text:p>€ 5.600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107" table:style-name="ce2">
            <text:p>518107</text:p>
          </table:table-cell>
          <table:table-cell office:value-type="string" table:style-name="ce2">
            <text:p>Sandenburg - Oranjerie</text:p>
          </table:table-cell>
          <table:table-cell office:value-type="string" table:style-name="ce2">
            <text:p>Verlening</text:p>
          </table:table-cell>
          <table:table-cell office:value-type="currency" office:value="15865.98" table:style-name="ce3">
            <text:p>€ 15.866</text:p>
          </table:table-cell>
          <table:table-cell office:value-type="string" table:style-name="ce2">
            <text:p>Kapel Avezaath</text:p>
          </table:table-cell>
          <table:table-cell office:value-type="string" table:style-name="ce2">
            <text:p>T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109" table:style-name="ce2">
            <text:p>518109</text:p>
          </table:table-cell>
          <table:table-cell office:value-type="string" table:style-name="ce2">
            <text:p>Sandenburg - Toegangshek</text:p>
          </table:table-cell>
          <table:table-cell office:value-type="string" table:style-name="ce2">
            <text:p>Verlening</text:p>
          </table:table-cell>
          <table:table-cell office:value-type="currency" office:value="4853.13" table:style-name="ce3">
            <text:p>€ 4.853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165" table:style-name="ce2">
            <text:p>518165</text:p>
          </table:table-cell>
          <table:table-cell office:value-type="string" table:style-name="ce2">
            <text:p>Poldergemaal Oude en Nieuwe<text:s/></text:p>
            <text:p>Broekpolder</text:p>
          </table:table-cell>
          <table:table-cell office:value-type="string" table:style-name="ce2">
            <text:p>Verlening</text:p>
          </table:table-cell>
          <table:table-cell office:value-type="currency" office:value="23922.5" table:style-name="ce3">
            <text:p>€ 23.92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314" table:style-name="ce2">
            <text:p>518314</text:p>
          </table:table-cell>
          <table:table-cell office:value-type="string" table:style-name="ce2">
            <text:p>Pakhuis</text:p>
          </table:table-cell>
          <table:table-cell office:value-type="string" table:style-name="ce2">
            <text:p>Verlening</text:p>
          </table:table-cell>
          <table:table-cell office:value-type="currency" office:value="27570" table:style-name="ce3">
            <text:p>€ 27.570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336" table:style-name="ce2">
            <text:p>51833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932.137999999999" table:style-name="ce3">
            <text:p>€ 28.932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347" table:style-name="ce2">
            <text:p>51834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41057.91500000001" table:style-name="ce3">
            <text:p>€ 141.058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353" table:style-name="ce2">
            <text:p>518353</text:p>
          </table:table-cell>
          <table:table-cell office:value-type="string" table:style-name="ce2">
            <text:p>Herenstaete</text:p>
          </table:table-cell>
          <table:table-cell office:value-type="string" table:style-name="ce2">
            <text:p>Verlening</text:p>
          </table:table-cell>
          <table:table-cell office:value-type="currency" office:value="36593.4" table:style-name="ce3">
            <text:p>€ 36.593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8423" table:style-name="ce2">
            <text:p>51842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1072" table:style-name="ce3">
            <text:p>€ 51.072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8434" table:style-name="ce2">
            <text:p>51843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7659.2" table:style-name="ce3">
            <text:p>€ 107.659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440" table:style-name="ce2">
            <text:p>518440</text:p>
          </table:table-cell>
          <table:table-cell office:value-type="string" table:style-name="ce2">
            <text:p>Kantoorgebouw</text:p>
          </table:table-cell>
          <table:table-cell office:value-type="string" table:style-name="ce2">
            <text:p>Verlening</text:p>
          </table:table-cell>
          <table:table-cell office:value-type="currency" office:value="30281.1" table:style-name="ce3">
            <text:p>€ 30.281</text:p>
          </table:table-cell>
          <table:table-cell office:value-type="string" table:style-name="ce2">
            <text:p>Wols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462" table:style-name="ce2">
            <text:p>518462</text:p>
          </table:table-cell>
          <table:table-cell office:value-type="string" table:style-name="ce2">
            <text:p>Winkel</text:p>
          </table:table-cell>
          <table:table-cell office:value-type="string" table:style-name="ce2">
            <text:p>Verlening</text:p>
          </table:table-cell>
          <table:table-cell office:value-type="currency" office:value="81901.2" table:style-name="ce3">
            <text:p>€ 81.901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464" table:style-name="ce2">
            <text:p>518464</text:p>
          </table:table-cell>
          <table:table-cell office:value-type="string" table:style-name="ce2">
            <text:p>Kantoorgebouw Crone</text:p>
          </table:table-cell>
          <table:table-cell office:value-type="string" table:style-name="ce2">
            <text:p>Verlening</text:p>
          </table:table-cell>
          <table:table-cell office:value-type="currency" office:value="27785.4" table:style-name="ce3">
            <text:p>€ 27.78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521" table:style-name="ce2">
            <text:p>518521</text:p>
          </table:table-cell>
          <table:table-cell office:value-type="string" table:style-name="ce2">
            <text:p>Tweelaags Kloostergebouw</text:p>
          </table:table-cell>
          <table:table-cell office:value-type="string" table:style-name="ce2">
            <text:p>Verlening</text:p>
          </table:table-cell>
          <table:table-cell office:value-type="currency" office:value="26328.84" table:style-name="ce3">
            <text:p>€ 26.329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8522" table:style-name="ce2">
            <text:p>518522</text:p>
          </table:table-cell>
          <table:table-cell office:value-type="string" table:style-name="ce2">
            <text:p>Kapel</text:p>
          </table:table-cell>
          <table:table-cell office:value-type="string" table:style-name="ce2">
            <text:p>Verlening</text:p>
          </table:table-cell>
          <table:table-cell office:value-type="currency" office:value="31970.744999999999" table:style-name="ce3">
            <text:p>€ 31.971</text:p>
          </table:table-cell>
          <table:table-cell office:value-type="string" table:style-name="ce2">
            <text:p>Simpelveld</text:p>
          </table:table-cell>
          <table:table-cell office:value-type="string" table:style-name="ce2">
            <text:p>Simpelvel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582" table:style-name="ce2">
            <text:p>51858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6265" table:style-name="ce3">
            <text:p>€ 26.265</text:p>
          </table:table-cell>
          <table:table-cell office:value-type="string" table:style-name="ce2">
            <text:p>Zuidlaren</text:p>
          </table:table-cell>
          <table:table-cell office:value-type="string" table:style-name="ce2">
            <text:p>Tynaarlo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717" table:style-name="ce2">
            <text:p>51871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89141.5" table:style-name="ce3">
            <text:p>€ 189.142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763" table:style-name="ce2">
            <text:p>51876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919.5" table:style-name="ce3">
            <text:p>€ 35.920</text:p>
          </table:table-cell>
          <table:table-cell office:value-type="string" table:style-name="ce2">
            <text:p>Delden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783" table:style-name="ce2">
            <text:p>518783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149153" table:style-name="ce3">
            <text:p>€ 149.153</text:p>
          </table:table-cell>
          <table:table-cell office:value-type="string" table:style-name="ce2">
            <text:p>Wezep</text:p>
          </table:table-cell>
          <table:table-cell office:value-type="string" table:style-name="ce2">
            <text:p>Oldebro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789" table:style-name="ce2">
            <text:p>51878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8041.5" table:style-name="ce3">
            <text:p>€ 78.042</text:p>
          </table:table-cell>
          <table:table-cell office:value-type="string" table:style-name="ce2">
            <text:p>Wilsum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8802" table:style-name="ce2">
            <text:p>518802</text:p>
          </table:table-cell>
          <table:table-cell office:value-type="string" table:style-name="ce2">
            <text:p>Oude Raadhuis</text:p>
          </table:table-cell>
          <table:table-cell office:value-type="string" table:style-name="ce2">
            <text:p>Verlening</text:p>
          </table:table-cell>
          <table:table-cell office:value-type="currency" office:value="17389.11" table:style-name="ce3">
            <text:p>€ 17.38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819" table:style-name="ce2">
            <text:p>51881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498.2" table:style-name="ce3">
            <text:p>€ 13.498</text:p>
          </table:table-cell>
          <table:table-cell office:value-type="string" table:style-name="ce2">
            <text:p/>
          </table:table-cell>
          <table:table-cell office:value-type="string" table:style-name="ce2">
            <text:p>Hatt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824" table:style-name="ce2">
            <text:p>51882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476.555" table:style-name="ce3">
            <text:p>€ 13.477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8945" table:style-name="ce2">
            <text:p>51894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3490" table:style-name="ce3">
            <text:p>€ 23.490</text:p>
          </table:table-cell>
          <table:table-cell office:value-type="string" table:style-name="ce2">
            <text:p>Borgercompagnie</text:p>
          </table:table-cell>
          <table:table-cell office:value-type="string" table:style-name="ce2">
            <text:p>Veendam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047" table:style-name="ce2">
            <text:p>51904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441.88" table:style-name="ce3">
            <text:p>€ 50.442</text:p>
          </table:table-cell>
          <table:table-cell office:value-type="string" table:style-name="ce2">
            <text:p>Akkrum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169" table:style-name="ce2">
            <text:p>519169</text:p>
          </table:table-cell>
          <table:table-cell office:value-type="string" table:style-name="ce2">
            <text:p>H. Bernadettekerk</text:p>
          </table:table-cell>
          <table:table-cell office:value-type="string" table:style-name="ce2">
            <text:p>Verlening</text:p>
          </table:table-cell>
          <table:table-cell office:value-type="currency" office:value="69991" table:style-name="ce3">
            <text:p>€ 69.991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176" table:style-name="ce2">
            <text:p>519176</text:p>
          </table:table-cell>
          <table:table-cell office:value-type="string" table:style-name="ce2">
            <text:p>toren</text:p>
          </table:table-cell>
          <table:table-cell office:value-type="string" table:style-name="ce2">
            <text:p>Verlening</text:p>
          </table:table-cell>
          <table:table-cell office:value-type="currency" office:value="23116.47" table:style-name="ce3">
            <text:p>€ 23.116</text:p>
          </table:table-cell>
          <table:table-cell office:value-type="string" table:style-name="ce2">
            <text:p>Borculo</text:p>
          </table:table-cell>
          <table:table-cell office:value-type="string" table:style-name="ce2">
            <text:p>Berkel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186" table:style-name="ce2">
            <text:p>51918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9637" table:style-name="ce3">
            <text:p>€ 29.637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256" table:style-name="ce2">
            <text:p>519256</text:p>
          </table:table-cell>
          <table:table-cell office:value-type="string" table:style-name="ce2">
            <text:p>Schaapskooi</text:p>
          </table:table-cell>
          <table:table-cell office:value-type="string" table:style-name="ce2">
            <text:p>Verlening</text:p>
          </table:table-cell>
          <table:table-cell office:value-type="currency" office:value="3929.1750000000002" table:style-name="ce3">
            <text:p>€ 3.929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323" table:style-name="ce2">
            <text:p>519323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2315" table:style-name="ce3">
            <text:p>€ 62.315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414" table:style-name="ce2">
            <text:p>519414</text:p>
          </table:table-cell>
          <table:table-cell office:value-type="string" table:style-name="ce2">
            <text:p>Schweer bey der Beckehof</text:p>
          </table:table-cell>
          <table:table-cell office:value-type="string" table:style-name="ce2">
            <text:p>Verlening</text:p>
          </table:table-cell>
          <table:table-cell office:value-type="currency" office:value="40931.4" table:style-name="ce3">
            <text:p>€ 40.931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02" table:style-name="ce2">
            <text:p>519502</text:p>
          </table:table-cell>
          <table:table-cell office:value-type="string" table:style-name="ce2">
            <text:p>Watermolen</text:p>
          </table:table-cell>
          <table:table-cell office:value-type="string" table:style-name="ce2">
            <text:p>Verlening</text:p>
          </table:table-cell>
          <table:table-cell office:value-type="currency" office:value="33933.5" table:style-name="ce3">
            <text:p>€ 33.934</text:p>
          </table:table-cell>
          <table:table-cell office:value-type="string" table:style-name="ce2">
            <text:p>Itens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10" table:style-name="ce2">
            <text:p>519510</text:p>
          </table:table-cell>
          <table:table-cell office:value-type="string" table:style-name="ce2">
            <text:p>Huize Beukenstein</text:p>
          </table:table-cell>
          <table:table-cell office:value-type="string" table:style-name="ce2">
            <text:p>Verlening</text:p>
          </table:table-cell>
          <table:table-cell office:value-type="currency" office:value="38591.25" table:style-name="ce3">
            <text:p>€ 38.591</text:p>
          </table:table-cell>
          <table:table-cell office:value-type="string" table:style-name="ce2">
            <text:p>Oud Zuil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10" table:style-name="ce2">
            <text:p>519510</text:p>
          </table:table-cell>
          <table:table-cell office:value-type="string" table:style-name="ce2">
            <text:p>Huize Beukenstein</text:p>
          </table:table-cell>
          <table:table-cell office:value-type="string" table:style-name="ce2">
            <text:p>Verlening</text:p>
          </table:table-cell>
          <table:table-cell office:value-type="currency" office:value="71177" table:style-name="ce3">
            <text:p>€ 71.177</text:p>
          </table:table-cell>
          <table:table-cell office:value-type="string" table:style-name="ce2">
            <text:p>Heiloo</text:p>
          </table:table-cell>
          <table:table-cell office:value-type="string" table:style-name="ce2">
            <text:p>Heiloo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46" table:style-name="ce2">
            <text:p>519546</text:p>
          </table:table-cell>
          <table:table-cell office:value-type="string" table:style-name="ce2">
            <text:p>Kasteel Zwijnsbergen</text:p>
          </table:table-cell>
          <table:table-cell office:value-type="string" table:style-name="ce2">
            <text:p>Verlening</text:p>
          </table:table-cell>
          <table:table-cell office:value-type="currency" office:value="74634.5" table:style-name="ce3">
            <text:p>€ 74.635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9549" table:style-name="ce2">
            <text:p>51954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140" table:style-name="ce3">
            <text:p>€ 4.14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52" table:style-name="ce2">
            <text:p>519552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2804.0549999999998" table:style-name="ce3">
            <text:p>€ 2.804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56" table:style-name="ce2">
            <text:p>519556</text:p>
          </table:table-cell>
          <table:table-cell office:value-type="string" table:style-name="ce2">
            <text:p>washuis</text:p>
          </table:table-cell>
          <table:table-cell office:value-type="string" table:style-name="ce2">
            <text:p>Verlening</text:p>
          </table:table-cell>
          <table:table-cell office:value-type="currency" office:value="1529.49" table:style-name="ce3">
            <text:p>€ 1.529</text:p>
          </table:table-cell>
          <table:table-cell office:value-type="string" table:style-name="ce2">
            <text:p>Gemert</text:p>
          </table:table-cell>
          <table:table-cell office:value-type="string" table:style-name="ce2">
            <text:p>Gemert-Bak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57" table:style-name="ce2">
            <text:p>519557</text:p>
          </table:table-cell>
          <table:table-cell office:value-type="string" table:style-name="ce2">
            <text:p>oranjerie</text:p>
          </table:table-cell>
          <table:table-cell office:value-type="string" table:style-name="ce2">
            <text:p>Verlening</text:p>
          </table:table-cell>
          <table:table-cell office:value-type="currency" office:value="1019.655" table:style-name="ce3">
            <text:p>€ 1.020</text:p>
          </table:table-cell>
          <table:table-cell office:value-type="string" table:style-name="ce2">
            <text:p/>
          </table:table-cell>
          <table:table-cell office:value-type="string" table:style-name="ce2">
            <text:p>Oudewater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59" table:style-name="ce2">
            <text:p>519559</text:p>
          </table:table-cell>
          <table:table-cell office:value-type="string" table:style-name="ce2">
            <text:p>dierenverblijf</text:p>
          </table:table-cell>
          <table:table-cell office:value-type="string" table:style-name="ce2">
            <text:p>Verlening</text:p>
          </table:table-cell>
          <table:table-cell office:value-type="currency" office:value="117.24" table:style-name="ce3">
            <text:p>€ 11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68" table:style-name="ce2">
            <text:p>519568</text:p>
          </table:table-cell>
          <table:table-cell office:value-type="string" table:style-name="ce2">
            <text:p>prieel/tuinhuis</text:p>
          </table:table-cell>
          <table:table-cell office:value-type="string" table:style-name="ce2">
            <text:p>Verlening</text:p>
          </table:table-cell>
          <table:table-cell office:value-type="currency" office:value="398.58" table:style-name="ce3">
            <text:p>€ 399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81" table:style-name="ce2">
            <text:p>519581</text:p>
          </table:table-cell>
          <table:table-cell office:value-type="string" table:style-name="ce2">
            <text:p>Stania State - Hoofdhuis</text:p>
          </table:table-cell>
          <table:table-cell office:value-type="string" table:style-name="ce2">
            <text:p>Verlening</text:p>
          </table:table-cell>
          <table:table-cell office:value-type="currency" office:value="71084" table:style-name="ce3">
            <text:p>€ 71.084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83" table:style-name="ce2">
            <text:p>519583</text:p>
          </table:table-cell>
          <table:table-cell office:value-type="string" table:style-name="ce2">
            <text:p>Stania State - Berging</text:p>
          </table:table-cell>
          <table:table-cell office:value-type="string" table:style-name="ce2">
            <text:p>Verlening</text:p>
          </table:table-cell>
          <table:table-cell office:value-type="currency" office:value="7422" table:style-name="ce3">
            <text:p>€ 7.422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85" table:style-name="ce2">
            <text:p>519585</text:p>
          </table:table-cell>
          <table:table-cell office:value-type="string" table:style-name="ce2">
            <text:p>Stania State - Drie-armige brug</text:p>
          </table:table-cell>
          <table:table-cell office:value-type="string" table:style-name="ce2">
            <text:p>Verlening</text:p>
          </table:table-cell>
          <table:table-cell office:value-type="currency" office:value="8334.5" table:style-name="ce3">
            <text:p>€ 8.335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586" table:style-name="ce2">
            <text:p>519586</text:p>
          </table:table-cell>
          <table:table-cell office:value-type="string" table:style-name="ce2">
            <text:p>Stania State - Tuinvaas</text:p>
          </table:table-cell>
          <table:table-cell office:value-type="string" table:style-name="ce2">
            <text:p>Verlening</text:p>
          </table:table-cell>
          <table:table-cell office:value-type="currency" office:value="49" table:style-name="ce3">
            <text:p>€ 4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87" table:style-name="ce2">
            <text:p>519587</text:p>
          </table:table-cell>
          <table:table-cell office:value-type="string" table:style-name="ce2">
            <text:p>Stania State - Eendengrot</text:p>
          </table:table-cell>
          <table:table-cell office:value-type="string" table:style-name="ce2">
            <text:p>Verlening</text:p>
          </table:table-cell>
          <table:table-cell office:value-type="currency" office:value="127.5" table:style-name="ce3">
            <text:p>€ 128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88" table:style-name="ce2">
            <text:p>519588</text:p>
          </table:table-cell>
          <table:table-cell office:value-type="string" table:style-name="ce2">
            <text:p>Stania State - Oranjerie</text:p>
          </table:table-cell>
          <table:table-cell office:value-type="string" table:style-name="ce2">
            <text:p>Verlening</text:p>
          </table:table-cell>
          <table:table-cell office:value-type="currency" office:value="5490.5" table:style-name="ce3">
            <text:p>€ 5.491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590" table:style-name="ce2">
            <text:p>519590</text:p>
          </table:table-cell>
          <table:table-cell office:value-type="string" table:style-name="ce2">
            <text:p>Stania State - Kweekbak</text:p>
          </table:table-cell>
          <table:table-cell office:value-type="string" table:style-name="ce2">
            <text:p>Verlening</text:p>
          </table:table-cell>
          <table:table-cell office:value-type="currency" office:value="49" table:style-name="ce3">
            <text:p>€ 4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608" table:style-name="ce2">
            <text:p>519608</text:p>
          </table:table-cell>
          <table:table-cell office:value-type="string" table:style-name="ce2">
            <text:p>Stania State - Hekpijlers en hek</text:p>
          </table:table-cell>
          <table:table-cell office:value-type="string" table:style-name="ce2">
            <text:p>Verlening</text:p>
          </table:table-cell>
          <table:table-cell office:value-type="currency" office:value="4856.5" table:style-name="ce3">
            <text:p>€ 4.85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634" table:style-name="ce2">
            <text:p>519634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32880" table:style-name="ce3">
            <text:p>€ 32.880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636" table:style-name="ce2">
            <text:p>519636</text:p>
          </table:table-cell>
          <table:table-cell office:value-type="string" table:style-name="ce2">
            <text:p>oranjerie</text:p>
          </table:table-cell>
          <table:table-cell office:value-type="string" table:style-name="ce2">
            <text:p>Verlening</text:p>
          </table:table-cell>
          <table:table-cell office:value-type="currency" office:value="9495" table:style-name="ce3">
            <text:p>€ 9.495</text:p>
          </table:table-cell>
          <table:table-cell office:value-type="string" table:style-name="ce2">
            <text:p>Ochten</text:p>
          </table:table-cell>
          <table:table-cell office:value-type="string" table:style-name="ce2">
            <text:p>Neder-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678" table:style-name="ce2">
            <text:p>519678</text:p>
          </table:table-cell>
          <table:table-cell office:value-type="string" table:style-name="ce2">
            <text:p>Tuin- en parkaanleg</text:p>
          </table:table-cell>
          <table:table-cell office:value-type="string" table:style-name="ce2">
            <text:p>Verlening</text:p>
          </table:table-cell>
          <table:table-cell office:value-type="currency" office:value="147175.5" table:style-name="ce3">
            <text:p>€ 147.176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9731" table:style-name="ce2">
            <text:p>519731</text:p>
          </table:table-cell>
          <table:table-cell office:value-type="string" table:style-name="ce2">
            <text:p>Sparrendaal - Entreehek</text:p>
          </table:table-cell>
          <table:table-cell office:value-type="string" table:style-name="ce2">
            <text:p>Verlening</text:p>
          </table:table-cell>
          <table:table-cell office:value-type="currency" office:value="5070" table:style-name="ce3">
            <text:p>€ 5.070</text:p>
          </table:table-cell>
          <table:table-cell office:value-type="string" table:style-name="ce2">
            <text:p>Kalenberg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732" table:style-name="ce2">
            <text:p>519732</text:p>
          </table:table-cell>
          <table:table-cell office:value-type="string" table:style-name="ce2">
            <text:p>Sparrendaal - Brug</text:p>
          </table:table-cell>
          <table:table-cell office:value-type="string" table:style-name="ce2">
            <text:p>Verlening</text:p>
          </table:table-cell>
          <table:table-cell office:value-type="currency" office:value="4216.5" table:style-name="ce3">
            <text:p>€ 4.217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734" table:style-name="ce2">
            <text:p>519734</text:p>
          </table:table-cell>
          <table:table-cell office:value-type="string" table:style-name="ce2">
            <text:p>Sparrendaal - Slingermuur</text:p>
          </table:table-cell>
          <table:table-cell office:value-type="string" table:style-name="ce2">
            <text:p>Verlening</text:p>
          </table:table-cell>
          <table:table-cell office:value-type="currency" office:value="4437.5" table:style-name="ce3">
            <text:p>€ 4.438</text:p>
          </table:table-cell>
          <table:table-cell office:value-type="string" table:style-name="ce2">
            <text:p>Moddergat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25" table:style-name="ce2">
            <text:p>519925</text:p>
          </table:table-cell>
          <table:table-cell office:value-type="string" table:style-name="ce2">
            <text:p>vm. Doveninstituut</text:p>
          </table:table-cell>
          <table:table-cell office:value-type="string" table:style-name="ce2">
            <text:p>Verlening</text:p>
          </table:table-cell>
          <table:table-cell office:value-type="currency" office:value="170890.95600000001" table:style-name="ce3">
            <text:p>€ 170.891</text:p>
          </table:table-cell>
          <table:table-cell office:value-type="string" table:style-name="ce2">
            <text:p>Udenhout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19926" table:style-name="ce2">
            <text:p>519926</text:p>
          </table:table-cell>
          <table:table-cell office:value-type="string" table:style-name="ce2">
            <text:p>Brug met poort en hekwerk</text:p>
          </table:table-cell>
          <table:table-cell office:value-type="string" table:style-name="ce2">
            <text:p>Verlening</text:p>
          </table:table-cell>
          <table:table-cell office:value-type="currency" office:value="1575" table:style-name="ce3">
            <text:p>€ 1.575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942" table:style-name="ce2">
            <text:p>51994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1257" table:style-name="ce3">
            <text:p>€ 41.257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86" table:style-name="ce2">
            <text:p>519986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14963.5" table:style-name="ce3">
            <text:p>€ 14.964</text:p>
          </table:table-cell>
          <table:table-cell office:value-type="string" table:style-name="ce2">
            <text:p>Tubbergen</text:p>
          </table:table-cell>
          <table:table-cell office:value-type="string" table:style-name="ce2">
            <text:p>Tubberg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87" table:style-name="ce2">
            <text:p>519987</text:p>
          </table:table-cell>
          <table:table-cell office:value-type="string" table:style-name="ce2">
            <text:p>Hooiberg</text:p>
          </table:table-cell>
          <table:table-cell office:value-type="string" table:style-name="ce2">
            <text:p>Verlening</text:p>
          </table:table-cell>
          <table:table-cell office:value-type="currency" office:value="206.4" table:style-name="ce3">
            <text:p>€ 206</text:p>
          </table:table-cell>
          <table:table-cell office:value-type="string" table:style-name="ce2">
            <text:p>Hoo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87" table:style-name="ce2">
            <text:p>519987</text:p>
          </table:table-cell>
          <table:table-cell office:value-type="string" table:style-name="ce2">
            <text:p>Landgoed De Colckhof - hooiberg</text:p>
          </table:table-cell>
          <table:table-cell office:value-type="string" table:style-name="ce2">
            <text:p>Verlening</text:p>
          </table:table-cell>
          <table:table-cell office:value-type="currency" office:value="675" table:style-name="ce3">
            <text:p>€ 675</text:p>
          </table:table-cell>
          <table:table-cell office:value-type="string" table:style-name="ce2">
            <text:p>Echt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88" table:style-name="ce2">
            <text:p>519988</text:p>
          </table:table-cell>
          <table:table-cell office:value-type="string" table:style-name="ce2">
            <text:p>Houtschuur</text:p>
          </table:table-cell>
          <table:table-cell office:value-type="string" table:style-name="ce2">
            <text:p>Verlening</text:p>
          </table:table-cell>
          <table:table-cell office:value-type="currency" office:value="2373.6" table:style-name="ce3">
            <text:p>€ 2.374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89" table:style-name="ce2">
            <text:p>519989</text:p>
          </table:table-cell>
          <table:table-cell office:value-type="string" table:style-name="ce2">
            <text:p>Landgoed De Colckhof - eendenhuis</text:p>
          </table:table-cell>
          <table:table-cell office:value-type="string" table:style-name="ce2">
            <text:p>Verlening</text:p>
          </table:table-cell>
          <table:table-cell office:value-type="currency" office:value="675" table:style-name="ce3">
            <text:p>€ 675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90" table:style-name="ce2">
            <text:p>519990</text:p>
          </table:table-cell>
          <table:table-cell office:value-type="string" table:style-name="ce2">
            <text:p>Landgoed De Colckhof - theehuis</text:p>
          </table:table-cell>
          <table:table-cell office:value-type="string" table:style-name="ce2">
            <text:p>Verlening</text:p>
          </table:table-cell>
          <table:table-cell office:value-type="currency" office:value="600" table:style-name="ce3">
            <text:p>€ 600</text:p>
          </table:table-cell>
          <table:table-cell office:value-type="string" table:style-name="ce2">
            <text:p>Hoo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91" table:style-name="ce2">
            <text:p>519991</text:p>
          </table:table-cell>
          <table:table-cell office:value-type="string" table:style-name="ce2">
            <text:p>Landgoed De Colckhof - moestuinmuur met kas</text:p>
          </table:table-cell>
          <table:table-cell office:value-type="string" table:style-name="ce2">
            <text:p>Verlening</text:p>
          </table:table-cell>
          <table:table-cell office:value-type="currency" office:value="975" table:style-name="ce3">
            <text:p>€ 975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92" table:style-name="ce2">
            <text:p>519992</text:p>
          </table:table-cell>
          <table:table-cell office:value-type="string" table:style-name="ce2">
            <text:p>Landgoed De Colckhof - hekpijler Zuth.w.</text:p>
          </table:table-cell>
          <table:table-cell office:value-type="string" table:style-name="ce2">
            <text:p>Verlening</text:p>
          </table:table-cell>
          <table:table-cell office:value-type="currency" office:value="255" table:style-name="ce3">
            <text:p>€ 255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19993" table:style-name="ce2">
            <text:p>519993</text:p>
          </table:table-cell>
          <table:table-cell office:value-type="string" table:style-name="ce2">
            <text:p>Landgoed De Colckhof - hekpijlers Hub.a.</text:p>
          </table:table-cell>
          <table:table-cell office:value-type="string" table:style-name="ce2">
            <text:p>Verlening</text:p>
          </table:table-cell>
          <table:table-cell office:value-type="currency" office:value="165" table:style-name="ce3">
            <text:p>€ 165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19997" table:style-name="ce2">
            <text:p>519997</text:p>
          </table:table-cell>
          <table:table-cell office:value-type="string" table:style-name="ce2">
            <text:p>Landgoed De Colckhof - boerderij met put</text:p>
          </table:table-cell>
          <table:table-cell office:value-type="string" table:style-name="ce2">
            <text:p>Verlening</text:p>
          </table:table-cell>
          <table:table-cell office:value-type="currency" office:value="6525" table:style-name="ce3">
            <text:p>€ 6.525</text:p>
          </table:table-cell>
          <table:table-cell office:value-type="string" table:style-name="ce2">
            <text:p>Ballum</text:p>
          </table:table-cell>
          <table:table-cell office:value-type="string" table:style-name="ce2">
            <text:p>Ame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053" table:style-name="ce2">
            <text:p>520053</text:p>
          </table:table-cell>
          <table:table-cell office:value-type="string" table:style-name="ce2">
            <text:p>Emmakerk</text:p>
          </table:table-cell>
          <table:table-cell office:value-type="string" table:style-name="ce2">
            <text:p>Verlening</text:p>
          </table:table-cell>
          <table:table-cell office:value-type="currency" office:value="60693.974999999999" table:style-name="ce3">
            <text:p>€ 60.694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065" table:style-name="ce2">
            <text:p>520065</text:p>
          </table:table-cell>
          <table:table-cell office:value-type="string" table:style-name="ce2">
            <text:p>Bosbeek - Hoofdhuis</text:p>
          </table:table-cell>
          <table:table-cell office:value-type="string" table:style-name="ce2">
            <text:p>Verlening</text:p>
          </table:table-cell>
          <table:table-cell office:value-type="currency" office:value="69559" table:style-name="ce3">
            <text:p>€ 69.559</text:p>
          </table:table-cell>
          <table:table-cell office:value-type="string" table:style-name="ce2">
            <text:p>Hulsberg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082" table:style-name="ce2">
            <text:p>520082</text:p>
          </table:table-cell>
          <table:table-cell office:value-type="string" table:style-name="ce2">
            <text:p>Expositiepaviljoen Flora</text:p>
          </table:table-cell>
          <table:table-cell office:value-type="string" table:style-name="ce2">
            <text:p>Verlening</text:p>
          </table:table-cell>
          <table:table-cell office:value-type="currency" office:value="31908.6" table:style-name="ce3">
            <text:p>€ 31.909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0106" table:style-name="ce2">
            <text:p>520106</text:p>
          </table:table-cell>
          <table:table-cell office:value-type="string" table:style-name="ce2">
            <text:p>Wijenburg</text:p>
          </table:table-cell>
          <table:table-cell office:value-type="string" table:style-name="ce2">
            <text:p>Verlening</text:p>
          </table:table-cell>
          <table:table-cell office:value-type="currency" office:value="13583" table:style-name="ce3">
            <text:p>€ 13.583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Heer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124" table:style-name="ce2">
            <text:p>520124</text:p>
          </table:table-cell>
          <table:table-cell office:value-type="string" table:style-name="ce2">
            <text:p>Cannenburch</text:p>
          </table:table-cell>
          <table:table-cell office:value-type="string" table:style-name="ce2">
            <text:p>Verlening</text:p>
          </table:table-cell>
          <table:table-cell office:value-type="currency" office:value="43032.5" table:style-name="ce3">
            <text:p>€ 43.033</text:p>
          </table:table-cell>
          <table:table-cell office:value-type="string" table:style-name="ce2">
            <text:p>Middelaar</text:p>
          </table:table-cell>
          <table:table-cell office:value-type="string" table:style-name="ce2">
            <text:p>Mook en Middelaar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125" table:style-name="ce2">
            <text:p>520125</text:p>
          </table:table-cell>
          <table:table-cell office:value-type="string" table:style-name="ce2">
            <text:p>Cannenburch</text:p>
          </table:table-cell>
          <table:table-cell office:value-type="string" table:style-name="ce2">
            <text:p>Verlening</text:p>
          </table:table-cell>
          <table:table-cell office:value-type="currency" office:value="60878" table:style-name="ce3">
            <text:p>€ 60.878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154" table:style-name="ce2">
            <text:p>520154</text:p>
          </table:table-cell>
          <table:table-cell office:value-type="string" table:style-name="ce2">
            <text:p>Pastorie</text:p>
          </table:table-cell>
          <table:table-cell office:value-type="string" table:style-name="ce2">
            <text:p>Verlening</text:p>
          </table:table-cell>
          <table:table-cell office:value-type="currency" office:value="13528.575000000001" table:style-name="ce3">
            <text:p>€ 13.52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162" table:style-name="ce2">
            <text:p>520162</text:p>
          </table:table-cell>
          <table:table-cell office:value-type="string" table:style-name="ce2">
            <text:p>Kerk Onze Lieve vrouw van Lourdes</text:p>
          </table:table-cell>
          <table:table-cell office:value-type="string" table:style-name="ce2">
            <text:p>Verlening</text:p>
          </table:table-cell>
          <table:table-cell office:value-type="currency" office:value="34229.5" table:style-name="ce3">
            <text:p>€ 34.230</text:p>
          </table:table-cell>
          <table:table-cell office:value-type="string" table:style-name="ce2">
            <text:p>Landgraaf</text:p>
          </table:table-cell>
          <table:table-cell office:value-type="string" table:style-name="ce2">
            <text:p>Landgraaf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166" table:style-name="ce2">
            <text:p>52016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6262.5" table:style-name="ce3">
            <text:p>€ 46.263</text:p>
          </table:table-cell>
          <table:table-cell office:value-type="string" table:style-name="ce2">
            <text:p>Herveld</text:p>
          </table:table-cell>
          <table:table-cell office:value-type="string" table:style-name="ce2">
            <text:p>Over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264" table:style-name="ce2">
            <text:p>52026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4024.34" table:style-name="ce3">
            <text:p>€ 104.024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265" table:style-name="ce2">
            <text:p>520265</text:p>
          </table:table-cell>
          <table:table-cell office:value-type="string" table:style-name="ce2">
            <text:p>Enzerick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60576.5" table:style-name="ce3">
            <text:p>€ 160.577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0308" table:style-name="ce2">
            <text:p>520308</text:p>
          </table:table-cell>
          <table:table-cell office:value-type="string" table:style-name="ce2">
            <text:p>Huis Oosterhout - Hoofdhuis</text:p>
          </table:table-cell>
          <table:table-cell office:value-type="string" table:style-name="ce2">
            <text:p>Verlening</text:p>
          </table:table-cell>
          <table:table-cell office:value-type="currency" office:value="67114" table:style-name="ce3">
            <text:p>€ 67.114</text:p>
          </table:table-cell>
          <table:table-cell office:value-type="string" table:style-name="ce2">
            <text:p>Schinnen</text:p>
          </table:table-cell>
          <table:table-cell office:value-type="string" table:style-name="ce2">
            <text:p>Beekdae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313" table:style-name="ce2">
            <text:p>520313</text:p>
          </table:table-cell>
          <table:table-cell office:value-type="string" table:style-name="ce2">
            <text:p>Huis Oosterhout - Koetshuis annex stal</text:p>
          </table:table-cell>
          <table:table-cell office:value-type="string" table:style-name="ce2">
            <text:p>Verlening</text:p>
          </table:table-cell>
          <table:table-cell office:value-type="currency" office:value="45165.5" table:style-name="ce3">
            <text:p>€ 45.166</text:p>
          </table:table-cell>
          <table:table-cell office:value-type="string" table:style-name="ce2">
            <text:p>Wichmond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314" table:style-name="ce2">
            <text:p>520314</text:p>
          </table:table-cell>
          <table:table-cell office:value-type="string" table:style-name="ce2">
            <text:p>Huis Oosterhout - Paardenstal</text:p>
          </table:table-cell>
          <table:table-cell office:value-type="string" table:style-name="ce2">
            <text:p>Verlening</text:p>
          </table:table-cell>
          <table:table-cell office:value-type="currency" office:value="10800" table:style-name="ce3">
            <text:p>€ 10.800</text:p>
          </table:table-cell>
          <table:table-cell office:value-type="string" table:style-name="ce2">
            <text:p>Schellinkhout</text:p>
          </table:table-cell>
          <table:table-cell office:value-type="string" table:style-name="ce2">
            <text:p>Drech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317" table:style-name="ce2">
            <text:p>520317</text:p>
          </table:table-cell>
          <table:table-cell office:value-type="string" table:style-name="ce2">
            <text:p>Huis Ossenbroek</text:p>
          </table:table-cell>
          <table:table-cell office:value-type="string" table:style-name="ce2">
            <text:p>Verlening</text:p>
          </table:table-cell>
          <table:table-cell office:value-type="currency" office:value="37382" table:style-name="ce3">
            <text:p>€ 37.382</text:p>
          </table:table-cell>
          <table:table-cell office:value-type="string" table:style-name="ce2">
            <text:p>Lisse</text:p>
          </table:table-cell>
          <table:table-cell office:value-type="string" table:style-name="ce2">
            <text:p>Liss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410" table:style-name="ce2">
            <text:p>520410</text:p>
          </table:table-cell>
          <table:table-cell office:value-type="string" table:style-name="ce2">
            <text:p>Oldruitenborgh</text:p>
          </table:table-cell>
          <table:table-cell office:value-type="string" table:style-name="ce2">
            <text:p>Verlening</text:p>
          </table:table-cell>
          <table:table-cell office:value-type="currency" office:value="33765.9" table:style-name="ce3">
            <text:p>€ 33.766</text:p>
          </table:table-cell>
          <table:table-cell office:value-type="string" table:style-name="ce2">
            <text:p>Ursem gem. S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418" table:style-name="ce2">
            <text:p>520418</text:p>
          </table:table-cell>
          <table:table-cell office:value-type="string" table:style-name="ce2">
            <text:p>Zuiderkerk</text:p>
          </table:table-cell>
          <table:table-cell office:value-type="string" table:style-name="ce2">
            <text:p>Verlening</text:p>
          </table:table-cell>
          <table:table-cell office:value-type="currency" office:value="74008" table:style-name="ce3">
            <text:p>€ 74.008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439" table:style-name="ce2">
            <text:p>520439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3078" table:style-name="ce3">
            <text:p>€ 3.078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507" table:style-name="ce2">
            <text:p>52050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166.5" table:style-name="ce3">
            <text:p>€ 20.16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0609" table:style-name="ce2">
            <text:p>520609</text:p>
          </table:table-cell>
          <table:table-cell office:value-type="string" table:style-name="ce2">
            <text:p>Nijenrode- Hoofdhuis</text:p>
          </table:table-cell>
          <table:table-cell office:value-type="string" table:style-name="ce2">
            <text:p>Verlening</text:p>
          </table:table-cell>
          <table:table-cell office:value-type="currency" office:value="236464" table:style-name="ce3">
            <text:p>€ 236.464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0610" table:style-name="ce2">
            <text:p>52061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4002" table:style-name="ce3">
            <text:p>€ 64.002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0611" table:style-name="ce2">
            <text:p>520611</text:p>
          </table:table-cell>
          <table:table-cell office:value-type="string" table:style-name="ce2">
            <text:p>Nijenrode - Koetshuis</text:p>
          </table:table-cell>
          <table:table-cell office:value-type="string" table:style-name="ce2">
            <text:p>Verlening</text:p>
          </table:table-cell>
          <table:table-cell office:value-type="currency" office:value="113376.5" table:style-name="ce3">
            <text:p>€ 113.377</text:p>
          </table:table-cell>
          <table:table-cell office:value-type="string" table:style-name="ce2">
            <text:p>Vianen</text:p>
          </table:table-cell>
          <table:table-cell office:value-type="string" table:style-name="ce2">
            <text:p>Vijfheerenlan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0625" table:style-name="ce2">
            <text:p>520625</text:p>
          </table:table-cell>
          <table:table-cell office:value-type="string" table:style-name="ce2">
            <text:p>Nijenrode - Speelhuisje</text:p>
          </table:table-cell>
          <table:table-cell office:value-type="string" table:style-name="ce2">
            <text:p>Verlening</text:p>
          </table:table-cell>
          <table:table-cell office:value-type="currency" office:value="6300" table:style-name="ce3">
            <text:p>€ 6.3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626" table:style-name="ce2">
            <text:p>520626</text:p>
          </table:table-cell>
          <table:table-cell office:value-type="string" table:style-name="ce2">
            <text:p>Nijenrode - Tennishuisje</text:p>
          </table:table-cell>
          <table:table-cell office:value-type="string" table:style-name="ce2">
            <text:p>Verlening</text:p>
          </table:table-cell>
          <table:table-cell office:value-type="currency" office:value="2100" table:style-name="ce3">
            <text:p>€ 2.100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644" table:style-name="ce2">
            <text:p>520644</text:p>
          </table:table-cell>
          <table:table-cell office:value-type="string" table:style-name="ce2">
            <text:p>Pauluskerk</text:p>
          </table:table-cell>
          <table:table-cell office:value-type="string" table:style-name="ce2">
            <text:p>Verlening</text:p>
          </table:table-cell>
          <table:table-cell office:value-type="currency" office:value="34546" table:style-name="ce3">
            <text:p>€ 34.546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703" table:style-name="ce2">
            <text:p>520703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58601.31" table:style-name="ce3">
            <text:p>€ 58.601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0713" table:style-name="ce2">
            <text:p>520713</text:p>
          </table:table-cell>
          <table:table-cell office:value-type="string" table:style-name="ce2">
            <text:p>Bewaarschool</text:p>
          </table:table-cell>
          <table:table-cell office:value-type="string" table:style-name="ce2">
            <text:p>Verlening</text:p>
          </table:table-cell>
          <table:table-cell office:value-type="currency" office:value="47627.5" table:style-name="ce3">
            <text:p>€ 47.628</text:p>
          </table:table-cell>
          <table:table-cell office:value-type="string" table:style-name="ce2">
            <text:p>de Wijk</text:p>
          </table:table-cell>
          <table:table-cell office:value-type="string" table:style-name="ce2">
            <text:p>De Wolden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713" table:style-name="ce2">
            <text:p>520713</text:p>
          </table:table-cell>
          <table:table-cell office:value-type="string" table:style-name="ce2">
            <text:p>Bewaarschool - verduurzaming</text:p>
          </table:table-cell>
          <table:table-cell office:value-type="string" table:style-name="ce2">
            <text:p>Verlening</text:p>
          </table:table-cell>
          <table:table-cell office:value-type="currency" office:value="4000" table:style-name="ce3">
            <text:p>€ 4.000</text:p>
          </table:table-cell>
          <table:table-cell office:value-type="string" table:style-name="ce2">
            <text:p>Horst</text:p>
          </table:table-cell>
          <table:table-cell office:value-type="string" table:style-name="ce2">
            <text:p>Horst aan de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736" table:style-name="ce2">
            <text:p>52073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8009" table:style-name="ce3">
            <text:p>€ 18.009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763" table:style-name="ce2">
            <text:p>520763</text:p>
          </table:table-cell>
          <table:table-cell office:value-type="string" table:style-name="ce2">
            <text:p>Tuinmuur</text:p>
          </table:table-cell>
          <table:table-cell office:value-type="string" table:style-name="ce2">
            <text:p>Verlening</text:p>
          </table:table-cell>
          <table:table-cell office:value-type="currency" office:value="3487.8" table:style-name="ce3">
            <text:p>€ 3.488</text:p>
          </table:table-cell>
          <table:table-cell office:value-type="string" table:style-name="ce2">
            <text:p>Renswoude</text:p>
          </table:table-cell>
          <table:table-cell office:value-type="string" table:style-name="ce2">
            <text:p>Renswou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767" table:style-name="ce2">
            <text:p>520767</text:p>
          </table:table-cell>
          <table:table-cell office:value-type="string" table:style-name="ce2">
            <text:p>Huis te Loinen</text:p>
          </table:table-cell>
          <table:table-cell office:value-type="string" table:style-name="ce2">
            <text:p>Verlening</text:p>
          </table:table-cell>
          <table:table-cell office:value-type="currency" office:value="131404.5" table:style-name="ce3">
            <text:p>€ 131.40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0780" table:style-name="ce2">
            <text:p>520780</text:p>
          </table:table-cell>
          <table:table-cell office:value-type="string" table:style-name="ce2">
            <text:p>Voorstonden</text:p>
          </table:table-cell>
          <table:table-cell office:value-type="string" table:style-name="ce2">
            <text:p>Verlening</text:p>
          </table:table-cell>
          <table:table-cell office:value-type="currency" office:value="76590" table:style-name="ce3">
            <text:p>€ 76.590</text:p>
          </table:table-cell>
          <table:table-cell office:value-type="string" table:style-name="ce2">
            <text:p>Ruurlo</text:p>
          </table:table-cell>
          <table:table-cell office:value-type="string" table:style-name="ce2">
            <text:p>Berkel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832" table:style-name="ce2">
            <text:p>520832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103350" table:style-name="ce3">
            <text:p>€ 103.350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Zwoll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0833" table:style-name="ce2">
            <text:p>520833</text:p>
          </table:table-cell>
          <table:table-cell office:value-type="string" table:style-name="ce2">
            <text:p>Boekesteyn - parkaanleg</text:p>
          </table:table-cell>
          <table:table-cell office:value-type="string" table:style-name="ce2">
            <text:p>Verlening</text:p>
          </table:table-cell>
          <table:table-cell office:value-type="currency" office:value="225450" table:style-name="ce3">
            <text:p>€ 225.450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0840" table:style-name="ce2">
            <text:p>520840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18114" table:style-name="ce3">
            <text:p>€ 18.114</text:p>
          </table:table-cell>
          <table:table-cell office:value-type="string" table:style-name="ce2">
            <text:p/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118" table:style-name="ce2">
            <text:p>521118</text:p>
          </table:table-cell>
          <table:table-cell office:value-type="string" table:style-name="ce2">
            <text:p>Kapel van het voormalige klooster</text:p>
          </table:table-cell>
          <table:table-cell office:value-type="string" table:style-name="ce2">
            <text:p>Verlening</text:p>
          </table:table-cell>
          <table:table-cell office:value-type="currency" office:value="92250" table:style-name="ce3">
            <text:p>€ 92.250</text:p>
          </table:table-cell>
          <table:table-cell office:value-type="string" table:style-name="ce2">
            <text:p>Naarden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139" table:style-name="ce2">
            <text:p>52113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86150" table:style-name="ce3">
            <text:p>€ 186.15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1170" table:style-name="ce2">
            <text:p>521170</text:p>
          </table:table-cell>
          <table:table-cell office:value-type="string" table:style-name="ce2">
            <text:p>Beeld H. Hart van Jezus met sokkel, schansmuur en hekwerk</text:p>
          </table:table-cell>
          <table:table-cell office:value-type="string" table:style-name="ce2">
            <text:p>Verlening</text:p>
          </table:table-cell>
          <table:table-cell office:value-type="currency" office:value="8760.5" table:style-name="ce3">
            <text:p>€ 8.761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205" table:style-name="ce2">
            <text:p>521205</text:p>
          </table:table-cell>
          <table:table-cell office:value-type="string" table:style-name="ce2">
            <text:p>Natuurmuseum (vm Ambachtsschool)</text:p>
          </table:table-cell>
          <table:table-cell office:value-type="string" table:style-name="ce2">
            <text:p>Verlening</text:p>
          </table:table-cell>
          <table:table-cell office:value-type="currency" office:value="101665" table:style-name="ce3">
            <text:p>€ 101.66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274" table:style-name="ce2">
            <text:p>521274</text:p>
          </table:table-cell>
          <table:table-cell office:value-type="string" table:style-name="ce2">
            <text:p>Wiebingasilo</text:p>
          </table:table-cell>
          <table:table-cell office:value-type="string" table:style-name="ce2">
            <text:p>Verlening</text:p>
          </table:table-cell>
          <table:table-cell office:value-type="currency" office:value="40653.300000000003" table:style-name="ce3">
            <text:p>€ 40.653</text:p>
          </table:table-cell>
          <table:table-cell office:value-type="string" table:style-name="ce2">
            <text:p>Linne</text:p>
          </table:table-cell>
          <table:table-cell office:value-type="string" table:style-name="ce2">
            <text:p>Maasgouw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320" table:style-name="ce2">
            <text:p>521320</text:p>
          </table:table-cell>
          <table:table-cell office:value-type="string" table:style-name="ce2">
            <text:p>Hoofdhuis</text:p>
          </table:table-cell>
          <table:table-cell office:value-type="string" table:style-name="ce2">
            <text:p>Verlening</text:p>
          </table:table-cell>
          <table:table-cell office:value-type="currency" office:value="139755" table:style-name="ce3">
            <text:p>€ 139.755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321" table:style-name="ce2">
            <text:p>521321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44993.5" table:style-name="ce3">
            <text:p>€ 44.994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468" table:style-name="ce2">
            <text:p>521468</text:p>
          </table:table-cell>
          <table:table-cell office:value-type="string" table:style-name="ce2">
            <text:p>Kasteel Arcen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62200.5" table:style-name="ce3">
            <text:p>€ 162.201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1478" table:style-name="ce2">
            <text:p>521478</text:p>
          </table:table-cell>
          <table:table-cell office:value-type="string" table:style-name="ce2">
            <text:p>Landgoed Gooilust - landhuis</text:p>
          </table:table-cell>
          <table:table-cell office:value-type="string" table:style-name="ce2">
            <text:p>Verlening</text:p>
          </table:table-cell>
          <table:table-cell office:value-type="currency" office:value="99300" table:style-name="ce3">
            <text:p>€ 99.300</text:p>
          </table:table-cell>
          <table:table-cell office:value-type="string" table:style-name="ce2">
            <text:p>Bloemendaal</text:p>
          </table:table-cell>
          <table:table-cell office:value-type="string" table:style-name="ce2">
            <text:p>Bloemendaal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479" table:style-name="ce2">
            <text:p>521479</text:p>
          </table:table-cell>
          <table:table-cell office:value-type="string" table:style-name="ce2">
            <text:p>Gooilust - parkaanleg</text:p>
          </table:table-cell>
          <table:table-cell office:value-type="string" table:style-name="ce2">
            <text:p>Verlening</text:p>
          </table:table-cell>
          <table:table-cell office:value-type="currency" office:value="268176" table:style-name="ce3">
            <text:p>€ 268.176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483" table:style-name="ce2">
            <text:p>521483</text:p>
          </table:table-cell>
          <table:table-cell office:value-type="string" table:style-name="ce2">
            <text:p>Landgoed Gooilust</text:p>
          </table:table-cell>
          <table:table-cell office:value-type="string" table:style-name="ce2">
            <text:p>Verlening</text:p>
          </table:table-cell>
          <table:table-cell office:value-type="currency" office:value="4320" table:style-name="ce3">
            <text:p>€ 4.320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486" table:style-name="ce2">
            <text:p>521486</text:p>
          </table:table-cell>
          <table:table-cell office:value-type="string" table:style-name="ce2">
            <text:p>Boerderij Bouwzicht</text:p>
          </table:table-cell>
          <table:table-cell office:value-type="string" table:style-name="ce2">
            <text:p>Verlening</text:p>
          </table:table-cell>
          <table:table-cell office:value-type="currency" office:value="19650" table:style-name="ce3">
            <text:p>€ 19.650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575" table:style-name="ce2">
            <text:p>52157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3125" table:style-name="ce3">
            <text:p>€ 53.125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Wage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608" table:style-name="ce2">
            <text:p>521608</text:p>
          </table:table-cell>
          <table:table-cell office:value-type="string" table:style-name="ce2">
            <text:p>Klooster Leyenbroek - Kaiservleugel</text:p>
          </table:table-cell>
          <table:table-cell office:value-type="string" table:style-name="ce2">
            <text:p>Verlening</text:p>
          </table:table-cell>
          <table:table-cell office:value-type="currency" office:value="48645" table:style-name="ce3">
            <text:p>€ 48.645</text:p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Voorschot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627" table:style-name="ce2">
            <text:p>521627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12155" table:style-name="ce3">
            <text:p>€ 12.155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1739" table:style-name="ce2">
            <text:p>52173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3887.5" table:style-name="ce3">
            <text:p>€ 43.888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1773" table:style-name="ce2">
            <text:p>521773</text:p>
          </table:table-cell>
          <table:table-cell office:value-type="string" table:style-name="ce2">
            <text:p>Voormalig Stationsgebouw</text:p>
          </table:table-cell>
          <table:table-cell office:value-type="string" table:style-name="ce2">
            <text:p>Verlening</text:p>
          </table:table-cell>
          <table:table-cell office:value-type="currency" office:value="10828.5" table:style-name="ce3">
            <text:p>€ 10.829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805" table:style-name="ce2">
            <text:p>521805</text:p>
          </table:table-cell>
          <table:table-cell office:value-type="string" table:style-name="ce2">
            <text:p>Steenoven (randwijk)</text:p>
          </table:table-cell>
          <table:table-cell office:value-type="string" table:style-name="ce2">
            <text:p>Verlening</text:p>
          </table:table-cell>
          <table:table-cell office:value-type="currency" office:value="26549.5" table:style-name="ce3">
            <text:p>€ 26.550</text:p>
          </table:table-cell>
          <table:table-cell office:value-type="string" table:style-name="ce2">
            <text:p>Dokk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883" table:style-name="ce2">
            <text:p>521883</text:p>
          </table:table-cell>
          <table:table-cell office:value-type="string" table:style-name="ce2">
            <text:p>Gemaal</text:p>
          </table:table-cell>
          <table:table-cell office:value-type="string" table:style-name="ce2">
            <text:p>Verlening</text:p>
          </table:table-cell>
          <table:table-cell office:value-type="currency" office:value="87999.5" table:style-name="ce3">
            <text:p>€ 88.000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919" table:style-name="ce2">
            <text:p>52191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9329.974999999999" table:style-name="ce3">
            <text:p>€ 19.330</text:p>
          </table:table-cell>
          <table:table-cell office:value-type="string" table:style-name="ce2">
            <text:p>Idsegahuiz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942" table:style-name="ce2">
            <text:p>521942</text:p>
          </table:table-cell>
          <table:table-cell office:value-type="string" table:style-name="ce2">
            <text:p>Kantoor</text:p>
          </table:table-cell>
          <table:table-cell office:value-type="string" table:style-name="ce2">
            <text:p>Verlening</text:p>
          </table:table-cell>
          <table:table-cell office:value-type="currency" office:value="35100" table:style-name="ce3">
            <text:p>€ 35.100</text:p>
          </table:table-cell>
          <table:table-cell office:value-type="string" table:style-name="ce2">
            <text:p>Schipluiden</text:p>
          </table:table-cell>
          <table:table-cell office:value-type="string" table:style-name="ce2">
            <text:p>Midden-Delflan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1966" table:style-name="ce2">
            <text:p>52196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519" table:style-name="ce3">
            <text:p>€ 11.519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1970" table:style-name="ce2">
            <text:p>52197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5995.5" table:style-name="ce3">
            <text:p>€ 65.996</text:p>
          </table:table-cell>
          <table:table-cell office:value-type="string" table:style-name="ce2">
            <text:p>Silvolde</text:p>
          </table:table-cell>
          <table:table-cell office:value-type="string" table:style-name="ce2">
            <text:p>Oude IJsselstree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1972" table:style-name="ce2">
            <text:p>521972</text:p>
          </table:table-cell>
          <table:table-cell table:style-name="ce2"/>
          <table:table-cell office:value-type="string" table:style-name="ce2">
            <text:p>Verlening</text:p>
          </table:table-cell>
          <table:table-cell office:value-type="currency" office:value="39482" table:style-name="ce3">
            <text:p>€ 39.482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125" table:style-name="ce2">
            <text:p>522125</text:p>
          </table:table-cell>
          <table:table-cell office:value-type="string" table:style-name="ce2">
            <text:p>Spanderswoud - parkaanleg</text:p>
          </table:table-cell>
          <table:table-cell office:value-type="string" table:style-name="ce2">
            <text:p>Verlening</text:p>
          </table:table-cell>
          <table:table-cell office:value-type="currency" office:value="127858" table:style-name="ce3">
            <text:p>€ 127.85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2214" table:style-name="ce2">
            <text:p>522214</text:p>
          </table:table-cell>
          <table:table-cell office:value-type="string" table:style-name="ce2">
            <text:p>Landhuis De Leemkuil</text:p>
          </table:table-cell>
          <table:table-cell office:value-type="string" table:style-name="ce2">
            <text:p>Verlening</text:p>
          </table:table-cell>
          <table:table-cell office:value-type="currency" office:value="42631" table:style-name="ce3">
            <text:p>€ 42.631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262" table:style-name="ce2">
            <text:p>522262</text:p>
          </table:table-cell>
          <table:table-cell office:value-type="string" table:style-name="ce2">
            <text:p>Buitenplaats Gravesteijn</text:p>
          </table:table-cell>
          <table:table-cell office:value-type="string" table:style-name="ce2">
            <text:p>Verlening</text:p>
          </table:table-cell>
          <table:table-cell office:value-type="currency" office:value="20028.599999999999" table:style-name="ce3">
            <text:p>€ 20.029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264" table:style-name="ce2">
            <text:p>522264</text:p>
          </table:table-cell>
          <table:table-cell office:value-type="string" table:style-name="ce2">
            <text:p>hekwerk Kasteel Landgoed Gravesteijn</text:p>
          </table:table-cell>
          <table:table-cell office:value-type="string" table:style-name="ce2">
            <text:p>Verlening</text:p>
          </table:table-cell>
          <table:table-cell office:value-type="currency" office:value="18405.774000000001" table:style-name="ce3">
            <text:p>€ 18.406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2461" table:style-name="ce2">
            <text:p>522461</text:p>
          </table:table-cell>
          <table:table-cell office:value-type="string" table:style-name="ce2">
            <text:p>Militaire Manege</text:p>
          </table:table-cell>
          <table:table-cell office:value-type="string" table:style-name="ce2">
            <text:p>Verlening</text:p>
          </table:table-cell>
          <table:table-cell office:value-type="currency" office:value="30220.514999999999" table:style-name="ce3">
            <text:p>€ 30.221</text:p>
          </table:table-cell>
          <table:table-cell office:value-type="string" table:style-name="ce2">
            <text:p>Wijnjewoude</text:p>
          </table:table-cell>
          <table:table-cell office:value-type="string" table:style-name="ce2">
            <text:p>Opst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468" table:style-name="ce2">
            <text:p>522468</text:p>
          </table:table-cell>
          <table:table-cell office:value-type="string" table:style-name="ce2">
            <text:p>Theater met bovenwoning</text:p>
          </table:table-cell>
          <table:table-cell office:value-type="string" table:style-name="ce2">
            <text:p>Verlening</text:p>
          </table:table-cell>
          <table:table-cell office:value-type="currency" office:value="17931.5" table:style-name="ce3">
            <text:p>€ 17.932</text:p>
          </table:table-cell>
          <table:table-cell office:value-type="string" table:style-name="ce2">
            <text:p>Hasselt</text:p>
          </table:table-cell>
          <table:table-cell office:value-type="string" table:style-name="ce2">
            <text:p>Zwartewat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470" table:style-name="ce2">
            <text:p>522470</text:p>
          </table:table-cell>
          <table:table-cell office:value-type="string" table:style-name="ce2">
            <text:p>vm Tehuis voor bejaarden</text:p>
          </table:table-cell>
          <table:table-cell office:value-type="string" table:style-name="ce2">
            <text:p>Verlening</text:p>
          </table:table-cell>
          <table:table-cell office:value-type="currency" office:value="30257.055" table:style-name="ce3">
            <text:p>€ 30.257</text:p>
          </table:table-cell>
          <table:table-cell office:value-type="string" table:style-name="ce2">
            <text:p>Almen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496" table:style-name="ce2">
            <text:p>522496</text:p>
          </table:table-cell>
          <table:table-cell office:value-type="string" table:style-name="ce2">
            <text:p>Jeroen Boschhuis</text:p>
          </table:table-cell>
          <table:table-cell office:value-type="string" table:style-name="ce2">
            <text:p>Verlening</text:p>
          </table:table-cell>
          <table:table-cell office:value-type="currency" office:value="21115.935000000001" table:style-name="ce3">
            <text:p>€ 21.116</text:p>
          </table:table-cell>
          <table:table-cell office:value-type="string" table:style-name="ce2">
            <text:p>Gronsvel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698" table:style-name="ce2">
            <text:p>52269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986.93" table:style-name="ce3">
            <text:p>€ 7.987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La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700" table:style-name="ce2">
            <text:p>522700</text:p>
          </table:table-cell>
          <table:table-cell office:value-type="string" table:style-name="ce2">
            <text:p>AVRO-studio</text:p>
          </table:table-cell>
          <table:table-cell office:value-type="string" table:style-name="ce2">
            <text:p>Verlening</text:p>
          </table:table-cell>
          <table:table-cell office:value-type="currency" office:value="157710.29999999999" table:style-name="ce3">
            <text:p>€ 157.71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2701" table:style-name="ce2">
            <text:p>522701</text:p>
          </table:table-cell>
          <table:table-cell office:value-type="string" table:style-name="ce2">
            <text:p>De Vioolkist</text:p>
          </table:table-cell>
          <table:table-cell office:value-type="string" table:style-name="ce2">
            <text:p>Verlening</text:p>
          </table:table-cell>
          <table:table-cell office:value-type="currency" office:value="53573.31" table:style-name="ce3">
            <text:p>€ 53.573</text:p>
          </table:table-cell>
          <table:table-cell office:value-type="string" table:style-name="ce2">
            <text:p>Nieuwerkerk aan den Ijssel</text:p>
          </table:table-cell>
          <table:table-cell office:value-type="string" table:style-name="ce2">
            <text:p>Zuidplas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722" table:style-name="ce2">
            <text:p>52272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46836" table:style-name="ce3">
            <text:p>€ 146.836</text:p>
          </table:table-cell>
          <table:table-cell office:value-type="string" table:style-name="ce2">
            <text:p>Steenbergen</text:p>
          </table:table-cell>
          <table:table-cell office:value-type="string" table:style-name="ce2">
            <text:p>Steenberg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2899" table:style-name="ce2">
            <text:p>522899</text:p>
          </table:table-cell>
          <table:table-cell office:value-type="string" table:style-name="ce2">
            <text:p>Bosbeek - toegangshek</text:p>
          </table:table-cell>
          <table:table-cell office:value-type="string" table:style-name="ce2">
            <text:p>Verlening</text:p>
          </table:table-cell>
          <table:table-cell office:value-type="currency" office:value="593" table:style-name="ce3">
            <text:p>€ 593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2907" table:style-name="ce2">
            <text:p>522907</text:p>
          </table:table-cell>
          <table:table-cell office:value-type="string" table:style-name="ce2">
            <text:p>Bosbeek - <text:s/>Tuinhuis (prieel)</text:p>
          </table:table-cell>
          <table:table-cell office:value-type="string" table:style-name="ce2">
            <text:p>Verlening</text:p>
          </table:table-cell>
          <table:table-cell office:value-type="currency" office:value="769.2" table:style-name="ce3">
            <text:p>€ 769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039" table:style-name="ce2">
            <text:p>523039</text:p>
          </table:table-cell>
          <table:table-cell office:value-type="string" table:style-name="ce2">
            <text:p>Lindenhout Museum</text:p>
          </table:table-cell>
          <table:table-cell office:value-type="string" table:style-name="ce2">
            <text:p>Verlening</text:p>
          </table:table-cell>
          <table:table-cell office:value-type="currency" office:value="65632.5" table:style-name="ce3">
            <text:p>€ 65.633</text:p>
          </table:table-cell>
          <table:table-cell office:value-type="string" table:style-name="ce2">
            <text:p>Wergea</text:p>
          </table:table-cell>
          <table:table-cell office:value-type="string" table:style-name="ce2">
            <text:p>Leeuward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048" table:style-name="ce2">
            <text:p>52304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039.5" table:style-name="ce3">
            <text:p>€ 35.040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078" table:style-name="ce2">
            <text:p>523078</text:p>
          </table:table-cell>
          <table:table-cell office:value-type="string" table:style-name="ce2">
            <text:p>St. Alphonsus de Liguori</text:p>
          </table:table-cell>
          <table:table-cell office:value-type="string" table:style-name="ce2">
            <text:p>Verlening</text:p>
          </table:table-cell>
          <table:table-cell office:value-type="currency" office:value="73387" table:style-name="ce3">
            <text:p>€ 73.387</text:p>
          </table:table-cell>
          <table:table-cell office:value-type="string" table:style-name="ce2">
            <text:p>Zaltbommel</text:p>
          </table:table-cell>
          <table:table-cell office:value-type="string" table:style-name="ce2">
            <text:p>Zaltbomm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161" table:style-name="ce2">
            <text:p>523161</text:p>
          </table:table-cell>
          <table:table-cell office:value-type="string" table:style-name="ce2">
            <text:p>Boerderij Bouwlust</text:p>
          </table:table-cell>
          <table:table-cell office:value-type="string" table:style-name="ce2">
            <text:p>Verlening</text:p>
          </table:table-cell>
          <table:table-cell office:value-type="currency" office:value="23463" table:style-name="ce3">
            <text:p>€ 23.463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185" table:style-name="ce2">
            <text:p>523185</text:p>
          </table:table-cell>
          <table:table-cell office:value-type="string" table:style-name="ce2">
            <text:p>Voormalige stoomweverij Driessen</text:p>
          </table:table-cell>
          <table:table-cell office:value-type="string" table:style-name="ce2">
            <text:p>Verlening</text:p>
          </table:table-cell>
          <table:table-cell office:value-type="currency" office:value="13498.08" table:style-name="ce3">
            <text:p>€ 13.498</text:p>
          </table:table-cell>
          <table:table-cell office:value-type="string" table:style-name="ce2">
            <text:p/>
          </table:table-cell>
          <table:table-cell office:value-type="string" table:style-name="ce2">
            <text:p>Oisterw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265" table:style-name="ce2">
            <text:p>523265</text:p>
          </table:table-cell>
          <table:table-cell office:value-type="string" table:style-name="ce2">
            <text:p>Het Oude Raadhuis</text:p>
          </table:table-cell>
          <table:table-cell office:value-type="string" table:style-name="ce2">
            <text:p>Verlening</text:p>
          </table:table-cell>
          <table:table-cell office:value-type="currency" office:value="53749.5" table:style-name="ce3">
            <text:p>€ 53.750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265" table:style-name="ce2">
            <text:p>523265</text:p>
          </table:table-cell>
          <table:table-cell office:value-type="string" table:style-name="ce2">
            <text:p>Het Oude Raadhuis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306" table:style-name="ce2">
            <text:p>523306</text:p>
          </table:table-cell>
          <table:table-cell office:value-type="string" table:style-name="ce2">
            <text:p>Pastoor Hesseveldschool - Complex Gerardus Majella</text:p>
          </table:table-cell>
          <table:table-cell office:value-type="string" table:style-name="ce2">
            <text:p>Verlening</text:p>
          </table:table-cell>
          <table:table-cell office:value-type="currency" office:value="38702.5" table:style-name="ce3">
            <text:p>€ 38.703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307" table:style-name="ce2">
            <text:p>523307</text:p>
          </table:table-cell>
          <table:table-cell office:value-type="string" table:style-name="ce2">
            <text:p>Kinderbewaarplaats - Complex Gerardus Majella</text:p>
          </table:table-cell>
          <table:table-cell office:value-type="string" table:style-name="ce2">
            <text:p>Verlening</text:p>
          </table:table-cell>
          <table:table-cell office:value-type="currency" office:value="27199.994999999999" table:style-name="ce3">
            <text:p>€ 27.200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312" table:style-name="ce2">
            <text:p>523312</text:p>
          </table:table-cell>
          <table:table-cell office:value-type="string" table:style-name="ce2">
            <text:p>Pakhuis de Zwijger</text:p>
          </table:table-cell>
          <table:table-cell office:value-type="string" table:style-name="ce2">
            <text:p>Verlening</text:p>
          </table:table-cell>
          <table:table-cell office:value-type="currency" office:value="316650" table:style-name="ce3">
            <text:p>€ 316.650</text:p>
          </table:table-cell>
          <table:table-cell office:value-type="string" table:style-name="ce2">
            <text:p>Valkenburg</text:p>
          </table:table-cell>
          <table:table-cell office:value-type="string" table:style-name="ce2">
            <text:p>Valkenburg aan de Geu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357" table:style-name="ce2">
            <text:p>523357</text:p>
          </table:table-cell>
          <table:table-cell office:value-type="string" table:style-name="ce2">
            <text:p>Huize Zorgvliet</text:p>
          </table:table-cell>
          <table:table-cell office:value-type="string" table:style-name="ce2">
            <text:p>Verlening</text:p>
          </table:table-cell>
          <table:table-cell office:value-type="currency" office:value="39792" table:style-name="ce3">
            <text:p>€ 39.792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Brumm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414" table:style-name="ce2">
            <text:p>5234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5795" table:style-name="ce3">
            <text:p>€ 45.795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422" table:style-name="ce2">
            <text:p>523422</text:p>
          </table:table-cell>
          <table:table-cell office:value-type="string" table:style-name="ce2">
            <text:p>Zonnewijzer</text:p>
          </table:table-cell>
          <table:table-cell office:value-type="string" table:style-name="ce2">
            <text:p>Verlening</text:p>
          </table:table-cell>
          <table:table-cell office:value-type="currency" office:value="127" table:style-name="ce3">
            <text:p>€ 127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423" table:style-name="ce2">
            <text:p>523423</text:p>
          </table:table-cell>
          <table:table-cell office:value-type="string" table:style-name="ce2">
            <text:p>Brug</text:p>
          </table:table-cell>
          <table:table-cell office:value-type="string" table:style-name="ce2">
            <text:p>Verlening</text:p>
          </table:table-cell>
          <table:table-cell office:value-type="currency" office:value="2057" table:style-name="ce3">
            <text:p>€ 2.057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460" table:style-name="ce2">
            <text:p>523460</text:p>
          </table:table-cell>
          <table:table-cell office:value-type="string" table:style-name="ce2">
            <text:p>Joodse begraafplaats</text:p>
          </table:table-cell>
          <table:table-cell office:value-type="string" table:style-name="ce2">
            <text:p>Verlening</text:p>
          </table:table-cell>
          <table:table-cell office:value-type="currency" office:value="5550" table:style-name="ce3">
            <text:p>€ 5.550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489" table:style-name="ce2">
            <text:p>523489</text:p>
          </table:table-cell>
          <table:table-cell office:value-type="string" table:style-name="ce2">
            <text:p>Kazernecomplex Ede-West</text:p>
          </table:table-cell>
          <table:table-cell office:value-type="string" table:style-name="ce2">
            <text:p>Verlening</text:p>
          </table:table-cell>
          <table:table-cell office:value-type="currency" office:value="95715" table:style-name="ce3">
            <text:p>€ 95.715</text:p>
          </table:table-cell>
          <table:table-cell office:value-type="string" table:style-name="ce2">
            <text:p>Hoevelaken</text:p>
          </table:table-cell>
          <table:table-cell office:value-type="string" table:style-name="ce2">
            <text:p>Nijkerk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627" table:style-name="ce2">
            <text:p>523627</text:p>
          </table:table-cell>
          <table:table-cell office:value-type="string" table:style-name="ce2">
            <text:p>H. Antonius van Padua (Cenakel)kerk</text:p>
          </table:table-cell>
          <table:table-cell office:value-type="string" table:style-name="ce2">
            <text:p>Verlening</text:p>
          </table:table-cell>
          <table:table-cell office:value-type="currency" office:value="40926" table:style-name="ce3">
            <text:p>€ 40.926</text:p>
          </table:table-cell>
          <table:table-cell office:value-type="string" table:style-name="ce2">
            <text:p>Colmschate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653" table:style-name="ce2">
            <text:p>523653</text:p>
          </table:table-cell>
          <table:table-cell office:value-type="string" table:style-name="ce2">
            <text:p>Landhuis Laag Wolfhezen</text:p>
          </table:table-cell>
          <table:table-cell office:value-type="string" table:style-name="ce2">
            <text:p>Verlening</text:p>
          </table:table-cell>
          <table:table-cell office:value-type="currency" office:value="42422.144999999997" table:style-name="ce3">
            <text:p>€ 42.422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680" table:style-name="ce2">
            <text:p>523680</text:p>
          </table:table-cell>
          <table:table-cell office:value-type="string" table:style-name="ce2">
            <text:p>De Essenburgh</text:p>
          </table:table-cell>
          <table:table-cell office:value-type="string" table:style-name="ce2">
            <text:p>Verlening</text:p>
          </table:table-cell>
          <table:table-cell office:value-type="currency" office:value="1636" table:style-name="ce3">
            <text:p>€ 1.636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704" table:style-name="ce2">
            <text:p>523704</text:p>
          </table:table-cell>
          <table:table-cell office:value-type="string" table:style-name="ce2">
            <text:p>Sint Martinuskerk</text:p>
          </table:table-cell>
          <table:table-cell office:value-type="string" table:style-name="ce2">
            <text:p>Verlening</text:p>
          </table:table-cell>
          <table:table-cell office:value-type="currency" office:value="53987.5" table:style-name="ce3">
            <text:p>€ 53.988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706" table:style-name="ce2">
            <text:p>523706</text:p>
          </table:table-cell>
          <table:table-cell office:value-type="string" table:style-name="ce2">
            <text:p>Hilverbeek - parkaanleg</text:p>
          </table:table-cell>
          <table:table-cell office:value-type="string" table:style-name="ce2">
            <text:p>Verlening</text:p>
          </table:table-cell>
          <table:table-cell office:value-type="currency" office:value="137600.5" table:style-name="ce3">
            <text:p>€ 137.601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3718" table:style-name="ce2">
            <text:p>523718</text:p>
          </table:table-cell>
          <table:table-cell office:value-type="string" table:style-name="ce2">
            <text:p>Huis Noordenhoek</text:p>
          </table:table-cell>
          <table:table-cell office:value-type="string" table:style-name="ce2">
            <text:p>Verlening</text:p>
          </table:table-cell>
          <table:table-cell office:value-type="currency" office:value="34879" table:style-name="ce3">
            <text:p>€ 34.879</text:p>
          </table:table-cell>
          <table:table-cell office:value-type="string" table:style-name="ce2">
            <text:p>Eesveen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22" table:style-name="ce2">
            <text:p>523822</text:p>
          </table:table-cell>
          <table:table-cell office:value-type="string" table:style-name="ce2">
            <text:p>Kasteel Staverden</text:p>
          </table:table-cell>
          <table:table-cell office:value-type="string" table:style-name="ce2">
            <text:p>Verlening</text:p>
          </table:table-cell>
          <table:table-cell office:value-type="currency" office:value="16818.404999999999" table:style-name="ce3">
            <text:p>€ 16.818</text:p>
          </table:table-cell>
          <table:table-cell office:value-type="string" table:style-name="ce2">
            <text:p>Hellevoetsluis</text:p>
          </table:table-cell>
          <table:table-cell office:value-type="string" table:style-name="ce2">
            <text:p>Voorne aan Ze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24" table:style-name="ce2">
            <text:p>523824</text:p>
          </table:table-cell>
          <table:table-cell office:value-type="string" table:style-name="ce2">
            <text:p>Kasteel Staverden</text:p>
          </table:table-cell>
          <table:table-cell office:value-type="string" table:style-name="ce2">
            <text:p>Verlening</text:p>
          </table:table-cell>
          <table:table-cell office:value-type="currency" office:value="2850.24" table:style-name="ce3">
            <text:p>€ 2.850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30" table:style-name="ce2">
            <text:p>523830</text:p>
          </table:table-cell>
          <table:table-cell office:value-type="string" table:style-name="ce2">
            <text:p>Kasteel Staverden</text:p>
          </table:table-cell>
          <table:table-cell office:value-type="string" table:style-name="ce2">
            <text:p>Verlening</text:p>
          </table:table-cell>
          <table:table-cell office:value-type="currency" office:value="773.77499999999998" table:style-name="ce3">
            <text:p>€ 774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39" table:style-name="ce2">
            <text:p>523839</text:p>
          </table:table-cell>
          <table:table-cell office:value-type="string" table:style-name="ce2">
            <text:p>Frederik Bernardhoeve (Kasteel Staverden)</text:p>
          </table:table-cell>
          <table:table-cell office:value-type="string" table:style-name="ce2">
            <text:p>Verlening</text:p>
          </table:table-cell>
          <table:table-cell office:value-type="currency" office:value="44533.32" table:style-name="ce3">
            <text:p>€ 44.533</text:p>
          </table:table-cell>
          <table:table-cell office:value-type="string" table:style-name="ce2">
            <text:p>Ruurlo</text:p>
          </table:table-cell>
          <table:table-cell office:value-type="string" table:style-name="ce2">
            <text:p>Berkel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46" table:style-name="ce2">
            <text:p>523846</text:p>
          </table:table-cell>
          <table:table-cell office:value-type="string" table:style-name="ce2">
            <text:p>Boerderij Kerkzicht (Kasteel Staverden)</text:p>
          </table:table-cell>
          <table:table-cell office:value-type="string" table:style-name="ce2">
            <text:p>Verlening</text:p>
          </table:table-cell>
          <table:table-cell office:value-type="currency" office:value="10427.4" table:style-name="ce3">
            <text:p>€ 10.42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52" table:style-name="ce2">
            <text:p>523852</text:p>
          </table:table-cell>
          <table:table-cell office:value-type="string" table:style-name="ce2">
            <text:p>Boerderij Haverkamp (Kasteel Staverden)</text:p>
          </table:table-cell>
          <table:table-cell office:value-type="string" table:style-name="ce2">
            <text:p>Verlening</text:p>
          </table:table-cell>
          <table:table-cell office:value-type="currency" office:value="10988" table:style-name="ce3">
            <text:p>€ 10.988</text:p>
          </table:table-cell>
          <table:table-cell office:value-type="string" table:style-name="ce2">
            <text:p>Wijckel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56" table:style-name="ce2">
            <text:p>523856</text:p>
          </table:table-cell>
          <table:table-cell office:value-type="string" table:style-name="ce2">
            <text:p>Boerderij Meerhoeve (Kasteel Staverden)</text:p>
          </table:table-cell>
          <table:table-cell office:value-type="string" table:style-name="ce2">
            <text:p>Verlening</text:p>
          </table:table-cell>
          <table:table-cell office:value-type="currency" office:value="31775.5" table:style-name="ce3">
            <text:p>€ 31.776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871" table:style-name="ce2">
            <text:p>523871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09200" table:style-name="ce3">
            <text:p>€ 109.200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Zeis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81" table:style-name="ce2">
            <text:p>523881</text:p>
          </table:table-cell>
          <table:table-cell office:value-type="string" table:style-name="ce2">
            <text:p>Sanatorium De Hooge Riet</text:p>
          </table:table-cell>
          <table:table-cell office:value-type="string" table:style-name="ce2">
            <text:p>Verlening</text:p>
          </table:table-cell>
          <table:table-cell office:value-type="currency" office:value="60504.5" table:style-name="ce3">
            <text:p>€ 60.50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3884" table:style-name="ce2">
            <text:p>523884</text:p>
          </table:table-cell>
          <table:table-cell office:value-type="string" table:style-name="ce2">
            <text:p>Ontspanningszaal (Kasteel Staverden)</text:p>
          </table:table-cell>
          <table:table-cell office:value-type="string" table:style-name="ce2">
            <text:p>Verlening</text:p>
          </table:table-cell>
          <table:table-cell office:value-type="currency" office:value="5292" table:style-name="ce3">
            <text:p>€ 5.292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3965" table:style-name="ce2">
            <text:p>523965</text:p>
          </table:table-cell>
          <table:table-cell office:value-type="string" table:style-name="ce2">
            <text:p>Bijstein</text:p>
          </table:table-cell>
          <table:table-cell office:value-type="string" table:style-name="ce2">
            <text:p>Verlening</text:p>
          </table:table-cell>
          <table:table-cell office:value-type="currency" office:value="63342.5" table:style-name="ce3">
            <text:p>€ 63.343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182" table:style-name="ce2">
            <text:p>524182</text:p>
          </table:table-cell>
          <table:table-cell office:value-type="string" table:style-name="ce2">
            <text:p>Watertoren</text:p>
          </table:table-cell>
          <table:table-cell office:value-type="string" table:style-name="ce2">
            <text:p>Verlening</text:p>
          </table:table-cell>
          <table:table-cell office:value-type="currency" office:value="10657.5" table:style-name="ce3">
            <text:p>€ 10.658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4207" table:style-name="ce2">
            <text:p>524207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79001.5" table:style-name="ce3">
            <text:p>€ 79.002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325" table:style-name="ce2">
            <text:p>524325</text:p>
          </table:table-cell>
          <table:table-cell office:value-type="string" table:style-name="ce2">
            <text:p>Drukkerij en Uitgeverij Wyt</text:p>
          </table:table-cell>
          <table:table-cell office:value-type="string" table:style-name="ce2">
            <text:p>Verlening</text:p>
          </table:table-cell>
          <table:table-cell office:value-type="currency" office:value="94018.5" table:style-name="ce3">
            <text:p>€ 94.019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4336" table:style-name="ce2">
            <text:p>524336</text:p>
          </table:table-cell>
          <table:table-cell office:value-type="string" table:style-name="ce2">
            <text:p>Jonge Buskens</text:p>
          </table:table-cell>
          <table:table-cell office:value-type="string" table:style-name="ce2">
            <text:p>Verlening</text:p>
          </table:table-cell>
          <table:table-cell office:value-type="currency" office:value="22328.1" table:style-name="ce3">
            <text:p>€ 22.328</text:p>
          </table:table-cell>
          <table:table-cell office:value-type="string" table:style-name="ce2">
            <text:p>Elsloo</text:p>
          </table:table-cell>
          <table:table-cell office:value-type="string" table:style-name="ce2">
            <text:p>Oo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515" table:style-name="ce2">
            <text:p>524515</text:p>
          </table:table-cell>
          <table:table-cell office:value-type="string" table:style-name="ce2">
            <text:p>De Goede Herderkerk</text:p>
          </table:table-cell>
          <table:table-cell office:value-type="string" table:style-name="ce2">
            <text:p>Verlening</text:p>
          </table:table-cell>
          <table:table-cell office:value-type="currency" office:value="185016.5" table:style-name="ce3">
            <text:p>€ 185.017</text:p>
          </table:table-cell>
          <table:table-cell office:value-type="string" table:style-name="ce2">
            <text:p>Hoensbroek</text:p>
          </table:table-cell>
          <table:table-cell office:value-type="string" table:style-name="ce2">
            <text:p>Heerl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4516" table:style-name="ce2">
            <text:p>524516</text:p>
          </table:table-cell>
          <table:table-cell office:value-type="string" table:style-name="ce2">
            <text:p>Kosterswoning</text:p>
          </table:table-cell>
          <table:table-cell office:value-type="string" table:style-name="ce2">
            <text:p>Verlening</text:p>
          </table:table-cell>
          <table:table-cell office:value-type="currency" office:value="9008.7000000000007" table:style-name="ce3">
            <text:p>€ 9.009</text:p>
          </table:table-cell>
          <table:table-cell office:value-type="string" table:style-name="ce2">
            <text:p>Beek</text:p>
          </table:table-cell>
          <table:table-cell office:value-type="string" table:style-name="ce2">
            <text:p>Berg en D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562" table:style-name="ce2">
            <text:p>524562</text:p>
          </table:table-cell>
          <table:table-cell office:value-type="string" table:style-name="ce2">
            <text:p>Blanckenburg - parkaanleg</text:p>
          </table:table-cell>
          <table:table-cell office:value-type="string" table:style-name="ce2">
            <text:p>Verlening</text:p>
          </table:table-cell>
          <table:table-cell office:value-type="currency" office:value="52555.5" table:style-name="ce3">
            <text:p>€ 52.556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Kamp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571" table:style-name="ce2">
            <text:p>524571</text:p>
          </table:table-cell>
          <table:table-cell office:value-type="string" table:style-name="ce2">
            <text:p>historische parkaanleg Blanckenburg</text:p>
          </table:table-cell>
          <table:table-cell office:value-type="string" table:style-name="ce2">
            <text:p>Verlening</text:p>
          </table:table-cell>
          <table:table-cell office:value-type="currency" office:value="38415" table:style-name="ce3">
            <text:p>€ 38.415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4664" table:style-name="ce2">
            <text:p>524664</text:p>
          </table:table-cell>
          <table:table-cell office:value-type="string" table:style-name="ce2">
            <text:p>Landhuis</text:p>
          </table:table-cell>
          <table:table-cell office:value-type="string" table:style-name="ce2">
            <text:p>Verlening</text:p>
          </table:table-cell>
          <table:table-cell office:value-type="currency" office:value="63263.5" table:style-name="ce3">
            <text:p>€ 63.264</text:p>
          </table:table-cell>
          <table:table-cell office:value-type="string" table:style-name="ce2">
            <text:p>Slochteren</text:p>
          </table:table-cell>
          <table:table-cell office:value-type="string" table:style-name="ce2">
            <text:p>Midden-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670" table:style-name="ce2">
            <text:p>524670</text:p>
          </table:table-cell>
          <table:table-cell office:value-type="string" table:style-name="ce2">
            <text:p>Slotklooster H. Geest</text:p>
          </table:table-cell>
          <table:table-cell office:value-type="string" table:style-name="ce2">
            <text:p>Verlening</text:p>
          </table:table-cell>
          <table:table-cell office:value-type="currency" office:value="113090.5" table:style-name="ce3">
            <text:p>€ 113.091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4688" table:style-name="ce2">
            <text:p>52468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8917.94" table:style-name="ce3">
            <text:p>€ 48.918</text:p>
          </table:table-cell>
          <table:table-cell office:value-type="string" table:style-name="ce2">
            <text:p>Steyl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721" table:style-name="ce2">
            <text:p>524721</text:p>
          </table:table-cell>
          <table:table-cell office:value-type="string" table:style-name="ce2">
            <text:p>Frederik Hendrik Kazerne - Gebouw W</text:p>
          </table:table-cell>
          <table:table-cell office:value-type="string" table:style-name="ce2">
            <text:p>Verlening</text:p>
          </table:table-cell>
          <table:table-cell office:value-type="currency" office:value="66879.5" table:style-name="ce3">
            <text:p>€ 66.880</text:p>
          </table:table-cell>
          <table:table-cell office:value-type="string" table:style-name="ce2">
            <text:p>Work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19" table:style-name="ce2">
            <text:p>524819</text:p>
          </table:table-cell>
          <table:table-cell office:value-type="string" table:style-name="ce2">
            <text:p>Remise gebouw (Hal 3-7)</text:p>
          </table:table-cell>
          <table:table-cell office:value-type="string" table:style-name="ce2">
            <text:p>Verlening</text:p>
          </table:table-cell>
          <table:table-cell office:value-type="currency" office:value="147592.5" table:style-name="ce3">
            <text:p>€ 147.593</text:p>
          </table:table-cell>
          <table:table-cell office:value-type="string" table:style-name="ce2">
            <text:p>Zevenbergen</text:p>
          </table:table-cell>
          <table:table-cell office:value-type="string" table:style-name="ce2">
            <text:p>Moerd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4821" table:style-name="ce2">
            <text:p>524821</text:p>
          </table:table-cell>
          <table:table-cell office:value-type="string" table:style-name="ce2">
            <text:p>Twee werkplaatsen (hal 1&amp;2)</text:p>
          </table:table-cell>
          <table:table-cell office:value-type="string" table:style-name="ce2">
            <text:p>Verlening</text:p>
          </table:table-cell>
          <table:table-cell office:value-type="currency" office:value="73531" table:style-name="ce3">
            <text:p>€ 73.531</text:p>
          </table:table-cell>
          <table:table-cell office:value-type="string" table:style-name="ce2">
            <text:p>Ar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22" table:style-name="ce2">
            <text:p>524822</text:p>
          </table:table-cell>
          <table:table-cell office:value-type="string" table:style-name="ce2">
            <text:p>Magazijn - Westelijke Tramremise</text:p>
          </table:table-cell>
          <table:table-cell office:value-type="string" table:style-name="ce2">
            <text:p>Verlening</text:p>
          </table:table-cell>
          <table:table-cell office:value-type="currency" office:value="92843" table:style-name="ce3">
            <text:p>€ 92.843</text:p>
          </table:table-cell>
          <table:table-cell office:value-type="string" table:style-name="ce2">
            <text:p>Haarle</text:p>
          </table:table-cell>
          <table:table-cell office:value-type="string" table:style-name="ce2">
            <text:p>Hellendoor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23" table:style-name="ce2">
            <text:p>524823</text:p>
          </table:table-cell>
          <table:table-cell office:value-type="string" table:style-name="ce2">
            <text:p>Dienstwoning - Westelijke Tramremise</text:p>
          </table:table-cell>
          <table:table-cell office:value-type="string" table:style-name="ce2">
            <text:p>Verlening</text:p>
          </table:table-cell>
          <table:table-cell office:value-type="currency" office:value="13107.42" table:style-name="ce3">
            <text:p>€ 13.107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25" table:style-name="ce2">
            <text:p>524825</text:p>
          </table:table-cell>
          <table:table-cell office:value-type="string" table:style-name="ce2">
            <text:p>Woonhuis</text:p>
          </table:table-cell>
          <table:table-cell office:value-type="string" table:style-name="ce2">
            <text:p>Verlening</text:p>
          </table:table-cell>
          <table:table-cell office:value-type="currency" office:value="23502.375" table:style-name="ce3">
            <text:p>€ 23.502</text:p>
          </table:table-cell>
          <table:table-cell office:value-type="string" table:style-name="ce2">
            <text:p/>
          </table:table-cell>
          <table:table-cell office:value-type="string" table:style-name="ce2">
            <text:p>Enkhuiz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32" table:style-name="ce2">
            <text:p>52483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43525" table:style-name="ce3">
            <text:p>€ 243.525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4834" table:style-name="ce2">
            <text:p>524834</text:p>
          </table:table-cell>
          <table:table-cell office:value-type="string" table:style-name="ce2">
            <text:p>De Nieuwe Liefde</text:p>
          </table:table-cell>
          <table:table-cell office:value-type="string" table:style-name="ce2">
            <text:p>Verlening</text:p>
          </table:table-cell>
          <table:table-cell office:value-type="currency" office:value="43076.7" table:style-name="ce3">
            <text:p>€ 43.077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Nijme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859" table:style-name="ce2">
            <text:p>52485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1905.5" table:style-name="ce3">
            <text:p>€ 81.90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4926" table:style-name="ce2">
            <text:p>524926</text:p>
          </table:table-cell>
          <table:table-cell office:value-type="string" table:style-name="ce2">
            <text:p>Kantoor 't Hooge Huys</text:p>
          </table:table-cell>
          <table:table-cell office:value-type="string" table:style-name="ce2">
            <text:p>Verlening</text:p>
          </table:table-cell>
          <table:table-cell office:value-type="currency" office:value="58423.785000000003" table:style-name="ce3">
            <text:p>€ 58.424</text:p>
          </table:table-cell>
          <table:table-cell office:value-type="string" table:style-name="ce2">
            <text:p>Lopikerkapel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102" table:style-name="ce2">
            <text:p>525102</text:p>
          </table:table-cell>
          <table:table-cell office:value-type="string" table:style-name="ce2">
            <text:p>Ontvangstgebouw met bijbehorend schaftlokaal</text:p>
          </table:table-cell>
          <table:table-cell office:value-type="string" table:style-name="ce2">
            <text:p>Verlening</text:p>
          </table:table-cell>
          <table:table-cell office:value-type="currency" office:value="11215.98" table:style-name="ce3">
            <text:p>€ 11.216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Alkmaa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110" table:style-name="ce2">
            <text:p>525110</text:p>
          </table:table-cell>
          <table:table-cell office:value-type="string" table:style-name="ce2">
            <text:p>aula</text:p>
          </table:table-cell>
          <table:table-cell office:value-type="string" table:style-name="ce2">
            <text:p>Verlening</text:p>
          </table:table-cell>
          <table:table-cell office:value-type="currency" office:value="3300" table:style-name="ce3">
            <text:p>€ 3.300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114" table:style-name="ce2">
            <text:p>52511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92.45" table:style-name="ce3">
            <text:p>€ 792</text:p>
          </table:table-cell>
          <table:table-cell office:value-type="string" table:style-name="ce2">
            <text:p>Maarsberge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115" table:style-name="ce2">
            <text:p>52511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10" table:style-name="ce3">
            <text:p>€ 5.01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116" table:style-name="ce2">
            <text:p>52511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203.9949999999999" table:style-name="ce3">
            <text:p>€ 5.204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5117" table:style-name="ce2">
            <text:p>52511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133.5" table:style-name="ce3">
            <text:p>€ 1.134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5121" table:style-name="ce2">
            <text:p>525121</text:p>
          </table:table-cell>
          <table:table-cell office:value-type="string" table:style-name="ce2">
            <text:p>Kruitmagazijn</text:p>
          </table:table-cell>
          <table:table-cell office:value-type="string" table:style-name="ce2">
            <text:p>Verlening</text:p>
          </table:table-cell>
          <table:table-cell office:value-type="currency" office:value="14580" table:style-name="ce3">
            <text:p>€ 14.58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5201" table:style-name="ce2">
            <text:p>525201</text:p>
          </table:table-cell>
          <table:table-cell office:value-type="string" table:style-name="ce2">
            <text:p>Landgoed Raaphorst - schiethuis</text:p>
          </table:table-cell>
          <table:table-cell office:value-type="string" table:style-name="ce2">
            <text:p>Verlening</text:p>
          </table:table-cell>
          <table:table-cell office:value-type="currency" office:value="11412.674999999999" table:style-name="ce3">
            <text:p>€ 11.413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02" table:style-name="ce2">
            <text:p>525202</text:p>
          </table:table-cell>
          <table:table-cell office:value-type="string" table:style-name="ce2">
            <text:p>Landgoed Raaphorst - theekoepel Seringenberg</text:p>
          </table:table-cell>
          <table:table-cell office:value-type="string" table:style-name="ce2">
            <text:p>Verlening</text:p>
          </table:table-cell>
          <table:table-cell office:value-type="currency" office:value="3132.12" table:style-name="ce3">
            <text:p>€ 3.132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11" table:style-name="ce2">
            <text:p>525211</text:p>
          </table:table-cell>
          <table:table-cell office:value-type="string" table:style-name="ce2">
            <text:p>Landgoed Raaphorst - schuur R13</text:p>
          </table:table-cell>
          <table:table-cell office:value-type="string" table:style-name="ce2">
            <text:p>Verlening</text:p>
          </table:table-cell>
          <table:table-cell office:value-type="currency" office:value="4684.41" table:style-name="ce3">
            <text:p>€ 4.68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13" table:style-name="ce2">
            <text:p>525213</text:p>
          </table:table-cell>
          <table:table-cell office:value-type="string" table:style-name="ce2">
            <text:p>Landgoed Raaphorst - schuur R14</text:p>
          </table:table-cell>
          <table:table-cell office:value-type="string" table:style-name="ce2">
            <text:p>Verlening</text:p>
          </table:table-cell>
          <table:table-cell office:value-type="currency" office:value="3049.41" table:style-name="ce3">
            <text:p>€ 3.049</text:p>
          </table:table-cell>
          <table:table-cell office:value-type="string" table:style-name="ce2">
            <text:p>Oudega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26" table:style-name="ce2">
            <text:p>525226</text:p>
          </table:table-cell>
          <table:table-cell office:value-type="string" table:style-name="ce2">
            <text:p>historische aanleg De Eikenhorst</text:p>
          </table:table-cell>
          <table:table-cell office:value-type="string" table:style-name="ce2">
            <text:p>Verlening</text:p>
          </table:table-cell>
          <table:table-cell office:value-type="currency" office:value="50142.5" table:style-name="ce3">
            <text:p>€ 50.143</text:p>
          </table:table-cell>
          <table:table-cell office:value-type="string" table:style-name="ce2">
            <text:p>Laag Zuthem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5243" table:style-name="ce2">
            <text:p>525243</text:p>
          </table:table-cell>
          <table:table-cell office:value-type="string" table:style-name="ce2">
            <text:p>dynamohal</text:p>
          </table:table-cell>
          <table:table-cell office:value-type="string" table:style-name="ce2">
            <text:p>Verlening</text:p>
          </table:table-cell>
          <table:table-cell office:value-type="currency" office:value="31189.5" table:style-name="ce3">
            <text:p>€ 31.190</text:p>
          </table:table-cell>
          <table:table-cell office:value-type="string" table:style-name="ce2">
            <text:p>Surhuisterveen</text:p>
          </table:table-cell>
          <table:table-cell office:value-type="string" table:style-name="ce2">
            <text:p>Achtkarspel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44" table:style-name="ce2">
            <text:p>525244</text:p>
          </table:table-cell>
          <table:table-cell office:value-type="string" table:style-name="ce2">
            <text:p>ketelhuis met schoorsteen</text:p>
          </table:table-cell>
          <table:table-cell office:value-type="string" table:style-name="ce2">
            <text:p>Verlening</text:p>
          </table:table-cell>
          <table:table-cell office:value-type="currency" office:value="29573.7" table:style-name="ce3">
            <text:p>€ 29.574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77" table:style-name="ce2">
            <text:p>525277</text:p>
          </table:table-cell>
          <table:table-cell office:value-type="string" table:style-name="ce2">
            <text:p>Hammenboerderij</text:p>
          </table:table-cell>
          <table:table-cell office:value-type="string" table:style-name="ce2">
            <text:p>Verlening</text:p>
          </table:table-cell>
          <table:table-cell office:value-type="currency" office:value="10661.5" table:style-name="ce3">
            <text:p>€ 10.662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Bunn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79" table:style-name="ce2">
            <text:p>525279</text:p>
          </table:table-cell>
          <table:table-cell office:value-type="string" table:style-name="ce2">
            <text:p>Schuur</text:p>
          </table:table-cell>
          <table:table-cell office:value-type="string" table:style-name="ce2">
            <text:p>Verlening</text:p>
          </table:table-cell>
          <table:table-cell office:value-type="currency" office:value="13706.5" table:style-name="ce3">
            <text:p>€ 13.707</text:p>
          </table:table-cell>
          <table:table-cell office:value-type="string" table:style-name="ce2">
            <text:p>Beek</text:p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280" table:style-name="ce2">
            <text:p>525280</text:p>
          </table:table-cell>
          <table:table-cell office:value-type="string" table:style-name="ce2">
            <text:p>Karnschuur</text:p>
          </table:table-cell>
          <table:table-cell office:value-type="string" table:style-name="ce2">
            <text:p>Verlening</text:p>
          </table:table-cell>
          <table:table-cell office:value-type="currency" office:value="2429.5" table:style-name="ce3">
            <text:p>€ 2.430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324" table:style-name="ce2">
            <text:p>52532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5255.5" table:style-name="ce3">
            <text:p>€ 25.256</text:p>
          </table:table-cell>
          <table:table-cell office:value-type="string" table:style-name="ce2">
            <text:p>Teteringen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374" table:style-name="ce2">
            <text:p>52537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0778" table:style-name="ce3">
            <text:p>€ 50.778</text:p>
          </table:table-cell>
          <table:table-cell office:value-type="string" table:style-name="ce2">
            <text:p>Haren G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376" table:style-name="ce2">
            <text:p>525376</text:p>
          </table:table-cell>
          <table:table-cell office:value-type="string" table:style-name="ce2">
            <text:p>Hofje van Belois</text:p>
          </table:table-cell>
          <table:table-cell office:value-type="string" table:style-name="ce2">
            <text:p>Verlening</text:p>
          </table:table-cell>
          <table:table-cell office:value-type="currency" office:value="111750" table:style-name="ce3">
            <text:p>€ 111.750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377" table:style-name="ce2">
            <text:p>525377</text:p>
          </table:table-cell>
          <table:table-cell office:value-type="string" table:style-name="ce2">
            <text:p>Regentenkamer</text:p>
          </table:table-cell>
          <table:table-cell office:value-type="string" table:style-name="ce2">
            <text:p>Verlening</text:p>
          </table:table-cell>
          <table:table-cell office:value-type="currency" office:value="10500" table:style-name="ce3">
            <text:p>€ 10.500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Loon op Zan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5833" table:style-name="ce2">
            <text:p>525833</text:p>
          </table:table-cell>
          <table:table-cell office:value-type="string" table:style-name="ce2">
            <text:p>Damespaviljoen</text:p>
          </table:table-cell>
          <table:table-cell office:value-type="string" table:style-name="ce2">
            <text:p>Verlening</text:p>
          </table:table-cell>
          <table:table-cell office:value-type="currency" office:value="82559.100000000006" table:style-name="ce3">
            <text:p>€ 82.559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5985" table:style-name="ce2">
            <text:p>525985</text:p>
          </table:table-cell>
          <table:table-cell office:value-type="string" table:style-name="ce2">
            <text:p>Clingendael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250845" table:style-name="ce3">
            <text:p>€ 250.845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014" table:style-name="ce2">
            <text:p>526014</text:p>
          </table:table-cell>
          <table:table-cell office:value-type="string" table:style-name="ce2">
            <text:p>Kapel</text:p>
          </table:table-cell>
          <table:table-cell office:value-type="string" table:style-name="ce2">
            <text:p>Verlening</text:p>
          </table:table-cell>
          <table:table-cell office:value-type="currency" office:value="30481.5" table:style-name="ce3">
            <text:p>€ 30.482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104" table:style-name="ce2">
            <text:p>526104</text:p>
          </table:table-cell>
          <table:table-cell office:value-type="string" table:style-name="ce2">
            <text:p>Openluchttheater - Kleedgebouw</text:p>
          </table:table-cell>
          <table:table-cell office:value-type="string" table:style-name="ce2">
            <text:p>Verlening</text:p>
          </table:table-cell>
          <table:table-cell office:value-type="currency" office:value="2925" table:style-name="ce3">
            <text:p>€ 2.925</text:p>
          </table:table-cell>
          <table:table-cell office:value-type="string" table:style-name="ce2">
            <text:p/>
          </table:table-cell>
          <table:table-cell office:value-type="string" table:style-name="ce2">
            <text:p>Elburg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105" table:style-name="ce2">
            <text:p>526105</text:p>
          </table:table-cell>
          <table:table-cell office:value-type="string" table:style-name="ce2">
            <text:p>Openluchttheater - Oostelijk Kaartverkoopgebouw</text:p>
          </table:table-cell>
          <table:table-cell office:value-type="string" table:style-name="ce2">
            <text:p>Verlening</text:p>
          </table:table-cell>
          <table:table-cell office:value-type="currency" office:value="225" table:style-name="ce3">
            <text:p>€ 225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106" table:style-name="ce2">
            <text:p>526106</text:p>
          </table:table-cell>
          <table:table-cell office:value-type="string" table:style-name="ce2">
            <text:p>Openluchttheater - Westelijk Kaartverkoopgebouw</text:p>
          </table:table-cell>
          <table:table-cell office:value-type="string" table:style-name="ce2">
            <text:p>Verlening</text:p>
          </table:table-cell>
          <table:table-cell office:value-type="currency" office:value="225" table:style-name="ce3">
            <text:p>€ 225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107" table:style-name="ce2">
            <text:p>526107</text:p>
          </table:table-cell>
          <table:table-cell office:value-type="string" table:style-name="ce2">
            <text:p>Openluchttheater - Kaartverkoopgebouw Z-O</text:p>
          </table:table-cell>
          <table:table-cell office:value-type="string" table:style-name="ce2">
            <text:p>Verlening</text:p>
          </table:table-cell>
          <table:table-cell office:value-type="currency" office:value="270" table:style-name="ce3">
            <text:p>€ 270</text:p>
          </table:table-cell>
          <table:table-cell office:value-type="string" table:style-name="ce2">
            <text:p>Schildwolde</text:p>
          </table:table-cell>
          <table:table-cell office:value-type="string" table:style-name="ce2">
            <text:p>Midden-Groningen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108" table:style-name="ce2">
            <text:p>526108</text:p>
          </table:table-cell>
          <table:table-cell office:value-type="string" table:style-name="ce2">
            <text:p>Openluchttheater - Oostelijk Toiletgebouw</text:p>
          </table:table-cell>
          <table:table-cell office:value-type="string" table:style-name="ce2">
            <text:p>Verlening</text:p>
          </table:table-cell>
          <table:table-cell office:value-type="currency" office:value="900" table:style-name="ce3">
            <text:p>€ 900</text:p>
          </table:table-cell>
          <table:table-cell office:value-type="string" table:style-name="ce2">
            <text:p>Oranjewoud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225" table:style-name="ce2">
            <text:p>526225</text:p>
          </table:table-cell>
          <table:table-cell office:value-type="string" table:style-name="ce2">
            <text:p>Keuterboerderij met veldschuur</text:p>
          </table:table-cell>
          <table:table-cell office:value-type="string" table:style-name="ce2">
            <text:p>Verlening</text:p>
          </table:table-cell>
          <table:table-cell office:value-type="currency" office:value="9897" table:style-name="ce3">
            <text:p>€ 9.897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286" table:style-name="ce2">
            <text:p>526286</text:p>
          </table:table-cell>
          <table:table-cell office:value-type="string" table:style-name="ce2">
            <text:p>Boerderij Agter de Belten</text:p>
          </table:table-cell>
          <table:table-cell office:value-type="string" table:style-name="ce2">
            <text:p>Verlening</text:p>
          </table:table-cell>
          <table:table-cell office:value-type="currency" office:value="24300" table:style-name="ce3">
            <text:p>€ 24.30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356" table:style-name="ce2">
            <text:p>526356</text:p>
          </table:table-cell>
          <table:table-cell office:value-type="string" table:style-name="ce2">
            <text:p>Kasteel</text:p>
          </table:table-cell>
          <table:table-cell office:value-type="string" table:style-name="ce2">
            <text:p>Verlening</text:p>
          </table:table-cell>
          <table:table-cell office:value-type="currency" office:value="36900" table:style-name="ce3">
            <text:p>€ 36.900</text:p>
          </table:table-cell>
          <table:table-cell office:value-type="string" table:style-name="ce2">
            <text:p>Beers NB</text:p>
          </table:table-cell>
          <table:table-cell office:value-type="string" table:style-name="ce2">
            <text:p>Land van Cuij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395" table:style-name="ce2">
            <text:p>526395</text:p>
          </table:table-cell>
          <table:table-cell office:value-type="string" table:style-name="ce2">
            <text:p>vm. Steenfabriek</text:p>
          </table:table-cell>
          <table:table-cell office:value-type="string" table:style-name="ce2">
            <text:p>Verlening</text:p>
          </table:table-cell>
          <table:table-cell office:value-type="currency" office:value="14529" table:style-name="ce3">
            <text:p>€ 14.529</text:p>
          </table:table-cell>
          <table:table-cell office:value-type="string" table:style-name="ce2">
            <text:p>Blaricum</text:p>
          </table:table-cell>
          <table:table-cell office:value-type="string" table:style-name="ce2">
            <text:p>Blaric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452" table:style-name="ce2">
            <text:p>52645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753824.5" table:style-name="ce3">
            <text:p>€ 753.825</text:p>
          </table:table-cell>
          <table:table-cell office:value-type="string" table:style-name="ce2">
            <text:p>Bolsward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506" table:style-name="ce2">
            <text:p>526506</text:p>
          </table:table-cell>
          <table:table-cell office:value-type="string" table:style-name="ce2">
            <text:p>Schaep en Burgh - parkaanleg</text:p>
          </table:table-cell>
          <table:table-cell office:value-type="string" table:style-name="ce2">
            <text:p>Verlening</text:p>
          </table:table-cell>
          <table:table-cell office:value-type="currency" office:value="290190.5" table:style-name="ce3">
            <text:p>€ 290.191</text:p>
          </table:table-cell>
          <table:table-cell table:style-name="ce2"/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557" table:style-name="ce2">
            <text:p>52655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5033" table:style-name="ce3">
            <text:p>€ 25.033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Heemstede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579" table:style-name="ce2">
            <text:p>526579</text:p>
          </table:table-cell>
          <table:table-cell office:value-type="string" table:style-name="ce2">
            <text:p>Kasteel Well - Hoofdhuis</text:p>
          </table:table-cell>
          <table:table-cell office:value-type="string" table:style-name="ce2">
            <text:p>Verlening</text:p>
          </table:table-cell>
          <table:table-cell office:value-type="currency" office:value="189655.5" table:style-name="ce3">
            <text:p>€ 189.656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582" table:style-name="ce2">
            <text:p>526582</text:p>
          </table:table-cell>
          <table:table-cell office:value-type="string" table:style-name="ce2">
            <text:p>Kasteel Well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24565.5" table:style-name="ce3">
            <text:p>€ 124.56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584" table:style-name="ce2">
            <text:p>526584</text:p>
          </table:table-cell>
          <table:table-cell office:value-type="string" table:style-name="ce2">
            <text:p>Kasteel Well - Brug hoofdgebouw</text:p>
          </table:table-cell>
          <table:table-cell office:value-type="string" table:style-name="ce2">
            <text:p>Verlening</text:p>
          </table:table-cell>
          <table:table-cell office:value-type="currency" office:value="7875" table:style-name="ce3">
            <text:p>€ 7.875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586" table:style-name="ce2">
            <text:p>526586</text:p>
          </table:table-cell>
          <table:table-cell office:value-type="string" table:style-name="ce2">
            <text:p>Kasteel Well - Voorburcht</text:p>
          </table:table-cell>
          <table:table-cell office:value-type="string" table:style-name="ce2">
            <text:p>Verlening</text:p>
          </table:table-cell>
          <table:table-cell office:value-type="currency" office:value="124849.5" table:style-name="ce3">
            <text:p>€ 124.850</text:p>
          </table:table-cell>
          <table:table-cell office:value-type="string" table:style-name="ce2">
            <text:p>Ysbrechtum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587" table:style-name="ce2">
            <text:p>526587</text:p>
          </table:table-cell>
          <table:table-cell office:value-type="string" table:style-name="ce2">
            <text:p>Kasteel Well - Tiendschuur</text:p>
          </table:table-cell>
          <table:table-cell office:value-type="string" table:style-name="ce2">
            <text:p>Verlening</text:p>
          </table:table-cell>
          <table:table-cell office:value-type="currency" office:value="39947.5" table:style-name="ce3">
            <text:p>€ 39.948</text:p>
          </table:table-cell>
          <table:table-cell office:value-type="string" table:style-name="ce2">
            <text:p>Kekerdom</text:p>
          </table:table-cell>
          <table:table-cell office:value-type="string" table:style-name="ce2">
            <text:p>Berg en D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588" table:style-name="ce2">
            <text:p>526588</text:p>
          </table:table-cell>
          <table:table-cell office:value-type="string" table:style-name="ce2">
            <text:p>Kasteel Well - Toegangsbrug</text:p>
          </table:table-cell>
          <table:table-cell office:value-type="string" table:style-name="ce2">
            <text:p>Verlening</text:p>
          </table:table-cell>
          <table:table-cell office:value-type="currency" office:value="18029.5" table:style-name="ce3">
            <text:p>€ 18.030</text:p>
          </table:table-cell>
          <table:table-cell office:value-type="string" table:style-name="ce2">
            <text:p>Slappeterp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589" table:style-name="ce2">
            <text:p>526589</text:p>
          </table:table-cell>
          <table:table-cell office:value-type="string" table:style-name="ce2">
            <text:p>Kasteel Well - Ruïne</text:p>
          </table:table-cell>
          <table:table-cell office:value-type="string" table:style-name="ce2">
            <text:p>Verlening</text:p>
          </table:table-cell>
          <table:table-cell office:value-type="currency" office:value="26250" table:style-name="ce3">
            <text:p>€ 26.250</text:p>
          </table:table-cell>
          <table:table-cell office:value-type="string" table:style-name="ce2">
            <text:p>Langbroek</text:p>
          </table:table-cell>
          <table:table-cell office:value-type="string" table:style-name="ce2">
            <text:p>Wijk bij Duurste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591" table:style-name="ce2">
            <text:p>526591</text:p>
          </table:table-cell>
          <table:table-cell office:value-type="string" table:style-name="ce2">
            <text:p>Kasteel Well - Brug met hek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595" table:style-name="ce2">
            <text:p>526595</text:p>
          </table:table-cell>
          <table:table-cell office:value-type="string" table:style-name="ce2">
            <text:p>Kasteel Heijen- Boerderij</text:p>
          </table:table-cell>
          <table:table-cell office:value-type="string" table:style-name="ce2">
            <text:p>Verlening</text:p>
          </table:table-cell>
          <table:table-cell office:value-type="currency" office:value="40148.82" table:style-name="ce3">
            <text:p>€ 40.149</text:p>
          </table:table-cell>
          <table:table-cell office:value-type="string" table:style-name="ce2">
            <text:p>Echt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37" table:style-name="ce2">
            <text:p>526637</text:p>
          </table:table-cell>
          <table:table-cell office:value-type="string" table:style-name="ce2">
            <text:p>Kasteel d'Erp</text:p>
          </table:table-cell>
          <table:table-cell office:value-type="string" table:style-name="ce2">
            <text:p>Verlening</text:p>
          </table:table-cell>
          <table:table-cell office:value-type="currency" office:value="46918" table:style-name="ce3">
            <text:p>€ 46.918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640" table:style-name="ce2">
            <text:p>526640</text:p>
          </table:table-cell>
          <table:table-cell office:value-type="string" table:style-name="ce2">
            <text:p>Kasteel d'Erp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9761" table:style-name="ce3">
            <text:p>€ 9.76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51" table:style-name="ce2">
            <text:p>526651</text:p>
          </table:table-cell>
          <table:table-cell office:value-type="string" table:style-name="ce2">
            <text:p>Toegangsbrug</text:p>
          </table:table-cell>
          <table:table-cell office:value-type="string" table:style-name="ce2">
            <text:p>Verlening</text:p>
          </table:table-cell>
          <table:table-cell office:value-type="currency" office:value="1438.98" table:style-name="ce3">
            <text:p>€ 1.439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653" table:style-name="ce2">
            <text:p>526653</text:p>
          </table:table-cell>
          <table:table-cell office:value-type="string" table:style-name="ce2">
            <text:p>Noordelijk bouwhuis</text:p>
          </table:table-cell>
          <table:table-cell office:value-type="string" table:style-name="ce2">
            <text:p>Verlening</text:p>
          </table:table-cell>
          <table:table-cell office:value-type="currency" office:value="25674" table:style-name="ce3">
            <text:p>€ 25.674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Breda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54" table:style-name="ce2">
            <text:p>526654</text:p>
          </table:table-cell>
          <table:table-cell office:value-type="string" table:style-name="ce2">
            <text:p>Toegangshek</text:p>
          </table:table-cell>
          <table:table-cell office:value-type="string" table:style-name="ce2">
            <text:p>Verlening</text:p>
          </table:table-cell>
          <table:table-cell office:value-type="currency" office:value="1173.075" table:style-name="ce3">
            <text:p>€ 1.173</text:p>
          </table:table-cell>
          <table:table-cell office:value-type="string" table:style-name="ce2">
            <text:p>Loenen aan de Vecht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55" table:style-name="ce2">
            <text:p>526655</text:p>
          </table:table-cell>
          <table:table-cell office:value-type="string" table:style-name="ce2">
            <text:p>Duiventil</text:p>
          </table:table-cell>
          <table:table-cell office:value-type="string" table:style-name="ce2">
            <text:p>Verlening</text:p>
          </table:table-cell>
          <table:table-cell office:value-type="currency" office:value="1867.8150000000001" table:style-name="ce3">
            <text:p>€ 1.868</text:p>
          </table:table-cell>
          <table:table-cell office:value-type="string" table:style-name="ce2">
            <text:p/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57" table:style-name="ce2">
            <text:p>526657</text:p>
          </table:table-cell>
          <table:table-cell office:value-type="string" table:style-name="ce2">
            <text:p>St. Barbarakerk</text:p>
          </table:table-cell>
          <table:table-cell office:value-type="string" table:style-name="ce2">
            <text:p>Verlening</text:p>
          </table:table-cell>
          <table:table-cell office:value-type="currency" office:value="58806" table:style-name="ce3">
            <text:p>€ 58.806</text:p>
          </table:table-cell>
          <table:table-cell office:value-type="string" table:style-name="ce2">
            <text:p>Terwolde</text:p>
          </table:table-cell>
          <table:table-cell office:value-type="string" table:style-name="ce2">
            <text:p>Vo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6675" table:style-name="ce2">
            <text:p>526675</text:p>
          </table:table-cell>
          <table:table-cell office:value-type="string" table:style-name="ce2">
            <text:p>Het Medler - Hoofdhuis</text:p>
          </table:table-cell>
          <table:table-cell office:value-type="string" table:style-name="ce2">
            <text:p>Verlening</text:p>
          </table:table-cell>
          <table:table-cell office:value-type="currency" office:value="61225.394999999997" table:style-name="ce3">
            <text:p>€ 61.225</text:p>
          </table:table-cell>
          <table:table-cell office:value-type="string" table:style-name="ce2">
            <text:p>Diepenheim</text:p>
          </table:table-cell>
          <table:table-cell office:value-type="string" table:style-name="ce2">
            <text:p>Hof van Twen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690" table:style-name="ce2">
            <text:p>526690</text:p>
          </table:table-cell>
          <table:table-cell office:value-type="string" table:style-name="ce2">
            <text:p>'t Velde</text:p>
          </table:table-cell>
          <table:table-cell office:value-type="string" table:style-name="ce2">
            <text:p>Verlening</text:p>
          </table:table-cell>
          <table:table-cell office:value-type="currency" office:value="156167" table:style-name="ce3">
            <text:p>€ 156.167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752" table:style-name="ce2">
            <text:p>526752</text:p>
          </table:table-cell>
          <table:table-cell office:value-type="string" table:style-name="ce2">
            <text:p>Langgevelboerderij</text:p>
          </table:table-cell>
          <table:table-cell office:value-type="string" table:style-name="ce2">
            <text:p>Verlening</text:p>
          </table:table-cell>
          <table:table-cell office:value-type="currency" office:value="10435.968000000001" table:style-name="ce3">
            <text:p>€ 10.436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764" table:style-name="ce2">
            <text:p>52676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Vogelwaarde</text:p>
          </table:table-cell>
          <table:table-cell office:value-type="string" table:style-name="ce2">
            <text:p>Hulst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801" table:style-name="ce2">
            <text:p>526801</text:p>
          </table:table-cell>
          <table:table-cell office:value-type="string" table:style-name="ce2">
            <text:p>Twee wapenleeuwen voor het kasteel</text:p>
          </table:table-cell>
          <table:table-cell office:value-type="string" table:style-name="ce2">
            <text:p>Verlening</text:p>
          </table:table-cell>
          <table:table-cell office:value-type="currency" office:value="580.20000000000005" table:style-name="ce3">
            <text:p>€ 580</text:p>
          </table:table-cell>
          <table:table-cell office:value-type="string" table:style-name="ce2">
            <text:p>Veenhuiz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802" table:style-name="ce2">
            <text:p>526802</text:p>
          </table:table-cell>
          <table:table-cell office:value-type="string" table:style-name="ce2">
            <text:p>Monumentale zuilen in de Gaarde</text:p>
          </table:table-cell>
          <table:table-cell office:value-type="string" table:style-name="ce2">
            <text:p>Verlening</text:p>
          </table:table-cell>
          <table:table-cell office:value-type="currency" office:value="746.20799999999997" table:style-name="ce3">
            <text:p>€ 746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829" table:style-name="ce2">
            <text:p>526829</text:p>
          </table:table-cell>
          <table:table-cell office:value-type="string" table:style-name="ce2">
            <text:p>Vlaamse Schuur</text:p>
          </table:table-cell>
          <table:table-cell office:value-type="string" table:style-name="ce2">
            <text:p>Verlening</text:p>
          </table:table-cell>
          <table:table-cell office:value-type="currency" office:value="2690.8829999999998" table:style-name="ce3">
            <text:p>€ 2.691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Dalfs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830" table:style-name="ce2">
            <text:p>526830</text:p>
          </table:table-cell>
          <table:table-cell office:value-type="string" table:style-name="ce2">
            <text:p>kleine schuur</text:p>
          </table:table-cell>
          <table:table-cell office:value-type="string" table:style-name="ce2">
            <text:p>Verlening</text:p>
          </table:table-cell>
          <table:table-cell office:value-type="currency" office:value="1557.9449999999999" table:style-name="ce3">
            <text:p>€ 1.558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Heerenve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904" table:style-name="ce2">
            <text:p>526904</text:p>
          </table:table-cell>
          <table:table-cell office:value-type="string" table:style-name="ce2">
            <text:p>Oudegein - Hoofdhuis</text:p>
          </table:table-cell>
          <table:table-cell office:value-type="string" table:style-name="ce2">
            <text:p>Verlening</text:p>
          </table:table-cell>
          <table:table-cell office:value-type="currency" office:value="52431" table:style-name="ce3">
            <text:p>€ 52.431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's-Hertogenbosch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909" table:style-name="ce2">
            <text:p>526909</text:p>
          </table:table-cell>
          <table:table-cell office:value-type="string" table:style-name="ce2">
            <text:p>Oudegein - Toegangshek en brug</text:p>
          </table:table-cell>
          <table:table-cell office:value-type="string" table:style-name="ce2">
            <text:p>Verlening</text:p>
          </table:table-cell>
          <table:table-cell office:value-type="currency" office:value="9750" table:style-name="ce3">
            <text:p>€ 9.7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910" table:style-name="ce2">
            <text:p>526910</text:p>
          </table:table-cell>
          <table:table-cell office:value-type="string" table:style-name="ce2">
            <text:p>Oudegein - Brug en hek voorplein</text:p>
          </table:table-cell>
          <table:table-cell office:value-type="string" table:style-name="ce2">
            <text:p>Verlening</text:p>
          </table:table-cell>
          <table:table-cell office:value-type="currency" office:value="6750" table:style-name="ce3">
            <text:p>€ 6.7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913" table:style-name="ce2">
            <text:p>526913</text:p>
          </table:table-cell>
          <table:table-cell office:value-type="string" table:style-name="ce2">
            <text:p>Oudegein - Stalgebouw</text:p>
          </table:table-cell>
          <table:table-cell office:value-type="string" table:style-name="ce2">
            <text:p>Verlening</text:p>
          </table:table-cell>
          <table:table-cell office:value-type="currency" office:value="6000" table:style-name="ce3">
            <text:p>€ 6.000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6948" table:style-name="ce2">
            <text:p>526948</text:p>
          </table:table-cell>
          <table:table-cell office:value-type="string" table:style-name="ce2">
            <text:p>Watertoren Zuidergasfabriek</text:p>
          </table:table-cell>
          <table:table-cell office:value-type="string" table:style-name="ce2">
            <text:p>Verlening</text:p>
          </table:table-cell>
          <table:table-cell office:value-type="currency" office:value="37500" table:style-name="ce3">
            <text:p>€ 37.50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6948" table:style-name="ce2">
            <text:p>526948</text:p>
          </table:table-cell>
          <table:table-cell office:value-type="string" table:style-name="ce2">
            <text:p>Watertoren Zuidergasfabriek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inkeveen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009" table:style-name="ce2">
            <text:p>527009</text:p>
          </table:table-cell>
          <table:table-cell office:value-type="string" table:style-name="ce2">
            <text:p>Transformaterhuis</text:p>
          </table:table-cell>
          <table:table-cell office:value-type="string" table:style-name="ce2">
            <text:p>Verlening</text:p>
          </table:table-cell>
          <table:table-cell office:value-type="currency" office:value="17513" table:style-name="ce3">
            <text:p>€ 17.513</text:p>
          </table:table-cell>
          <table:table-cell office:value-type="string" table:style-name="ce2">
            <text:p>Warff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063" table:style-name="ce2">
            <text:p>527063</text:p>
          </table:table-cell>
          <table:table-cell office:value-type="string" table:style-name="ce2">
            <text:p>Fabrieksschoorsteen ENKA</text:p>
          </table:table-cell>
          <table:table-cell office:value-type="string" table:style-name="ce2">
            <text:p>Verlening</text:p>
          </table:table-cell>
          <table:table-cell office:value-type="currency" office:value="24895.455000000002" table:style-name="ce3">
            <text:p>€ 24.895</text:p>
          </table:table-cell>
          <table:table-cell office:value-type="string" table:style-name="ce2">
            <text:p>Sumar</text:p>
          </table:table-cell>
          <table:table-cell office:value-type="string" table:style-name="ce2">
            <text:p>Tytsjerkster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065" table:style-name="ce2">
            <text:p>527065</text:p>
          </table:table-cell>
          <table:table-cell office:value-type="string" table:style-name="ce2">
            <text:p>Fabrieksschoorsteen - Spinnerijschoorsteen ENKA</text:p>
          </table:table-cell>
          <table:table-cell office:value-type="string" table:style-name="ce2">
            <text:p>Verlening</text:p>
          </table:table-cell>
          <table:table-cell office:value-type="currency" office:value="64937.894999999997" table:style-name="ce3">
            <text:p>€ 64.938</text:p>
          </table:table-cell>
          <table:table-cell office:value-type="string" table:style-name="ce2">
            <text:p>Grevenbicht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153" table:style-name="ce2">
            <text:p>527153</text:p>
          </table:table-cell>
          <table:table-cell office:value-type="string" table:style-name="ce2">
            <text:p>Het Sieraad</text:p>
          </table:table-cell>
          <table:table-cell office:value-type="string" table:style-name="ce2">
            <text:p>Verlening</text:p>
          </table:table-cell>
          <table:table-cell office:value-type="currency" office:value="131861.4" table:style-name="ce3">
            <text:p>€ 131.861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322" table:style-name="ce2">
            <text:p>52732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0550" table:style-name="ce3">
            <text:p>€ 60.5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370" table:style-name="ce2">
            <text:p>527370</text:p>
          </table:table-cell>
          <table:table-cell office:value-type="string" table:style-name="ce2">
            <text:p>Boerderij Mulderije</text:p>
          </table:table-cell>
          <table:table-cell office:value-type="string" table:style-name="ce2">
            <text:p>Verlening</text:p>
          </table:table-cell>
          <table:table-cell office:value-type="currency" office:value="12450" table:style-name="ce3">
            <text:p>€ 12.45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7394" table:style-name="ce2">
            <text:p>527394</text:p>
          </table:table-cell>
          <table:table-cell office:value-type="string" table:style-name="ce2">
            <text:p>Kasteel Elsloo</text:p>
          </table:table-cell>
          <table:table-cell office:value-type="string" table:style-name="ce2">
            <text:p>Verlening</text:p>
          </table:table-cell>
          <table:table-cell office:value-type="currency" office:value="322500" table:style-name="ce3">
            <text:p>€ 322.50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7407" table:style-name="ce2">
            <text:p>527407</text:p>
          </table:table-cell>
          <table:table-cell office:value-type="string" table:style-name="ce2">
            <text:p>Doornburgh - Hoofdhuis</text:p>
          </table:table-cell>
          <table:table-cell office:value-type="string" table:style-name="ce2">
            <text:p>Verlening</text:p>
          </table:table-cell>
          <table:table-cell office:value-type="currency" office:value="56700" table:style-name="ce3">
            <text:p>€ 56.700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7409" table:style-name="ce2">
            <text:p>527409</text:p>
          </table:table-cell>
          <table:table-cell office:value-type="string" table:style-name="ce2">
            <text:p>Doornburgh - Kinderhuisje</text:p>
          </table:table-cell>
          <table:table-cell office:value-type="string" table:style-name="ce2">
            <text:p>Verlening</text:p>
          </table:table-cell>
          <table:table-cell office:value-type="currency" office:value="4305" table:style-name="ce3">
            <text:p>€ 4.305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410" table:style-name="ce2">
            <text:p>527410</text:p>
          </table:table-cell>
          <table:table-cell office:value-type="string" table:style-name="ce2">
            <text:p>Doornburgh - Koetshuis</text:p>
          </table:table-cell>
          <table:table-cell office:value-type="string" table:style-name="ce2">
            <text:p>Verlening</text:p>
          </table:table-cell>
          <table:table-cell office:value-type="currency" office:value="18285" table:style-name="ce3">
            <text:p>€ 18.285</text:p>
          </table:table-cell>
          <table:table-cell office:value-type="string" table:style-name="ce2">
            <text:p>Puiflijk</text:p>
          </table:table-cell>
          <table:table-cell office:value-type="string" table:style-name="ce2">
            <text:p>Dru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416" table:style-name="ce2">
            <text:p>527416</text:p>
          </table:table-cell>
          <table:table-cell office:value-type="string" table:style-name="ce2">
            <text:p>Doornburgh - Poortgebouw</text:p>
          </table:table-cell>
          <table:table-cell office:value-type="string" table:style-name="ce2">
            <text:p>Verlening</text:p>
          </table:table-cell>
          <table:table-cell office:value-type="currency" office:value="9150" table:style-name="ce3">
            <text:p>€ 9.1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421" table:style-name="ce2">
            <text:p>527421</text:p>
          </table:table-cell>
          <table:table-cell office:value-type="string" table:style-name="ce2">
            <text:p>Huis Oosterhout - Schuur</text:p>
          </table:table-cell>
          <table:table-cell office:value-type="string" table:style-name="ce2">
            <text:p>Verlening</text:p>
          </table:table-cell>
          <table:table-cell office:value-type="currency" office:value="5568" table:style-name="ce3">
            <text:p>€ 5.568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494" table:style-name="ce2">
            <text:p>527494</text:p>
          </table:table-cell>
          <table:table-cell office:value-type="string" table:style-name="ce2">
            <text:p>Slangenburg - Westerlijk Bouwhuis</text:p>
          </table:table-cell>
          <table:table-cell office:value-type="string" table:style-name="ce2">
            <text:p>Verlening</text:p>
          </table:table-cell>
          <table:table-cell office:value-type="currency" office:value="23250" table:style-name="ce3">
            <text:p>€ 23.250</text:p>
          </table:table-cell>
          <table:table-cell office:value-type="string" table:style-name="ce2">
            <text:p>Denekamp</text:p>
          </table:table-cell>
          <table:table-cell office:value-type="string" table:style-name="ce2">
            <text:p>Dinkel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01" table:style-name="ce2">
            <text:p>527501</text:p>
          </table:table-cell>
          <table:table-cell office:value-type="string" table:style-name="ce2">
            <text:p>Plasmolen</text:p>
          </table:table-cell>
          <table:table-cell office:value-type="string" table:style-name="ce2">
            <text:p>Verlening</text:p>
          </table:table-cell>
          <table:table-cell office:value-type="currency" office:value="42882.5" table:style-name="ce3">
            <text:p>€ 42.883</text:p>
          </table:table-cell>
          <table:table-cell office:value-type="string" table:style-name="ce2">
            <text:p>Helden</text:p>
          </table:table-cell>
          <table:table-cell office:value-type="string" table:style-name="ce2">
            <text:p>Peel en Maa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01" table:style-name="ce2">
            <text:p>527501</text:p>
          </table:table-cell>
          <table:table-cell office:value-type="string" table:style-name="ce2">
            <text:p>Plasmolen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02" table:style-name="ce2">
            <text:p>527502</text:p>
          </table:table-cell>
          <table:table-cell office:value-type="string" table:style-name="ce2">
            <text:p>De Vensermolen</text:p>
          </table:table-cell>
          <table:table-cell office:value-type="string" table:style-name="ce2">
            <text:p>Verlening</text:p>
          </table:table-cell>
          <table:table-cell office:value-type="currency" office:value="39583.5" table:style-name="ce3">
            <text:p>€ 39.584</text:p>
          </table:table-cell>
          <table:table-cell office:value-type="string" table:style-name="ce2">
            <text:p>Hoogblokland</text:p>
          </table:table-cell>
          <table:table-cell office:value-type="string" table:style-name="ce2">
            <text:p>Molenlan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47" table:style-name="ce2">
            <text:p>527547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216561" table:style-name="ce3">
            <text:p>€ 216.561</text:p>
          </table:table-cell>
          <table:table-cell office:value-type="string" table:style-name="ce2">
            <text:p>Weesp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548" table:style-name="ce2">
            <text:p>527548</text:p>
          </table:table-cell>
          <table:table-cell office:value-type="string" table:style-name="ce2">
            <text:p>Kasteel Eerde - burg + muur</text:p>
          </table:table-cell>
          <table:table-cell office:value-type="string" table:style-name="ce2">
            <text:p>Verlening</text:p>
          </table:table-cell>
          <table:table-cell office:value-type="currency" office:value="23100" table:style-name="ce3">
            <text:p>€ 23.100</text:p>
          </table:table-cell>
          <table:table-cell office:value-type="string" table:style-name="ce2">
            <text:p>Son en Breugel</text:p>
          </table:table-cell>
          <table:table-cell office:value-type="string" table:style-name="ce2">
            <text:p>Son en Breug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49" table:style-name="ce2">
            <text:p>527549</text:p>
          </table:table-cell>
          <table:table-cell office:value-type="string" table:style-name="ce2">
            <text:p>Kasteel Eerde - bouwhuis west</text:p>
          </table:table-cell>
          <table:table-cell office:value-type="string" table:style-name="ce2">
            <text:p>Verlening</text:p>
          </table:table-cell>
          <table:table-cell office:value-type="currency" office:value="50850" table:style-name="ce3">
            <text:p>€ 50.850</text:p>
          </table:table-cell>
          <table:table-cell office:value-type="string" table:style-name="ce2">
            <text:p>Damwâld</text:p>
          </table:table-cell>
          <table:table-cell office:value-type="string" table:style-name="ce2">
            <text:p>Dantumadiel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0" table:style-name="ce2">
            <text:p>527550</text:p>
          </table:table-cell>
          <table:table-cell office:value-type="string" table:style-name="ce2">
            <text:p>Kasteel Eerde - bouwhuis oost</text:p>
          </table:table-cell>
          <table:table-cell office:value-type="string" table:style-name="ce2">
            <text:p>Verlening</text:p>
          </table:table-cell>
          <table:table-cell office:value-type="currency" office:value="54150" table:style-name="ce3">
            <text:p>€ 54.150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1" table:style-name="ce2">
            <text:p>527551</text:p>
          </table:table-cell>
          <table:table-cell office:value-type="string" table:style-name="ce2">
            <text:p>Kasteel Eerde - sokkel</text:p>
          </table:table-cell>
          <table:table-cell office:value-type="string" table:style-name="ce2">
            <text:p>Verlening</text:p>
          </table:table-cell>
          <table:table-cell office:value-type="currency" office:value="135" table:style-name="ce3">
            <text:p>€ 135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7552" table:style-name="ce2">
            <text:p>527552</text:p>
          </table:table-cell>
          <table:table-cell office:value-type="string" table:style-name="ce2">
            <text:p>Kasteel Eerde - inrijhek</text:p>
          </table:table-cell>
          <table:table-cell office:value-type="string" table:style-name="ce2">
            <text:p>Verlening</text:p>
          </table:table-cell>
          <table:table-cell office:value-type="currency" office:value="825" table:style-name="ce3">
            <text:p>€ 825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3" table:style-name="ce2">
            <text:p>527553</text:p>
          </table:table-cell>
          <table:table-cell office:value-type="string" table:style-name="ce2">
            <text:p>Kasteel Eerde - toegangsbrug</text:p>
          </table:table-cell>
          <table:table-cell office:value-type="string" table:style-name="ce2">
            <text:p>Verlening</text:p>
          </table:table-cell>
          <table:table-cell office:value-type="currency" office:value="5100" table:style-name="ce3">
            <text:p>€ 5.100</text:p>
          </table:table-cell>
          <table:table-cell office:value-type="string" table:style-name="ce2">
            <text:p>Driebergen-Rijsenburg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4" table:style-name="ce2">
            <text:p>527554</text:p>
          </table:table-cell>
          <table:table-cell office:value-type="string" table:style-name="ce2">
            <text:p>Kasteel Eerde</text:p>
          </table:table-cell>
          <table:table-cell office:value-type="string" table:style-name="ce2">
            <text:p>Verlening</text:p>
          </table:table-cell>
          <table:table-cell office:value-type="currency" office:value="17100" table:style-name="ce3">
            <text:p>€ 17.100</text:p>
          </table:table-cell>
          <table:table-cell office:value-type="string" table:style-name="ce2">
            <text:p>Rutten</text:p>
          </table:table-cell>
          <table:table-cell office:value-type="string" table:style-name="ce2">
            <text:p>Noordoostpolder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5" table:style-name="ce2">
            <text:p>527555</text:p>
          </table:table-cell>
          <table:table-cell office:value-type="string" table:style-name="ce2">
            <text:p>Kasteel Eerde - orangerie</text:p>
          </table:table-cell>
          <table:table-cell office:value-type="string" table:style-name="ce2">
            <text:p>Verlening</text:p>
          </table:table-cell>
          <table:table-cell office:value-type="currency" office:value="10500" table:style-name="ce3">
            <text:p>€ 10.500</text:p>
          </table:table-cell>
          <table:table-cell office:value-type="string" table:style-name="ce2">
            <text:p>Vijlen</text:p>
          </table:table-cell>
          <table:table-cell office:value-type="string" table:style-name="ce2">
            <text:p>Vaals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557" table:style-name="ce2">
            <text:p>527557</text:p>
          </table:table-cell>
          <table:table-cell office:value-type="string" table:style-name="ce2">
            <text:p>Kasteel Eerde - grafkelder</text:p>
          </table:table-cell>
          <table:table-cell office:value-type="string" table:style-name="ce2">
            <text:p>Verlening</text:p>
          </table:table-cell>
          <table:table-cell office:value-type="currency" office:value="2100" table:style-name="ce3">
            <text:p>€ 2.100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609" table:style-name="ce2">
            <text:p>52760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7500" table:style-name="ce3">
            <text:p>€ 47.500</text:p>
          </table:table-cell>
          <table:table-cell office:value-type="string" table:style-name="ce2">
            <text:p>Grijpskerk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714" table:style-name="ce2">
            <text:p>527714</text:p>
          </table:table-cell>
          <table:table-cell office:value-type="string" table:style-name="ce2">
            <text:p>Eschpolder - Stalgebouw bijgebouw 2</text:p>
          </table:table-cell>
          <table:table-cell office:value-type="string" table:style-name="ce2">
            <text:p>Verlening</text:p>
          </table:table-cell>
          <table:table-cell office:value-type="currency" office:value="13911.285" table:style-name="ce3">
            <text:p>€ 13.911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714" table:style-name="ce2">
            <text:p>527714</text:p>
          </table:table-cell>
          <table:table-cell office:value-type="string" table:style-name="ce2">
            <text:p>Eschpolder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717" table:style-name="ce2">
            <text:p>527717</text:p>
          </table:table-cell>
          <table:table-cell office:value-type="string" table:style-name="ce2">
            <text:p>Stalgebouw- bijgebouw 1</text:p>
          </table:table-cell>
          <table:table-cell office:value-type="string" table:style-name="ce2">
            <text:p>Verlening</text:p>
          </table:table-cell>
          <table:table-cell office:value-type="currency" office:value="8452" table:style-name="ce3">
            <text:p>€ 8.452</text:p>
          </table:table-cell>
          <table:table-cell office:value-type="string" table:style-name="ce2">
            <text:p>Benschop</text:p>
          </table:table-cell>
          <table:table-cell office:value-type="string" table:style-name="ce2">
            <text:p>Lopik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797" table:style-name="ce2">
            <text:p>527797</text:p>
          </table:table-cell>
          <table:table-cell office:value-type="string" table:style-name="ce2">
            <text:p>Berlage Lyceum</text:p>
          </table:table-cell>
          <table:table-cell office:value-type="string" table:style-name="ce2">
            <text:p>Verlening</text:p>
          </table:table-cell>
          <table:table-cell office:value-type="currency" office:value="214764" table:style-name="ce3">
            <text:p>€ 214.764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798" table:style-name="ce2">
            <text:p>52779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11888" table:style-name="ce3">
            <text:p>€ 211.888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800" table:style-name="ce2">
            <text:p>527800</text:p>
          </table:table-cell>
          <table:table-cell office:value-type="string" table:style-name="ce2">
            <text:p>vm. diamantslijperij</text:p>
          </table:table-cell>
          <table:table-cell office:value-type="string" table:style-name="ce2">
            <text:p>Verlening</text:p>
          </table:table-cell>
          <table:table-cell office:value-type="currency" office:value="23617.8" table:style-name="ce3">
            <text:p>€ 23.618</text:p>
          </table:table-cell>
          <table:table-cell office:value-type="string" table:style-name="ce2">
            <text:p>Buitenpost</text:p>
          </table:table-cell>
          <table:table-cell office:value-type="string" table:style-name="ce2">
            <text:p>Achtkarspel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864" table:style-name="ce2">
            <text:p>527864</text:p>
          </table:table-cell>
          <table:table-cell office:value-type="string" table:style-name="ce2">
            <text:p>Dorpskerk</text:p>
          </table:table-cell>
          <table:table-cell office:value-type="string" table:style-name="ce2">
            <text:p>Verlening</text:p>
          </table:table-cell>
          <table:table-cell office:value-type="currency" office:value="93492" table:style-name="ce3">
            <text:p>€ 93.49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874" table:style-name="ce2">
            <text:p>527874</text:p>
          </table:table-cell>
          <table:table-cell office:value-type="string" table:style-name="ce2">
            <text:p>Chateau Neercanne - Hoofdhuis</text:p>
          </table:table-cell>
          <table:table-cell office:value-type="string" table:style-name="ce2">
            <text:p>Verlening</text:p>
          </table:table-cell>
          <table:table-cell office:value-type="currency" office:value="35288.1" table:style-name="ce3">
            <text:p>€ 35.288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Eindhov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7875" table:style-name="ce2">
            <text:p>527875</text:p>
          </table:table-cell>
          <table:table-cell office:value-type="string" table:style-name="ce2">
            <text:p>Kasteel Neercanne - Vijver</text:p>
          </table:table-cell>
          <table:table-cell office:value-type="string" table:style-name="ce2">
            <text:p>Verlening</text:p>
          </table:table-cell>
          <table:table-cell office:value-type="currency" office:value="54150" table:style-name="ce3">
            <text:p>€ 54.150</text:p>
          </table:table-cell>
          <table:table-cell office:value-type="string" table:style-name="ce2">
            <text:p>Susteren</text:p>
          </table:table-cell>
          <table:table-cell office:value-type="string" table:style-name="ce2">
            <text:p>Echt-Suster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877" table:style-name="ce2">
            <text:p>527877</text:p>
          </table:table-cell>
          <table:table-cell office:value-type="string" table:style-name="ce2">
            <text:p>Chateau Neercanne - Grotten en Bijgebouw</text:p>
          </table:table-cell>
          <table:table-cell office:value-type="string" table:style-name="ce2">
            <text:p>Verlening</text:p>
          </table:table-cell>
          <table:table-cell office:value-type="currency" office:value="13327.8" table:style-name="ce3">
            <text:p>€ 13.328</text:p>
          </table:table-cell>
          <table:table-cell office:value-type="string" table:style-name="ce2">
            <text:p>Beek en Donk</text:p>
          </table:table-cell>
          <table:table-cell office:value-type="string" table:style-name="ce2">
            <text:p>Laarbeek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879" table:style-name="ce2">
            <text:p>527879</text:p>
          </table:table-cell>
          <table:table-cell office:value-type="string" table:style-name="ce2">
            <text:p>Neercanne - Verdedigingsmuur, prieel en hoektoren</text:p>
          </table:table-cell>
          <table:table-cell office:value-type="string" table:style-name="ce2">
            <text:p>Verlening</text:p>
          </table:table-cell>
          <table:table-cell office:value-type="currency" office:value="24300" table:style-name="ce3">
            <text:p>€ 24.300</text:p>
          </table:table-cell>
          <table:table-cell office:value-type="string" table:style-name="ce2">
            <text:p>Opijnen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880" table:style-name="ce2">
            <text:p>527880</text:p>
          </table:table-cell>
          <table:table-cell office:value-type="string" table:style-name="ce2">
            <text:p>Neercanne - Terrasmuur, bordestrap en hekken</text:p>
          </table:table-cell>
          <table:table-cell office:value-type="string" table:style-name="ce2">
            <text:p>Verlening</text:p>
          </table:table-cell>
          <table:table-cell office:value-type="currency" office:value="15075" table:style-name="ce3">
            <text:p>€ 15.075</text:p>
          </table:table-cell>
          <table:table-cell office:value-type="string" table:style-name="ce2">
            <text:p>Langbroek</text:p>
          </table:table-cell>
          <table:table-cell office:value-type="string" table:style-name="ce2">
            <text:p>Wijk bij Duurstede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881" table:style-name="ce2">
            <text:p>527881</text:p>
          </table:table-cell>
          <table:table-cell office:value-type="string" table:style-name="ce2">
            <text:p>Kasteel Neercanne - Terrasmuren Noord</text:p>
          </table:table-cell>
          <table:table-cell office:value-type="string" table:style-name="ce2">
            <text:p>Verlening</text:p>
          </table:table-cell>
          <table:table-cell office:value-type="currency" office:value="54150" table:style-name="ce3">
            <text:p>€ 54.150</text:p>
          </table:table-cell>
          <table:table-cell office:value-type="string" table:style-name="ce2">
            <text:p>Heemskerk</text:p>
          </table:table-cell>
          <table:table-cell office:value-type="string" table:style-name="ce2">
            <text:p>Heemskerk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941" table:style-name="ce2">
            <text:p>527941</text:p>
          </table:table-cell>
          <table:table-cell office:value-type="string" table:style-name="ce2">
            <text:p>De Vollenhof</text:p>
          </table:table-cell>
          <table:table-cell office:value-type="string" table:style-name="ce2">
            <text:p>Verlening</text:p>
          </table:table-cell>
          <table:table-cell office:value-type="currency" office:value="154033" table:style-name="ce3">
            <text:p>€ 154.033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7950" table:style-name="ce2">
            <text:p>527950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84858" table:style-name="ce3">
            <text:p>€ 84.858</text:p>
          </table:table-cell>
          <table:table-cell office:value-type="string" table:style-name="ce2">
            <text:p>Kraggenburg</text:p>
          </table:table-cell>
          <table:table-cell office:value-type="string" table:style-name="ce2">
            <text:p>Noordoostpolder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7986" table:style-name="ce2">
            <text:p>527986</text:p>
          </table:table-cell>
          <table:table-cell office:value-type="string" table:style-name="ce2">
            <text:p>Diergaarde Blijdorp - Rivierahal</text:p>
          </table:table-cell>
          <table:table-cell office:value-type="string" table:style-name="ce2">
            <text:p>Verlening</text:p>
          </table:table-cell>
          <table:table-cell office:value-type="currency" office:value="13415.5" table:style-name="ce3">
            <text:p>€ 13.416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025" table:style-name="ce2">
            <text:p>528025</text:p>
          </table:table-cell>
          <table:table-cell office:value-type="string" table:style-name="ce2">
            <text:p>Kasteel Hardenbroek - Hoofdhuis</text:p>
          </table:table-cell>
          <table:table-cell office:value-type="string" table:style-name="ce2">
            <text:p>Verlening</text:p>
          </table:table-cell>
          <table:table-cell office:value-type="currency" office:value="118692" table:style-name="ce3">
            <text:p>€ 118.692</text:p>
          </table:table-cell>
          <table:table-cell office:value-type="string" table:style-name="ce2">
            <text:p>Dronryp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034" table:style-name="ce2">
            <text:p>528034</text:p>
          </table:table-cell>
          <table:table-cell office:value-type="string" table:style-name="ce2">
            <text:p>Kasteel Hardenbroek - Koetshuis</text:p>
          </table:table-cell>
          <table:table-cell office:value-type="string" table:style-name="ce2">
            <text:p>Verlening</text:p>
          </table:table-cell>
          <table:table-cell office:value-type="currency" office:value="16650" table:style-name="ce3">
            <text:p>€ 16.65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086" table:style-name="ce2">
            <text:p>528086</text:p>
          </table:table-cell>
          <table:table-cell office:value-type="string" table:style-name="ce2">
            <text:p>Zuidelijk Bouwhuis</text:p>
          </table:table-cell>
          <table:table-cell office:value-type="string" table:style-name="ce2">
            <text:p>Verlening</text:p>
          </table:table-cell>
          <table:table-cell office:value-type="currency" office:value="24317.52" table:style-name="ce3">
            <text:p>€ 24.318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087" table:style-name="ce2">
            <text:p>528087</text:p>
          </table:table-cell>
          <table:table-cell office:value-type="string" table:style-name="ce2">
            <text:p>Toegangspoort</text:p>
          </table:table-cell>
          <table:table-cell office:value-type="string" table:style-name="ce2">
            <text:p>Verlening</text:p>
          </table:table-cell>
          <table:table-cell office:value-type="currency" office:value="14852.5" table:style-name="ce3">
            <text:p>€ 14.853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095" table:style-name="ce2">
            <text:p>528095</text:p>
          </table:table-cell>
          <table:table-cell office:value-type="string" table:style-name="ce2">
            <text:p>houtloods</text:p>
          </table:table-cell>
          <table:table-cell office:value-type="string" table:style-name="ce2">
            <text:p>Verlening</text:p>
          </table:table-cell>
          <table:table-cell office:value-type="currency" office:value="2444.91" table:style-name="ce3">
            <text:p>€ 2.445</text:p>
          </table:table-cell>
          <table:table-cell office:value-type="string" table:style-name="ce2">
            <text:p>Lemele</text:p>
          </table:table-cell>
          <table:table-cell office:value-type="string" table:style-name="ce2">
            <text:p>Ommen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104" table:style-name="ce2">
            <text:p>528104</text:p>
          </table:table-cell>
          <table:table-cell office:value-type="string" table:style-name="ce2">
            <text:p>vm. Schoolgebouw</text:p>
          </table:table-cell>
          <table:table-cell office:value-type="string" table:style-name="ce2">
            <text:p>Verlening</text:p>
          </table:table-cell>
          <table:table-cell office:value-type="currency" office:value="31970.744999999999" table:style-name="ce3">
            <text:p>€ 31.971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Castricum</text:p>
          </table:table-cell>
          <table:table-cell office:value-type="string" table:style-name="ce2">
            <text:p>Zeeland;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332" table:style-name="ce2">
            <text:p>528332</text:p>
          </table:table-cell>
          <table:table-cell office:value-type="string" table:style-name="ce2">
            <text:p>Park - en tuinaanleg</text:p>
          </table:table-cell>
          <table:table-cell office:value-type="string" table:style-name="ce2">
            <text:p>Verlening</text:p>
          </table:table-cell>
          <table:table-cell office:value-type="currency" office:value="77718" table:style-name="ce3">
            <text:p>€ 77.718</text:p>
          </table:table-cell>
          <table:table-cell office:value-type="string" table:style-name="ce2">
            <text:p>Margraten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334" table:style-name="ce2">
            <text:p>528334</text:p>
          </table:table-cell>
          <table:table-cell office:value-type="string" table:style-name="ce2">
            <text:p>Aanleg - Begraafplaats</text:p>
          </table:table-cell>
          <table:table-cell office:value-type="string" table:style-name="ce2">
            <text:p>Verlening</text:p>
          </table:table-cell>
          <table:table-cell office:value-type="currency" office:value="24025" table:style-name="ce3">
            <text:p>€ 24.02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341" table:style-name="ce2">
            <text:p>528341</text:p>
          </table:table-cell>
          <table:table-cell office:value-type="string" table:style-name="ce2">
            <text:p>Groenaanleg</text:p>
          </table:table-cell>
          <table:table-cell office:value-type="string" table:style-name="ce2">
            <text:p>Verlening</text:p>
          </table:table-cell>
          <table:table-cell office:value-type="currency" office:value="49662" table:style-name="ce3">
            <text:p>€ 49.66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388" table:style-name="ce2">
            <text:p>528388</text:p>
          </table:table-cell>
          <table:table-cell office:value-type="string" table:style-name="ce2">
            <text:p>Tuinhuis</text:p>
          </table:table-cell>
          <table:table-cell office:value-type="string" table:style-name="ce2">
            <text:p>Verlening</text:p>
          </table:table-cell>
          <table:table-cell office:value-type="currency" office:value="7576.5" table:style-name="ce3">
            <text:p>€ 7.577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692" table:style-name="ce2">
            <text:p>52869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37423.5" table:style-name="ce3">
            <text:p>€ 137.424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699" table:style-name="ce2">
            <text:p>528699</text:p>
          </table:table-cell>
          <table:table-cell office:value-type="string" table:style-name="ce2">
            <text:p>Gemetselde dam</text:p>
          </table:table-cell>
          <table:table-cell office:value-type="string" table:style-name="ce2">
            <text:p>Verlening</text:p>
          </table:table-cell>
          <table:table-cell office:value-type="currency" office:value="11097.525" table:style-name="ce3">
            <text:p>€ 11.098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733" table:style-name="ce2">
            <text:p>528733</text:p>
          </table:table-cell>
          <table:table-cell office:value-type="string" table:style-name="ce2">
            <text:p>landbouwschuur</text:p>
          </table:table-cell>
          <table:table-cell office:value-type="string" table:style-name="ce2">
            <text:p>Verlening</text:p>
          </table:table-cell>
          <table:table-cell office:value-type="currency" office:value="16743.165000000001" table:style-name="ce3">
            <text:p>€ 16.743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758" table:style-name="ce2">
            <text:p>528758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61994" table:style-name="ce3">
            <text:p>€ 61.994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759" table:style-name="ce2">
            <text:p>528759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279160.5" table:style-name="ce3">
            <text:p>€ 279.161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Delft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760" table:style-name="ce2">
            <text:p>528760</text:p>
          </table:table-cell>
          <table:table-cell office:value-type="string" table:style-name="ce2">
            <text:p>Oostelijk bouwhuis</text:p>
          </table:table-cell>
          <table:table-cell office:value-type="string" table:style-name="ce2">
            <text:p>Verlening</text:p>
          </table:table-cell>
          <table:table-cell office:value-type="currency" office:value="47295.5" table:style-name="ce3">
            <text:p>€ 47.296</text:p>
          </table:table-cell>
          <table:table-cell office:value-type="string" table:style-name="ce2">
            <text:p>Bellingwolde</text:p>
          </table:table-cell>
          <table:table-cell office:value-type="string" table:style-name="ce2">
            <text:p>Westerwolde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761" table:style-name="ce2">
            <text:p>528761</text:p>
          </table:table-cell>
          <table:table-cell office:value-type="string" table:style-name="ce2">
            <text:p>Westelijk bouwhuis</text:p>
          </table:table-cell>
          <table:table-cell office:value-type="string" table:style-name="ce2">
            <text:p>Verlening</text:p>
          </table:table-cell>
          <table:table-cell office:value-type="currency" office:value="35708.5" table:style-name="ce3">
            <text:p>€ 35.709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Ermelo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802" table:style-name="ce2">
            <text:p>528802</text:p>
          </table:table-cell>
          <table:table-cell office:value-type="string" table:style-name="ce2">
            <text:p>Vecht en Lommer - Hoofdhuis</text:p>
          </table:table-cell>
          <table:table-cell office:value-type="string" table:style-name="ce2">
            <text:p>Verlening</text:p>
          </table:table-cell>
          <table:table-cell office:value-type="currency" office:value="43746" table:style-name="ce3">
            <text:p>€ 43.746</text:p>
          </table:table-cell>
          <table:table-cell office:value-type="string" table:style-name="ce2">
            <text:p>Onstwedde</text:p>
          </table:table-cell>
          <table:table-cell office:value-type="string" table:style-name="ce2">
            <text:p>Stadskanaal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10" table:style-name="ce2">
            <text:p>528810</text:p>
          </table:table-cell>
          <table:table-cell office:value-type="string" table:style-name="ce2">
            <text:p>Vecht en Lommer - Tuinschuur</text:p>
          </table:table-cell>
          <table:table-cell office:value-type="string" table:style-name="ce2">
            <text:p>Verlening</text:p>
          </table:table-cell>
          <table:table-cell office:value-type="currency" office:value="1140.2550000000001" table:style-name="ce3">
            <text:p>€ 1.140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11" table:style-name="ce2">
            <text:p>528811</text:p>
          </table:table-cell>
          <table:table-cell office:value-type="string" table:style-name="ce2">
            <text:p>Vecht en Lommer - Hekken</text:p>
          </table:table-cell>
          <table:table-cell office:value-type="string" table:style-name="ce2">
            <text:p>Verlening</text:p>
          </table:table-cell>
          <table:table-cell office:value-type="currency" office:value="1555.2449999999999" table:style-name="ce3">
            <text:p>€ 1.555</text:p>
          </table:table-cell>
          <table:table-cell office:value-type="string" table:style-name="ce2">
            <text:p/>
          </table:table-cell>
          <table:table-cell office:value-type="string" table:style-name="ce2">
            <text:p>Oudewater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16" table:style-name="ce2">
            <text:p>528816</text:p>
          </table:table-cell>
          <table:table-cell office:value-type="string" table:style-name="ce2">
            <text:p>Openluchttheater - Westelijk Toiletgebouw</text:p>
          </table:table-cell>
          <table:table-cell office:value-type="string" table:style-name="ce2">
            <text:p>Verlening</text:p>
          </table:table-cell>
          <table:table-cell office:value-type="currency" office:value="1035" table:style-name="ce3">
            <text:p>€ 1.035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Harling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40" table:style-name="ce2">
            <text:p>528840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7352" table:style-name="ce3">
            <text:p>€ 17.352</text:p>
          </table:table-cell>
          <table:table-cell office:value-type="string" table:style-name="ce2">
            <text:p>Westervoort</text:p>
          </table:table-cell>
          <table:table-cell office:value-type="string" table:style-name="ce2">
            <text:p>Westervoor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76" table:style-name="ce2">
            <text:p>528876</text:p>
          </table:table-cell>
          <table:table-cell office:value-type="string" table:style-name="ce2">
            <text:p>Zypendaal</text:p>
          </table:table-cell>
          <table:table-cell office:value-type="string" table:style-name="ce2">
            <text:p>Verlening</text:p>
          </table:table-cell>
          <table:table-cell office:value-type="currency" office:value="44201.5" table:style-name="ce3">
            <text:p>€ 44.202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76" table:style-name="ce2">
            <text:p>528876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133284" table:style-name="ce3">
            <text:p>€ 133.284</text:p>
          </table:table-cell>
          <table:table-cell office:value-type="string" table:style-name="ce2">
            <text:p>Laag-Keppel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877" table:style-name="ce2">
            <text:p>528877</text:p>
          </table:table-cell>
          <table:table-cell office:value-type="string" table:style-name="ce2">
            <text:p>Zypendaal</text:p>
          </table:table-cell>
          <table:table-cell office:value-type="string" table:style-name="ce2">
            <text:p>Verlening</text:p>
          </table:table-cell>
          <table:table-cell office:value-type="currency" office:value="22425.42" table:style-name="ce3">
            <text:p>€ 22.425</text:p>
          </table:table-cell>
          <table:table-cell office:value-type="string" table:style-name="ce2">
            <text:p>Steenberg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86" table:style-name="ce2">
            <text:p>52888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81635.5" table:style-name="ce3">
            <text:p>€ 81.636</text:p>
          </table:table-cell>
          <table:table-cell office:value-type="string" table:style-name="ce2">
            <text:p>Geldrop</text:p>
          </table:table-cell>
          <table:table-cell office:value-type="string" table:style-name="ce2">
            <text:p>Geldrop-Mierlo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889" table:style-name="ce2">
            <text:p>528889</text:p>
          </table:table-cell>
          <table:table-cell office:value-type="string" table:style-name="ce2">
            <text:p>Warnsborn</text:p>
          </table:table-cell>
          <table:table-cell office:value-type="string" table:style-name="ce2">
            <text:p>Verlening</text:p>
          </table:table-cell>
          <table:table-cell office:value-type="currency" office:value="635232.5" table:style-name="ce3">
            <text:p>€ 635.233</text:p>
          </table:table-cell>
          <table:table-cell office:value-type="string" table:style-name="ce2">
            <text:p>Bergamba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891" table:style-name="ce2">
            <text:p>528891</text:p>
          </table:table-cell>
          <table:table-cell office:value-type="string" table:style-name="ce2">
            <text:p>Warnsborn</text:p>
          </table:table-cell>
          <table:table-cell office:value-type="string" table:style-name="ce2">
            <text:p>Verlening</text:p>
          </table:table-cell>
          <table:table-cell office:value-type="currency" office:value="26887" table:style-name="ce3">
            <text:p>€ 26.887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905" table:style-name="ce2">
            <text:p>528905</text:p>
          </table:table-cell>
          <table:table-cell office:value-type="string" table:style-name="ce2">
            <text:p>Velserbeek - parkaanleg</text:p>
          </table:table-cell>
          <table:table-cell office:value-type="string" table:style-name="ce2">
            <text:p>Verlening</text:p>
          </table:table-cell>
          <table:table-cell office:value-type="currency" office:value="260939" table:style-name="ce3">
            <text:p>€ 260.939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Tilburg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8906" table:style-name="ce2">
            <text:p>528906</text:p>
          </table:table-cell>
          <table:table-cell office:value-type="string" table:style-name="ce2">
            <text:p>Stalgebouwen</text:p>
          </table:table-cell>
          <table:table-cell office:value-type="string" table:style-name="ce2">
            <text:p>Verlening</text:p>
          </table:table-cell>
          <table:table-cell office:value-type="currency" office:value="19437" table:style-name="ce3">
            <text:p>€ 19.437</text:p>
          </table:table-cell>
          <table:table-cell office:value-type="string" table:style-name="ce2">
            <text:p>Balkbrug</text:p>
          </table:table-cell>
          <table:table-cell office:value-type="string" table:style-name="ce2">
            <text:p>Hardenberg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06" table:style-name="ce2">
            <text:p>528906</text:p>
          </table:table-cell>
          <table:table-cell office:value-type="string" table:style-name="ce2">
            <text:p>Stalgebouwen - 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08" table:style-name="ce2">
            <text:p>528908</text:p>
          </table:table-cell>
          <table:table-cell office:value-type="string" table:style-name="ce2">
            <text:p>Chinese koepel</text:p>
          </table:table-cell>
          <table:table-cell office:value-type="string" table:style-name="ce2">
            <text:p>Verlening</text:p>
          </table:table-cell>
          <table:table-cell office:value-type="currency" office:value="1305" table:style-name="ce3">
            <text:p>€ 1.305</text:p>
          </table:table-cell>
          <table:table-cell office:value-type="string" table:style-name="ce2">
            <text:p>Sint-Michielsgestel</text:p>
          </table:table-cell>
          <table:table-cell office:value-type="string" table:style-name="ce2">
            <text:p>Sint-Michielsgest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09" table:style-name="ce2">
            <text:p>528909</text:p>
          </table:table-cell>
          <table:table-cell office:value-type="string" table:style-name="ce2">
            <text:p>Jeneverhuisje</text:p>
          </table:table-cell>
          <table:table-cell office:value-type="string" table:style-name="ce2">
            <text:p>Verlening</text:p>
          </table:table-cell>
          <table:table-cell office:value-type="currency" office:value="348" table:style-name="ce3">
            <text:p>€ 348</text:p>
          </table:table-cell>
          <table:table-cell office:value-type="string" table:style-name="ce2">
            <text:p>Uithuizermeeden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10" table:style-name="ce2">
            <text:p>528910</text:p>
          </table:table-cell>
          <table:table-cell office:value-type="string" table:style-name="ce2">
            <text:p>Muziektent</text:p>
          </table:table-cell>
          <table:table-cell office:value-type="string" table:style-name="ce2">
            <text:p>Verlening</text:p>
          </table:table-cell>
          <table:table-cell office:value-type="currency" office:value="2520" table:style-name="ce3">
            <text:p>€ 2.520</text:p>
          </table:table-cell>
          <table:table-cell office:value-type="string" table:style-name="ce2">
            <text:p>Elsloo</text:p>
          </table:table-cell>
          <table:table-cell office:value-type="string" table:style-name="ce2">
            <text:p>Ooststellingwerf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11" table:style-name="ce2">
            <text:p>528911</text:p>
          </table:table-cell>
          <table:table-cell office:value-type="string" table:style-name="ce2">
            <text:p>Hermitage</text:p>
          </table:table-cell>
          <table:table-cell office:value-type="string" table:style-name="ce2">
            <text:p>Verlening</text:p>
          </table:table-cell>
          <table:table-cell office:value-type="currency" office:value="478.5" table:style-name="ce3">
            <text:p>€ 479</text:p>
          </table:table-cell>
          <table:table-cell office:value-type="string" table:style-name="ce2">
            <text:p>'s-Heerenberg</text:p>
          </table:table-cell>
          <table:table-cell office:value-type="string" table:style-name="ce2">
            <text:p>Montferlan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8912" table:style-name="ce2">
            <text:p>528912</text:p>
          </table:table-cell>
          <table:table-cell office:value-type="string" table:style-name="ce2">
            <text:p>Hekwerk</text:p>
          </table:table-cell>
          <table:table-cell office:value-type="string" table:style-name="ce2">
            <text:p>Verlening</text:p>
          </table:table-cell>
          <table:table-cell office:value-type="currency" office:value="435" table:style-name="ce3">
            <text:p>€ 435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8920" table:style-name="ce2">
            <text:p>528920</text:p>
          </table:table-cell>
          <table:table-cell office:value-type="string" table:style-name="ce2">
            <text:p>Zwaluwenburg</text:p>
          </table:table-cell>
          <table:table-cell office:value-type="string" table:style-name="ce2">
            <text:p>Verlening</text:p>
          </table:table-cell>
          <table:table-cell office:value-type="currency" office:value="16997.805" table:style-name="ce3">
            <text:p>€ 16.998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Woerd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000" table:style-name="ce2">
            <text:p>529000</text:p>
          </table:table-cell>
          <table:table-cell office:value-type="string" table:style-name="ce2">
            <text:p>De Voorst</text:p>
          </table:table-cell>
          <table:table-cell office:value-type="string" table:style-name="ce2">
            <text:p>Verlening</text:p>
          </table:table-cell>
          <table:table-cell office:value-type="currency" office:value="352104.5" table:style-name="ce3">
            <text:p>€ 352.105</text:p>
          </table:table-cell>
          <table:table-cell office:value-type="string" table:style-name="ce2">
            <text:p/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042" table:style-name="ce2">
            <text:p>529042</text:p>
          </table:table-cell>
          <table:table-cell office:value-type="string" table:style-name="ce2">
            <text:p>Nijenburg - Koetshuis</text:p>
          </table:table-cell>
          <table:table-cell office:value-type="string" table:style-name="ce2">
            <text:p>Verlening</text:p>
          </table:table-cell>
          <table:table-cell office:value-type="currency" office:value="31500" table:style-name="ce3">
            <text:p>€ 31.500</text:p>
          </table:table-cell>
          <table:table-cell office:value-type="string" table:style-name="ce2">
            <text:p>Nootdorp</text:p>
          </table:table-cell>
          <table:table-cell office:value-type="string" table:style-name="ce2">
            <text:p>Pijnacker-Nootdorp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046" table:style-name="ce2">
            <text:p>529046</text:p>
          </table:table-cell>
          <table:table-cell office:value-type="string" table:style-name="ce2">
            <text:p>Nijenburg - Tuinmuren</text:p>
          </table:table-cell>
          <table:table-cell office:value-type="string" table:style-name="ce2">
            <text:p>Verlening</text:p>
          </table:table-cell>
          <table:table-cell office:value-type="currency" office:value="8995.32" table:style-name="ce3">
            <text:p>€ 8.995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072" table:style-name="ce2">
            <text:p>529072</text:p>
          </table:table-cell>
          <table:table-cell office:value-type="string" table:style-name="ce2">
            <text:p>Kasteel Staverden</text:p>
          </table:table-cell>
          <table:table-cell office:value-type="string" table:style-name="ce2">
            <text:p>Verlening</text:p>
          </table:table-cell>
          <table:table-cell office:value-type="currency" office:value="23176.5" table:style-name="ce3">
            <text:p>€ 23.177</text:p>
          </table:table-cell>
          <table:table-cell office:value-type="string" table:style-name="ce2">
            <text:p>Elspeet</text:p>
          </table:table-cell>
          <table:table-cell office:value-type="string" table:style-name="ce2">
            <text:p>Nunspee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146" table:style-name="ce2">
            <text:p>529146</text:p>
          </table:table-cell>
          <table:table-cell office:value-type="string" table:style-name="ce2">
            <text:p>Huis Oosterhout - Boerderij</text:p>
          </table:table-cell>
          <table:table-cell office:value-type="string" table:style-name="ce2">
            <text:p>Verlening</text:p>
          </table:table-cell>
          <table:table-cell office:value-type="currency" office:value="36955.5" table:style-name="ce3">
            <text:p>€ 36.956</text:p>
          </table:table-cell>
          <table:table-cell office:value-type="string" table:style-name="ce2">
            <text:p>Broek in Waterland</text:p>
          </table:table-cell>
          <table:table-cell office:value-type="string" table:style-name="ce2">
            <text:p>Waterlan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147" table:style-name="ce2">
            <text:p>529147</text:p>
          </table:table-cell>
          <table:table-cell office:value-type="string" table:style-name="ce2">
            <text:p>Huis Oosterhout - Kleine Schuur</text:p>
          </table:table-cell>
          <table:table-cell office:value-type="string" table:style-name="ce2">
            <text:p>Verlening</text:p>
          </table:table-cell>
          <table:table-cell office:value-type="currency" office:value="9787.5" table:style-name="ce3">
            <text:p>€ 9.788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148" table:style-name="ce2">
            <text:p>529148</text:p>
          </table:table-cell>
          <table:table-cell office:value-type="string" table:style-name="ce2">
            <text:p>Huis Oosterhout - Grote Schuur</text:p>
          </table:table-cell>
          <table:table-cell office:value-type="string" table:style-name="ce2">
            <text:p>Verlening</text:p>
          </table:table-cell>
          <table:table-cell office:value-type="currency" office:value="26311" table:style-name="ce3">
            <text:p>€ 26.311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174" table:style-name="ce2">
            <text:p>529174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127709.5" table:style-name="ce3">
            <text:p>€ 127.710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177" table:style-name="ce2">
            <text:p>52917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35370.375" table:style-name="ce3">
            <text:p>€ 35.370</text:p>
          </table:table-cell>
          <table:table-cell office:value-type="string" table:style-name="ce2">
            <text:p>Roden</text:p>
          </table:table-cell>
          <table:table-cell office:value-type="string" table:style-name="ce2">
            <text:p>Noordenveld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179" table:style-name="ce2">
            <text:p>529179</text:p>
          </table:table-cell>
          <table:table-cell office:value-type="string" table:style-name="ce2">
            <text:p>Koetshuis</text:p>
          </table:table-cell>
          <table:table-cell office:value-type="string" table:style-name="ce2">
            <text:p>Verlening</text:p>
          </table:table-cell>
          <table:table-cell office:value-type="currency" office:value="10105.815000000001" table:style-name="ce3">
            <text:p>€ 10.106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180" table:style-name="ce2">
            <text:p>529180</text:p>
          </table:table-cell>
          <table:table-cell office:value-type="string" table:style-name="ce2">
            <text:p>landbouwschuur</text:p>
          </table:table-cell>
          <table:table-cell office:value-type="string" table:style-name="ce2">
            <text:p>Verlening</text:p>
          </table:table-cell>
          <table:table-cell office:value-type="currency" office:value="23650.5" table:style-name="ce3">
            <text:p>€ 23.651</text:p>
          </table:table-cell>
          <table:table-cell office:value-type="string" table:style-name="ce2">
            <text:p>Boxtel</text:p>
          </table:table-cell>
          <table:table-cell office:value-type="string" table:style-name="ce2">
            <text:p>Boxtel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189" table:style-name="ce2">
            <text:p>529189</text:p>
          </table:table-cell>
          <table:table-cell office:value-type="string" table:style-name="ce2">
            <text:p>Randenbroek - Hoofdhuis</text:p>
          </table:table-cell>
          <table:table-cell office:value-type="string" table:style-name="ce2">
            <text:p>Verlening</text:p>
          </table:table-cell>
          <table:table-cell office:value-type="currency" office:value="31500" table:style-name="ce3">
            <text:p>€ 31.500</text:p>
          </table:table-cell>
          <table:table-cell office:value-type="string" table:style-name="ce2">
            <text:p>Horn</text:p>
          </table:table-cell>
          <table:table-cell office:value-type="string" table:style-name="ce2">
            <text:p>Leuda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190" table:style-name="ce2">
            <text:p>529190</text:p>
          </table:table-cell>
          <table:table-cell office:value-type="string" table:style-name="ce2">
            <text:p>Buitenplaats Randenbroek - historische parkaanleg</text:p>
          </table:table-cell>
          <table:table-cell office:value-type="string" table:style-name="ce2">
            <text:p>Verlening</text:p>
          </table:table-cell>
          <table:table-cell office:value-type="currency" office:value="132393" table:style-name="ce3">
            <text:p>€ 132.393</text:p>
          </table:table-cell>
          <table:table-cell office:value-type="string" table:style-name="ce2">
            <text:p>Berlts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294" table:style-name="ce2">
            <text:p>529294</text:p>
          </table:table-cell>
          <table:table-cell office:value-type="string" table:style-name="ce2">
            <text:p>Wagenschuur</text:p>
          </table:table-cell>
          <table:table-cell office:value-type="string" table:style-name="ce2">
            <text:p>Verlening</text:p>
          </table:table-cell>
          <table:table-cell office:value-type="currency" office:value="3600" table:style-name="ce3">
            <text:p>€ 3.600</text:p>
          </table:table-cell>
          <table:table-cell office:value-type="string" table:style-name="ce2">
            <text:p>Lopper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300" table:style-name="ce2">
            <text:p>529300</text:p>
          </table:table-cell>
          <table:table-cell office:value-type="string" table:style-name="ce2">
            <text:p>Zuidelijk Bouwhuis</text:p>
          </table:table-cell>
          <table:table-cell office:value-type="string" table:style-name="ce2">
            <text:p>Verlening</text:p>
          </table:table-cell>
          <table:table-cell office:value-type="currency" office:value="36027.75" table:style-name="ce3">
            <text:p>€ 36.028</text:p>
          </table:table-cell>
          <table:table-cell office:value-type="string" table:style-name="ce2">
            <text:p>Wemeldinge</text:p>
          </table:table-cell>
          <table:table-cell office:value-type="string" table:style-name="ce2">
            <text:p>Kapel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303" table:style-name="ce2">
            <text:p>529303</text:p>
          </table:table-cell>
          <table:table-cell office:value-type="string" table:style-name="ce2">
            <text:p>Den Bramel - Hoofdhuis</text:p>
          </table:table-cell>
          <table:table-cell office:value-type="string" table:style-name="ce2">
            <text:p>Verlening</text:p>
          </table:table-cell>
          <table:table-cell office:value-type="currency" office:value="42241" table:style-name="ce3">
            <text:p>€ 42.241</text:p>
          </table:table-cell>
          <table:table-cell office:value-type="string" table:style-name="ce2">
            <text:p>Vinkeveen</text:p>
          </table:table-cell>
          <table:table-cell office:value-type="string" table:style-name="ce2">
            <text:p>De Ronde Ven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305" table:style-name="ce2">
            <text:p>529305</text:p>
          </table:table-cell>
          <table:table-cell office:value-type="string" table:style-name="ce2">
            <text:p>Den Bramel</text:p>
          </table:table-cell>
          <table:table-cell office:value-type="string" table:style-name="ce2">
            <text:p>Verlening</text:p>
          </table:table-cell>
          <table:table-cell office:value-type="currency" office:value="17279.5" table:style-name="ce3">
            <text:p>€ 17.280</text:p>
          </table:table-cell>
          <table:table-cell office:value-type="string" table:style-name="ce2">
            <text:p>Reitsum</text:p>
          </table:table-cell>
          <table:table-cell office:value-type="string" table:style-name="ce2">
            <text:p>Noardea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306" table:style-name="ce2">
            <text:p>529306</text:p>
          </table:table-cell>
          <table:table-cell office:value-type="string" table:style-name="ce2">
            <text:p>Den Bramel - Houtloods</text:p>
          </table:table-cell>
          <table:table-cell office:value-type="string" table:style-name="ce2">
            <text:p>Verlening</text:p>
          </table:table-cell>
          <table:table-cell office:value-type="currency" office:value="2009.325" table:style-name="ce3">
            <text:p>€ 2.009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308" table:style-name="ce2">
            <text:p>529308</text:p>
          </table:table-cell>
          <table:table-cell office:value-type="string" table:style-name="ce2">
            <text:p>Den Bramel - Bruggen</text:p>
          </table:table-cell>
          <table:table-cell office:value-type="string" table:style-name="ce2">
            <text:p>Verlening</text:p>
          </table:table-cell>
          <table:table-cell office:value-type="currency" office:value="2089.6950000000002" table:style-name="ce3">
            <text:p>€ 2.090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309" table:style-name="ce2">
            <text:p>529309</text:p>
          </table:table-cell>
          <table:table-cell office:value-type="string" table:style-name="ce2">
            <text:p>Den Bramel - Prieel</text:p>
          </table:table-cell>
          <table:table-cell office:value-type="string" table:style-name="ce2">
            <text:p>Verlening</text:p>
          </table:table-cell>
          <table:table-cell office:value-type="currency" office:value="1607.46" table:style-name="ce3">
            <text:p>€ 1.607</text:p>
          </table:table-cell>
          <table:table-cell office:value-type="string" table:style-name="ce2">
            <text:p>Burgh-Haamstede</text:p>
          </table:table-cell>
          <table:table-cell office:value-type="string" table:style-name="ce2">
            <text:p>Schouwen-Duiveland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434" table:style-name="ce2">
            <text:p>529434</text:p>
          </table:table-cell>
          <table:table-cell office:value-type="string" table:style-name="ce2">
            <text:p>Stania State - Toegangshek</text:p>
          </table:table-cell>
          <table:table-cell office:value-type="string" table:style-name="ce2">
            <text:p>Verlening</text:p>
          </table:table-cell>
          <table:table-cell office:value-type="currency" office:value="5508.5" table:style-name="ce3">
            <text:p>€ 5.509</text:p>
          </table:table-cell>
          <table:table-cell office:value-type="string" table:style-name="ce2">
            <text:p>Drachten</text:p>
          </table:table-cell>
          <table:table-cell office:value-type="string" table:style-name="ce2">
            <text:p>Smallingerland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461" table:style-name="ce2">
            <text:p>529461</text:p>
          </table:table-cell>
          <table:table-cell office:value-type="string" table:style-name="ce2">
            <text:p>Boerderij 't Hofhuis</text:p>
          </table:table-cell>
          <table:table-cell office:value-type="string" table:style-name="ce2">
            <text:p>Verlening</text:p>
          </table:table-cell>
          <table:table-cell office:value-type="currency" office:value="36300" table:style-name="ce3">
            <text:p>€ 36.300</text:p>
          </table:table-cell>
          <table:table-cell office:value-type="string" table:style-name="ce2">
            <text:p>Vreeland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465" table:style-name="ce2">
            <text:p>529465</text:p>
          </table:table-cell>
          <table:table-cell office:value-type="string" table:style-name="ce2">
            <text:p>Bakhuis</text:p>
          </table:table-cell>
          <table:table-cell office:value-type="string" table:style-name="ce2">
            <text:p>Verlening</text:p>
          </table:table-cell>
          <table:table-cell office:value-type="currency" office:value="150" table:style-name="ce3">
            <text:p>€ 150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503" table:style-name="ce2">
            <text:p>529503</text:p>
          </table:table-cell>
          <table:table-cell office:value-type="string" table:style-name="ce2">
            <text:p>Ruurlo</text:p>
          </table:table-cell>
          <table:table-cell office:value-type="string" table:style-name="ce2">
            <text:p>Verlening</text:p>
          </table:table-cell>
          <table:table-cell office:value-type="currency" office:value="10380" table:style-name="ce3">
            <text:p>€ 10.38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03" table:style-name="ce2">
            <text:p>529503</text:p>
          </table:table-cell>
          <table:table-cell office:value-type="string" table:style-name="ce2">
            <text:p>Tuinaanleg</text:p>
          </table:table-cell>
          <table:table-cell office:value-type="string" table:style-name="ce2">
            <text:p>Verlening</text:p>
          </table:table-cell>
          <table:table-cell office:value-type="currency" office:value="78080.5" table:style-name="ce3">
            <text:p>€ 78.081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08" table:style-name="ce2">
            <text:p>529508</text:p>
          </table:table-cell>
          <table:table-cell office:value-type="string" table:style-name="ce2">
            <text:p>Doolhof</text:p>
          </table:table-cell>
          <table:table-cell office:value-type="string" table:style-name="ce2">
            <text:p>Verlening</text:p>
          </table:table-cell>
          <table:table-cell office:value-type="currency" office:value="44886" table:style-name="ce3">
            <text:p>€ 44.886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Vught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45" table:style-name="ce2">
            <text:p>529545</text:p>
          </table:table-cell>
          <table:table-cell office:value-type="string" table:style-name="ce2">
            <text:p>Hoofdgebouw</text:p>
          </table:table-cell>
          <table:table-cell office:value-type="string" table:style-name="ce2">
            <text:p>Verlening</text:p>
          </table:table-cell>
          <table:table-cell office:value-type="currency" office:value="95117.4" table:style-name="ce3">
            <text:p>€ 95.117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Haarle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548" table:style-name="ce2">
            <text:p>529548</text:p>
          </table:table-cell>
          <table:table-cell office:value-type="string" table:style-name="ce2">
            <text:p>Poortgebouw</text:p>
          </table:table-cell>
          <table:table-cell office:value-type="string" table:style-name="ce2">
            <text:p>Verlening</text:p>
          </table:table-cell>
          <table:table-cell office:value-type="currency" office:value="23774.769" table:style-name="ce3">
            <text:p>€ 23.775</text:p>
          </table:table-cell>
          <table:table-cell office:value-type="string" table:style-name="ce2">
            <text:p>Elahuizen</text:p>
          </table:table-cell>
          <table:table-cell office:value-type="string" table:style-name="ce2">
            <text:p>De Fryske Marre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49" table:style-name="ce2">
            <text:p>529549</text:p>
          </table:table-cell>
          <table:table-cell office:value-type="string" table:style-name="ce2">
            <text:p>Voorburcht</text:p>
          </table:table-cell>
          <table:table-cell office:value-type="string" table:style-name="ce2">
            <text:p>Verlening</text:p>
          </table:table-cell>
          <table:table-cell office:value-type="currency" office:value="74159.399999999994" table:style-name="ce3">
            <text:p>€ 74.159</text:p>
          </table:table-cell>
          <table:table-cell office:value-type="string" table:style-name="ce2">
            <text:p>Maarssen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550" table:style-name="ce2">
            <text:p>529550</text:p>
          </table:table-cell>
          <table:table-cell office:value-type="string" table:style-name="ce2">
            <text:p>Botenhuis</text:p>
          </table:table-cell>
          <table:table-cell office:value-type="string" table:style-name="ce2">
            <text:p>Verlening</text:p>
          </table:table-cell>
          <table:table-cell office:value-type="currency" office:value="1575" table:style-name="ce3">
            <text:p>€ 1.575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51" table:style-name="ce2">
            <text:p>529551</text:p>
          </table:table-cell>
          <table:table-cell office:value-type="string" table:style-name="ce2">
            <text:p>Boogbrug</text:p>
          </table:table-cell>
          <table:table-cell office:value-type="string" table:style-name="ce2">
            <text:p>Verlening</text:p>
          </table:table-cell>
          <table:table-cell office:value-type="currency" office:value="1747.5" table:style-name="ce3">
            <text:p>€ 1.748</text:p>
          </table:table-cell>
          <table:table-cell office:value-type="string" table:style-name="ce2">
            <text:p>Vorden</text:p>
          </table:table-cell>
          <table:table-cell office:value-type="string" table:style-name="ce2">
            <text:p>Bronckhors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554" table:style-name="ce2">
            <text:p>529554</text:p>
          </table:table-cell>
          <table:table-cell office:value-type="string" table:style-name="ce2">
            <text:p>Libermannkapel</text:p>
          </table:table-cell>
          <table:table-cell office:value-type="string" table:style-name="ce2">
            <text:p>Verlening</text:p>
          </table:table-cell>
          <table:table-cell office:value-type="currency" office:value="2418.6" table:style-name="ce3">
            <text:p>€ 2.419</text:p>
          </table:table-cell>
          <table:table-cell office:value-type="string" table:style-name="ce2">
            <text:p>Born</text:p>
          </table:table-cell>
          <table:table-cell office:value-type="string" table:style-name="ce2">
            <text:p>Sittard-Gele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556" table:style-name="ce2">
            <text:p>529556</text:p>
          </table:table-cell>
          <table:table-cell office:value-type="string" table:style-name="ce2">
            <text:p>Huis Voorwijk</text:p>
          </table:table-cell>
          <table:table-cell office:value-type="string" table:style-name="ce2">
            <text:p>Verlening</text:p>
          </table:table-cell>
          <table:table-cell office:value-type="currency" office:value="48412.5" table:style-name="ce3">
            <text:p>€ 48.413</text:p>
          </table:table-cell>
          <table:table-cell office:value-type="string" table:style-name="ce2">
            <text:p>Folsgare</text:p>
          </table:table-cell>
          <table:table-cell office:value-type="string" table:style-name="ce2">
            <text:p>Súdwest-Fryslân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566" table:style-name="ce2">
            <text:p>529566</text:p>
          </table:table-cell>
          <table:table-cell office:value-type="string" table:style-name="ce2">
            <text:p>Verwolde</text:p>
          </table:table-cell>
          <table:table-cell office:value-type="string" table:style-name="ce2">
            <text:p>Verlening</text:p>
          </table:table-cell>
          <table:table-cell office:value-type="currency" office:value="192461.5" table:style-name="ce3">
            <text:p>€ 192.462</text:p>
          </table:table-cell>
          <table:table-cell office:value-type="string" table:style-name="ce2">
            <text:p>Zaandam</text:p>
          </table:table-cell>
          <table:table-cell office:value-type="string" table:style-name="ce2">
            <text:p>Zaansta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568" table:style-name="ce2">
            <text:p>529568</text:p>
          </table:table-cell>
          <table:table-cell office:value-type="string" table:style-name="ce2">
            <text:p>Verwolde</text:p>
          </table:table-cell>
          <table:table-cell office:value-type="string" table:style-name="ce2">
            <text:p>Verlening</text:p>
          </table:table-cell>
          <table:table-cell office:value-type="currency" office:value="8656.86" table:style-name="ce3">
            <text:p>€ 8.657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829" table:style-name="ce2">
            <text:p>529829</text:p>
          </table:table-cell>
          <table:table-cell office:value-type="string" table:style-name="ce2">
            <text:p>Huis Hoosden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61696" table:style-name="ce3">
            <text:p>€ 61.696</text:p>
          </table:table-cell>
          <table:table-cell office:value-type="string" table:style-name="ce2">
            <text:p>Nuis</text:p>
          </table:table-cell>
          <table:table-cell office:value-type="string" table:style-name="ce2">
            <text:p>Westerkwartier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29895" table:style-name="ce2">
            <text:p>529895</text:p>
          </table:table-cell>
          <table:table-cell office:value-type="string" table:style-name="ce2">
            <text:p>Ewijckshoeve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98297" table:style-name="ce3">
            <text:p>€ 98.297</text:p>
          </table:table-cell>
          <table:table-cell office:value-type="string" table:style-name="ce2">
            <text:p>Beesd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907" table:style-name="ce2">
            <text:p>52990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8513" table:style-name="ce3">
            <text:p>€ 48.513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Deventer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29932" table:style-name="ce2">
            <text:p>529932</text:p>
          </table:table-cell>
          <table:table-cell office:value-type="string" table:style-name="ce2">
            <text:p>Hoofdgebouw landhuis Ter Wadding</text:p>
          </table:table-cell>
          <table:table-cell office:value-type="string" table:style-name="ce2">
            <text:p>Verlening</text:p>
          </table:table-cell>
          <table:table-cell office:value-type="currency" office:value="49333.5" table:style-name="ce3">
            <text:p>€ 49.334</text:p>
          </table:table-cell>
          <table:table-cell office:value-type="string" table:style-name="ce2">
            <text:p>Winsum</text:p>
          </table:table-cell>
          <table:table-cell office:value-type="string" table:style-name="ce2">
            <text:p>Het Hogeland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955" table:style-name="ce2">
            <text:p>529955</text:p>
          </table:table-cell>
          <table:table-cell office:value-type="string" table:style-name="ce2">
            <text:p>Slot Zeist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112427.5" table:style-name="ce3">
            <text:p>€ 112.428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999" table:style-name="ce2">
            <text:p>529999</text:p>
          </table:table-cell>
          <table:table-cell office:value-type="string" table:style-name="ce2">
            <text:p>Borgharen - pachthoeve (zakelijk deel)</text:p>
          </table:table-cell>
          <table:table-cell office:value-type="string" table:style-name="ce2">
            <text:p>Verlening</text:p>
          </table:table-cell>
          <table:table-cell office:value-type="currency" office:value="20745.599999999999" table:style-name="ce3">
            <text:p>€ 20.746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Hoor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29999" table:style-name="ce2">
            <text:p>529999</text:p>
          </table:table-cell>
          <table:table-cell office:value-type="string" table:style-name="ce2">
            <text:p>Borgharen - Pachthoeve (privé-deel)</text:p>
          </table:table-cell>
          <table:table-cell office:value-type="string" table:style-name="ce2">
            <text:p>Verlening</text:p>
          </table:table-cell>
          <table:table-cell office:value-type="currency" office:value="31759" table:style-name="ce3">
            <text:p>€ 31.759</text:p>
          </table:table-cell>
          <table:table-cell office:value-type="string" table:style-name="ce2">
            <text:p>Boksum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049" table:style-name="ce2">
            <text:p>530049</text:p>
          </table:table-cell>
          <table:table-cell office:value-type="string" table:style-name="ce2">
            <text:p>Flevorama - landhuis</text:p>
          </table:table-cell>
          <table:table-cell office:value-type="string" table:style-name="ce2">
            <text:p>Verlening</text:p>
          </table:table-cell>
          <table:table-cell office:value-type="currency" office:value="14544" table:style-name="ce3">
            <text:p>€ 14.544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073" table:style-name="ce2">
            <text:p>530073</text:p>
          </table:table-cell>
          <table:table-cell office:value-type="string" table:style-name="ce2">
            <text:p>De Poll</text:p>
          </table:table-cell>
          <table:table-cell office:value-type="string" table:style-name="ce2">
            <text:p>Verlening</text:p>
          </table:table-cell>
          <table:table-cell office:value-type="currency" office:value="114086.535" table:style-name="ce3">
            <text:p>€ 114.087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0135" table:style-name="ce2">
            <text:p>530135</text:p>
          </table:table-cell>
          <table:table-cell office:value-type="string" table:style-name="ce2">
            <text:p>historische tuin- en parkaanleg bij buitenplaats De Paauw</text:p>
          </table:table-cell>
          <table:table-cell office:value-type="string" table:style-name="ce2">
            <text:p>Verlening</text:p>
          </table:table-cell>
          <table:table-cell office:value-type="currency" office:value="117094" table:style-name="ce3">
            <text:p>€ 117.094</text:p>
          </table:table-cell>
          <table:table-cell office:value-type="string" table:style-name="ce2">
            <text:p>Hasselt</text:p>
          </table:table-cell>
          <table:table-cell office:value-type="string" table:style-name="ce2">
            <text:p>Zwartewat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246" table:style-name="ce2">
            <text:p>530246</text:p>
          </table:table-cell>
          <table:table-cell office:value-type="string" table:style-name="ce2">
            <text:p>Backershagen - parkaanleg</text:p>
          </table:table-cell>
          <table:table-cell office:value-type="string" table:style-name="ce2">
            <text:p>Verlening</text:p>
          </table:table-cell>
          <table:table-cell office:value-type="currency" office:value="91561.5" table:style-name="ce3">
            <text:p>€ 91.562</text:p>
          </table:table-cell>
          <table:table-cell office:value-type="string" table:style-name="ce2">
            <text:p>Eygelshoven</text:p>
          </table:table-cell>
          <table:table-cell office:value-type="string" table:style-name="ce2">
            <text:p>Kerkrade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246" table:style-name="ce2">
            <text:p>530246</text:p>
          </table:table-cell>
          <table:table-cell office:value-type="string" table:style-name="ce2">
            <text:p>Parkaanleg</text:p>
          </table:table-cell>
          <table:table-cell office:value-type="string" table:style-name="ce2">
            <text:p>Verlening</text:p>
          </table:table-cell>
          <table:table-cell office:value-type="currency" office:value="115675" table:style-name="ce3">
            <text:p>€ 115.675</text:p>
          </table:table-cell>
          <table:table-cell office:value-type="string" table:style-name="ce2">
            <text:p>Elspeet</text:p>
          </table:table-cell>
          <table:table-cell office:value-type="string" table:style-name="ce2">
            <text:p>Nunspeet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430" table:style-name="ce2">
            <text:p>530430</text:p>
          </table:table-cell>
          <table:table-cell office:value-type="string" table:style-name="ce2">
            <text:p>De Haere - parkaanleg</text:p>
          </table:table-cell>
          <table:table-cell office:value-type="string" table:style-name="ce2">
            <text:p>Verlening</text:p>
          </table:table-cell>
          <table:table-cell office:value-type="currency" office:value="168451.5" table:style-name="ce3">
            <text:p>€ 168.452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Wassenaar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437" table:style-name="ce2">
            <text:p>53043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1074.37" table:style-name="ce3">
            <text:p>€ 21.074</text:p>
          </table:table-cell>
          <table:table-cell office:value-type="string" table:style-name="ce2">
            <text:p>Gronsveld</text:p>
          </table:table-cell>
          <table:table-cell office:value-type="string" table:style-name="ce2">
            <text:p>Eijsden-Margrate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604" table:style-name="ce2">
            <text:p>53060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4417.2" table:style-name="ce3">
            <text:p>€ 4.417</text:p>
          </table:table-cell>
          <table:table-cell office:value-type="string" table:style-name="ce2">
            <text:p>Oudelande</text:p>
          </table:table-cell>
          <table:table-cell office:value-type="string" table:style-name="ce2">
            <text:p>Borsel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629" table:style-name="ce2">
            <text:p>530629</text:p>
          </table:table-cell>
          <table:table-cell office:value-type="string" table:style-name="ce2">
            <text:p>Vanenburg - Hoofdhuis</text:p>
          </table:table-cell>
          <table:table-cell office:value-type="string" table:style-name="ce2">
            <text:p>Verlening</text:p>
          </table:table-cell>
          <table:table-cell office:value-type="currency" office:value="43356.9" table:style-name="ce3">
            <text:p>€ 43.357</text:p>
          </table:table-cell>
          <table:table-cell office:value-type="string" table:style-name="ce2">
            <text:p/>
          </table:table-cell>
          <table:table-cell office:value-type="string" table:style-name="ce2">
            <text:p>Beek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0630" table:style-name="ce2">
            <text:p>530630</text:p>
          </table:table-cell>
          <table:table-cell office:value-type="string" table:style-name="ce2">
            <text:p>Tuin- en parkaanleg</text:p>
          </table:table-cell>
          <table:table-cell office:value-type="string" table:style-name="ce2">
            <text:p>Verlening</text:p>
          </table:table-cell>
          <table:table-cell office:value-type="currency" office:value="64631.1" table:style-name="ce3">
            <text:p>€ 64.631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0631" table:style-name="ce2">
            <text:p>530631</text:p>
          </table:table-cell>
          <table:table-cell office:value-type="string" table:style-name="ce2">
            <text:p>Vanenburg</text:p>
          </table:table-cell>
          <table:table-cell office:value-type="string" table:style-name="ce2">
            <text:p>Verlening</text:p>
          </table:table-cell>
          <table:table-cell office:value-type="currency" office:value="8831.9969999999994" table:style-name="ce3">
            <text:p>€ 8.832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632" table:style-name="ce2">
            <text:p>530632</text:p>
          </table:table-cell>
          <table:table-cell office:value-type="string" table:style-name="ce2">
            <text:p>Vanenburg</text:p>
          </table:table-cell>
          <table:table-cell office:value-type="string" table:style-name="ce2">
            <text:p>Verlening</text:p>
          </table:table-cell>
          <table:table-cell office:value-type="currency" office:value="9309.402" table:style-name="ce3">
            <text:p>€ 9.309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Ed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634" table:style-name="ce2">
            <text:p>530634</text:p>
          </table:table-cell>
          <table:table-cell office:value-type="string" table:style-name="ce2">
            <text:p>Klein Vanenburg</text:p>
          </table:table-cell>
          <table:table-cell office:value-type="string" table:style-name="ce2">
            <text:p>Verlening</text:p>
          </table:table-cell>
          <table:table-cell office:value-type="currency" office:value="5695.5" table:style-name="ce3">
            <text:p>€ 5.696</text:p>
          </table:table-cell>
          <table:table-cell office:value-type="string" table:style-name="ce2">
            <text:p>Haastrecht</text:p>
          </table:table-cell>
          <table:table-cell office:value-type="string" table:style-name="ce2">
            <text:p>Krimpenerwaard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35" table:style-name="ce2">
            <text:p>53073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94037.5" table:style-name="ce3">
            <text:p>€ 294.038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735" table:style-name="ce2">
            <text:p>53073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Bergen op Zoom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40" table:style-name="ce2">
            <text:p>530740</text:p>
          </table:table-cell>
          <table:table-cell office:value-type="string" table:style-name="ce2">
            <text:p>Diergaarde Blijdorp - Berentheater</text:p>
          </table:table-cell>
          <table:table-cell office:value-type="string" table:style-name="ce2">
            <text:p>Verlening</text:p>
          </table:table-cell>
          <table:table-cell office:value-type="currency" office:value="37500" table:style-name="ce3">
            <text:p>€ 37.500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Loc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42" table:style-name="ce2">
            <text:p>530742</text:p>
          </table:table-cell>
          <table:table-cell office:value-type="string" table:style-name="ce2">
            <text:p>Blijdorp - vijver met dierenverblijven</text:p>
          </table:table-cell>
          <table:table-cell office:value-type="string" table:style-name="ce2">
            <text:p>Verlening</text:p>
          </table:table-cell>
          <table:table-cell office:value-type="currency" office:value="72000" table:style-name="ce3">
            <text:p>€ 72.000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Goes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43" table:style-name="ce2">
            <text:p>530743</text:p>
          </table:table-cell>
          <table:table-cell office:value-type="string" table:style-name="ce2">
            <text:p>Blijdorp - vm Giraffenhuis, theeschenkerij en colonnade</text:p>
          </table:table-cell>
          <table:table-cell office:value-type="string" table:style-name="ce2">
            <text:p>Verlening</text:p>
          </table:table-cell>
          <table:table-cell office:value-type="currency" office:value="43088" table:style-name="ce3">
            <text:p>€ 43.088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Roermond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746" table:style-name="ce2">
            <text:p>530746</text:p>
          </table:table-cell>
          <table:table-cell office:value-type="string" table:style-name="ce2">
            <text:p>Blijdorp - Directiekantoor</text:p>
          </table:table-cell>
          <table:table-cell office:value-type="string" table:style-name="ce2">
            <text:p>Verlening</text:p>
          </table:table-cell>
          <table:table-cell office:value-type="currency" office:value="26929" table:style-name="ce3">
            <text:p>€ 26.929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Hilversu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49" table:style-name="ce2">
            <text:p>530749</text:p>
          </table:table-cell>
          <table:table-cell office:value-type="string" table:style-name="ce2">
            <text:p>Blijdorp - Dienstgebouw</text:p>
          </table:table-cell>
          <table:table-cell office:value-type="string" table:style-name="ce2">
            <text:p>Verlening</text:p>
          </table:table-cell>
          <table:table-cell office:value-type="currency" office:value="24450" table:style-name="ce3">
            <text:p>€ 24.450</text:p>
          </table:table-cell>
          <table:table-cell office:value-type="string" table:style-name="ce2">
            <text:p>Beesd</text:p>
          </table:table-cell>
          <table:table-cell office:value-type="string" table:style-name="ce2">
            <text:p>West Betuw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53" table:style-name="ce2">
            <text:p>530753</text:p>
          </table:table-cell>
          <table:table-cell office:value-type="string" table:style-name="ce2">
            <text:p>Blijdorp - vm nachtverblijf kangoeroes</text:p>
          </table:table-cell>
          <table:table-cell office:value-type="string" table:style-name="ce2">
            <text:p>Verlening</text:p>
          </table:table-cell>
          <table:table-cell office:value-type="currency" office:value="9000" table:style-name="ce3">
            <text:p>€ 9.00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0755" table:style-name="ce2">
            <text:p>530755</text:p>
          </table:table-cell>
          <table:table-cell office:value-type="string" table:style-name="ce2">
            <text:p>Blijdorp - Nachtverblijf Zebra's</text:p>
          </table:table-cell>
          <table:table-cell office:value-type="string" table:style-name="ce2">
            <text:p>Verlening</text:p>
          </table:table-cell>
          <table:table-cell office:value-type="currency" office:value="13800" table:style-name="ce3">
            <text:p>€ 13.800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759" table:style-name="ce2">
            <text:p>530759</text:p>
          </table:table-cell>
          <table:table-cell office:value-type="string" table:style-name="ce2">
            <text:p>Blijdorp - Bosdierenrenstal</text:p>
          </table:table-cell>
          <table:table-cell office:value-type="string" table:style-name="ce2">
            <text:p>Verlening</text:p>
          </table:table-cell>
          <table:table-cell office:value-type="currency" office:value="16500" table:style-name="ce3">
            <text:p>€ 16.500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0824" table:style-name="ce2">
            <text:p>530824</text:p>
          </table:table-cell>
          <table:table-cell office:value-type="string" table:style-name="ce2">
            <text:p>Processiepark</text:p>
          </table:table-cell>
          <table:table-cell office:value-type="string" table:style-name="ce2">
            <text:p>Verlening</text:p>
          </table:table-cell>
          <table:table-cell office:value-type="currency" office:value="47666.1" table:style-name="ce3">
            <text:p>€ 47.666</text:p>
          </table:table-cell>
          <table:table-cell office:value-type="string" table:style-name="ce2">
            <text:p/>
          </table:table-cell>
          <table:table-cell office:value-type="string" table:style-name="ce2">
            <text:p>Arnhem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827" table:style-name="ce2">
            <text:p>530827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80898.5" table:style-name="ce3">
            <text:p>€ 280.899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848" table:style-name="ce2">
            <text:p>530848</text:p>
          </table:table-cell>
          <table:table-cell office:value-type="string" table:style-name="ce2">
            <text:p>warenhuis 'De Bijenkorf' met voormalige bioscoop 'Cineac-NRC'</text:p>
          </table:table-cell>
          <table:table-cell office:value-type="string" table:style-name="ce2">
            <text:p>Verlening</text:p>
          </table:table-cell>
          <table:table-cell office:value-type="currency" office:value="121696.5" table:style-name="ce3">
            <text:p>€ 121.697</text:p>
          </table:table-cell>
          <table:table-cell office:value-type="string" table:style-name="ce2">
            <text:p>Farmsum</text:p>
          </table:table-cell>
          <table:table-cell office:value-type="string" table:style-name="ce2">
            <text:p>Eemsdelta</text:p>
          </table:table-cell>
          <table:table-cell office:value-type="string" table:style-name="ce2">
            <text:p>Groningen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912" table:style-name="ce2">
            <text:p>530912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1831.5" table:style-name="ce3">
            <text:p>€ 61.832</text:p>
          </table:table-cell>
          <table:table-cell office:value-type="string" table:style-name="ce2">
            <text:p>Berg en Terblijt</text:p>
          </table:table-cell>
          <table:table-cell office:value-type="string" table:style-name="ce2">
            <text:p>Valkenburg aan de Geul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925" table:style-name="ce2">
            <text:p>530925</text:p>
          </table:table-cell>
          <table:table-cell office:value-type="string" table:style-name="ce2">
            <text:p>H. Martinuskerk</text:p>
          </table:table-cell>
          <table:table-cell office:value-type="string" table:style-name="ce2">
            <text:p>Verlening</text:p>
          </table:table-cell>
          <table:table-cell office:value-type="currency" office:value="52191.5" table:style-name="ce3">
            <text:p>€ 52.192</text:p>
          </table:table-cell>
          <table:table-cell office:value-type="string" table:style-name="ce2">
            <text:p>Vreeland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0937" table:style-name="ce2">
            <text:p>530937</text:p>
          </table:table-cell>
          <table:table-cell office:value-type="string" table:style-name="ce2">
            <text:p>Universiteitsgebouw</text:p>
          </table:table-cell>
          <table:table-cell office:value-type="string" table:style-name="ce2">
            <text:p>Verlening</text:p>
          </table:table-cell>
          <table:table-cell office:value-type="currency" office:value="132448.79999999999" table:style-name="ce3">
            <text:p>€ 132.449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Middelburg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0957" table:style-name="ce2">
            <text:p>530957</text:p>
          </table:table-cell>
          <table:table-cell office:value-type="string" table:style-name="ce2">
            <text:p>Koning Willem Alexander gemaal</text:p>
          </table:table-cell>
          <table:table-cell office:value-type="string" table:style-name="ce2">
            <text:p>Verlening</text:p>
          </table:table-cell>
          <table:table-cell office:value-type="currency" office:value="89900" table:style-name="ce3">
            <text:p>€ 89.900</text:p>
          </table:table-cell>
          <table:table-cell office:value-type="string" table:style-name="ce2">
            <text:p>Buitenkaag</text:p>
          </table:table-cell>
          <table:table-cell office:value-type="string" table:style-name="ce2">
            <text:p>Haarlemmermeer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1003" table:style-name="ce2">
            <text:p>531003</text:p>
          </table:table-cell>
          <table:table-cell office:value-type="string" table:style-name="ce2">
            <text:p>De Beek - parkaanleg</text:p>
          </table:table-cell>
          <table:table-cell office:value-type="string" table:style-name="ce2">
            <text:p>Verlening</text:p>
          </table:table-cell>
          <table:table-cell office:value-type="currency" office:value="102063.5" table:style-name="ce3">
            <text:p>€ 102.064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016" table:style-name="ce2">
            <text:p>531016</text:p>
          </table:table-cell>
          <table:table-cell office:value-type="string" table:style-name="ce2">
            <text:p>Rijnoord - park- en tuinaanleg</text:p>
          </table:table-cell>
          <table:table-cell office:value-type="string" table:style-name="ce2">
            <text:p>Verlening</text:p>
          </table:table-cell>
          <table:table-cell office:value-type="currency" office:value="36079" table:style-name="ce3">
            <text:p>€ 36.079</text:p>
          </table:table-cell>
          <table:table-cell office:value-type="string" table:style-name="ce2">
            <text:p>Zaandam</text:p>
          </table:table-cell>
          <table:table-cell office:value-type="string" table:style-name="ce2">
            <text:p>Zaanstad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roen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15" table:style-name="ce2">
            <text:p>531115</text:p>
          </table:table-cell>
          <table:table-cell office:value-type="string" table:style-name="ce2">
            <text:p>Caponnière met Poterne</text:p>
          </table:table-cell>
          <table:table-cell office:value-type="string" table:style-name="ce2">
            <text:p>Verlening</text:p>
          </table:table-cell>
          <table:table-cell office:value-type="currency" office:value="99717" table:style-name="ce3">
            <text:p>€ 99.717</text:p>
          </table:table-cell>
          <table:table-cell office:value-type="string" table:style-name="ce2">
            <text:p>'s-Graveland</text:p>
          </table:table-cell>
          <table:table-cell office:value-type="string" table:style-name="ce2">
            <text:p>Wijde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16" table:style-name="ce2">
            <text:p>531116</text:p>
          </table:table-cell>
          <table:table-cell office:value-type="string" table:style-name="ce2">
            <text:p>Bomvrije kazerne en remises</text:p>
          </table:table-cell>
          <table:table-cell office:value-type="string" table:style-name="ce2">
            <text:p>Verlening</text:p>
          </table:table-cell>
          <table:table-cell office:value-type="currency" office:value="96682" table:style-name="ce3">
            <text:p>€ 96.682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Rotter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1117" table:style-name="ce2">
            <text:p>531117</text:p>
          </table:table-cell>
          <table:table-cell office:value-type="string" table:style-name="ce2">
            <text:p>Bomvrije verbruiksmagazijn</text:p>
          </table:table-cell>
          <table:table-cell office:value-type="string" table:style-name="ce2">
            <text:p>Verlening</text:p>
          </table:table-cell>
          <table:table-cell office:value-type="currency" office:value="5250" table:style-name="ce3">
            <text:p>€ 5.25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18" table:style-name="ce2">
            <text:p>531118</text:p>
          </table:table-cell>
          <table:table-cell office:value-type="string" table:style-name="ce2">
            <text:p>Flankbatterij F1</text:p>
          </table:table-cell>
          <table:table-cell office:value-type="string" table:style-name="ce2">
            <text:p>Verlening</text:p>
          </table:table-cell>
          <table:table-cell office:value-type="currency" office:value="8391.5" table:style-name="ce3">
            <text:p>€ 8.392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19" table:style-name="ce2">
            <text:p>531119</text:p>
          </table:table-cell>
          <table:table-cell office:value-type="string" table:style-name="ce2">
            <text:p>Flankbatterij F2</text:p>
          </table:table-cell>
          <table:table-cell office:value-type="string" table:style-name="ce2">
            <text:p>Verlening</text:p>
          </table:table-cell>
          <table:table-cell office:value-type="currency" office:value="10880" table:style-name="ce3">
            <text:p>€ 10.880</text:p>
          </table:table-cell>
          <table:table-cell office:value-type="string" table:style-name="ce2">
            <text:p>Schiedam</text:p>
          </table:table-cell>
          <table:table-cell office:value-type="string" table:style-name="ce2">
            <text:p>Schieda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0" table:style-name="ce2">
            <text:p>531120</text:p>
          </table:table-cell>
          <table:table-cell office:value-type="string" table:style-name="ce2">
            <text:p>Flankbatterij F3</text:p>
          </table:table-cell>
          <table:table-cell office:value-type="string" table:style-name="ce2">
            <text:p>Verlening</text:p>
          </table:table-cell>
          <table:table-cell office:value-type="currency" office:value="62158" table:style-name="ce3">
            <text:p>€ 62.158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Raalt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1" table:style-name="ce2">
            <text:p>531121</text:p>
          </table:table-cell>
          <table:table-cell office:value-type="string" table:style-name="ce2">
            <text:p>Flankbatterij F4</text:p>
          </table:table-cell>
          <table:table-cell office:value-type="string" table:style-name="ce2">
            <text:p>Verlening</text:p>
          </table:table-cell>
          <table:table-cell office:value-type="currency" office:value="34318" table:style-name="ce3">
            <text:p>€ 34.318</text:p>
          </table:table-cell>
          <table:table-cell office:value-type="string" table:style-name="ce2">
            <text:p>Hoenzadriel</text:p>
          </table:table-cell>
          <table:table-cell office:value-type="string" table:style-name="ce2">
            <text:p>Maasdrie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2" table:style-name="ce2">
            <text:p>531122</text:p>
          </table:table-cell>
          <table:table-cell office:value-type="string" table:style-name="ce2">
            <text:p>Flankbatterij F5</text:p>
          </table:table-cell>
          <table:table-cell office:value-type="string" table:style-name="ce2">
            <text:p>Verlening</text:p>
          </table:table-cell>
          <table:table-cell office:value-type="currency" office:value="15072" table:style-name="ce3">
            <text:p>€ 15.072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23" table:style-name="ce2">
            <text:p>531123</text:p>
          </table:table-cell>
          <table:table-cell office:value-type="string" table:style-name="ce2">
            <text:p>Flankbatterij F6</text:p>
          </table:table-cell>
          <table:table-cell office:value-type="string" table:style-name="ce2">
            <text:p>Verlening</text:p>
          </table:table-cell>
          <table:table-cell office:value-type="currency" office:value="10940" table:style-name="ce3">
            <text:p>€ 10.940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Gorinchem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4" table:style-name="ce2">
            <text:p>531124</text:p>
          </table:table-cell>
          <table:table-cell office:value-type="string" table:style-name="ce2">
            <text:p>Wachtgebouw 1</text:p>
          </table:table-cell>
          <table:table-cell office:value-type="string" table:style-name="ce2">
            <text:p>Verlening</text:p>
          </table:table-cell>
          <table:table-cell office:value-type="currency" office:value="23186" table:style-name="ce3">
            <text:p>€ 23.186</text:p>
          </table:table-cell>
          <table:table-cell office:value-type="string" table:style-name="ce2">
            <text:p>Winssen</text:p>
          </table:table-cell>
          <table:table-cell office:value-type="string" table:style-name="ce2">
            <text:p>Beuning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5" table:style-name="ce2">
            <text:p>531125</text:p>
          </table:table-cell>
          <table:table-cell office:value-type="string" table:style-name="ce2">
            <text:p>Wachtgebouw 2</text:p>
          </table:table-cell>
          <table:table-cell office:value-type="string" table:style-name="ce2">
            <text:p>Verlening</text:p>
          </table:table-cell>
          <table:table-cell office:value-type="currency" office:value="20315" table:style-name="ce3">
            <text:p>€ 20.315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26" table:style-name="ce2">
            <text:p>531126</text:p>
          </table:table-cell>
          <table:table-cell office:value-type="string" table:style-name="ce2">
            <text:p>Bomvrije remise R1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27" table:style-name="ce2">
            <text:p>531127</text:p>
          </table:table-cell>
          <table:table-cell office:value-type="string" table:style-name="ce2">
            <text:p>Bomvrije remise R2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30" table:style-name="ce2">
            <text:p>531130</text:p>
          </table:table-cell>
          <table:table-cell office:value-type="string" table:style-name="ce2">
            <text:p>Fort 't Hemeltje - Flankbatterij A</text:p>
          </table:table-cell>
          <table:table-cell office:value-type="string" table:style-name="ce2">
            <text:p>Verlening</text:p>
          </table:table-cell>
          <table:table-cell office:value-type="currency" office:value="56721.5" table:style-name="ce3">
            <text:p>€ 56.722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's-Gravenhage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31" table:style-name="ce2">
            <text:p>531131</text:p>
          </table:table-cell>
          <table:table-cell office:value-type="string" table:style-name="ce2">
            <text:p>Fort 't Hemeltje - Flankbatterij B</text:p>
          </table:table-cell>
          <table:table-cell office:value-type="string" table:style-name="ce2">
            <text:p>Verlening</text:p>
          </table:table-cell>
          <table:table-cell office:value-type="currency" office:value="33892.5" table:style-name="ce3">
            <text:p>€ 33.893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32" table:style-name="ce2">
            <text:p>531132</text:p>
          </table:table-cell>
          <table:table-cell office:value-type="string" table:style-name="ce2">
            <text:p>Fort 't Hemeltje - Remise/wachtlokaal D</text:p>
          </table:table-cell>
          <table:table-cell office:value-type="string" table:style-name="ce2">
            <text:p>Verlening</text:p>
          </table:table-cell>
          <table:table-cell office:value-type="currency" office:value="11475" table:style-name="ce3">
            <text:p>€ 11.475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Rozendaal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133" table:style-name="ce2">
            <text:p>531133</text:p>
          </table:table-cell>
          <table:table-cell office:value-type="string" table:style-name="ce2">
            <text:p>Fort 't Hemeltje - <text:s/>Schuilplaats E</text:p>
          </table:table-cell>
          <table:table-cell office:value-type="string" table:style-name="ce2">
            <text:p>Verlening</text:p>
          </table:table-cell>
          <table:table-cell office:value-type="currency" office:value="3114" table:style-name="ce3">
            <text:p>€ 3.114</text:p>
          </table:table-cell>
          <table:table-cell office:value-type="string" table:style-name="ce2">
            <text:p/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134" table:style-name="ce2">
            <text:p>531134</text:p>
          </table:table-cell>
          <table:table-cell office:value-type="string" table:style-name="ce2">
            <text:p>Fort 't Hemeltje - Bomvrije Kazerne F</text:p>
          </table:table-cell>
          <table:table-cell office:value-type="string" table:style-name="ce2">
            <text:p>Verlening</text:p>
          </table:table-cell>
          <table:table-cell office:value-type="currency" office:value="65056.5" table:style-name="ce3">
            <text:p>€ 65.057</text:p>
          </table:table-cell>
          <table:table-cell office:value-type="string" table:style-name="ce2">
            <text:p>Nieuwersluis</text:p>
          </table:table-cell>
          <table:table-cell office:value-type="string" table:style-name="ce2">
            <text:p>Stichtse V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1238" table:style-name="ce2">
            <text:p>531238</text:p>
          </table:table-cell>
          <table:table-cell office:value-type="string" table:style-name="ce2">
            <text:p>Bomvrije remise R5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239" table:style-name="ce2">
            <text:p>531239</text:p>
          </table:table-cell>
          <table:table-cell office:value-type="string" table:style-name="ce2">
            <text:p>Bomvrije remise R I</text:p>
          </table:table-cell>
          <table:table-cell office:value-type="string" table:style-name="ce2">
            <text:p>Verlening</text:p>
          </table:table-cell>
          <table:table-cell office:value-type="currency" office:value="6565.5" table:style-name="ce3">
            <text:p>€ 6.56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240" table:style-name="ce2">
            <text:p>531240</text:p>
          </table:table-cell>
          <table:table-cell office:value-type="string" table:style-name="ce2">
            <text:p>Bomvrije remise R II</text:p>
          </table:table-cell>
          <table:table-cell office:value-type="string" table:style-name="ce2">
            <text:p>Verlening</text:p>
          </table:table-cell>
          <table:table-cell office:value-type="currency" office:value="7521.5" table:style-name="ce3">
            <text:p>€ 7.522</text:p>
          </table:table-cell>
          <table:table-cell office:value-type="string" table:style-name="ce2">
            <text:p>Well L</text:p>
          </table:table-cell>
          <table:table-cell office:value-type="string" table:style-name="ce2">
            <text:p>Bergen (L)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246" table:style-name="ce2">
            <text:p>531246</text:p>
          </table:table-cell>
          <table:table-cell office:value-type="string" table:style-name="ce2">
            <text:p>Toegangsbrug 1</text:p>
          </table:table-cell>
          <table:table-cell office:value-type="string" table:style-name="ce2">
            <text:p>Verlening</text:p>
          </table:table-cell>
          <table:table-cell office:value-type="currency" office:value="2250" table:style-name="ce3">
            <text:p>€ 2.250</text:p>
          </table:table-cell>
          <table:table-cell office:value-type="string" table:style-name="ce2">
            <text:p>Velsen-Zuid</text:p>
          </table:table-cell>
          <table:table-cell office:value-type="string" table:style-name="ce2">
            <text:p>Vels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249" table:style-name="ce2">
            <text:p>531249</text:p>
          </table:table-cell>
          <table:table-cell office:value-type="string" table:style-name="ce2">
            <text:p>Kruithuis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1328" table:style-name="ce2">
            <text:p>531328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9850.9349999999995" table:style-name="ce3">
            <text:p>€ 9.851</text:p>
          </table:table-cell>
          <table:table-cell office:value-type="string" table:style-name="ce2">
            <text:p>Eesveen</text:p>
          </table:table-cell>
          <table:table-cell office:value-type="string" table:style-name="ce2">
            <text:p>Steenwijkerland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328" table:style-name="ce2">
            <text:p>531328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Verlening</text:p>
          </table:table-cell>
          <table:table-cell office:value-type="currency" office:value="2000" table:style-name="ce3">
            <text:p>€ 2.000</text:p>
          </table:table-cell>
          <table:table-cell office:value-type="string" table:style-name="ce2">
            <text:p>Muiden</text:p>
          </table:table-cell>
          <table:table-cell office:value-type="string" table:style-name="ce2">
            <text:p>Gooise meren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1596" table:style-name="ce2">
            <text:p>531596</text:p>
          </table:table-cell>
          <table:table-cell office:value-type="string" table:style-name="ce2">
            <text:p>Fort Werk aan de Waalse Wetering</text:p>
          </table:table-cell>
          <table:table-cell office:value-type="string" table:style-name="ce2">
            <text:p>Verlening</text:p>
          </table:table-cell>
          <table:table-cell office:value-type="currency" office:value="37405" table:style-name="ce3">
            <text:p>€ 37.405</text:p>
          </table:table-cell>
          <table:table-cell office:value-type="string" table:style-name="ce2">
            <text:p>Heeze</text:p>
          </table:table-cell>
          <table:table-cell office:value-type="string" table:style-name="ce2">
            <text:p>Heeze-Leende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119" table:style-name="ce2">
            <text:p>532119</text:p>
          </table:table-cell>
          <table:table-cell office:value-type="string" table:style-name="ce2">
            <text:p>Batterij Olmen</text:p>
          </table:table-cell>
          <table:table-cell office:value-type="string" table:style-name="ce2">
            <text:p>Verlening</text:p>
          </table:table-cell>
          <table:table-cell office:value-type="currency" office:value="137917.5" table:style-name="ce3">
            <text:p>€ 137.918</text:p>
          </table:table-cell>
          <table:table-cell office:value-type="string" table:style-name="ce2">
            <text:p>Linschoten</text:p>
          </table:table-cell>
          <table:table-cell office:value-type="string" table:style-name="ce2">
            <text:p>Montfoor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150" table:style-name="ce2">
            <text:p>532150</text:p>
          </table:table-cell>
          <table:table-cell office:value-type="string" table:style-name="ce2">
            <text:p>K.N.B.V. - Sport Medisch Centrum</text:p>
          </table:table-cell>
          <table:table-cell office:value-type="string" table:style-name="ce2">
            <text:p>Verlening</text:p>
          </table:table-cell>
          <table:table-cell office:value-type="currency" office:value="48977.5" table:style-name="ce3">
            <text:p>€ 48.978</text:p>
          </table:table-cell>
          <table:table-cell office:value-type="string" table:style-name="ce2">
            <text:p>Oostkapelle</text:p>
          </table:table-cell>
          <table:table-cell office:value-type="string" table:style-name="ce2">
            <text:p>Veere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169" table:style-name="ce2">
            <text:p>53216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44259" table:style-name="ce3">
            <text:p>€ 144.259</text:p>
          </table:table-cell>
          <table:table-cell office:value-type="string" table:style-name="ce2">
            <text:p>Schijndel</text:p>
          </table:table-cell>
          <table:table-cell office:value-type="string" table:style-name="ce2">
            <text:p>Meierijstad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202" table:style-name="ce2">
            <text:p>532202</text:p>
          </table:table-cell>
          <table:table-cell office:value-type="string" table:style-name="ce2">
            <text:p>Dienstgebouwen begraafplaats</text:p>
          </table:table-cell>
          <table:table-cell office:value-type="string" table:style-name="ce2">
            <text:p>Verlening</text:p>
          </table:table-cell>
          <table:table-cell office:value-type="currency" office:value="76837.5" table:style-name="ce3">
            <text:p>€ 76.838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Urk</text:p>
          </table:table-cell>
          <table:table-cell office:value-type="string" table:style-name="ce2">
            <text:p>Flevo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213" table:style-name="ce2">
            <text:p>532213</text:p>
          </table:table-cell>
          <table:table-cell office:value-type="string" table:style-name="ce2">
            <text:p>hotelgebouw</text:p>
          </table:table-cell>
          <table:table-cell office:value-type="string" table:style-name="ce2">
            <text:p>Verlening</text:p>
          </table:table-cell>
          <table:table-cell office:value-type="currency" office:value="112430.1" table:style-name="ce3">
            <text:p>€ 112.43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220" table:style-name="ce2">
            <text:p>532220</text:p>
          </table:table-cell>
          <table:table-cell office:value-type="string" table:style-name="ce2">
            <text:p>Woonhuis Bonnema</text:p>
          </table:table-cell>
          <table:table-cell office:value-type="string" table:style-name="ce2">
            <text:p>Verlening</text:p>
          </table:table-cell>
          <table:table-cell office:value-type="currency" office:value="20663.5" table:style-name="ce3">
            <text:p>€ 20.664</text:p>
          </table:table-cell>
          <table:table-cell office:value-type="string" table:style-name="ce2">
            <text:p>Oost-Souburg</text:p>
          </table:table-cell>
          <table:table-cell office:value-type="string" table:style-name="ce2">
            <text:p>Vlissingen</text:p>
          </table:table-cell>
          <table:table-cell office:value-type="string" table:style-name="ce2">
            <text:p>Zee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276" table:style-name="ce2">
            <text:p>532276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64050" table:style-name="ce3">
            <text:p>€ 64.050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Houten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331" table:style-name="ce2">
            <text:p>532331</text:p>
          </table:table-cell>
          <table:table-cell office:value-type="string" table:style-name="ce2">
            <text:p>Fort Blauwkapel - Kazerne C</text:p>
          </table:table-cell>
          <table:table-cell office:value-type="string" table:style-name="ce2">
            <text:p>Verlening</text:p>
          </table:table-cell>
          <table:table-cell office:value-type="currency" office:value="27953" table:style-name="ce3">
            <text:p>€ 27.953</text:p>
          </table:table-cell>
          <table:table-cell office:value-type="string" table:style-name="ce2">
            <text:p>Made</text:p>
          </table:table-cell>
          <table:table-cell office:value-type="string" table:style-name="ce2">
            <text:p>Drimmelen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333" table:style-name="ce2">
            <text:p>532333</text:p>
          </table:table-cell>
          <table:table-cell office:value-type="string" table:style-name="ce2">
            <text:p>Fort Blauwkapel - Bomvrijgebouw G</text:p>
          </table:table-cell>
          <table:table-cell office:value-type="string" table:style-name="ce2">
            <text:p>Verlening</text:p>
          </table:table-cell>
          <table:table-cell office:value-type="currency" office:value="4137.5" table:style-name="ce3">
            <text:p>€ 4.138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341" table:style-name="ce2">
            <text:p>532341</text:p>
          </table:table-cell>
          <table:table-cell office:value-type="string" table:style-name="ce2">
            <text:p>Fort Blauwkapel - Bunkertype I</text:p>
          </table:table-cell>
          <table:table-cell office:value-type="string" table:style-name="ce2">
            <text:p>Verlening</text:p>
          </table:table-cell>
          <table:table-cell office:value-type="currency" office:value="5340" table:style-name="ce3">
            <text:p>€ 5.340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342" table:style-name="ce2">
            <text:p>532342</text:p>
          </table:table-cell>
          <table:table-cell office:value-type="string" table:style-name="ce2">
            <text:p>Fort Blauwkapel - Bunkertype P</text:p>
          </table:table-cell>
          <table:table-cell office:value-type="string" table:style-name="ce2">
            <text:p>Verlening</text:p>
          </table:table-cell>
          <table:table-cell office:value-type="currency" office:value="6893.5" table:style-name="ce3">
            <text:p>€ 6.894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415" table:style-name="ce2">
            <text:p>532415</text:p>
          </table:table-cell>
          <table:table-cell office:value-type="string" table:style-name="ce2">
            <text:p>Fort Lunet I - Flankkazematten</text:p>
          </table:table-cell>
          <table:table-cell office:value-type="string" table:style-name="ce2">
            <text:p>Verlening</text:p>
          </table:table-cell>
          <table:table-cell office:value-type="currency" office:value="8396.5" table:style-name="ce3">
            <text:p>€ 8.397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Putt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18" table:style-name="ce2">
            <text:p>532418</text:p>
          </table:table-cell>
          <table:table-cell office:value-type="string" table:style-name="ce2">
            <text:p>Fort Lunet I - Atoombunker</text:p>
          </table:table-cell>
          <table:table-cell office:value-type="string" table:style-name="ce2">
            <text:p>Verlening</text:p>
          </table:table-cell>
          <table:table-cell office:value-type="currency" office:value="4310" table:style-name="ce3">
            <text:p>€ 4.310</text:p>
          </table:table-cell>
          <table:table-cell office:value-type="string" table:style-name="ce2">
            <text:p/>
          </table:table-cell>
          <table:table-cell office:value-type="string" table:style-name="ce2">
            <text:p>Epe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21" table:style-name="ce2">
            <text:p>532421</text:p>
          </table:table-cell>
          <table:table-cell office:value-type="string" table:style-name="ce2">
            <text:p>Fort Lunet II - Flankkazematten</text:p>
          </table:table-cell>
          <table:table-cell office:value-type="string" table:style-name="ce2">
            <text:p>Verlening</text:p>
          </table:table-cell>
          <table:table-cell office:value-type="currency" office:value="20460" table:style-name="ce3">
            <text:p>€ 20.460</text:p>
          </table:table-cell>
          <table:table-cell office:value-type="string" table:style-name="ce2">
            <text:p>De Schiphorst</text:p>
          </table:table-cell>
          <table:table-cell office:value-type="string" table:style-name="ce2">
            <text:p>Meppel</text:p>
          </table:table-cell>
          <table:table-cell office:value-type="string" table:style-name="ce2">
            <text:p>Drenthe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426" table:style-name="ce2">
            <text:p>532426</text:p>
          </table:table-cell>
          <table:table-cell office:value-type="string" table:style-name="ce2">
            <text:p>Fort Lunetten III <text:s/>- Flankkazemat</text:p>
          </table:table-cell>
          <table:table-cell office:value-type="string" table:style-name="ce2">
            <text:p>Verlening</text:p>
          </table:table-cell>
          <table:table-cell office:value-type="currency" office:value="7979.5" table:style-name="ce3">
            <text:p>€ 7.980</text:p>
          </table:table-cell>
          <table:table-cell office:value-type="string" table:style-name="ce2">
            <text:p>Olst</text:p>
          </table:table-cell>
          <table:table-cell office:value-type="string" table:style-name="ce2">
            <text:p>Olst-Wijhe</text:p>
          </table:table-cell>
          <table:table-cell office:value-type="string" table:style-name="ce2">
            <text:p>Fryslân;Overijssel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28" table:style-name="ce2">
            <text:p>532428</text:p>
          </table:table-cell>
          <table:table-cell office:value-type="string" table:style-name="ce2">
            <text:p>Fort Lunetten III - Kazemat B (VIS-kazemat)</text:p>
          </table:table-cell>
          <table:table-cell office:value-type="string" table:style-name="ce2">
            <text:p>Verlening</text:p>
          </table:table-cell>
          <table:table-cell office:value-type="currency" office:value="4350" table:style-name="ce3">
            <text:p>€ 4.350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30" table:style-name="ce2">
            <text:p>532430</text:p>
          </table:table-cell>
          <table:table-cell office:value-type="string" table:style-name="ce2">
            <text:p>Fort Lunetten III - Fortwachterswoning</text:p>
          </table:table-cell>
          <table:table-cell office:value-type="string" table:style-name="ce2">
            <text:p>Verlening</text:p>
          </table:table-cell>
          <table:table-cell office:value-type="currency" office:value="6000" table:style-name="ce3">
            <text:p>€ 6.000</text:p>
          </table:table-cell>
          <table:table-cell office:value-type="string" table:style-name="ce2">
            <text:p>Franeker</text:p>
          </table:table-cell>
          <table:table-cell office:value-type="string" table:style-name="ce2">
            <text:p>Waadhoeke</text:p>
          </table:table-cell>
          <table:table-cell office:value-type="string" table:style-name="ce2">
            <text:p>Fryslân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31" table:style-name="ce2">
            <text:p>532431</text:p>
          </table:table-cell>
          <table:table-cell office:value-type="string" table:style-name="ce2">
            <text:p>Fort Lunetten III - Nissenhut / Bunkerloods</text:p>
          </table:table-cell>
          <table:table-cell office:value-type="string" table:style-name="ce2">
            <text:p>Verlening</text:p>
          </table:table-cell>
          <table:table-cell office:value-type="currency" office:value="2100" table:style-name="ce3">
            <text:p>€ 2.100</text:p>
          </table:table-cell>
          <table:table-cell office:value-type="string" table:style-name="ce2">
            <text:p/>
          </table:table-cell>
          <table:table-cell office:value-type="string" table:style-name="ce2">
            <text:p>Barneveld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Overheid (gemeente, provincie, waterschap)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467" table:style-name="ce2">
            <text:p>532467</text:p>
          </table:table-cell>
          <table:table-cell office:value-type="string" table:style-name="ce2">
            <text:p>Terrein met daarin een raatakkercomplex</text:p>
          </table:table-cell>
          <table:table-cell office:value-type="string" table:style-name="ce2">
            <text:p>Verlening</text:p>
          </table:table-cell>
          <table:table-cell office:value-type="currency" office:value="363686.40000000002" table:style-name="ce3">
            <text:p>€ 363.686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Amsterdam</text:p>
          </table:table-cell>
          <table:table-cell office:value-type="string" table:style-name="ce2">
            <text:p>Noor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Archeologisch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470" table:style-name="ce2">
            <text:p>532470</text:p>
          </table:table-cell>
          <table:table-cell office:value-type="string" table:style-name="ce2">
            <text:p>Fort Lunet II - Houten Bergloods</text:p>
          </table:table-cell>
          <table:table-cell office:value-type="string" table:style-name="ce2">
            <text:p>Verlening</text:p>
          </table:table-cell>
          <table:table-cell office:value-type="currency" office:value="7500" table:style-name="ce3">
            <text:p>€ 7.500</text:p>
          </table:table-cell>
          <table:table-cell office:value-type="string" table:style-name="ce2">
            <text:p>Hoog Soeren</text:p>
          </table:table-cell>
          <table:table-cell office:value-type="string" table:style-name="ce2">
            <text:p>Apeldoorn</text:p>
          </table:table-cell>
          <table:table-cell office:value-type="string" table:style-name="ce2">
            <text:p>Overijssel;Zeeland;Gelderland</text:p>
          </table:table-cell>
          <table:table-cell office:value-type="string" table:style-name="ce2">
            <text:p>Vereniging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473" table:style-name="ce2">
            <text:p>532473</text:p>
          </table:table-cell>
          <table:table-cell office:value-type="string" table:style-name="ce2">
            <text:p>Nieuw Hollandse Waterlinie - Fort Pannerden</text:p>
          </table:table-cell>
          <table:table-cell office:value-type="string" table:style-name="ce2">
            <text:p>Verlening</text:p>
          </table:table-cell>
          <table:table-cell office:value-type="currency" office:value="20557.2" table:style-name="ce3">
            <text:p>€ 20.557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474" table:style-name="ce2">
            <text:p>532474</text:p>
          </table:table-cell>
          <table:table-cell office:value-type="string" table:style-name="ce2">
            <text:p>Nieuw Hollandse Waterlinie - Fort Pannerden</text:p>
          </table:table-cell>
          <table:table-cell office:value-type="string" table:style-name="ce2">
            <text:p>Verlening</text:p>
          </table:table-cell>
          <table:table-cell office:value-type="currency" office:value="18025.5" table:style-name="ce3">
            <text:p>€ 18.026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512" table:style-name="ce2">
            <text:p>532512</text:p>
          </table:table-cell>
          <table:table-cell office:value-type="string" table:style-name="ce2">
            <text:p>IJkbasis Loenermark</text:p>
          </table:table-cell>
          <table:table-cell office:value-type="string" table:style-name="ce2">
            <text:p>Verlening</text:p>
          </table:table-cell>
          <table:table-cell office:value-type="currency" office:value="1591.35" table:style-name="ce3">
            <text:p>€ 1.591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Zutphen</text:p>
          </table:table-cell>
          <table:table-cell office:value-type="string" table:style-name="ce2">
            <text:p>Gelderland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POM</text:p>
          </table:table-cell>
          <table:table-cell table:number-columns-repeated="16374"/>
        </table:table-row>
        <table:table-row table:style-name="ro1">
          <table:table-cell office:value-type="float" office:value="532515" table:style-name="ce2">
            <text:p>532515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5833.5" table:style-name="ce3">
            <text:p>€ 5.834</text:p>
          </table:table-cell>
          <table:table-cell office:value-type="string" table:style-name="ce2">
            <text:p>Doorn</text:p>
          </table:table-cell>
          <table:table-cell office:value-type="string" table:style-name="ce2">
            <text:p>Utrechtse Heuvelrug</text:p>
          </table:table-cell>
          <table:table-cell office:value-type="string" table:style-name="ce2">
            <text:p>Utrecht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542" table:style-name="ce2">
            <text:p>532542</text:p>
          </table:table-cell>
          <table:table-cell office:value-type="string" table:style-name="ce2">
            <text:p>ENCI - Verpakkingsgebouw</text:p>
          </table:table-cell>
          <table:table-cell office:value-type="string" table:style-name="ce2">
            <text:p>Verlening</text:p>
          </table:table-cell>
          <table:table-cell office:value-type="currency" office:value="109863" table:style-name="ce3">
            <text:p>€ 109.863</text:p>
          </table:table-cell>
          <table:table-cell office:value-type="string" table:style-name="ce2">
            <text:p>Megen</text:p>
          </table:table-cell>
          <table:table-cell office:value-type="string" table:style-name="ce2">
            <text:p>Oss</text:p>
          </table:table-cell>
          <table:table-cell office:value-type="string" table:style-name="ce2">
            <text:p>Noord-Brabant</text:p>
          </table:table-cell>
          <table:table-cell office:value-type="string" table:style-name="ce2">
            <text:p>Anders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542" table:style-name="ce2">
            <text:p>532542</text:p>
          </table:table-cell>
          <table:table-cell office:value-type="string" table:style-name="ce2">
            <text:p>ENCI - Verpakkingsgebouw (verduurzaming)</text:p>
          </table:table-cell>
          <table:table-cell office:value-type="string" table:style-name="ce2">
            <text:p>Verlening</text:p>
          </table:table-cell>
          <table:table-cell office:value-type="currency" office:value="1200" table:style-name="ce3">
            <text:p>€ 1.200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Maastricht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Verduurzaming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style-name="ro1">
          <table:table-cell office:value-type="float" office:value="532544" table:style-name="ce2">
            <text:p>532544</text:p>
          </table:table-cell>
          <table:table-cell office:value-type="string" table:style-name="ce2">
            <text:p>ENCI - Grondstoffenhal</text:p>
          </table:table-cell>
          <table:table-cell office:value-type="string" table:style-name="ce2">
            <text:p>Verlening</text:p>
          </table:table-cell>
          <table:table-cell office:value-type="currency" office:value="54944.4" table:style-name="ce3">
            <text:p>€ 54.944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Enschede</text:p>
          </table:table-cell>
          <table:table-cell office:value-type="string" table:style-name="ce2">
            <text:p>Overijssel</text:p>
          </table:table-cell>
          <table:table-cell office:value-type="string" table:style-name="ce2">
            <text:p>Particulie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545" table:style-name="ce2">
            <text:p>532545</text:p>
          </table:table-cell>
          <table:table-cell office:value-type="string" table:style-name="ce2">
            <text:p>ENCI - Hoofdkantoor</text:p>
          </table:table-cell>
          <table:table-cell office:value-type="string" table:style-name="ce2">
            <text:p>Verlening</text:p>
          </table:table-cell>
          <table:table-cell office:value-type="currency" office:value="84153.3" table:style-name="ce3">
            <text:p>€ 84.153</text:p>
          </table:table-cell>
          <table:table-cell office:value-type="string" table:style-name="ce2">
            <text:p>Elsloo</text:p>
          </table:table-cell>
          <table:table-cell office:value-type="string" table:style-name="ce2">
            <text:p>Stein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549" table:style-name="ce2">
            <text:p>532549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127084" table:style-name="ce3">
            <text:p>€ 127.084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Leiden</text:p>
          </table:table-cell>
          <table:table-cell office:value-type="string" table:style-name="ce2">
            <text:p>Zuid-Holland</text:p>
          </table:table-cell>
          <table:table-cell office:value-type="string" table:style-name="ce2">
            <text:p>Bedrijfsleven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Groot</text:p>
          </table:table-cell>
          <table:table-cell table:number-columns-repeated="16374"/>
        </table:table-row>
        <table:table-row table:style-name="ro1">
          <table:table-cell office:value-type="float" office:value="532554" table:style-name="ce2">
            <text:p>532554</text:p>
          </table:table-cell>
          <table:table-cell office:value-type="string" table:style-name="ce2">
            <text:p/>
          </table:table-cell>
          <table:table-cell office:value-type="string" table:style-name="ce2">
            <text:p>Verlening</text:p>
          </table:table-cell>
          <table:table-cell office:value-type="currency" office:value="23680.5" table:style-name="ce3">
            <text:p>€ 23.681</text:p>
          </table:table-cell>
          <table:table-cell office:value-type="string" table:style-name="ce2">
            <text:p>Steyl</text:p>
          </table:table-cell>
          <table:table-cell office:value-type="string" table:style-name="ce2">
            <text:p>Venlo</text:p>
          </table:table-cell>
          <table:table-cell office:value-type="string" table:style-name="ce2">
            <text:p>Limburg</text:p>
          </table:table-cell>
          <table:table-cell office:value-type="string" table:style-name="ce2">
            <text:p>Vereniging, stichting, kerkbestuur, stichting, kerkbestuur</text:p>
          </table:table-cell>
          <table:table-cell office:value-type="string" table:style-name="ce2">
            <text:p>Gebouwd</text:p>
          </table:table-cell>
          <table:table-cell office:value-type="string" table:style-name="ce2">
            <text:p>Klein</text:p>
          </table:table-cell>
          <table:table-cell table:number-columns-repeated="16374"/>
        </table:table-row>
        <table:table-row table:number-rows-repeated="1046385" table:style-name="ro1">
          <table:table-cell table:number-columns-repeated="16384"/>
        </table:table-row>
      </table:table>
      <table:database-ranges>
        <table:database-range table:target-range-address="Lijst_website.A1:Lijst_website.J2191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currency-style style:name="N37">
      <number:currency-symbol>€</number:currency-symbol>
      <number:text> </number:text>
      <number:number number:decimal-places="0" number:min-decimal-places="0" number:min-integer-digits="1" number:grouping="true"/>
    </number:currency-style>
    <style:style style:name="Normal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Power BI</meta:initial-creator>
    <dc:creator>Vehof, Frank</dc:creator>
    <meta:creation-date>2016-07-06T08:22:49Z</meta:creation-date>
    <dc:date>2026-09-08T12:08:31Z</dc:date>
  </office:meta>
</office:document-meta>
</file>