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file-entry manifest:full-path="media/image6.png" manifest:media-type="image/png"/>
  <manifest:file-entry manifest:full-path="media/image7.png" manifest:media-type="image/png"/>
  <manifest:file-entry manifest:full-path="media/image8.png" manifest:media-type="image/png"/>
  <manifest:file-entry manifest:full-path="media/image9.png" manifest:media-type="image/png"/>
  <manifest:file-entry manifest:full-path="media/image10.png" manifest:media-type="image/png"/>
  <manifest:file-entry manifest:full-path="media/image11.jpeg" manifest:media-type="image/jpeg"/>
  <manifest:file-entry manifest:full-path="media/image12.png" manifest:media-type="image/png"/>
  <manifest:file-entry manifest:full-path="media/image13.png" manifest:media-type="image/png"/>
  <manifest:file-entry manifest:full-path="media/image14.png" manifest:media-type="image/png"/>
  <manifest:file-entry manifest:full-path="media/image15.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MS Mincho" svg:font-family="MS Mincho" style:font-family-generic="modern" style:font-pitch="fixed" svg:panose-1="2 2 6 9 4 2 5 8 3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Yu Mincho" svg:font-family="Yu Mincho" style:font-family-generic="roman" style:font-pitch="variable"/>
    <style:font-face style:name="Symbol" style:font-charset="x-symbol" svg:font-family="Symbol" style:font-family-generic="roman" style:font-pitch="variable" svg:panose-1="5 5 1 2 1 7 6 2 5 7"/>
    <style:font-face style:name="Verdana" svg:font-family="Verdana" style:font-family-generic="swiss" style:font-pitch="variable" svg:panose-1="2 11 6 4 3 5 4 4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egoe UI Symbol" svg:font-family="Segoe UI Symbol" style:font-family-generic="swiss" style:font-pitch="variable" svg:panose-1="2 11 5 2 4 2 4 2 2 3"/>
    <style:font-face style:name="Cambria Math" svg:font-family="Cambria Math" style:font-family-generic="roman" style:font-pitch="variable" svg:panose-1="2 4 5 3 5 4 6 3 2 4"/>
    <style:font-face style:name="Segoe UI" svg:font-family="Segoe UI" style:font-family-generic="swiss" style:font-pitch="variable" svg:panose-1="2 11 5 2 4 2 4 2 2 3"/>
  </office:font-face-decls>
  <office:automatic-styles>
    <text:list-style style:name="LFO4">
      <text:list-level-style-number text:level="1" style:num-suffix="." style:num-list-format-name="NLF1"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1" style:num-format="1" text:display-levels="2">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3" style:num-suffix="." style:num-list-format-name="NLF1" style:num-format="1" text:display-levels="3">
        <style:list-level-properties text:space-before="0.5in" text:min-label-width="1in" text:list-level-position-and-space-mode="label-alignment">
          <style:list-level-label-alignment text:label-followed-by="listtab" fo:margin-left="1.5in" fo:text-indent="-1in"/>
        </style:list-level-properties>
      </text:list-level-style-number>
      <text:list-level-style-number text:level="4" style:num-suffix="." style:num-list-format-name="NLF1" style:num-format="1" text:display-levels="4">
        <style:list-level-properties text:space-before="0.75in" text:min-label-width="1.25in" text:list-level-position-and-space-mode="label-alignment">
          <style:list-level-label-alignment text:label-followed-by="listtab" fo:margin-left="2in" fo:text-indent="-1.25in"/>
        </style:list-level-properties>
      </text:list-level-style-number>
      <text:list-level-style-number text:level="5" style:num-suffix="." style:num-list-format-name="NLF1" style:num-format="1" text:display-levels="5">
        <style:list-level-properties text:space-before="1in" text:min-label-width="1.5in" text:list-level-position-and-space-mode="label-alignment">
          <style:list-level-label-alignment text:label-followed-by="listtab" fo:margin-left="2.5in" fo:text-indent="-1.5in"/>
        </style:list-level-properties>
      </text:list-level-style-number>
      <text:list-level-style-number text:level="6" style:num-suffix="." style:num-list-format-name="NLF1" style:num-format="1" text:display-levels="6">
        <style:list-level-properties text:space-before="1.25in" text:min-label-width="1.75in" text:list-level-position-and-space-mode="label-alignment">
          <style:list-level-label-alignment text:label-followed-by="listtab" fo:margin-left="3in" fo:text-indent="-1.75in"/>
        </style:list-level-properties>
      </text:list-level-style-number>
      <text:list-level-style-number text:level="7" style:num-suffix="." style:num-list-format-name="NLF1" style:num-format="1" text:display-levels="7">
        <style:list-level-properties text:space-before="1.5in" text:min-label-width="2in" text:list-level-position-and-space-mode="label-alignment">
          <style:list-level-label-alignment text:label-followed-by="listtab" fo:margin-left="3.5in" fo:text-indent="-2in"/>
        </style:list-level-properties>
      </text:list-level-style-number>
      <text:list-level-style-number text:level="8" style:num-suffix="." style:num-list-format-name="NLF1" style:num-format="1" text:display-levels="8">
        <style:list-level-properties text:space-before="1.75in" text:min-label-width="2.25in" text:list-level-position-and-space-mode="label-alignment">
          <style:list-level-label-alignment text:label-followed-by="listtab" fo:margin-left="4in" fo:text-indent="-2.25in"/>
        </style:list-level-properties>
      </text:list-level-style-number>
      <text:list-level-style-number text:level="9" style:num-suffix="." style:num-list-format-name="NLF1" style:num-format="1" text:display-levels="9">
        <style:list-level-properties text:space-before="2in" text:min-label-width="2.5in" text:list-level-position-and-space-mode="label-alignment">
          <style:list-level-label-alignment text:label-followed-by="listtab" fo:margin-left="4.5in" fo:text-indent="-2.5in"/>
        </style:list-level-properties>
      </text:list-level-style-number>
    </text:list-style>
    <text:list-style style:name="LFO5">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_1">
      <text:list-level-style-bullet text:level="1" text:style-name="WW_CharLFO6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6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6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6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6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6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6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6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6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7">
      <text:list-level-style-bullet text:level="1" text:style-name="WW_CharLFO7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7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7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7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7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7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7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7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7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8">
      <text:list-level-style-number text:level="1" style:num-suffix="." style:num-list-format-name="NLF3" style:num-format="1" text:start-value="2">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list-format-name="NLF3" style:num-format="1" text:display-levels="2">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3" style:num-list-format-name="NLF3" style:num-format="1" text:display-levels="3">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4" style:num-list-format-name="NLF3" style:num-format="1" text:display-levels="4">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5" style:num-list-format-name="NLF3" style:num-format="1" text:display-levels="5">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6" style:num-list-format-name="NLF3" style:num-format="1" text:display-levels="6">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7" style:num-list-format-name="NLF3" style:num-format="1" text:display-levels="7">
        <style:list-level-properties text:space-before="0.25in" text:min-label-width="1.5in" text:list-level-position-and-space-mode="label-alignment">
          <style:list-level-label-alignment text:label-followed-by="listtab" fo:margin-left="1.75in" fo:text-indent="-1.5in"/>
        </style:list-level-properties>
      </text:list-level-style-number>
      <text:list-level-style-number text:level="8" style:num-list-format-name="NLF3" style:num-format="1" text:display-levels="8">
        <style:list-level-properties text:space-before="0.25in" text:min-label-width="1.75in" text:list-level-position-and-space-mode="label-alignment">
          <style:list-level-label-alignment text:label-followed-by="listtab" fo:margin-left="2in" fo:text-indent="-1.75in"/>
        </style:list-level-properties>
      </text:list-level-style-number>
      <text:list-level-style-number text:level="9" style:num-list-format-name="NLF3" style:num-format="1" text:display-levels="9">
        <style:list-level-properties text:space-before="0.25in" text:min-label-width="2in" text:list-level-position-and-space-mode="label-alignment">
          <style:list-level-label-alignment text:label-followed-by="listtab" fo:margin-left="2.25in" fo:text-indent="-2in"/>
        </style:list-level-properties>
      </text:list-level-style-number>
    </text:list-style>
    <text:list-style style:name="LFO9">
      <text:list-level-style-number text:level="1" style:num-suffix="." style:num-list-format-name="NLF1" style:num-format="1" text:start-value="2">
        <style:list-level-properties text:space-before="0in" text:min-label-width="0.3611in" text:list-level-position-and-space-mode="label-alignment">
          <style:list-level-label-alignment text:label-followed-by="listtab" fo:margin-left="0.3611in" fo:text-indent="-0.3611in"/>
        </style:list-level-properties>
      </text:list-level-style-number>
      <text:list-level-style-number text:level="2" style:num-suffix="." style:num-list-format-name="NLF1" style:num-format="1" text:display-levels="2">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3" style:num-suffix="." style:num-list-format-name="NLF1" style:num-format="1" text:display-levels="3">
        <style:list-level-properties text:space-before="0.5in" text:min-label-width="0.75in" text:list-level-position-and-space-mode="label-alignment">
          <style:list-level-label-alignment text:label-followed-by="listtab" fo:margin-left="1.25in" fo:text-indent="-0.75in"/>
        </style:list-level-properties>
      </text:list-level-style-number>
      <text:list-level-style-number text:level="4" style:num-suffix="." style:num-list-format-name="NLF1" style:num-format="1" text:display-levels="4">
        <style:list-level-properties text:space-before="0.75in" text:min-label-width="1in" text:list-level-position-and-space-mode="label-alignment">
          <style:list-level-label-alignment text:label-followed-by="listtab" fo:margin-left="1.75in" fo:text-indent="-1in"/>
        </style:list-level-properties>
      </text:list-level-style-number>
      <text:list-level-style-number text:level="5" style:num-suffix="." style:num-list-format-name="NLF1" style:num-format="1" text:display-levels="5">
        <style:list-level-properties text:space-before="1in" text:min-label-width="1.25in" text:list-level-position-and-space-mode="label-alignment">
          <style:list-level-label-alignment text:label-followed-by="listtab" fo:margin-left="2.25in" fo:text-indent="-1.25in"/>
        </style:list-level-properties>
      </text:list-level-style-number>
      <text:list-level-style-number text:level="6" style:num-suffix="." style:num-list-format-name="NLF1" style:num-format="1" text:display-levels="6">
        <style:list-level-properties text:space-before="1.25in" text:min-label-width="1.5in" text:list-level-position-and-space-mode="label-alignment">
          <style:list-level-label-alignment text:label-followed-by="listtab" fo:margin-left="2.75in" fo:text-indent="-1.5in"/>
        </style:list-level-properties>
      </text:list-level-style-number>
      <text:list-level-style-number text:level="7" style:num-suffix="." style:num-list-format-name="NLF1" style:num-format="1" text:display-levels="7">
        <style:list-level-properties text:space-before="1.5in" text:min-label-width="1.5in" text:list-level-position-and-space-mode="label-alignment">
          <style:list-level-label-alignment text:label-followed-by="listtab" fo:margin-left="3in" fo:text-indent="-1.5in"/>
        </style:list-level-properties>
      </text:list-level-style-number>
      <text:list-level-style-number text:level="8" style:num-suffix="." style:num-list-format-name="NLF1" style:num-format="1" text:display-levels="8">
        <style:list-level-properties text:space-before="1.75in" text:min-label-width="1.75in" text:list-level-position-and-space-mode="label-alignment">
          <style:list-level-label-alignment text:label-followed-by="listtab" fo:margin-left="3.5in" fo:text-indent="-1.75in"/>
        </style:list-level-properties>
      </text:list-level-style-number>
      <text:list-level-style-number text:level="9" style:num-suffix="." style:num-list-format-name="NLF1" style:num-format="1" text:display-levels="9">
        <style:list-level-properties text:space-before="2in" text:min-label-width="2in" text:list-level-position-and-space-mode="label-alignment">
          <style:list-level-label-alignment text:label-followed-by="listtab" fo:margin-left="4in" fo:text-indent="-2in"/>
        </style:list-level-properties>
      </text:list-level-style-number>
    </text:list-style>
    <text:list-style style:name="LFO10">
      <text:list-level-style-number text:level="1" style:num-suffix="." style:num-list-format-name="NLF0"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number text:level="1" text:style-name="WW_CharLFO13LVL1" style:num-suffix="." style:num-list-format-name="NLF3"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3" style:num-format="1" text:display-levels="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list-format-name="NLF3"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list-format-name="NLF3" style:num-format="1" text:display-levels="4">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5" style:num-list-format-name="NLF3" style:num-format="1" text:display-levels="5">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6" style:num-list-format-name="NLF3" style:num-format="1" text:display-levels="6">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7" style:num-list-format-name="NLF3"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list-format-name="NLF3" style:num-format="1" text:display-levels="8">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9" style:num-list-format-name="NLF3" style:num-format="1" text:display-levels="9">
        <style:list-level-properties text:space-before="0.25in" text:min-label-width="1.5in" text:list-level-position-and-space-mode="label-alignment">
          <style:list-level-label-alignment text:label-followed-by="listtab" fo:margin-left="1.75in" fo:text-indent="-1.5in"/>
        </style:list-level-properties>
      </text:list-level-style-number>
    </text:list-style>
    <text:list-style style:name="LFO14">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1" text:display-levels="2">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3" style:num-suffix="." style:num-list-format-name="NLF1" style:num-format="1" text:display-levels="3">
        <style:list-level-properties text:space-before="0.5in" text:min-label-width="0.75in" text:list-level-position-and-space-mode="label-alignment">
          <style:list-level-label-alignment text:label-followed-by="listtab" fo:margin-left="1.25in" fo:text-indent="-0.75in"/>
        </style:list-level-properties>
      </text:list-level-style-number>
      <text:list-level-style-number text:level="4" style:num-suffix="." style:num-list-format-name="NLF1" style:num-format="1" text:display-levels="4">
        <style:list-level-properties text:space-before="0.75in" text:min-label-width="1in" text:list-level-position-and-space-mode="label-alignment">
          <style:list-level-label-alignment text:label-followed-by="listtab" fo:margin-left="1.75in" fo:text-indent="-1in"/>
        </style:list-level-properties>
      </text:list-level-style-number>
      <text:list-level-style-number text:level="5" style:num-suffix="." style:num-list-format-name="NLF1" style:num-format="1" text:display-levels="5">
        <style:list-level-properties text:space-before="1in" text:min-label-width="1in" text:list-level-position-and-space-mode="label-alignment">
          <style:list-level-label-alignment text:label-followed-by="listtab" fo:margin-left="2in" fo:text-indent="-1in"/>
        </style:list-level-properties>
      </text:list-level-style-number>
      <text:list-level-style-number text:level="6" style:num-suffix="." style:num-list-format-name="NLF1" style:num-format="1" text:display-levels="6">
        <style:list-level-properties text:space-before="1.25in" text:min-label-width="1.25in" text:list-level-position-and-space-mode="label-alignment">
          <style:list-level-label-alignment text:label-followed-by="listtab" fo:margin-left="2.5in" fo:text-indent="-1.25in"/>
        </style:list-level-properties>
      </text:list-level-style-number>
      <text:list-level-style-number text:level="7" style:num-suffix="." style:num-list-format-name="NLF1" style:num-format="1" text:display-levels="7">
        <style:list-level-properties text:space-before="1.5in" text:min-label-width="1.5in" text:list-level-position-and-space-mode="label-alignment">
          <style:list-level-label-alignment text:label-followed-by="listtab" fo:margin-left="3in" fo:text-indent="-1.5in"/>
        </style:list-level-properties>
      </text:list-level-style-number>
      <text:list-level-style-number text:level="8" style:num-suffix="." style:num-list-format-name="NLF1" style:num-format="1" text:display-levels="8">
        <style:list-level-properties text:space-before="1.75in" text:min-label-width="1.75in" text:list-level-position-and-space-mode="label-alignment">
          <style:list-level-label-alignment text:label-followed-by="listtab" fo:margin-left="3.5in" fo:text-indent="-1.75in"/>
        </style:list-level-properties>
      </text:list-level-style-number>
      <text:list-level-style-number text:level="9" style:num-suffix="." style:num-list-format-name="NLF1" style:num-format="1" text:display-levels="9">
        <style:list-level-properties text:space-before="2in" text:min-label-width="2in" text:list-level-position-and-space-mode="label-alignment">
          <style:list-level-label-alignment text:label-followed-by="listtab" fo:margin-left="4in" fo:text-indent="-2in"/>
        </style:list-level-properties>
      </text:list-level-style-number>
    </text:list-style>
    <text:list-style style:name="LFO15">
      <text:list-level-style-number text:level="1" style:num-suffix="." style:num-list-format-name="NLF3"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3" style:num-format="1" text:display-levels="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list-format-name="NLF3"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list-format-name="NLF3" style:num-format="1" text:display-levels="4">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5" style:num-list-format-name="NLF3" style:num-format="1" text:display-levels="5">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6" style:num-list-format-name="NLF3" style:num-format="1" text:display-levels="6">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7" style:num-list-format-name="NLF3"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list-format-name="NLF3" style:num-format="1" text:display-levels="8">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9" style:num-list-format-name="NLF3" style:num-format="1" text:display-levels="9">
        <style:list-level-properties text:space-before="0.25in" text:min-label-width="1.5in" text:list-level-position-and-space-mode="label-alignment">
          <style:list-level-label-alignment text:label-followed-by="listtab" fo:margin-left="1.75in" fo:text-indent="-1.5in"/>
        </style:list-level-properties>
      </text:list-level-style-number>
    </text:list-style>
    <text:list-style style:name="LFO16">
      <text:list-level-style-number text:level="1" style:num-suffix="." style:num-list-format-name="NLF4"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bullet text:level="5" text:style-name="WW_CharLFO1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Calibri"/>
      </text:list-level-style-bullet>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7">
      <text:list-level-style-bullet text:level="1" text:style-name="WW_CharLFO17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Verdana"/>
      </text:list-level-style-bullet>
      <text:list-level-style-bullet text:level="2" text:style-name="WW_CharLFO17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7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7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7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7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7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7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7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8">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1" text:display-levels="2" text:start-value="2">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3" style:num-suffix="." style:num-list-format-name="NLF1" style:num-format="1" text:display-levels="3">
        <style:list-level-properties text:space-before="0.5in" text:min-label-width="0.75in" text:list-level-position-and-space-mode="label-alignment">
          <style:list-level-label-alignment text:label-followed-by="listtab" fo:margin-left="1.25in" fo:text-indent="-0.75in"/>
        </style:list-level-properties>
      </text:list-level-style-number>
      <text:list-level-style-number text:level="4" style:num-suffix="." style:num-list-format-name="NLF1" style:num-format="1" text:display-levels="4">
        <style:list-level-properties text:space-before="0.75in" text:min-label-width="1in" text:list-level-position-and-space-mode="label-alignment">
          <style:list-level-label-alignment text:label-followed-by="listtab" fo:margin-left="1.75in" fo:text-indent="-1in"/>
        </style:list-level-properties>
      </text:list-level-style-number>
      <text:list-level-style-number text:level="5" style:num-suffix="." style:num-list-format-name="NLF1" style:num-format="1" text:display-levels="5">
        <style:list-level-properties text:space-before="1in" text:min-label-width="1in" text:list-level-position-and-space-mode="label-alignment">
          <style:list-level-label-alignment text:label-followed-by="listtab" fo:margin-left="2in" fo:text-indent="-1in"/>
        </style:list-level-properties>
      </text:list-level-style-number>
      <text:list-level-style-number text:level="6" style:num-suffix="." style:num-list-format-name="NLF1" style:num-format="1" text:display-levels="6">
        <style:list-level-properties text:space-before="1.25in" text:min-label-width="1.25in" text:list-level-position-and-space-mode="label-alignment">
          <style:list-level-label-alignment text:label-followed-by="listtab" fo:margin-left="2.5in" fo:text-indent="-1.25in"/>
        </style:list-level-properties>
      </text:list-level-style-number>
      <text:list-level-style-number text:level="7" style:num-suffix="." style:num-list-format-name="NLF1" style:num-format="1" text:display-levels="7">
        <style:list-level-properties text:space-before="1.5in" text:min-label-width="1.5in" text:list-level-position-and-space-mode="label-alignment">
          <style:list-level-label-alignment text:label-followed-by="listtab" fo:margin-left="3in" fo:text-indent="-1.5in"/>
        </style:list-level-properties>
      </text:list-level-style-number>
      <text:list-level-style-number text:level="8" style:num-suffix="." style:num-list-format-name="NLF1" style:num-format="1" text:display-levels="8">
        <style:list-level-properties text:space-before="1.75in" text:min-label-width="1.75in" text:list-level-position-and-space-mode="label-alignment">
          <style:list-level-label-alignment text:label-followed-by="listtab" fo:margin-left="3.5in" fo:text-indent="-1.75in"/>
        </style:list-level-properties>
      </text:list-level-style-number>
      <text:list-level-style-number text:level="9" style:num-suffix="." style:num-list-format-name="NLF1" style:num-format="1" text:display-levels="9">
        <style:list-level-properties text:space-before="2in" text:min-label-width="2in" text:list-level-position-and-space-mode="label-alignment">
          <style:list-level-label-alignment text:label-followed-by="listtab" fo:margin-left="4in" fo:text-indent="-2in"/>
        </style:list-level-properties>
      </text:list-level-style-number>
    </text:list-style>
    <text:list-style style:name="LFO19">
      <text:list-level-style-number text:level="1" style:num-suffix="." style:num-list-format-name="NLF0"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20">
      <text:list-level-style-number text:level="1" style:num-suffix="." style:num-list-format-name="NLF1" style:num-format="1">
        <style:list-level-properties text:space-before="0in" text:min-label-width="0.4375in" text:list-level-position-and-space-mode="label-alignment">
          <style:list-level-label-alignment text:label-followed-by="listtab" fo:margin-left="0.4375in" fo:text-indent="-0.4375in"/>
        </style:list-level-properties>
      </text:list-level-style-number>
      <text:list-level-style-number text:level="2" style:num-suffix="." style:num-list-format-name="NLF1" style:num-format="1" text:display-levels="2" text:start-value="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suffix="." style:num-list-format-name="NLF1" style:num-format="1" text:display-levels="3" text:start-value="2">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4" style:num-suffix="." style:num-list-format-name="NLF1"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suffix="." style:num-list-format-name="NLF1" style:num-format="1" text:display-levels="5">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6" style:num-suffix="." style:num-list-format-name="NLF1" style:num-format="1" text:display-levels="6">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7" style:num-suffix="." style:num-list-format-name="NLF1" style:num-format="1" text:display-levels="7">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8" style:num-suffix="." style:num-list-format-name="NLF1" style:num-format="1" text:display-levels="8">
        <style:list-level-properties text:space-before="0in" text:min-label-width="1.5in" text:list-level-position-and-space-mode="label-alignment">
          <style:list-level-label-alignment text:label-followed-by="listtab" fo:margin-left="1.5in" fo:text-indent="-1.5in"/>
        </style:list-level-properties>
      </text:list-level-style-number>
      <text:list-level-style-number text:level="9" style:num-suffix="." style:num-list-format-name="NLF1" style:num-format="1" text:display-levels="9">
        <style:list-level-properties text:space-before="0in" text:min-label-width="1.75in" text:list-level-position-and-space-mode="label-alignment">
          <style:list-level-label-alignment text:label-followed-by="listtab" fo:margin-left="1.75in" fo:text-indent="-1.75in"/>
        </style:list-level-properties>
      </text:list-level-style-number>
    </text:list-style>
    <text:list-style style:name="LFO21">
      <text:list-level-style-number text:level="1" style:num-suffix="." style:num-list-format-name="NLF1" style:num-format="1">
        <style:list-level-properties text:space-before="0in" text:min-label-width="0.4375in" text:list-level-position-and-space-mode="label-alignment">
          <style:list-level-label-alignment text:label-followed-by="listtab" fo:margin-left="0.4375in" fo:text-indent="-0.4375in"/>
        </style:list-level-properties>
      </text:list-level-style-number>
      <text:list-level-style-number text:level="2" style:num-suffix="." style:num-list-format-name="NLF1" style:num-format="1" text:display-levels="2" text:start-value="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suffix="." style:num-list-format-name="NLF1" style:num-format="1" text:display-levels="3">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4" style:num-suffix="." style:num-list-format-name="NLF1"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suffix="." style:num-list-format-name="NLF1" style:num-format="1" text:display-levels="5">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6" style:num-suffix="." style:num-list-format-name="NLF1" style:num-format="1" text:display-levels="6">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7" style:num-suffix="." style:num-list-format-name="NLF1" style:num-format="1" text:display-levels="7">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8" style:num-suffix="." style:num-list-format-name="NLF1" style:num-format="1" text:display-levels="8">
        <style:list-level-properties text:space-before="0in" text:min-label-width="1.5in" text:list-level-position-and-space-mode="label-alignment">
          <style:list-level-label-alignment text:label-followed-by="listtab" fo:margin-left="1.5in" fo:text-indent="-1.5in"/>
        </style:list-level-properties>
      </text:list-level-style-number>
      <text:list-level-style-number text:level="9" style:num-suffix="." style:num-list-format-name="NLF1" style:num-format="1" text:display-levels="9">
        <style:list-level-properties text:space-before="0in" text:min-label-width="1.75in" text:list-level-position-and-space-mode="label-alignment">
          <style:list-level-label-alignment text:label-followed-by="listtab" fo:margin-left="1.75in" fo:text-indent="-1.75in"/>
        </style:list-level-properties>
      </text:list-level-style-number>
    </text:list-style>
    <text:list-style style:name="LFO22">
      <text:list-level-style-number text:level="1" text:style-name="WW_CharLFO22LVL1" style:num-suffix="." style:num-list-format-name="NLF3"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3" style:num-format="1" text:display-levels="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list-format-name="NLF3"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list-format-name="NLF3" style:num-format="1" text:display-levels="4">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5" style:num-list-format-name="NLF3" style:num-format="1" text:display-levels="5">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6" style:num-list-format-name="NLF3" style:num-format="1" text:display-levels="6">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7" style:num-list-format-name="NLF3"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list-format-name="NLF3" style:num-format="1" text:display-levels="8">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9" style:num-list-format-name="NLF3" style:num-format="1" text:display-levels="9">
        <style:list-level-properties text:space-before="0.25in" text:min-label-width="1.5in" text:list-level-position-and-space-mode="label-alignment">
          <style:list-level-label-alignment text:label-followed-by="listtab" fo:margin-left="1.75in" fo:text-indent="-1.5in"/>
        </style:list-level-properties>
      </text:list-level-style-number>
    </text:list-style>
    <text:list-style style:name="LFO23">
      <text:list-level-style-number text:level="1" style:num-suffix="." style:num-list-format-name="NLF1" style:num-format="1" text:start-value="2">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text:style-name="WW_CharLFO23LVL3" style:num-suffix="." style:num-list-format-name="NLF1" style:num-format="1" text:display-levels="3">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4" style:num-suffix="." style:num-list-format-name="NLF1" style:num-format="1" text:display-levels="4">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5" style:num-suffix="." style:num-list-format-name="NLF1" style:num-format="1" text:display-levels="5">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6" style:num-suffix="." style:num-list-format-name="NLF1" style:num-format="1" text:display-levels="6">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7" style:num-suffix="." style:num-list-format-name="NLF1" style:num-format="1" text:display-levels="7">
        <style:list-level-properties text:space-before="0in" text:min-label-width="1.5in" text:list-level-position-and-space-mode="label-alignment">
          <style:list-level-label-alignment text:label-followed-by="listtab" fo:margin-left="1.5in" fo:text-indent="-1.5in"/>
        </style:list-level-properties>
      </text:list-level-style-number>
      <text:list-level-style-number text:level="8" style:num-suffix="." style:num-list-format-name="NLF1" style:num-format="1" text:display-levels="8">
        <style:list-level-properties text:space-before="0in" text:min-label-width="1.75in" text:list-level-position-and-space-mode="label-alignment">
          <style:list-level-label-alignment text:label-followed-by="listtab" fo:margin-left="1.75in" fo:text-indent="-1.75in"/>
        </style:list-level-properties>
      </text:list-level-style-number>
      <text:list-level-style-number text:level="9" style:num-suffix="." style:num-list-format-name="NLF1" style:num-format="1" text:display-levels="9">
        <style:list-level-properties text:space-before="0in" text:min-label-width="2in" text:list-level-position-and-space-mode="label-alignment">
          <style:list-level-label-alignment text:label-followed-by="listtab" fo:margin-left="2in" fo:text-indent="-2in"/>
        </style:list-level-properties>
      </text:list-level-style-number>
    </text:list-style>
    <text:list-style style:name="LFO24">
      <text:list-level-style-number text:level="1" style:num-suffix="." style:num-list-format-name="NLF0"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5">
      <text:list-level-style-number text:level="1" text:style-name="WW_CharLFO25LVL1" style:num-suffix="." style:num-list-format-name="NLF1" style:num-format="1" text:start-value="2">
        <style:list-level-properties text:space-before="0in" text:min-label-width="0.4375in" text:list-level-position-and-space-mode="label-alignment">
          <style:list-level-label-alignment text:label-followed-by="listtab" fo:margin-left="0.4375in" fo:text-indent="-0.4375in"/>
        </style:list-level-properties>
      </text:list-level-style-number>
      <text:list-level-style-number text:level="2" style:num-suffix="." style:num-list-format-name="NLF1" style:num-format="1" text:display-levels="2" text:start-value="2">
        <style:list-level-properties text:space-before="0.125in" text:min-label-width="0.5in" text:list-level-position-and-space-mode="label-alignment">
          <style:list-level-label-alignment text:label-followed-by="listtab" fo:margin-left="0.625in" fo:text-indent="-0.5in"/>
        </style:list-level-properties>
      </text:list-level-style-number>
      <text:list-level-style-number text:level="3" text:style-name="WW_CharLFO25LVL3" style:num-suffix="." style:num-list-format-name="NLF1" style:num-format="1" text:display-levels="3" text:start-value="2">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4" style:num-suffix="." style:num-list-format-name="NLF1" style:num-format="1" text:display-levels="4">
        <style:list-level-properties text:space-before="0.375in" text:min-label-width="0.75in" text:list-level-position-and-space-mode="label-alignment">
          <style:list-level-label-alignment text:label-followed-by="listtab" fo:margin-left="1.125in" fo:text-indent="-0.75in"/>
        </style:list-level-properties>
      </text:list-level-style-number>
      <text:list-level-style-number text:level="5" style:num-suffix="." style:num-list-format-name="NLF1" style:num-format="1" text:display-levels="5">
        <style:list-level-properties text:space-before="0.5in" text:min-label-width="1in" text:list-level-position-and-space-mode="label-alignment">
          <style:list-level-label-alignment text:label-followed-by="listtab" fo:margin-left="1.5in" fo:text-indent="-1in"/>
        </style:list-level-properties>
      </text:list-level-style-number>
      <text:list-level-style-number text:level="6" style:num-suffix="." style:num-list-format-name="NLF1" style:num-format="1" text:display-levels="6">
        <style:list-level-properties text:space-before="0.625in" text:min-label-width="1.25in" text:list-level-position-and-space-mode="label-alignment">
          <style:list-level-label-alignment text:label-followed-by="listtab" fo:margin-left="1.875in" fo:text-indent="-1.25in"/>
        </style:list-level-properties>
      </text:list-level-style-number>
      <text:list-level-style-number text:level="7" style:num-suffix="." style:num-list-format-name="NLF1" style:num-format="1" text:display-levels="7">
        <style:list-level-properties text:space-before="0.75in" text:min-label-width="1.25in" text:list-level-position-and-space-mode="label-alignment">
          <style:list-level-label-alignment text:label-followed-by="listtab" fo:margin-left="2in" fo:text-indent="-1.25in"/>
        </style:list-level-properties>
      </text:list-level-style-number>
      <text:list-level-style-number text:level="8" style:num-suffix="." style:num-list-format-name="NLF1" style:num-format="1" text:display-levels="8">
        <style:list-level-properties text:space-before="0.875in" text:min-label-width="1.5in" text:list-level-position-and-space-mode="label-alignment">
          <style:list-level-label-alignment text:label-followed-by="listtab" fo:margin-left="2.375in" fo:text-indent="-1.5in"/>
        </style:list-level-properties>
      </text:list-level-style-number>
      <text:list-level-style-number text:level="9" style:num-suffix="." style:num-list-format-name="NLF1" style:num-format="1" text:display-levels="9">
        <style:list-level-properties text:space-before="1in" text:min-label-width="1.75in" text:list-level-position-and-space-mode="label-alignment">
          <style:list-level-label-alignment text:label-followed-by="listtab" fo:margin-left="2.75in" fo:text-indent="-1.75in"/>
        </style:list-level-properties>
      </text:list-level-style-number>
    </text:list-style>
    <text:list-style style:name="LFO26">
      <text:list-level-style-number text:level="1" text:style-name="WW_CharLFO26LVL1" style:num-suffix="." style:num-list-format-name="NLF1" style:num-format="1" text:start-value="3">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suffix="." style:num-list-format-name="NLF1" style:num-format="1" text:display-levels="3">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4" style:num-suffix="." style:num-list-format-name="NLF1" style:num-format="1" text:display-levels="4">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5" style:num-suffix="." style:num-list-format-name="NLF1" style:num-format="1" text:display-levels="5">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6" style:num-suffix="." style:num-list-format-name="NLF1" style:num-format="1" text:display-levels="6">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7" style:num-suffix="." style:num-list-format-name="NLF1" style:num-format="1" text:display-levels="7">
        <style:list-level-properties text:space-before="0in" text:min-label-width="1.5in" text:list-level-position-and-space-mode="label-alignment">
          <style:list-level-label-alignment text:label-followed-by="listtab" fo:margin-left="1.5in" fo:text-indent="-1.5in"/>
        </style:list-level-properties>
      </text:list-level-style-number>
      <text:list-level-style-number text:level="8" style:num-suffix="." style:num-list-format-name="NLF1" style:num-format="1" text:display-levels="8">
        <style:list-level-properties text:space-before="0in" text:min-label-width="1.75in" text:list-level-position-and-space-mode="label-alignment">
          <style:list-level-label-alignment text:label-followed-by="listtab" fo:margin-left="1.75in" fo:text-indent="-1.75in"/>
        </style:list-level-properties>
      </text:list-level-style-number>
      <text:list-level-style-number text:level="9" style:num-suffix="." style:num-list-format-name="NLF1" style:num-format="1" text:display-levels="9">
        <style:list-level-properties text:space-before="0in" text:min-label-width="2in" text:list-level-position-and-space-mode="label-alignment">
          <style:list-level-label-alignment text:label-followed-by="listtab" fo:margin-left="2in" fo:text-indent="-2in"/>
        </style:list-level-properties>
      </text:list-level-style-number>
    </text:list-style>
    <text:list-style style:name="LFO27">
      <text:list-level-style-number text:level="1" style:num-suffix="." style:num-list-format-name="NLF1" style:num-format="1" text:start-value="5">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suffix="." style:num-list-format-name="NLF1" style:num-format="1" text:display-levels="3">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4" style:num-suffix="." style:num-list-format-name="NLF1" style:num-format="1" text:display-levels="4">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5" style:num-suffix="." style:num-list-format-name="NLF1" style:num-format="1" text:display-levels="5">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6" style:num-suffix="." style:num-list-format-name="NLF1" style:num-format="1" text:display-levels="6">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7" style:num-suffix="." style:num-list-format-name="NLF1" style:num-format="1" text:display-levels="7">
        <style:list-level-properties text:space-before="0in" text:min-label-width="1.5in" text:list-level-position-and-space-mode="label-alignment">
          <style:list-level-label-alignment text:label-followed-by="listtab" fo:margin-left="1.5in" fo:text-indent="-1.5in"/>
        </style:list-level-properties>
      </text:list-level-style-number>
      <text:list-level-style-number text:level="8" style:num-suffix="." style:num-list-format-name="NLF1" style:num-format="1" text:display-levels="8">
        <style:list-level-properties text:space-before="0in" text:min-label-width="1.75in" text:list-level-position-and-space-mode="label-alignment">
          <style:list-level-label-alignment text:label-followed-by="listtab" fo:margin-left="1.75in" fo:text-indent="-1.75in"/>
        </style:list-level-properties>
      </text:list-level-style-number>
      <text:list-level-style-number text:level="9" style:num-suffix="." style:num-list-format-name="NLF1" style:num-format="1" text:display-levels="9">
        <style:list-level-properties text:space-before="0in" text:min-label-width="2in" text:list-level-position-and-space-mode="label-alignment">
          <style:list-level-label-alignment text:label-followed-by="listtab" fo:margin-left="2in" fo:text-indent="-2in"/>
        </style:list-level-properties>
      </text:list-level-style-number>
    </text:list-style>
    <text:list-style style:name="LFO28">
      <text:list-level-style-number text:level="1" style:num-suffix="." style:num-list-format-name="NLF0"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9">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style:style style:name="P1" style:parent-style-name="Titel" style:master-page-name="MPF0" style:family="paragraph">
      <style:paragraph-properties fo:break-before="page"/>
      <style:text-properties style:font-name="Verdana" style:font-name-asian="Calibri" fo:font-weight="bold" style:font-weight-asian="bold" style:font-weight-complex="bold"/>
    </style:style>
    <style:style style:name="T10" style:parent-style-name="Standaardalinea-lettertype" style:family="text">
      <style:text-properties style:font-name="Verdana" style:font-name-asian="Calibri" fo:font-weight="bold" style:font-weight-asian="bold" style:font-weight-complex="bold"/>
    </style:style>
    <style:style style:name="T11" style:parent-style-name="Standaardalinea-lettertype" style:family="text">
      <style:text-properties style:font-name="Verdana" style:font-name-asian="Calibri"/>
    </style:style>
    <style:style style:name="T12" style:parent-style-name="Standaardalinea-lettertype" style:family="text">
      <style:text-properties style:font-name="Verdana" fo:font-size="12pt" style:font-size-asian="12pt" style:font-size-complex="12pt"/>
    </style:style>
    <style:style style:name="P13" style:parent-style-name="Standaard" style:family="paragraph">
      <style:text-properties style:font-name="Verdana" fo:font-size="9pt" style:font-size-asian="9pt" style:font-size-complex="9pt"/>
    </style:style>
    <style:style style:name="P14" style:parent-style-name="Standaard" style:family="paragraph">
      <style:text-properties style:font-name="Verdana" fo:font-size="9pt" style:font-size-asian="9pt" style:font-size-complex="9pt"/>
    </style:style>
    <style:style style:name="P15" style:parent-style-name="Standaard" style:family="paragraph">
      <style:text-properties style:font-name="Verdana" fo:font-size="9pt" style:font-size-asian="9pt" style:font-size-complex="9pt"/>
    </style:style>
    <style:style style:name="P16" style:parent-style-name="Standaard" style:family="paragraph">
      <style:paragraph-properties fo:text-align="center" fo:line-height="100%"/>
    </style:style>
    <style:style style:name="P17" style:parent-style-name="Standaard" style:family="paragraph">
      <style:paragraph-properties fo:break-before="page" fo:line-height="100%"/>
      <style:text-properties style:font-name="Verdana" style:font-name-asian="Calibri" fo:font-size="9pt" style:font-size-asian="9pt" style:font-size-complex="9pt"/>
    </style:style>
    <style:style style:name="T18" style:parent-style-name="Standaardalinea-lettertype" style:family="text">
      <style:text-properties style:font-name="Verdana" style:use-window-font-color="true"/>
    </style:style>
    <style:style style:name="T19" style:parent-style-name="Hyperlink" style:family="text">
      <style:text-properties style:font-name="Verdana" fo:font-weight="normal" style:font-weight-asian="normal" style:font-weight-complex="normal"/>
    </style:style>
    <style:style style:name="T20" style:parent-style-name="Standaardalinea-lettertype" style:family="text">
      <style:text-properties style:font-name="Calibri" style:font-name-asian="Times New Roman" style:font-name-complex="Times New Roman" fo:font-weight="normal" style:font-weight-asian="normal" style:font-weight-complex="normal" style:letter-kerning="true" fo:font-size="12pt" style:font-size-asian="12pt" style:font-size-complex="12pt" style:language-asian="nl" style:country-asian="NL"/>
    </style:style>
    <style:style style:name="T21" style:parent-style-name="Hyperlink" style:family="text">
      <style:text-properties style:font-name="Verdana" fo:font-weight="normal" style:font-weight-asian="normal" style:font-weight-complex="normal"/>
    </style:style>
    <style:style style:name="T22" style:parent-style-name="Standaardalinea-lettertype" style:family="text">
      <style:text-properties fo:font-weight="normal" style:font-weight-asian="normal" style:font-weight-complex="normal"/>
    </style:style>
    <style:style style:name="T23" style:parent-style-name="Standaardalinea-lettertype" style:family="text">
      <style:text-properties fo:font-weight="normal" style:font-weight-asian="normal" style:font-weight-complex="normal"/>
    </style:style>
    <style:style style:name="T24" style:parent-style-name="Hyperlink" style:family="text">
      <style:text-properties style:font-name="Verdana"/>
    </style:style>
    <style:style style:name="T25" style:parent-style-name="Hyperlink" style:family="text">
      <style:text-properties style:font-name="Verdana"/>
    </style:style>
    <style:style style:name="T26" style:parent-style-name="Hyperlink" style:family="text">
      <style:text-properties style:font-name="Verdana"/>
    </style:style>
    <style:style style:name="T27" style:parent-style-name="Hyperlink" style:family="text">
      <style:text-properties style:font-name="Verdana"/>
    </style:style>
    <style:style style:name="T28" style:parent-style-name="Hyperlink" style:family="text">
      <style:text-properties style:font-name="Verdana"/>
    </style:style>
    <style:style style:name="T29" style:parent-style-name="Hyperlink" style:family="text">
      <style:text-properties style:font-name="Verdana"/>
    </style:style>
    <style:style style:name="T30" style:parent-style-name="Hyperlink" style:family="text">
      <style:text-properties style:font-name="Verdana"/>
    </style:style>
    <style:style style:name="T31" style:parent-style-name="Hyperlink" style:family="text">
      <style:text-properties style:font-name="Verdana" fo:font-weight="normal" style:font-weight-asian="normal" style:font-weight-complex="normal"/>
    </style:style>
    <style:style style:name="T32" style:parent-style-name="Standaardalinea-lettertype" style:family="text">
      <style:text-properties style:font-name="Calibri" style:font-name-asian="Times New Roman" style:font-name-complex="Times New Roman" fo:font-weight="normal" style:font-weight-asian="normal" style:font-weight-complex="normal" style:letter-kerning="true" fo:font-size="12pt" style:font-size-asian="12pt" style:font-size-complex="12pt" style:language-asian="nl" style:country-asian="NL"/>
    </style:style>
    <style:style style:name="T33" style:parent-style-name="Hyperlink" style:family="text">
      <style:text-properties style:font-name="Verdana" fo:font-weight="normal" style:font-weight-asian="normal" style:font-weight-complex="normal"/>
    </style:style>
    <style:style style:name="T34" style:parent-style-name="Standaardalinea-lettertype" style:family="text">
      <style:text-properties fo:font-weight="normal" style:font-weight-asian="normal" style:font-weight-complex="normal"/>
    </style:style>
    <style:style style:name="T35" style:parent-style-name="Standaardalinea-lettertype" style:family="text">
      <style:text-properties fo:font-weight="normal" style:font-weight-asian="normal" style:font-weight-complex="normal"/>
    </style:style>
    <style:style style:name="T36" style:parent-style-name="Hyperlink" style:family="text">
      <style:text-properties style:font-name="Verdana"/>
    </style:style>
    <style:style style:name="T37" style:parent-style-name="Hyperlink" style:family="text">
      <style:text-properties style:font-name="Verdana"/>
    </style:style>
    <style:style style:name="T38" style:parent-style-name="Hyperlink" style:family="text">
      <style:text-properties style:font-name="Verdana"/>
    </style:style>
    <style:style style:name="T39" style:parent-style-name="Hyperlink" style:family="text">
      <style:text-properties style:font-name="Verdana" fo:font-weight="normal" style:font-weight-asian="normal" style:font-weight-complex="normal"/>
    </style:style>
    <style:style style:name="T40" style:parent-style-name="Standaardalinea-lettertype" style:family="text">
      <style:text-properties style:font-name="Calibri" style:font-name-asian="Times New Roman" style:font-name-complex="Times New Roman" fo:font-weight="normal" style:font-weight-asian="normal" style:font-weight-complex="normal" style:letter-kerning="true" fo:font-size="12pt" style:font-size-asian="12pt" style:font-size-complex="12pt" style:language-asian="nl" style:country-asian="NL"/>
    </style:style>
    <style:style style:name="T41" style:parent-style-name="Hyperlink" style:family="text">
      <style:text-properties style:font-name="Verdana" fo:font-weight="normal" style:font-weight-asian="normal" style:font-weight-complex="normal"/>
    </style:style>
    <style:style style:name="T42" style:parent-style-name="Standaardalinea-lettertype" style:family="text">
      <style:text-properties fo:font-weight="normal" style:font-weight-asian="normal" style:font-weight-complex="normal"/>
    </style:style>
    <style:style style:name="T43" style:parent-style-name="Standaardalinea-lettertype" style:family="text">
      <style:text-properties fo:font-weight="normal" style:font-weight-asian="normal" style:font-weight-complex="normal"/>
    </style:style>
    <style:style style:name="T44" style:parent-style-name="Hyperlink" style:family="text">
      <style:text-properties style:font-name="Verdana"/>
    </style:style>
    <style:style style:name="T45" style:parent-style-name="Standaardalinea-lettertype" style:family="text">
      <style:text-properties style:font-name="Calibri" style:font-name-asian="Times New Roman" style:font-name-complex="Times New Roman" fo:font-style="normal" style:font-style-asian="normal" style:font-style-complex="normal" style:letter-kerning="true" fo:font-size="12pt" style:font-size-asian="12pt" style:font-size-complex="12pt" style:language-asian="nl" style:country-asian="NL"/>
    </style:style>
    <style:style style:name="T46" style:parent-style-name="Hyperlink" style:family="text">
      <style:text-properties style:font-name="Verdana"/>
    </style:style>
    <style:style style:name="T47" style:parent-style-name="Hyperlink" style:family="text">
      <style:text-properties style:font-name="Verdana"/>
    </style:style>
    <style:style style:name="T48" style:parent-style-name="Standaardalinea-lettertype" style:family="text">
      <style:text-properties style:font-name="Calibri" style:font-name-asian="Times New Roman" style:font-name-complex="Times New Roman" fo:font-style="normal" style:font-style-asian="normal" style:font-style-complex="normal" style:letter-kerning="true" fo:font-size="12pt" style:font-size-asian="12pt" style:font-size-complex="12pt" style:language-asian="nl" style:country-asian="NL"/>
    </style:style>
    <style:style style:name="T49" style:parent-style-name="Hyperlink" style:family="text">
      <style:text-properties style:font-name="Verdana"/>
    </style:style>
    <style:style style:name="T50" style:parent-style-name="Hyperlink" style:family="text">
      <style:text-properties style:font-name="Verdana"/>
    </style:style>
    <style:style style:name="T51" style:parent-style-name="Standaardalinea-lettertype" style:family="text">
      <style:text-properties style:font-name="Calibri" style:font-name-asian="Times New Roman" style:font-name-complex="Times New Roman" fo:font-style="normal" style:font-style-asian="normal" style:font-style-complex="normal" style:letter-kerning="true" fo:font-size="12pt" style:font-size-asian="12pt" style:font-size-complex="12pt" style:language-asian="nl" style:country-asian="NL"/>
    </style:style>
    <style:style style:name="T52" style:parent-style-name="Hyperlink" style:family="text">
      <style:text-properties style:font-name="Verdana"/>
    </style:style>
    <style:style style:name="T53" style:parent-style-name="Hyperlink" style:family="text">
      <style:text-properties style:font-name="Verdana"/>
    </style:style>
    <style:style style:name="T54" style:parent-style-name="Standaardalinea-lettertype" style:family="text">
      <style:text-properties style:font-name="Calibri" style:font-name-asian="Times New Roman" style:font-name-complex="Times New Roman" fo:font-style="normal" style:font-style-asian="normal" style:font-style-complex="normal" style:letter-kerning="true" fo:font-size="12pt" style:font-size-asian="12pt" style:font-size-complex="12pt" style:language-asian="nl" style:country-asian="NL"/>
    </style:style>
    <style:style style:name="T55" style:parent-style-name="Hyperlink" style:family="text">
      <style:text-properties style:font-name="Verdana"/>
    </style:style>
    <style:style style:name="T56" style:parent-style-name="Hyperlink" style:family="text">
      <style:text-properties style:font-name="Verdana"/>
    </style:style>
    <style:style style:name="T57" style:parent-style-name="Standaardalinea-lettertype" style:family="text">
      <style:text-properties style:font-name="Calibri" style:font-name-asian="Times New Roman" style:font-name-complex="Times New Roman" fo:font-style="normal" style:font-style-asian="normal" style:font-style-complex="normal" style:letter-kerning="true" fo:font-size="12pt" style:font-size-asian="12pt" style:font-size-complex="12pt" style:language-asian="nl" style:country-asian="NL"/>
    </style:style>
    <style:style style:name="T58" style:parent-style-name="Hyperlink" style:family="text">
      <style:text-properties style:font-name="Verdana"/>
    </style:style>
    <style:style style:name="T59" style:parent-style-name="Hyperlink" style:family="text">
      <style:text-properties style:font-name="Verdana"/>
    </style:style>
    <style:style style:name="T60" style:parent-style-name="Standaardalinea-lettertype" style:family="text">
      <style:text-properties style:font-name="Calibri" style:font-name-asian="Times New Roman" style:font-name-complex="Times New Roman" fo:font-style="normal" style:font-style-asian="normal" style:font-style-complex="normal" style:letter-kerning="true" fo:font-size="12pt" style:font-size-asian="12pt" style:font-size-complex="12pt" style:language-asian="nl" style:country-asian="NL"/>
    </style:style>
    <style:style style:name="T61" style:parent-style-name="Hyperlink" style:family="text">
      <style:text-properties style:font-name="Verdana"/>
    </style:style>
    <style:style style:name="T62" style:parent-style-name="Hyperlink" style:family="text">
      <style:text-properties style:font-name="Verdana"/>
    </style:style>
    <style:style style:name="T63" style:parent-style-name="Standaardalinea-lettertype" style:family="text">
      <style:text-properties style:font-name="Calibri" style:font-name-asian="Times New Roman" style:font-name-complex="Times New Roman" fo:font-style="normal" style:font-style-asian="normal" style:font-style-complex="normal" style:letter-kerning="true" fo:font-size="12pt" style:font-size-asian="12pt" style:font-size-complex="12pt" style:language-asian="nl" style:country-asian="NL"/>
    </style:style>
    <style:style style:name="T64" style:parent-style-name="Hyperlink" style:family="text">
      <style:text-properties style:font-name="Verdana"/>
    </style:style>
    <style:style style:name="T65" style:parent-style-name="Hyperlink" style:family="text">
      <style:text-properties style:font-name="Verdana"/>
    </style:style>
    <style:style style:name="T66" style:parent-style-name="Standaardalinea-lettertype" style:family="text">
      <style:text-properties style:font-name="Calibri" style:font-name-asian="Times New Roman" style:font-name-complex="Times New Roman" fo:font-style="normal" style:font-style-asian="normal" style:font-style-complex="normal" style:letter-kerning="true" fo:font-size="12pt" style:font-size-asian="12pt" style:font-size-complex="12pt" style:language-asian="nl" style:country-asian="NL"/>
    </style:style>
    <style:style style:name="T67" style:parent-style-name="Hyperlink" style:family="text">
      <style:text-properties style:font-name="Verdana"/>
    </style:style>
    <style:style style:name="T68" style:parent-style-name="Hyperlink" style:family="text">
      <style:text-properties style:font-name="Verdana"/>
    </style:style>
    <style:style style:name="T69" style:parent-style-name="Standaardalinea-lettertype" style:family="text">
      <style:text-properties style:font-name="Calibri" style:font-name-asian="Times New Roman" style:font-name-complex="Times New Roman" fo:font-style="normal" style:font-style-asian="normal" style:font-style-complex="normal" style:letter-kerning="true" fo:font-size="12pt" style:font-size-asian="12pt" style:font-size-complex="12pt" style:language-asian="nl" style:country-asian="NL"/>
    </style:style>
    <style:style style:name="T70" style:parent-style-name="Hyperlink" style:family="text">
      <style:text-properties style:font-name="Verdana"/>
    </style:style>
    <style:style style:name="T71" style:parent-style-name="Hyperlink" style:family="text">
      <style:text-properties style:font-name="Verdana" fo:font-weight="normal" style:font-weight-asian="normal" style:font-weight-complex="normal"/>
    </style:style>
    <style:style style:name="T72" style:parent-style-name="Standaardalinea-lettertype" style:family="text">
      <style:text-properties style:font-name="Calibri" style:font-name-asian="Times New Roman" style:font-name-complex="Times New Roman" fo:font-weight="normal" style:font-weight-asian="normal" style:font-weight-complex="normal" style:letter-kerning="true" fo:font-size="12pt" style:font-size-asian="12pt" style:font-size-complex="12pt" style:language-asian="nl" style:country-asian="NL"/>
    </style:style>
    <style:style style:name="T73" style:parent-style-name="Hyperlink" style:family="text">
      <style:text-properties style:font-name="Verdana" fo:font-weight="normal" style:font-weight-asian="normal" style:font-weight-complex="normal"/>
    </style:style>
    <style:style style:name="T74" style:parent-style-name="Standaardalinea-lettertype" style:family="text">
      <style:text-properties fo:font-weight="normal" style:font-weight-asian="normal" style:font-weight-complex="normal"/>
    </style:style>
    <style:style style:name="T75" style:parent-style-name="Standaardalinea-lettertype" style:family="text">
      <style:text-properties fo:font-weight="normal" style:font-weight-asian="normal" style:font-weight-complex="normal"/>
    </style:style>
    <style:style style:name="T76" style:parent-style-name="Hyperlink" style:family="text">
      <style:text-properties style:font-name="Verdana"/>
    </style:style>
    <style:style style:name="T77" style:parent-style-name="Standaardalinea-lettertype" style:family="text">
      <style:text-properties style:font-name="Calibri" style:font-name-asian="Times New Roman" style:font-name-complex="Times New Roman" fo:font-style="normal" style:font-style-asian="normal" style:font-style-complex="normal" style:letter-kerning="true" fo:font-size="12pt" style:font-size-asian="12pt" style:font-size-complex="12pt" style:language-asian="nl" style:country-asian="NL"/>
    </style:style>
    <style:style style:name="T78" style:parent-style-name="Hyperlink" style:family="text">
      <style:text-properties style:font-name="Verdana"/>
    </style:style>
    <style:style style:name="T79" style:parent-style-name="Hyperlink" style:family="text">
      <style:text-properties style:font-name="Verdana"/>
    </style:style>
    <style:style style:name="T80" style:parent-style-name="Standaardalinea-lettertype" style:family="text">
      <style:text-properties style:font-name="Calibri" style:font-name-asian="Times New Roman" style:font-name-complex="Times New Roman" fo:font-style="normal" style:font-style-asian="normal" style:font-style-complex="normal" style:letter-kerning="true" fo:font-size="12pt" style:font-size-asian="12pt" style:font-size-complex="12pt" style:language-asian="nl" style:country-asian="NL"/>
    </style:style>
    <style:style style:name="T81" style:parent-style-name="Hyperlink" style:family="text">
      <style:text-properties style:font-name="Verdana"/>
    </style:style>
    <style:style style:name="T82" style:parent-style-name="Hyperlink" style:family="text">
      <style:text-properties style:font-name="Verdana"/>
    </style:style>
    <style:style style:name="T83" style:parent-style-name="Standaardalinea-lettertype" style:family="text">
      <style:text-properties style:font-name="Calibri" style:font-name-asian="Times New Roman" style:font-name-complex="Times New Roman" fo:font-style="normal" style:font-style-asian="normal" style:font-style-complex="normal" style:letter-kerning="true" fo:font-size="12pt" style:font-size-asian="12pt" style:font-size-complex="12pt" style:language-asian="nl" style:country-asian="NL"/>
    </style:style>
    <style:style style:name="T84" style:parent-style-name="Hyperlink" style:family="text">
      <style:text-properties style:font-name="Verdana"/>
    </style:style>
    <style:style style:name="T85" style:parent-style-name="Hyperlink" style:family="text">
      <style:text-properties style:font-name="Verdana"/>
    </style:style>
    <style:style style:name="T86" style:parent-style-name="Standaardalinea-lettertype" style:family="text">
      <style:text-properties style:font-name="Calibri" style:font-name-asian="Times New Roman" style:font-name-complex="Times New Roman" fo:font-style="normal" style:font-style-asian="normal" style:font-style-complex="normal" style:letter-kerning="true" fo:font-size="12pt" style:font-size-asian="12pt" style:font-size-complex="12pt" style:language-asian="nl" style:country-asian="NL"/>
    </style:style>
    <style:style style:name="T87" style:parent-style-name="Hyperlink" style:family="text">
      <style:text-properties style:font-name="Verdana"/>
    </style:style>
    <style:style style:name="T88" style:parent-style-name="Hyperlink" style:family="text">
      <style:text-properties style:font-name="Verdana"/>
    </style:style>
    <style:style style:name="T89" style:parent-style-name="Standaardalinea-lettertype" style:family="text">
      <style:text-properties style:font-name="Calibri" style:font-name-asian="Times New Roman" style:font-name-complex="Times New Roman" fo:font-style="normal" style:font-style-asian="normal" style:font-style-complex="normal" style:letter-kerning="true" fo:font-size="12pt" style:font-size-asian="12pt" style:font-size-complex="12pt" style:language-asian="nl" style:country-asian="NL"/>
    </style:style>
    <style:style style:name="T90" style:parent-style-name="Hyperlink" style:family="text">
      <style:text-properties style:font-name="Verdana"/>
    </style:style>
    <style:style style:name="T91" style:parent-style-name="Hyperlink" style:family="text">
      <style:text-properties style:font-name="Verdana"/>
    </style:style>
    <style:style style:name="T92" style:parent-style-name="Standaardalinea-lettertype" style:family="text">
      <style:text-properties style:font-name="Calibri" style:font-name-asian="Times New Roman" style:font-name-complex="Times New Roman" fo:font-style="normal" style:font-style-asian="normal" style:font-style-complex="normal" style:letter-kerning="true" fo:font-size="12pt" style:font-size-asian="12pt" style:font-size-complex="12pt" style:language-asian="nl" style:country-asian="NL"/>
    </style:style>
    <style:style style:name="T93" style:parent-style-name="Hyperlink" style:family="text">
      <style:text-properties style:font-name="Verdana"/>
    </style:style>
    <style:style style:name="T94" style:parent-style-name="Hyperlink" style:family="text">
      <style:text-properties style:font-name="Verdana"/>
    </style:style>
    <style:style style:name="T95" style:parent-style-name="Standaardalinea-lettertype" style:family="text">
      <style:text-properties style:font-name="Calibri" style:font-name-asian="Times New Roman" style:font-name-complex="Times New Roman" fo:font-style="normal" style:font-style-asian="normal" style:font-style-complex="normal" style:letter-kerning="true" fo:font-size="12pt" style:font-size-asian="12pt" style:font-size-complex="12pt" style:language-asian="nl" style:country-asian="NL"/>
    </style:style>
    <style:style style:name="T96" style:parent-style-name="Hyperlink" style:family="text">
      <style:text-properties style:font-name="Verdana"/>
    </style:style>
    <style:style style:name="T97" style:parent-style-name="Hyperlink" style:family="text">
      <style:text-properties style:font-name="Verdana"/>
    </style:style>
    <style:style style:name="T98" style:parent-style-name="Standaardalinea-lettertype" style:family="text">
      <style:text-properties style:font-name="Calibri" style:font-name-asian="Times New Roman" style:font-name-complex="Times New Roman" fo:font-style="normal" style:font-style-asian="normal" style:font-style-complex="normal" style:letter-kerning="true" fo:font-size="12pt" style:font-size-asian="12pt" style:font-size-complex="12pt" style:language-asian="nl" style:country-asian="NL"/>
    </style:style>
    <style:style style:name="T99" style:parent-style-name="Hyperlink" style:family="text">
      <style:text-properties style:font-name="Verdana"/>
    </style:style>
    <style:style style:name="T100" style:parent-style-name="Hyperlink" style:family="text">
      <style:text-properties style:font-name="Verdana" fo:font-weight="normal" style:font-weight-asian="normal" style:font-weight-complex="normal"/>
    </style:style>
    <style:style style:name="T101" style:parent-style-name="Standaardalinea-lettertype" style:family="text">
      <style:text-properties style:font-name="Calibri" style:font-name-asian="Times New Roman" style:font-name-complex="Times New Roman" fo:font-weight="normal" style:font-weight-asian="normal" style:font-weight-complex="normal" style:letter-kerning="true" fo:font-size="12pt" style:font-size-asian="12pt" style:font-size-complex="12pt" style:language-asian="nl" style:country-asian="NL"/>
    </style:style>
    <style:style style:name="T102" style:parent-style-name="Hyperlink" style:family="text">
      <style:text-properties style:font-name="Verdana" fo:font-weight="normal" style:font-weight-asian="normal" style:font-weight-complex="normal"/>
    </style:style>
    <style:style style:name="T103" style:parent-style-name="Standaardalinea-lettertype" style:family="text">
      <style:text-properties fo:font-weight="normal" style:font-weight-asian="normal" style:font-weight-complex="normal"/>
    </style:style>
    <style:style style:name="T104" style:parent-style-name="Standaardalinea-lettertype" style:family="text">
      <style:text-properties fo:font-weight="normal" style:font-weight-asian="normal" style:font-weight-complex="normal"/>
    </style:style>
    <style:style style:name="T105" style:parent-style-name="Hyperlink" style:family="text">
      <style:text-properties style:font-name="Verdana" fo:font-weight="normal" style:font-weight-asian="normal" style:font-weight-complex="normal"/>
    </style:style>
    <style:style style:name="T106" style:parent-style-name="Standaardalinea-lettertype" style:family="text">
      <style:text-properties style:font-name="Calibri" style:font-name-asian="Times New Roman" style:font-name-complex="Times New Roman" fo:font-weight="normal" style:font-weight-asian="normal" style:font-weight-complex="normal" style:letter-kerning="true" fo:font-size="12pt" style:font-size-asian="12pt" style:font-size-complex="12pt" style:language-asian="nl" style:country-asian="NL"/>
    </style:style>
    <style:style style:name="T107" style:parent-style-name="Hyperlink" style:family="text">
      <style:text-properties style:font-name="Verdana" fo:font-weight="normal" style:font-weight-asian="normal" style:font-weight-complex="normal"/>
    </style:style>
    <style:style style:name="T108" style:parent-style-name="Standaardalinea-lettertype" style:family="text">
      <style:text-properties fo:font-weight="normal" style:font-weight-asian="normal" style:font-weight-complex="normal"/>
    </style:style>
    <style:style style:name="T109" style:parent-style-name="Standaardalinea-lettertype" style:family="text">
      <style:text-properties fo:font-weight="normal" style:font-weight-asian="normal" style:font-weight-complex="normal"/>
    </style:style>
    <style:style style:name="T110" style:parent-style-name="Hyperlink" style:family="text">
      <style:text-properties style:font-name="Verdana" fo:font-weight="normal" style:font-weight-asian="normal" style:font-weight-complex="normal"/>
    </style:style>
    <style:style style:name="T111" style:parent-style-name="Standaardalinea-lettertype" style:family="text">
      <style:text-properties fo:font-weight="normal" style:font-weight-asian="normal" style:font-weight-complex="normal"/>
    </style:style>
    <style:style style:name="T112" style:parent-style-name="Standaardalinea-lettertype" style:family="text">
      <style:text-properties fo:font-weight="normal" style:font-weight-asian="normal" style:font-weight-complex="normal"/>
    </style:style>
    <style:style style:name="T113" style:parent-style-name="Hyperlink" style:family="text">
      <style:text-properties style:font-name="Verdana"/>
    </style:style>
    <style:style style:name="T114" style:parent-style-name="Standaardalinea-lettertype" style:family="text">
      <style:text-properties style:font-name="Calibri" style:font-name-asian="Times New Roman" style:font-name-complex="Times New Roman" fo:font-style="normal" style:font-style-asian="normal" style:font-style-complex="normal" style:letter-kerning="true" fo:font-size="12pt" style:font-size-asian="12pt" style:font-size-complex="12pt" style:language-asian="nl" style:country-asian="NL"/>
    </style:style>
    <style:style style:name="T115" style:parent-style-name="Hyperlink" style:family="text">
      <style:text-properties style:font-name="Verdana"/>
    </style:style>
    <style:style style:name="P116" style:parent-style-name="Inhopg3" style:family="paragraph">
      <style:paragraph-properties>
        <style:tab-stops>
          <style:tab-stop style:type="left" style:position="0.5833in"/>
          <style:tab-stop style:type="right" style:leader-style="dotted" style:leader-text="." style:position="7.025in"/>
        </style:tab-stops>
      </style:paragraph-properties>
    </style:style>
    <style:style style:name="T117" style:parent-style-name="Hyperlink" style:family="text">
      <style:text-properties style:font-name="Verdana"/>
    </style:style>
    <style:style style:name="T118" style:parent-style-name="Standaardalinea-lettertype" style:family="text">
      <style:text-properties style:font-name="Calibri" style:font-name-asian="Times New Roman" style:font-name-complex="Times New Roman" style:letter-kerning="true" fo:font-size="12pt" style:font-size-asian="12pt" style:font-size-complex="12pt" style:language-asian="nl" style:country-asian="NL"/>
    </style:style>
    <style:style style:name="T119" style:parent-style-name="Hyperlink" style:family="text">
      <style:text-properties style:font-name="Verdana"/>
    </style:style>
    <style:style style:name="P120" style:parent-style-name="Inhopg3" style:family="paragraph">
      <style:paragraph-properties>
        <style:tab-stops>
          <style:tab-stop style:type="left" style:position="0.5833in"/>
          <style:tab-stop style:type="right" style:leader-style="dotted" style:leader-text="." style:position="7.025in"/>
        </style:tab-stops>
      </style:paragraph-properties>
    </style:style>
    <style:style style:name="T121" style:parent-style-name="Hyperlink" style:family="text">
      <style:text-properties style:font-name="Verdana"/>
    </style:style>
    <style:style style:name="T122" style:parent-style-name="Standaardalinea-lettertype" style:family="text">
      <style:text-properties style:font-name="Calibri" style:font-name-asian="Times New Roman" style:font-name-complex="Times New Roman" style:letter-kerning="true" fo:font-size="12pt" style:font-size-asian="12pt" style:font-size-complex="12pt" style:language-asian="nl" style:country-asian="NL"/>
    </style:style>
    <style:style style:name="T123" style:parent-style-name="Hyperlink" style:family="text">
      <style:text-properties style:font-name="Verdana"/>
    </style:style>
    <style:style style:name="P124" style:parent-style-name="Inhopg3" style:family="paragraph">
      <style:paragraph-properties>
        <style:tab-stops>
          <style:tab-stop style:type="left" style:position="0.5833in"/>
          <style:tab-stop style:type="right" style:leader-style="dotted" style:leader-text="." style:position="7.025in"/>
        </style:tab-stops>
      </style:paragraph-properties>
    </style:style>
    <style:style style:name="T125" style:parent-style-name="Hyperlink" style:family="text">
      <style:text-properties style:font-name="Verdana"/>
    </style:style>
    <style:style style:name="T126" style:parent-style-name="Standaardalinea-lettertype" style:family="text">
      <style:text-properties style:font-name="Calibri" style:font-name-asian="Times New Roman" style:font-name-complex="Times New Roman" style:letter-kerning="true" fo:font-size="12pt" style:font-size-asian="12pt" style:font-size-complex="12pt" style:language-asian="nl" style:country-asian="NL"/>
    </style:style>
    <style:style style:name="T127" style:parent-style-name="Hyperlink" style:family="text">
      <style:text-properties style:font-name="Verdana"/>
    </style:style>
    <style:style style:name="P128" style:parent-style-name="Inhopg3" style:family="paragraph">
      <style:paragraph-properties>
        <style:tab-stops>
          <style:tab-stop style:type="left" style:position="0.5833in"/>
          <style:tab-stop style:type="right" style:leader-style="dotted" style:leader-text="." style:position="7.025in"/>
        </style:tab-stops>
      </style:paragraph-properties>
    </style:style>
    <style:style style:name="T129" style:parent-style-name="Hyperlink" style:family="text">
      <style:text-properties style:font-name="Verdana"/>
    </style:style>
    <style:style style:name="T130" style:parent-style-name="Standaardalinea-lettertype" style:family="text">
      <style:text-properties style:font-name="Calibri" style:font-name-asian="Times New Roman" style:font-name-complex="Times New Roman" style:letter-kerning="true" fo:font-size="12pt" style:font-size-asian="12pt" style:font-size-complex="12pt" style:language-asian="nl" style:country-asian="NL"/>
    </style:style>
    <style:style style:name="T131" style:parent-style-name="Hyperlink" style:family="text">
      <style:text-properties style:font-name="Verdana"/>
    </style:style>
    <style:style style:name="T132" style:parent-style-name="Hyperlink" style:family="text">
      <style:text-properties style:font-name="Verdana"/>
    </style:style>
    <style:style style:name="T133" style:parent-style-name="Standaardalinea-lettertype" style:family="text">
      <style:text-properties style:font-name="Calibri" style:font-name-asian="Times New Roman" style:font-name-complex="Times New Roman" fo:font-style="normal" style:font-style-asian="normal" style:font-style-complex="normal" style:letter-kerning="true" fo:font-size="12pt" style:font-size-asian="12pt" style:font-size-complex="12pt" style:language-asian="nl" style:country-asian="NL"/>
    </style:style>
    <style:style style:name="T134" style:parent-style-name="Hyperlink" style:family="text">
      <style:text-properties style:font-name="Verdana"/>
    </style:style>
    <style:style style:name="T135" style:parent-style-name="Hyperlink" style:family="text">
      <style:text-properties style:font-name="Verdana"/>
    </style:style>
    <style:style style:name="P136" style:parent-style-name="Inhopg3" style:family="paragraph">
      <style:paragraph-properties>
        <style:tab-stops>
          <style:tab-stop style:type="left" style:position="0.5833in"/>
          <style:tab-stop style:type="right" style:leader-style="dotted" style:leader-text="." style:position="7.025in"/>
        </style:tab-stops>
      </style:paragraph-properties>
    </style:style>
    <style:style style:name="T137" style:parent-style-name="Hyperlink" style:family="text">
      <style:text-properties style:font-name="Verdana"/>
    </style:style>
    <style:style style:name="T138" style:parent-style-name="Standaardalinea-lettertype" style:family="text">
      <style:text-properties style:font-name="Calibri" style:font-name-asian="Times New Roman" style:font-name-complex="Times New Roman" style:letter-kerning="true" fo:font-size="12pt" style:font-size-asian="12pt" style:font-size-complex="12pt" style:language-asian="nl" style:country-asian="NL"/>
    </style:style>
    <style:style style:name="T139" style:parent-style-name="Hyperlink" style:family="text">
      <style:text-properties style:font-name="Verdana"/>
    </style:style>
    <style:style style:name="P140" style:parent-style-name="Inhopg3" style:family="paragraph">
      <style:paragraph-properties>
        <style:tab-stops>
          <style:tab-stop style:type="left" style:position="0.5833in"/>
          <style:tab-stop style:type="right" style:leader-style="dotted" style:leader-text="." style:position="7.025in"/>
        </style:tab-stops>
      </style:paragraph-properties>
    </style:style>
    <style:style style:name="T141" style:parent-style-name="Hyperlink" style:family="text">
      <style:text-properties style:font-name="Verdana"/>
    </style:style>
    <style:style style:name="T142" style:parent-style-name="Standaardalinea-lettertype" style:family="text">
      <style:text-properties style:font-name="Calibri" style:font-name-asian="Times New Roman" style:font-name-complex="Times New Roman" style:letter-kerning="true" fo:font-size="12pt" style:font-size-asian="12pt" style:font-size-complex="12pt" style:language-asian="nl" style:country-asian="NL"/>
    </style:style>
    <style:style style:name="T143" style:parent-style-name="Hyperlink" style:family="text">
      <style:text-properties style:font-name="Verdana"/>
    </style:style>
    <style:style style:name="T144" style:parent-style-name="Hyperlink" style:family="text">
      <style:text-properties style:font-name="Verdana"/>
    </style:style>
    <style:style style:name="T145" style:parent-style-name="Standaardalinea-lettertype" style:family="text">
      <style:text-properties style:font-name="Calibri" style:font-name-asian="Times New Roman" style:font-name-complex="Times New Roman" fo:font-style="normal" style:font-style-asian="normal" style:font-style-complex="normal" style:letter-kerning="true" fo:font-size="12pt" style:font-size-asian="12pt" style:font-size-complex="12pt" style:language-asian="nl" style:country-asian="NL"/>
    </style:style>
    <style:style style:name="T146" style:parent-style-name="Hyperlink" style:family="text">
      <style:text-properties style:font-name="Verdana"/>
    </style:style>
    <style:style style:name="T147" style:parent-style-name="Hyperlink" style:family="text">
      <style:text-properties style:font-name="Verdana"/>
    </style:style>
    <style:style style:name="P148" style:parent-style-name="Inhopg3" style:family="paragraph">
      <style:paragraph-properties>
        <style:tab-stops>
          <style:tab-stop style:type="left" style:position="0.5833in"/>
          <style:tab-stop style:type="right" style:leader-style="dotted" style:leader-text="." style:position="7.025in"/>
        </style:tab-stops>
      </style:paragraph-properties>
    </style:style>
    <style:style style:name="T149" style:parent-style-name="Hyperlink" style:family="text">
      <style:text-properties style:font-name="Verdana"/>
    </style:style>
    <style:style style:name="T150" style:parent-style-name="Standaardalinea-lettertype" style:family="text">
      <style:text-properties style:font-name="Calibri" style:font-name-asian="Times New Roman" style:font-name-complex="Times New Roman" style:letter-kerning="true" fo:font-size="12pt" style:font-size-asian="12pt" style:font-size-complex="12pt" style:language-asian="nl" style:country-asian="NL"/>
    </style:style>
    <style:style style:name="T151" style:parent-style-name="Hyperlink" style:family="text">
      <style:text-properties style:font-name="Verdana"/>
    </style:style>
    <style:style style:name="P152" style:parent-style-name="Inhopg3" style:family="paragraph">
      <style:paragraph-properties>
        <style:tab-stops>
          <style:tab-stop style:type="left" style:position="0.5833in"/>
          <style:tab-stop style:type="right" style:leader-style="dotted" style:leader-text="." style:position="7.025in"/>
        </style:tab-stops>
      </style:paragraph-properties>
    </style:style>
    <style:style style:name="T153" style:parent-style-name="Hyperlink" style:family="text">
      <style:text-properties style:font-name="Verdana"/>
    </style:style>
    <style:style style:name="T154" style:parent-style-name="Standaardalinea-lettertype" style:family="text">
      <style:text-properties style:font-name="Calibri" style:font-name-asian="Times New Roman" style:font-name-complex="Times New Roman" style:letter-kerning="true" fo:font-size="12pt" style:font-size-asian="12pt" style:font-size-complex="12pt" style:language-asian="nl" style:country-asian="NL"/>
    </style:style>
    <style:style style:name="T155" style:parent-style-name="Hyperlink" style:family="text">
      <style:text-properties style:font-name="Verdana"/>
    </style:style>
    <style:style style:name="T156" style:parent-style-name="Hyperlink" style:family="text">
      <style:text-properties style:font-name="Verdana"/>
    </style:style>
    <style:style style:name="T157" style:parent-style-name="Standaardalinea-lettertype" style:family="text">
      <style:text-properties style:font-name="Calibri" style:font-name-asian="Times New Roman" style:font-name-complex="Times New Roman" fo:font-style="normal" style:font-style-asian="normal" style:font-style-complex="normal" style:letter-kerning="true" fo:font-size="12pt" style:font-size-asian="12pt" style:font-size-complex="12pt" style:language-asian="nl" style:country-asian="NL"/>
    </style:style>
    <style:style style:name="T158" style:parent-style-name="Hyperlink" style:family="text">
      <style:text-properties style:font-name="Verdana"/>
    </style:style>
    <style:style style:name="T159" style:parent-style-name="Hyperlink" style:family="text">
      <style:text-properties style:font-name="Verdana"/>
    </style:style>
    <style:style style:name="P160" style:parent-style-name="Inhopg3" style:family="paragraph">
      <style:paragraph-properties>
        <style:tab-stops>
          <style:tab-stop style:type="left" style:position="0.5833in"/>
          <style:tab-stop style:type="right" style:leader-style="dotted" style:leader-text="." style:position="7.025in"/>
        </style:tab-stops>
      </style:paragraph-properties>
    </style:style>
    <style:style style:name="T161" style:parent-style-name="Hyperlink" style:family="text">
      <style:text-properties style:font-name="Verdana"/>
    </style:style>
    <style:style style:name="T162" style:parent-style-name="Standaardalinea-lettertype" style:family="text">
      <style:text-properties style:font-name="Calibri" style:font-name-asian="Times New Roman" style:font-name-complex="Times New Roman" style:letter-kerning="true" fo:font-size="12pt" style:font-size-asian="12pt" style:font-size-complex="12pt" style:language-asian="nl" style:country-asian="NL"/>
    </style:style>
    <style:style style:name="T163" style:parent-style-name="Hyperlink" style:family="text">
      <style:text-properties style:font-name="Verdana"/>
    </style:style>
    <style:style style:name="P164" style:parent-style-name="Inhopg3" style:family="paragraph">
      <style:paragraph-properties>
        <style:tab-stops>
          <style:tab-stop style:type="left" style:position="0.5833in"/>
          <style:tab-stop style:type="right" style:leader-style="dotted" style:leader-text="." style:position="7.025in"/>
        </style:tab-stops>
      </style:paragraph-properties>
    </style:style>
    <style:style style:name="T165" style:parent-style-name="Hyperlink" style:family="text">
      <style:text-properties style:font-name="Verdana"/>
    </style:style>
    <style:style style:name="T166" style:parent-style-name="Standaardalinea-lettertype" style:family="text">
      <style:text-properties style:font-name="Calibri" style:font-name-asian="Times New Roman" style:font-name-complex="Times New Roman" style:letter-kerning="true" fo:font-size="12pt" style:font-size-asian="12pt" style:font-size-complex="12pt" style:language-asian="nl" style:country-asian="NL"/>
    </style:style>
    <style:style style:name="T167" style:parent-style-name="Hyperlink" style:family="text">
      <style:text-properties style:font-name="Verdana"/>
    </style:style>
    <style:style style:name="T168" style:parent-style-name="Hyperlink" style:family="text">
      <style:text-properties style:font-name="Verdana"/>
    </style:style>
    <style:style style:name="T169" style:parent-style-name="Standaardalinea-lettertype" style:family="text">
      <style:text-properties style:font-name="Calibri" style:font-name-asian="Times New Roman" style:font-name-complex="Times New Roman" fo:font-style="normal" style:font-style-asian="normal" style:font-style-complex="normal" style:letter-kerning="true" fo:font-size="12pt" style:font-size-asian="12pt" style:font-size-complex="12pt" style:language-asian="nl" style:country-asian="NL"/>
    </style:style>
    <style:style style:name="T170" style:parent-style-name="Hyperlink" style:family="text">
      <style:text-properties style:font-name="Verdana"/>
    </style:style>
    <style:style style:name="P171" style:parent-style-name="Inhopg3" style:family="paragraph">
      <style:paragraph-properties>
        <style:tab-stops>
          <style:tab-stop style:type="left" style:position="0.5833in"/>
          <style:tab-stop style:type="right" style:leader-style="dotted" style:leader-text="." style:position="7.025in"/>
        </style:tab-stops>
      </style:paragraph-properties>
    </style:style>
    <style:style style:name="T172" style:parent-style-name="Hyperlink" style:family="text">
      <style:text-properties style:font-name="Verdana"/>
    </style:style>
    <style:style style:name="T173" style:parent-style-name="Standaardalinea-lettertype" style:family="text">
      <style:text-properties style:font-name="Calibri" style:font-name-asian="Times New Roman" style:font-name-complex="Times New Roman" style:letter-kerning="true" fo:font-size="12pt" style:font-size-asian="12pt" style:font-size-complex="12pt" style:language-asian="nl" style:country-asian="NL"/>
    </style:style>
    <style:style style:name="T174" style:parent-style-name="Hyperlink" style:family="text">
      <style:text-properties style:font-name="Verdana"/>
    </style:style>
    <style:style style:name="P175" style:parent-style-name="Inhopg3" style:family="paragraph">
      <style:paragraph-properties>
        <style:tab-stops>
          <style:tab-stop style:type="left" style:position="0.5833in"/>
          <style:tab-stop style:type="right" style:leader-style="dotted" style:leader-text="." style:position="7.025in"/>
        </style:tab-stops>
      </style:paragraph-properties>
    </style:style>
    <style:style style:name="T176" style:parent-style-name="Hyperlink" style:family="text">
      <style:text-properties style:font-name="Verdana"/>
    </style:style>
    <style:style style:name="T177" style:parent-style-name="Standaardalinea-lettertype" style:family="text">
      <style:text-properties style:font-name="Calibri" style:font-name-asian="Times New Roman" style:font-name-complex="Times New Roman" style:letter-kerning="true" fo:font-size="12pt" style:font-size-asian="12pt" style:font-size-complex="12pt" style:language-asian="nl" style:country-asian="NL"/>
    </style:style>
    <style:style style:name="T178" style:parent-style-name="Hyperlink" style:family="text">
      <style:text-properties style:font-name="Verdana"/>
    </style:style>
    <style:style style:name="T179" style:parent-style-name="Hyperlink" style:family="text">
      <style:text-properties style:font-name="Verdana" fo:font-weight="normal" style:font-weight-asian="normal" style:font-weight-complex="normal"/>
    </style:style>
    <style:style style:name="T180" style:parent-style-name="Standaardalinea-lettertype" style:family="text">
      <style:text-properties fo:font-weight="normal" style:font-weight-asian="normal" style:font-weight-complex="normal"/>
    </style:style>
    <style:style style:name="T181" style:parent-style-name="Standaardalinea-lettertype" style:family="text">
      <style:text-properties fo:font-weight="normal" style:font-weight-asian="normal" style:font-weight-complex="normal"/>
    </style:style>
    <style:style style:name="T182" style:parent-style-name="Hyperlink" style:family="text">
      <style:text-properties style:font-name="Verdana" fo:font-weight="normal" style:font-weight-asian="normal" style:font-weight-complex="normal"/>
    </style:style>
    <style:style style:name="T183" style:parent-style-name="Standaardalinea-lettertype" style:family="text">
      <style:text-properties fo:font-weight="normal" style:font-weight-asian="normal" style:font-weight-complex="normal"/>
    </style:style>
    <style:style style:name="T184" style:parent-style-name="Standaardalinea-lettertype" style:family="text">
      <style:text-properties fo:font-weight="normal" style:font-weight-asian="normal" style:font-weight-complex="normal"/>
    </style:style>
    <style:style style:name="T185" style:parent-style-name="Hyperlink" style:family="text">
      <style:text-properties style:font-name="Verdana" fo:font-weight="normal" style:font-weight-asian="normal" style:font-weight-complex="normal"/>
    </style:style>
    <style:style style:name="T186" style:parent-style-name="Standaardalinea-lettertype" style:family="text">
      <style:text-properties fo:font-weight="normal" style:font-weight-asian="normal" style:font-weight-complex="normal"/>
    </style:style>
    <style:style style:name="T187" style:parent-style-name="Standaardalinea-lettertype" style:family="text">
      <style:text-properties fo:font-weight="normal" style:font-weight-asian="normal" style:font-weight-complex="normal"/>
    </style:style>
    <style:style style:name="T188" style:parent-style-name="Hyperlink" style:family="text">
      <style:text-properties style:font-name="Verdana"/>
    </style:style>
    <style:style style:name="T189" style:parent-style-name="Hyperlink" style:family="text">
      <style:text-properties style:font-name="Verdana"/>
    </style:style>
    <style:style style:name="T190" style:parent-style-name="Hyperlink" style:family="text">
      <style:text-properties style:font-name="Verdana"/>
    </style:style>
    <style:style style:name="P191" style:parent-style-name="Standaard" style:family="paragraph">
      <style:paragraph-properties>
        <style:tab-stops>
          <style:tab-stop style:type="left" style:position="1.3118in"/>
        </style:tab-stops>
      </style:paragraph-properties>
    </style:style>
    <style:style style:name="T192" style:parent-style-name="Standaardalinea-lettertype" style:family="text">
      <style:text-properties style:font-name-complex="Calibri" fo:font-style="italic" style:font-style-asian="italic" style:font-style-complex="italic" fo:font-size="10pt" style:font-size-asian="10pt" style:font-size-complex="10pt"/>
    </style:style>
    <style:style style:name="P193" style:parent-style-name="Standaard" style:family="paragraph">
      <style:paragraph-properties fo:break-before="page" fo:line-height="100%"/>
    </style:style>
    <style:style style:name="P194" style:parent-style-name="Kop1" style:list-style-name="LFO4" style:family="paragraph">
      <style:text-properties style:font-name="Verdana" fo:font-weight="bold" style:font-weight-asian="bold" style:font-weight-complex="bold" style:use-window-font-color="true"/>
    </style:style>
    <style:style style:name="P195" style:parent-style-name="Standaard" style:family="paragraph">
      <style:text-properties style:font-name="Verdana" fo:font-size="9pt" style:font-size-asian="9pt" style:font-size-complex="9pt"/>
    </style:style>
    <style:style style:name="P196" style:parent-style-name="Kop2" style:family="paragraph">
      <style:text-properties style:font-name="Verdana" style:use-window-font-color="true"/>
    </style:style>
    <style:style style:name="P197" style:parent-style-name="Standaard" style:family="paragraph">
      <style:text-properties style:font-name="Verdana" fo:font-size="9pt" style:font-size-asian="9pt" style:font-size-complex="9pt"/>
    </style:style>
    <style:style style:name="P198" style:parent-style-name="Standaard" style:family="paragraph">
      <style:text-properties style:font-name="Verdana" fo:font-size="9pt" style:font-size-asian="9pt" style:font-size-complex="9pt"/>
    </style:style>
    <style:style style:name="P199" style:parent-style-name="Kop2" style:family="paragraph">
      <style:text-properties style:font-name="Verdana" style:use-window-font-color="true"/>
    </style:style>
    <style:style style:name="T200" style:parent-style-name="Standaardalinea-lettertype" style:family="text">
      <style:text-properties style:font-name="Verdana" fo:font-size="9pt" style:font-size-asian="9pt" style:font-size-complex="9pt"/>
    </style:style>
    <style:style style:name="T201" style:parent-style-name="Standaardalinea-lettertype" style:family="text">
      <style:text-properties style:font-name="Verdana" fo:font-size="9pt" style:font-size-asian="9pt" style:font-size-complex="9pt"/>
    </style:style>
    <style:style style:name="T202" style:parent-style-name="Standaardalinea-lettertype" style:family="text">
      <style:text-properties style:font-name="Verdana" fo:font-size="9pt" style:font-size-asian="9pt" style:font-size-complex="9pt"/>
    </style:style>
    <style:style style:name="P203" style:parent-style-name="Standaard" style:family="paragraph">
      <style:text-properties style:font-name="Verdana" fo:font-size="9pt" style:font-size-asian="9pt" style:font-size-complex="9pt"/>
    </style:style>
    <style:style style:name="P204" style:parent-style-name="Kop2" style:family="paragraph">
      <style:text-properties style:font-name="Verdana" style:use-window-font-color="true"/>
    </style:style>
    <style:style style:name="T205" style:parent-style-name="Standaardalinea-lettertype" style:family="text">
      <style:text-properties style:font-name="Verdana" fo:font-size="9pt" style:font-size-asian="9pt" style:font-size-complex="9pt"/>
    </style:style>
    <style:style style:name="T206" style:parent-style-name="Standaardalinea-lettertype" style:family="text">
      <style:text-properties style:font-name="Verdana" fo:font-size="9pt" style:font-size-asian="9pt" style:font-size-complex="9pt"/>
    </style:style>
    <style:style style:name="T207" style:parent-style-name="Standaardalinea-lettertype" style:family="text">
      <style:text-properties style:font-name="Verdana" style:text-position="super 66.6%" fo:font-size="9pt" style:font-size-asian="9pt" style:font-size-complex="9pt"/>
    </style:style>
    <style:style style:name="T208" style:parent-style-name="Standaardalinea-lettertype" style:family="text">
      <style:text-properties style:font-name="Verdana" fo:font-size="8pt" style:font-size-asian="8pt" style:font-size-complex="8pt"/>
    </style:style>
    <style:style style:name="T209" style:parent-style-name="Standaardalinea-lettertype" style:family="text">
      <style:text-properties style:font-name="Verdana" fo:font-size="9pt" style:font-size-asian="9pt" style:font-size-complex="9pt"/>
    </style:style>
    <style:style style:name="P210" style:parent-style-name="Standaard" style:family="paragraph">
      <style:text-properties style:font-name="Verdana" fo:font-size="9pt" style:font-size-asian="9pt" style:font-size-complex="9pt"/>
    </style:style>
    <style:style style:name="P211" style:parent-style-name="Kop2" style:family="paragraph">
      <style:text-properties style:font-name="Verdana" style:use-window-font-color="true"/>
    </style:style>
    <style:style style:name="P212" style:parent-style-name="Standaard" style:family="paragraph">
      <style:text-properties style:font-name="Verdana" fo:font-size="9pt" style:font-size-asian="9pt" style:font-size-complex="9pt"/>
    </style:style>
    <style:style style:name="P213" style:parent-style-name="Standaard" style:family="paragraph">
      <style:text-properties style:font-name="Verdana" fo:font-size="9pt" style:font-size-asian="9pt" style:font-size-complex="9pt"/>
    </style:style>
    <style:style style:name="P214" style:parent-style-name="Tekstopmerking" style:list-style-name="LFO5" style:family="paragraph">
      <style:paragraph-properties style:line-height-at-least="0.1944in" fo:margin-left="0.25in">
        <style:tab-stops/>
      </style:paragraph-properties>
    </style:style>
    <style:style style:name="T215" style:parent-style-name="Standaardalinea-lettertype" style:family="text">
      <style:text-properties style:font-name="Verdana" fo:font-size="9pt" style:font-size-asian="9pt" style:font-size-complex="9pt"/>
    </style:style>
    <style:style style:name="P216" style:parent-style-name="Tekstopmerking" style:list-style-name="LFO6_1" style:family="paragraph">
      <style:paragraph-properties style:line-height-at-least="0.1944in" fo:margin-left="0.5in">
        <style:tab-stops/>
      </style:paragraph-properties>
      <style:text-properties style:font-name="Verdana" fo:font-size="9pt" style:font-size-asian="9pt" style:font-size-complex="9pt"/>
    </style:style>
    <style:style style:name="P217" style:parent-style-name="Tekstopmerking" style:list-style-name="LFO6_1" style:family="paragraph">
      <style:paragraph-properties style:line-height-at-least="0.1944in" fo:margin-left="0.5in">
        <style:tab-stops/>
      </style:paragraph-properties>
      <style:text-properties style:font-name="Verdana" fo:font-size="9pt" style:font-size-asian="9pt" style:font-size-complex="9pt"/>
    </style:style>
    <style:style style:name="P218" style:parent-style-name="Tekstopmerking" style:list-style-name="LFO6_1" style:family="paragraph">
      <style:paragraph-properties style:line-height-at-least="0.1944in" fo:margin-left="0.5in">
        <style:tab-stops/>
      </style:paragraph-properties>
      <style:text-properties style:font-name="Verdana" fo:font-size="9pt" style:font-size-asian="9pt" style:font-size-complex="9pt"/>
    </style:style>
    <style:style style:name="P219" style:parent-style-name="Tekstopmerking" style:list-style-name="LFO6_1" style:family="paragraph">
      <style:paragraph-properties style:line-height-at-least="0.1944in" fo:margin-left="0.5in">
        <style:tab-stops/>
      </style:paragraph-properties>
      <style:text-properties style:font-name="Verdana" fo:font-size="9pt" style:font-size-asian="9pt" style:font-size-complex="9pt"/>
    </style:style>
    <style:style style:name="P220" style:parent-style-name="Tekstopmerking" style:list-style-name="LFO5" style:family="paragraph">
      <style:paragraph-properties style:line-height-at-least="0.1944in" fo:margin-left="0.25in">
        <style:tab-stops/>
      </style:paragraph-properties>
    </style:style>
    <style:style style:name="T221" style:parent-style-name="Standaardalinea-lettertype" style:family="text">
      <style:text-properties style:font-name="Verdana" fo:font-size="9pt" style:font-size-asian="9pt" style:font-size-complex="9pt"/>
    </style:style>
    <style:style style:name="P222" style:parent-style-name="Tekstopmerking" style:list-style-name="LFO7" style:family="paragraph">
      <style:paragraph-properties style:line-height-at-least="0.1944in" fo:margin-left="0.5in">
        <style:tab-stops/>
      </style:paragraph-properties>
      <style:text-properties style:font-name="Verdana" fo:font-size="9pt" style:font-size-asian="9pt" style:font-size-complex="9pt"/>
    </style:style>
    <style:style style:name="P223" style:parent-style-name="Tekstopmerking" style:list-style-name="LFO7" style:family="paragraph">
      <style:paragraph-properties style:line-height-at-least="0.1944in" fo:margin-left="0.5in">
        <style:tab-stops/>
      </style:paragraph-properties>
      <style:text-properties style:font-name="Verdana" fo:font-size="9pt" style:font-size-asian="9pt" style:font-size-complex="9pt"/>
    </style:style>
    <style:style style:name="P224" style:parent-style-name="Tekstopmerking" style:list-style-name="LFO5" style:family="paragraph">
      <style:paragraph-properties style:line-height-at-least="0.1944in" fo:margin-left="0.25in">
        <style:tab-stops/>
      </style:paragraph-properties>
    </style:style>
    <style:style style:name="T225" style:parent-style-name="Standaardalinea-lettertype" style:family="text">
      <style:text-properties style:font-name="Verdana" fo:font-size="9pt" style:font-size-asian="9pt" style:font-size-complex="9pt"/>
    </style:style>
    <style:style style:name="P226" style:parent-style-name="Tekstopmerking" style:list-style-name="LFO5" style:family="paragraph">
      <style:paragraph-properties style:line-height-at-least="0.1944in" fo:margin-left="0.25in">
        <style:tab-stops/>
      </style:paragraph-properties>
    </style:style>
    <style:style style:name="T227" style:parent-style-name="Standaardalinea-lettertype" style:family="text">
      <style:text-properties style:font-name="Verdana" fo:font-size="9pt" style:font-size-asian="9pt" style:font-size-complex="9pt"/>
    </style:style>
    <style:style style:name="T228" style:parent-style-name="Standaardalinea-lettertype" style:family="text">
      <style:text-properties style:font-name="Verdana" fo:font-size="9pt" style:font-size-asian="9pt" style:font-size-complex="9pt"/>
    </style:style>
    <style:style style:name="P229" style:parent-style-name="Standaard" style:family="paragraph">
      <style:paragraph-properties fo:break-before="page" fo:line-height="100%"/>
      <style:text-properties style:font-name="Verdana" fo:font-size="9pt" style:font-size-asian="9pt" style:font-size-complex="9pt"/>
    </style:style>
    <style:style style:name="P230" style:parent-style-name="Standaard" style:family="paragraph">
      <style:text-properties style:font-name="Verdana" fo:font-size="9pt" style:font-size-asian="9pt" style:font-size-complex="9pt"/>
    </style:style>
    <style:style style:name="T231" style:parent-style-name="Standaardalinea-lettertype" style:family="text">
      <style:text-properties style:font-name="Verdana" fo:font-size="9pt" style:font-size-asian="9pt" style:font-size-complex="9pt"/>
    </style:style>
    <style:style style:name="P232" style:parent-style-name="Standaard" style:family="paragraph">
      <style:text-properties style:font-name="Verdana" fo:font-size="9pt" style:font-size-asian="9pt" style:font-size-complex="9pt"/>
    </style:style>
    <style:style style:name="P233" style:parent-style-name="Tekstopmerking" style:family="paragraph">
      <style:paragraph-properties style:line-height-at-least="0.1944in"/>
      <style:text-properties style:font-name="Verdana" fo:font-size="9pt" style:font-size-asian="9pt" style:font-size-complex="9pt"/>
    </style:style>
    <style:style style:name="P234" style:parent-style-name="Kop2" style:family="paragraph">
      <style:text-properties style:font-name="Verdana" style:use-window-font-color="true"/>
    </style:style>
    <style:style style:name="T235" style:parent-style-name="Standaardalinea-lettertype" style:family="text">
      <style:text-properties style:font-name="Verdana" fo:font-size="9pt" style:font-size-asian="9pt" style:font-size-complex="9pt"/>
    </style:style>
    <style:style style:name="T236" style:parent-style-name="Standaardalinea-lettertype" style:family="text">
      <style:text-properties style:font-name="Verdana" fo:font-size="9pt" style:font-size-asian="9pt" style:font-size-complex="9pt"/>
    </style:style>
    <style:style style:name="T237" style:parent-style-name="Standaardalinea-lettertype" style:family="text">
      <style:text-properties style:font-name="Verdana" fo:font-size="10pt" style:font-size-asian="10pt" style:font-size-complex="10pt"/>
    </style:style>
    <style:style style:name="T238" style:parent-style-name="Standaardalinea-lettertype" style:family="text">
      <style:text-properties style:font-name="Verdana" fo:font-size="9pt" style:font-size-asian="9pt" style:font-size-complex="9pt"/>
    </style:style>
    <style:style style:name="T239" style:parent-style-name="Standaardalinea-lettertype" style:family="text">
      <style:text-properties style:font-name="Verdana" fo:font-size="9pt" style:font-size-asian="9pt" style:font-size-complex="9pt"/>
    </style:style>
    <style:style style:name="P240" style:parent-style-name="Standaard" style:family="paragraph">
      <style:text-properties style:font-name="Verdana" fo:font-size="9pt" style:font-size-asian="9pt" style:font-size-complex="9pt"/>
    </style:style>
    <style:style style:name="P241" style:parent-style-name="Kop2" style:family="paragraph">
      <style:text-properties style:font-name="Verdana" style:use-window-font-color="true"/>
    </style:style>
    <style:style style:name="P242" style:parent-style-name="Tekstopmerking" style:family="paragraph">
      <style:paragraph-properties style:line-height-at-least="0.1944in"/>
      <style:text-properties style:font-name="Verdana" fo:font-size="9pt" style:font-size-asian="9pt" style:font-size-complex="9pt"/>
    </style:style>
    <style:style style:name="P243" style:parent-style-name="Tekstopmerking" style:family="paragraph">
      <style:paragraph-properties style:line-height-at-least="0.1944in"/>
    </style:style>
    <style:style style:name="T244" style:parent-style-name="Standaardalinea-lettertype" style:family="text">
      <style:text-properties style:font-name="Verdana" fo:font-size="9pt" style:font-size-asian="9pt" style:font-size-complex="9pt"/>
    </style:style>
    <style:style style:name="T245" style:parent-style-name="Standaardalinea-lettertype" style:family="text">
      <style:text-properties style:font-name="Verdana" fo:font-size="9pt" style:font-size-asian="9pt" style:font-size-complex="9pt"/>
    </style:style>
    <style:style style:name="T246" style:parent-style-name="Hyperlink" style:family="text">
      <style:text-properties style:font-name="Verdana" fo:font-style="italic" style:font-style-asian="italic" style:font-style-complex="italic" style:use-window-font-color="true" fo:font-size="9pt" style:font-size-asian="9pt" style:font-size-complex="9pt"/>
    </style:style>
    <style:style style:name="T247" style:parent-style-name="Standaardalinea-lettertype" style:family="text">
      <style:text-properties style:font-name="Verdana" fo:font-size="9pt" style:font-size-asian="9pt" style:font-size-complex="9pt"/>
    </style:style>
    <style:style style:name="P248" style:parent-style-name="Tekstopmerking" style:family="paragraph">
      <style:paragraph-properties style:line-height-at-least="0.1944in"/>
      <style:text-properties style:font-name="Verdana" fo:font-size="9pt" style:font-size-asian="9pt" style:font-size-complex="9pt"/>
    </style:style>
    <style:style style:name="P249" style:parent-style-name="Kop2" style:family="paragraph">
      <style:text-properties style:font-name="Verdana" style:use-window-font-color="true"/>
    </style:style>
    <style:style style:name="P250" style:parent-style-name="Tekstopmerking" style:family="paragraph">
      <style:paragraph-properties style:line-height-at-least="0.1944in"/>
    </style:style>
    <style:style style:name="T251" style:parent-style-name="Standaardalinea-lettertype" style:family="text">
      <style:text-properties style:font-name="Verdana" fo:font-size="9pt" style:font-size-asian="9pt" style:font-size-complex="9pt"/>
    </style:style>
    <style:style style:name="T252" style:parent-style-name="Standaardalinea-lettertype" style:family="text">
      <style:text-properties style:font-name="Verdana" fo:font-size="9pt" style:font-size-asian="9pt" style:font-size-complex="9pt"/>
    </style:style>
    <style:style style:name="T253" style:parent-style-name="Standaardalinea-lettertype" style:family="text">
      <style:text-properties style:font-name="Verdana" fo:font-size="9pt" style:font-size-asian="9pt" style:font-size-complex="9pt"/>
    </style:style>
    <style:style style:name="T254" style:parent-style-name="Standaardalinea-lettertype" style:family="text">
      <style:text-properties style:font-name="Verdana" fo:font-size="9pt" style:font-size-asian="9pt" style:font-size-complex="9pt"/>
    </style:style>
    <style:style style:name="T255" style:parent-style-name="Hyperlink" style:family="text">
      <style:text-properties style:font-name="Verdana" style:use-window-font-color="true" fo:font-size="9pt" style:font-size-asian="9pt" style:font-size-complex="9pt"/>
    </style:style>
    <style:style style:name="T256" style:parent-style-name="Standaardalinea-lettertype" style:family="text">
      <style:text-properties style:font-name="Verdana" fo:font-size="9pt" style:font-size-asian="9pt" style:font-size-complex="9pt"/>
    </style:style>
    <style:style style:name="P257" style:parent-style-name="Tekstopmerking" style:family="paragraph">
      <style:paragraph-properties style:line-height-at-least="0.1944in"/>
    </style:style>
    <style:style style:name="T258" style:parent-style-name="Standaardalinea-lettertype" style:family="text">
      <style:text-properties style:font-name="Verdana" fo:font-size="9pt" style:font-size-asian="9pt" style:font-size-complex="9pt"/>
    </style:style>
    <style:style style:name="T259" style:parent-style-name="Hyperlink" style:family="text">
      <style:text-properties style:font-name="Verdana" style:use-window-font-color="true" fo:font-size="9pt" style:font-size-asian="9pt" style:font-size-complex="9pt"/>
    </style:style>
    <style:style style:name="T260" style:parent-style-name="Standaardalinea-lettertype" style:family="text">
      <style:text-properties style:font-name="Verdana" fo:font-size="9pt" style:font-size-asian="9pt" style:font-size-complex="9pt"/>
    </style:style>
    <style:style style:name="T261" style:parent-style-name="Standaardalinea-lettertype" style:family="text">
      <style:text-properties style:font-name="Verdana" fo:font-size="9pt" style:font-size-asian="9pt" style:font-size-complex="9pt"/>
    </style:style>
    <style:style style:name="P262" style:parent-style-name="Standaard" style:family="paragraph">
      <style:text-properties style:font-name="Verdana"/>
    </style:style>
    <style:style style:name="P263" style:parent-style-name="Standaard" style:family="paragraph">
      <style:paragraph-properties fo:line-height="100%"/>
    </style:style>
    <style:style style:name="P264" style:parent-style-name="Kop1" style:list-style-name="LFO4" style:family="paragraph">
      <style:paragraph-properties fo:break-before="page"/>
      <style:text-properties style:font-name="Verdana" fo:font-weight="bold" style:font-weight-asian="bold" style:font-weight-complex="bold" style:use-window-font-color="true"/>
    </style:style>
    <style:style style:name="P265" style:parent-style-name="Standaard" style:family="paragraph">
      <style:text-properties style:font-name="Verdana" fo:font-size="9pt" style:font-size-asian="9pt" style:font-size-complex="9pt"/>
    </style:style>
    <style:style style:name="P266" style:parent-style-name="Kop2" style:family="paragraph">
      <style:text-properties style:font-name="Verdana" style:use-window-font-color="true"/>
    </style:style>
    <style:style style:name="P267" style:parent-style-name="Standaard" style:family="paragraph">
      <style:text-properties style:font-name="Verdana" fo:font-size="9pt" style:font-size-asian="9pt" style:font-size-complex="9pt"/>
    </style:style>
    <style:style style:name="P268" style:parent-style-name="Standaard" style:family="paragraph">
      <style:text-properties style:font-name="Verdana" fo:font-size="9pt" style:font-size-asian="9pt" style:font-size-complex="9pt"/>
    </style:style>
    <style:style style:name="P269" style:parent-style-name="Kop2" style:family="paragraph">
      <style:text-properties style:font-name="Verdana" style:use-window-font-color="true"/>
    </style:style>
    <style:style style:name="P270" style:parent-style-name="Standaard" style:family="paragraph">
      <style:text-properties style:font-name="Verdana" fo:font-size="9pt" style:font-size-asian="9pt" style:font-size-complex="9pt"/>
    </style:style>
    <style:style style:name="T271" style:parent-style-name="Standaardalinea-lettertype" style:family="text">
      <style:text-properties style:font-name="Verdana" fo:font-size="9pt" style:font-size-asian="9pt" style:font-size-complex="9pt"/>
    </style:style>
    <style:style style:name="T272" style:parent-style-name="Standaardalinea-lettertype" style:family="text">
      <style:text-properties style:font-name="Verdana" fo:font-size="9pt" style:font-size-asian="9pt" style:font-size-complex="9pt"/>
    </style:style>
    <style:style style:name="P273" style:parent-style-name="Standaard" style:family="paragraph">
      <style:text-properties style:font-name="Verdana" fo:font-size="9pt" style:font-size-asian="9pt" style:font-size-complex="9pt"/>
    </style:style>
    <style:style style:name="P274" style:parent-style-name="Kop2" style:family="paragraph">
      <style:text-properties style:font-name="Verdana" style:use-window-font-color="true"/>
    </style:style>
    <style:style style:name="P275" style:parent-style-name="Standaard" style:family="paragraph">
      <style:text-properties style:font-name="Verdana" fo:font-size="9pt" style:font-size-asian="9pt" style:font-size-complex="9pt"/>
    </style:style>
    <style:style style:name="P276" style:parent-style-name="Standaard" style:family="paragraph">
      <style:paragraph-properties fo:break-before="page" fo:line-height="100%"/>
      <style:text-properties style:font-name="Verdana" fo:font-size="9pt" style:font-size-asian="9pt" style:font-size-complex="9pt"/>
    </style:style>
    <style:style style:name="P277" style:parent-style-name="Kop1" style:list-style-name="LFO8" style:family="paragraph">
      <style:paragraph-properties fo:margin-left="0in" fo:text-indent="0in">
        <style:tab-stops/>
      </style:paragraph-properties>
      <style:text-properties style:font-name="Verdana" fo:font-weight="bold" style:font-weight-asian="bold" style:font-weight-complex="bold" style:use-window-font-color="true"/>
    </style:style>
    <style:style style:name="P278" style:parent-style-name="Standaard" style:family="paragraph">
      <style:text-properties style:font-name="Verdana"/>
    </style:style>
    <style:style style:name="P279" style:parent-style-name="Kop2" style:list-style-name="LFO9" style:family="paragraph">
      <style:paragraph-properties fo:margin-left="0in" fo:text-indent="0in">
        <style:tab-stops/>
      </style:paragraph-properties>
      <style:text-properties style:font-name="Verdana" fo:font-weight="bold" style:font-weight-asian="bold" style:font-weight-complex="bold" style:use-window-font-color="true"/>
    </style:style>
    <style:style style:name="P280" style:parent-style-name="Standaard" style:family="paragraph">
      <style:text-properties style:font-name="Verdana" fo:font-size="9pt" style:font-size-asian="9pt" style:font-size-complex="9pt"/>
    </style:style>
    <style:style style:name="P281" style:parent-style-name="Standaard" style:family="paragraph">
      <style:text-properties style:font-name="Verdana"/>
    </style:style>
    <style:style style:name="P282" style:parent-style-name="Kop2" style:list-style-name="LFO9" style:family="paragraph">
      <style:paragraph-properties fo:margin-left="0in" fo:text-indent="0in">
        <style:tab-stops/>
      </style:paragraph-properties>
      <style:text-properties style:font-name="Verdana" fo:font-weight="bold" style:font-weight-asian="bold" style:font-weight-complex="bold" style:use-window-font-color="true"/>
    </style:style>
    <style:style style:name="T283" style:parent-style-name="Standaardalinea-lettertype" style:family="text">
      <style:text-properties style:font-name="Verdana" fo:font-size="9pt" style:font-size-asian="9pt" style:font-size-complex="9pt"/>
    </style:style>
    <style:style style:name="T284" style:parent-style-name="Standaardalinea-lettertype" style:family="text">
      <style:text-properties style:font-name="Verdana" fo:font-size="9pt" style:font-size-asian="9pt" style:font-size-complex="9pt"/>
    </style:style>
    <style:style style:name="P285" style:parent-style-name="Standaard" style:family="paragraph">
      <style:text-properties style:font-name="Verdana" fo:font-size="9pt" style:font-size-asian="9pt" style:font-size-complex="9pt"/>
    </style:style>
    <style:style style:name="P286" style:parent-style-name="Standaard" style:family="paragraph">
      <style:text-properties style:font-name="Verdana" fo:font-size="9pt" style:font-size-asian="9pt" style:font-size-complex="9pt"/>
    </style:style>
    <style:style style:name="T287" style:parent-style-name="Standaardalinea-lettertype" style:family="text">
      <style:text-properties style:font-name="Verdana" fo:font-size="9pt" style:font-size-asian="9pt" style:font-size-complex="9pt"/>
    </style:style>
    <style:style style:name="T288" style:parent-style-name="Standaardalinea-lettertype" style:family="text">
      <style:text-properties style:font-name="Verdana" fo:font-weight="bold" style:font-weight-asian="bold" style:font-weight-complex="bold" fo:font-size="9pt" style:font-size-asian="9pt" style:font-size-complex="9pt"/>
    </style:style>
    <style:style style:name="T289" style:parent-style-name="Standaardalinea-lettertype" style:family="text">
      <style:text-properties style:font-name="Verdana" fo:font-size="9pt" style:font-size-asian="9pt" style:font-size-complex="9pt"/>
    </style:style>
    <style:style style:name="T290" style:parent-style-name="Standaardalinea-lettertype" style:family="text">
      <style:text-properties style:font-name="Verdana" fo:font-weight="bold" style:font-weight-asian="bold" style:font-weight-complex="bold" fo:font-size="9pt" style:font-size-asian="9pt" style:font-size-complex="9pt"/>
    </style:style>
    <style:style style:name="T291" style:parent-style-name="Standaardalinea-lettertype" style:family="text">
      <style:text-properties style:font-name="Verdana" fo:font-size="9pt" style:font-size-asian="9pt" style:font-size-complex="9pt"/>
    </style:style>
    <style:style style:name="T292" style:parent-style-name="Standaardalinea-lettertype" style:family="text">
      <style:text-properties style:font-name="Verdana" fo:font-size="9pt" style:font-size-asian="9pt" style:font-size-complex="9pt"/>
    </style:style>
    <style:style style:name="T293" style:parent-style-name="Standaardalinea-lettertype" style:family="text">
      <style:text-properties style:font-name="Verdana" fo:font-size="9pt" style:font-size-asian="9pt" style:font-size-complex="9pt"/>
    </style:style>
    <style:style style:name="T294" style:parent-style-name="Standaardalinea-lettertype" style:family="text">
      <style:text-properties style:font-name="Verdana" fo:font-weight="bold" style:font-weight-asian="bold" style:font-weight-complex="bold" fo:font-size="9pt" style:font-size-asian="9pt" style:font-size-complex="9pt"/>
    </style:style>
    <style:style style:name="T295" style:parent-style-name="Standaardalinea-lettertype" style:family="text">
      <style:text-properties style:font-name="Verdana" fo:font-size="9pt" style:font-size-asian="9pt" style:font-size-complex="9pt"/>
    </style:style>
    <style:style style:name="T296" style:parent-style-name="Standaardalinea-lettertype" style:family="text">
      <style:text-properties style:font-name="Verdana" fo:font-size="9pt" style:font-size-asian="9pt" style:font-size-complex="9pt"/>
    </style:style>
    <style:style style:name="T297" style:parent-style-name="Standaardalinea-lettertype" style:family="text">
      <style:text-properties style:font-name="Verdana" fo:font-weight="bold" style:font-weight-asian="bold" style:font-weight-complex="bold" fo:font-size="9pt" style:font-size-asian="9pt" style:font-size-complex="9pt"/>
    </style:style>
    <style:style style:name="T298" style:parent-style-name="Standaardalinea-lettertype" style:family="text">
      <style:text-properties style:font-name="Verdana" fo:font-size="9pt" style:font-size-asian="9pt" style:font-size-complex="9pt"/>
    </style:style>
    <style:style style:name="T299" style:parent-style-name="Voetnootmarkering" style:family="text">
      <style:text-properties style:font-name="Verdana" fo:font-size="9pt" style:font-size-asian="9pt" style:font-size-complex="9pt"/>
    </style:style>
    <style:style style:name="T300" style:parent-style-name="Standaardalinea-lettertype" style:family="text">
      <style:text-properties style:font-name="Verdana" fo:font-size="8pt" style:font-size-asian="8pt" style:font-size-complex="8pt"/>
    </style:style>
    <style:style style:name="T301" style:parent-style-name="Standaardalinea-lettertype" style:family="text">
      <style:text-properties style:font-name="Verdana" fo:font-size="8pt" style:font-size-asian="8pt" style:font-size-complex="8pt"/>
    </style:style>
    <style:style style:name="T302" style:parent-style-name="Standaardalinea-lettertype" style:family="text">
      <style:text-properties style:font-name="Verdana" fo:font-size="9pt" style:font-size-asian="9pt" style:font-size-complex="9pt"/>
    </style:style>
    <style:style style:name="T303" style:parent-style-name="Voetnootmarkering" style:family="text">
      <style:text-properties style:font-name="Verdana" fo:font-size="9pt" style:font-size-asian="9pt" style:font-size-complex="9pt"/>
    </style:style>
    <style:style style:name="T304" style:parent-style-name="Standaardalinea-lettertype" style:family="text">
      <style:text-properties style:font-name="Verdana" fo:font-size="8pt" style:font-size-asian="8pt" style:font-size-complex="8pt"/>
    </style:style>
    <style:style style:name="T305" style:parent-style-name="Standaardalinea-lettertype" style:family="text">
      <style:text-properties style:font-name="Verdana" fo:font-size="9pt" style:font-size-asian="9pt" style:font-size-complex="9pt"/>
    </style:style>
    <style:style style:name="T306" style:parent-style-name="Standaardalinea-lettertype" style:family="text">
      <style:text-properties style:font-name="Verdana" fo:font-size="9pt" style:font-size-asian="9pt" style:font-size-complex="9pt"/>
    </style:style>
    <style:style style:name="T307" style:parent-style-name="Standaardalinea-lettertype" style:family="text">
      <style:text-properties style:font-name="Verdana" fo:font-size="9pt" style:font-size-asian="9pt" style:font-size-complex="9pt"/>
    </style:style>
    <style:style style:name="T308" style:parent-style-name="Standaardalinea-lettertype" style:family="text">
      <style:text-properties style:font-name="Verdana" fo:font-weight="bold" style:font-weight-asian="bold" style:font-weight-complex="bold" fo:font-size="9pt" style:font-size-asian="9pt" style:font-size-complex="9pt"/>
    </style:style>
    <style:style style:name="T309" style:parent-style-name="Standaardalinea-lettertype" style:family="text">
      <style:text-properties style:font-name="Verdana" fo:font-size="9pt" style:font-size-asian="9pt" style:font-size-complex="9pt"/>
    </style:style>
    <style:style style:name="P310" style:parent-style-name="Standaard" style:family="paragraph">
      <style:text-properties style:font-name="Verdana" fo:font-size="9pt" style:font-size-asian="9pt" style:font-size-complex="9pt"/>
    </style:style>
    <style:style style:name="T311" style:parent-style-name="Standaardalinea-lettertype" style:family="text">
      <style:text-properties style:font-name="Verdana" fo:font-size="9pt" style:font-size-asian="9pt" style:font-size-complex="9pt"/>
    </style:style>
    <style:style style:name="T312" style:parent-style-name="Standaardalinea-lettertype" style:family="text">
      <style:text-properties style:font-name="Verdana" style:font-name-complex="Calibri" fo:font-size="9pt" style:font-size-asian="9pt" style:font-size-complex="9pt"/>
    </style:style>
    <style:style style:name="T313" style:parent-style-name="Standaardalinea-lettertype" style:family="text">
      <style:text-properties style:font-name="Verdana" fo:font-size="9pt" style:font-size-asian="9pt" style:font-size-complex="9pt"/>
    </style:style>
    <style:style style:name="T314" style:parent-style-name="Standaardalinea-lettertype" style:family="text">
      <style:text-properties style:font-name="Verdana" fo:font-size="9pt" style:font-size-asian="9pt" style:font-size-complex="9pt"/>
    </style:style>
    <style:style style:name="P315" style:parent-style-name="Standaard" style:family="paragraph">
      <style:text-properties style:font-name="Verdana" fo:font-size="9pt" style:font-size-asian="9pt" style:font-size-complex="9pt"/>
    </style:style>
    <style:style style:name="P316" style:parent-style-name="Kop2" style:list-style-name="LFO9" style:family="paragraph">
      <style:paragraph-properties fo:margin-left="0in" fo:text-indent="0in">
        <style:tab-stops/>
      </style:paragraph-properties>
      <style:text-properties style:font-name="Verdana" fo:font-weight="bold" style:font-weight-asian="bold" style:font-weight-complex="bold" style:use-window-font-color="true"/>
    </style:style>
    <style:style style:name="P317" style:parent-style-name="Standaard" style:family="paragraph">
      <style:text-properties style:font-name="Verdana" fo:font-size="9pt" style:font-size-asian="9pt" style:font-size-complex="9pt"/>
    </style:style>
    <style:style style:name="P318" style:parent-style-name="Standaard" style:family="paragraph">
      <style:text-properties style:font-name="Verdana" fo:font-size="9pt" style:font-size-asian="9pt" style:font-size-complex="9pt"/>
    </style:style>
    <style:style style:name="P319" style:parent-style-name="Standaard" style:family="paragraph">
      <style:text-properties style:font-name="Verdana" fo:font-size="9pt" style:font-size-asian="9pt" style:font-size-complex="9pt"/>
    </style:style>
    <style:style style:name="P320" style:parent-style-name="Kop2" style:list-style-name="LFO9" style:family="paragraph">
      <style:paragraph-properties fo:margin-left="0in" fo:text-indent="0in">
        <style:tab-stops/>
      </style:paragraph-properties>
      <style:text-properties style:font-name="Verdana" fo:font-weight="bold" style:font-weight-asian="bold" style:font-weight-complex="bold" style:use-window-font-color="true"/>
    </style:style>
    <style:style style:name="P321" style:parent-style-name="Standaard" style:family="paragraph">
      <style:text-properties style:font-name="Verdana" fo:font-size="9pt" style:font-size-asian="9pt" style:font-size-complex="9pt"/>
    </style:style>
    <style:style style:name="P322" style:parent-style-name="Standaard" style:family="paragraph">
      <style:text-properties style:font-name="Verdana" fo:font-size="9pt" style:font-size-asian="9pt" style:font-size-complex="9pt"/>
    </style:style>
    <style:style style:name="P323" style:parent-style-name="Standaard" style:family="paragraph">
      <style:text-properties style:font-name="Verdana" fo:font-size="9pt" style:font-size-asian="9pt" style:font-size-complex="9pt"/>
    </style:style>
    <style:style style:name="P324" style:parent-style-name="Kop2" style:list-style-name="LFO9" style:family="paragraph">
      <style:paragraph-properties fo:margin-left="0in" fo:text-indent="0in">
        <style:tab-stops/>
      </style:paragraph-properties>
      <style:text-properties style:font-name="Verdana" fo:font-weight="bold" style:font-weight-asian="bold" style:font-weight-complex="bold" style:use-window-font-color="true"/>
    </style:style>
    <style:style style:name="T325" style:parent-style-name="Standaardalinea-lettertype" style:family="text">
      <style:text-properties style:font-name="Verdana" fo:font-size="9pt" style:font-size-asian="9pt" style:font-size-complex="9pt"/>
    </style:style>
    <style:style style:name="T326" style:parent-style-name="Standaardalinea-lettertype" style:family="text">
      <style:text-properties style:font-name="Verdana" fo:font-size="9pt" style:font-size-asian="9pt" style:font-size-complex="9pt"/>
    </style:style>
    <style:style style:name="P327" style:parent-style-name="Standaard" style:family="paragraph">
      <style:text-properties style:font-name="Verdana" fo:font-size="9pt" style:font-size-asian="9pt" style:font-size-complex="9pt"/>
    </style:style>
    <style:style style:name="P328" style:parent-style-name="Standaard" style:family="paragraph">
      <style:text-properties style:font-name="Verdana" fo:font-size="9pt" style:font-size-asian="9pt" style:font-size-complex="9pt"/>
    </style:style>
    <style:style style:name="P329" style:parent-style-name="Standaard" style:family="paragraph">
      <style:text-properties style:font-name="Verdana" fo:font-size="9pt" style:font-size-asian="9pt" style:font-size-complex="9pt"/>
    </style:style>
    <style:style style:name="T330" style:parent-style-name="Standaardalinea-lettertype" style:family="text">
      <style:text-properties style:font-name="Verdana" fo:font-size="9pt" style:font-size-asian="9pt" style:font-size-complex="9pt"/>
    </style:style>
    <style:style style:name="T331" style:parent-style-name="Standaardalinea-lettertype" style:family="text">
      <style:text-properties style:font-name="Verdana" fo:font-size="9pt" style:font-size-asian="9pt" style:font-size-complex="9pt"/>
    </style:style>
    <style:style style:name="P332" style:parent-style-name="Standaard" style:family="paragraph">
      <style:text-properties style:font-name="Verdana" fo:font-size="9pt" style:font-size-asian="9pt" style:font-size-complex="9pt"/>
    </style:style>
    <style:style style:name="P333" style:parent-style-name="Kop2" style:list-style-name="LFO9" style:family="paragraph">
      <style:paragraph-properties fo:margin-left="0in" fo:text-indent="0in">
        <style:tab-stops/>
      </style:paragraph-properties>
      <style:text-properties style:font-name="Verdana" fo:font-weight="bold" style:font-weight-asian="bold" style:font-weight-complex="bold" style:use-window-font-color="true"/>
    </style:style>
    <style:style style:name="P334" style:parent-style-name="Standaard" style:family="paragraph">
      <style:text-properties style:font-name="Verdana" fo:font-size="9pt" style:font-size-asian="9pt" style:font-size-complex="9pt"/>
    </style:style>
    <style:style style:name="P335" style:parent-style-name="Standaard" style:family="paragraph">
      <style:text-properties style:font-name="Verdana" fo:font-size="9pt" style:font-size-asian="9pt" style:font-size-complex="9pt"/>
    </style:style>
    <style:style style:name="P336" style:parent-style-name="Standaard" style:family="paragraph">
      <style:text-properties style:font-name="Verdana" fo:font-size="9pt" style:font-size-asian="9pt" style:font-size-complex="9pt"/>
    </style:style>
    <style:style style:name="P337" style:parent-style-name="Standaard" style:family="paragraph">
      <style:text-properties style:font-name="Verdana" fo:font-size="9pt" style:font-size-asian="9pt" style:font-size-complex="9pt"/>
    </style:style>
    <style:style style:name="P338" style:parent-style-name="Standaard" style:family="paragraph">
      <style:text-properties style:font-name="Verdana" fo:font-size="9pt" style:font-size-asian="9pt" style:font-size-complex="9pt"/>
    </style:style>
    <style:style style:name="P339" style:parent-style-name="Standaard" style:family="paragraph">
      <style:text-properties style:font-name="Verdana" fo:font-size="9pt" style:font-size-asian="9pt" style:font-size-complex="9pt"/>
    </style:style>
    <style:style style:name="T340" style:parent-style-name="Standaardalinea-lettertype" style:family="text">
      <style:text-properties style:font-name="Verdana" fo:font-size="9pt" style:font-size-asian="9pt" style:font-size-complex="9pt"/>
    </style:style>
    <style:style style:name="T341" style:parent-style-name="Standaardalinea-lettertype" style:family="text">
      <style:text-properties style:font-name="Verdana" fo:font-size="9pt" style:font-size-asian="9pt" style:font-size-complex="9pt"/>
    </style:style>
    <style:style style:name="T342" style:parent-style-name="Standaardalinea-lettertype" style:family="text">
      <style:text-properties style:font-name="Verdana" fo:font-size="9pt" style:font-size-asian="9pt" style:font-size-complex="9pt"/>
    </style:style>
    <style:style style:name="T343" style:parent-style-name="Standaardalinea-lettertype" style:family="text">
      <style:text-properties style:font-name="Verdana" fo:font-size="9pt" style:font-size-asian="9pt" style:font-size-complex="9pt"/>
    </style:style>
    <style:style style:name="T344" style:parent-style-name="Voetnootmarkering" style:family="text">
      <style:text-properties style:font-name="Verdana" fo:font-size="9pt" style:font-size-asian="9pt" style:font-size-complex="9pt"/>
    </style:style>
    <style:style style:name="T345" style:parent-style-name="Standaardalinea-lettertype" style:family="text">
      <style:text-properties style:font-name="Verdana" fo:font-size="8pt" style:font-size-asian="8pt" style:font-size-complex="8pt"/>
    </style:style>
    <style:style style:name="T346" style:parent-style-name="Standaardalinea-lettertype" style:family="text">
      <style:text-properties style:font-name="Verdana" fo:font-size="8pt" style:font-size-asian="8pt" style:font-size-complex="8pt"/>
    </style:style>
    <style:style style:name="T347" style:parent-style-name="Standaardalinea-lettertype" style:family="text">
      <style:text-properties style:font-name="Verdana" fo:font-size="9pt" style:font-size-asian="9pt" style:font-size-complex="9pt"/>
    </style:style>
    <style:style style:name="T348" style:parent-style-name="Standaardalinea-lettertype" style:family="text">
      <style:text-properties style:font-name="Verdana" fo:font-size="9pt" style:font-size-asian="9pt" style:font-size-complex="9pt"/>
    </style:style>
    <style:style style:name="P349" style:parent-style-name="Standaard" style:family="paragraph">
      <style:text-properties style:font-name="Verdana" fo:font-size="9pt" style:font-size-asian="9pt" style:font-size-complex="9pt"/>
    </style:style>
    <style:style style:name="P350" style:parent-style-name="Standaard" style:family="paragraph">
      <style:text-properties style:font-name="Verdana" fo:font-size="9pt" style:font-size-asian="9pt" style:font-size-complex="9pt"/>
    </style:style>
    <style:style style:name="P351" style:parent-style-name="Standaard" style:family="paragraph">
      <style:text-properties style:font-name="Verdana" fo:font-size="9pt" style:font-size-asian="9pt" style:font-size-complex="9pt"/>
    </style:style>
    <style:style style:name="P352" style:parent-style-name="Standaard" style:family="paragraph">
      <style:text-properties style:font-name="Verdana" fo:font-size="9pt" style:font-size-asian="9pt" style:font-size-complex="9pt"/>
    </style:style>
    <style:style style:name="P353" style:parent-style-name="Standaard" style:family="paragraph">
      <style:text-properties style:font-name="Verdana" fo:font-size="9pt" style:font-size-asian="9pt" style:font-size-complex="9pt"/>
    </style:style>
    <style:style style:name="P354" style:parent-style-name="Kop2" style:list-style-name="LFO9" style:family="paragraph">
      <style:paragraph-properties fo:margin-left="0in" fo:text-indent="0in">
        <style:tab-stops/>
      </style:paragraph-properties>
      <style:text-properties style:font-name="Verdana" fo:font-weight="bold" style:font-weight-asian="bold" style:font-weight-complex="bold" style:use-window-font-color="true"/>
    </style:style>
    <style:style style:name="P355" style:parent-style-name="Standaard" style:family="paragraph">
      <style:text-properties style:font-name="Verdana" fo:font-size="9pt" style:font-size-asian="9pt" style:font-size-complex="9pt"/>
    </style:style>
    <style:style style:name="T356" style:parent-style-name="Standaardalinea-lettertype" style:family="text">
      <style:text-properties style:font-name="Verdana" fo:font-size="9pt" style:font-size-asian="9pt" style:font-size-complex="9pt"/>
    </style:style>
    <style:style style:name="T357" style:parent-style-name="Standaardalinea-lettertype" style:family="text">
      <style:text-properties style:font-name="Verdana" fo:font-size="9pt" style:font-size-asian="9pt" style:font-size-complex="9pt"/>
    </style:style>
    <style:style style:name="P358" style:parent-style-name="Standaard" style:family="paragraph">
      <style:text-properties style:font-name="Verdana" fo:font-size="9pt" style:font-size-asian="9pt" style:font-size-complex="9pt"/>
    </style:style>
    <style:style style:name="P359" style:parent-style-name="Kop2" style:list-style-name="LFO9" style:family="paragraph">
      <style:paragraph-properties fo:margin-left="0in" fo:text-indent="0in">
        <style:tab-stops/>
      </style:paragraph-properties>
      <style:text-properties style:font-name="Verdana" fo:font-weight="bold" style:font-weight-asian="bold" style:font-weight-complex="bold" style:use-window-font-color="true"/>
    </style:style>
    <style:style style:name="P360" style:parent-style-name="Standaard" style:family="paragraph">
      <style:text-properties style:font-name="Verdana" fo:font-size="9pt" style:font-size-asian="9pt" style:font-size-complex="9pt"/>
    </style:style>
    <style:style style:name="P361" style:parent-style-name="Standaard" style:family="paragraph">
      <style:text-properties style:font-name="Verdana" fo:font-size="9pt" style:font-size-asian="9pt" style:font-size-complex="9pt"/>
    </style:style>
    <style:style style:name="P362" style:parent-style-name="Kop2" style:list-style-name="LFO9" style:family="paragraph">
      <style:paragraph-properties fo:margin-left="0in" fo:text-indent="0in">
        <style:tab-stops/>
      </style:paragraph-properties>
      <style:text-properties style:font-name="Verdana" fo:font-weight="bold" style:font-weight-asian="bold" style:font-weight-complex="bold" style:use-window-font-color="true"/>
    </style:style>
    <style:style style:name="P363" style:parent-style-name="Standaard" style:family="paragraph">
      <style:text-properties style:font-name="Verdana" fo:font-size="9pt" style:font-size-asian="9pt" style:font-size-complex="9pt"/>
    </style:style>
    <style:style style:name="P364" style:parent-style-name="Standaard" style:family="paragraph">
      <style:paragraph-properties fo:break-before="page"/>
    </style:style>
    <style:style style:name="P365" style:parent-style-name="Kop1" style:list-style-name="LFO9" style:family="paragraph">
      <style:paragraph-properties fo:margin-left="0in" fo:text-indent="0in">
        <style:tab-stops/>
      </style:paragraph-properties>
      <style:text-properties style:font-name="Verdana" fo:font-weight="bold" style:font-weight-asian="bold" style:font-weight-complex="bold" style:use-window-font-color="true"/>
    </style:style>
    <style:style style:name="P366" style:parent-style-name="Standaard" style:family="paragraph">
      <style:text-properties style:font-name="Verdana" fo:font-size="9pt" style:font-size-asian="9pt" style:font-size-complex="9pt"/>
    </style:style>
    <style:style style:name="P367" style:parent-style-name="Kop2" style:list-style-name="LFO9" style:family="paragraph">
      <style:paragraph-properties fo:margin-left="0in" fo:text-indent="0in">
        <style:tab-stops/>
      </style:paragraph-properties>
      <style:text-properties style:font-name="Verdana" fo:font-weight="bold" style:font-weight-asian="bold" style:font-weight-complex="bold" style:use-window-font-color="true"/>
    </style:style>
    <style:style style:name="T368" style:parent-style-name="Standaardalinea-lettertype" style:family="text">
      <style:text-properties style:font-name="Verdana" fo:font-size="9pt" style:font-size-asian="9pt" style:font-size-complex="9pt"/>
    </style:style>
    <style:style style:name="T369" style:parent-style-name="Standaardalinea-lettertype" style:family="text">
      <style:text-properties style:font-name="Verdana" style:font-name-complex="Calibri" fo:font-size="9pt" style:font-size-asian="9pt" style:font-size-complex="9pt"/>
    </style:style>
    <style:style style:name="T370" style:parent-style-name="Standaardalinea-lettertype" style:family="text">
      <style:text-properties style:font-name="Verdana" fo:font-size="9pt" style:font-size-asian="9pt" style:font-size-complex="9pt"/>
    </style:style>
    <style:style style:name="T371" style:parent-style-name="Standaardalinea-lettertype" style:family="text">
      <style:text-properties style:font-name="Verdana" fo:font-size="9pt" style:font-size-asian="9pt" style:font-size-complex="9pt"/>
    </style:style>
    <style:style style:name="T372" style:parent-style-name="Standaardalinea-lettertype" style:family="text">
      <style:text-properties style:font-name="Verdana" fo:font-size="9pt" style:font-size-asian="9pt" style:font-size-complex="9pt"/>
    </style:style>
    <style:style style:name="P373" style:parent-style-name="Standaard" style:family="paragraph">
      <style:text-properties style:font-name="Verdana" fo:font-size="9pt" style:font-size-asian="9pt" style:font-size-complex="9pt"/>
    </style:style>
    <style:style style:name="P374" style:parent-style-name="Standaard" style:family="paragraph">
      <style:text-properties style:font-name="Verdana" fo:font-size="9pt" style:font-size-asian="9pt" style:font-size-complex="9pt"/>
    </style:style>
    <style:style style:name="P375" style:parent-style-name="Standaard" style:family="paragraph">
      <style:text-properties style:font-name="Verdana" fo:font-size="9pt" style:font-size-asian="9pt" style:font-size-complex="9pt"/>
    </style:style>
    <style:style style:name="P376" style:parent-style-name="Standaard" style:family="paragraph">
      <style:text-properties style:font-name="Verdana" fo:font-size="9pt" style:font-size-asian="9pt" style:font-size-complex="9pt"/>
    </style:style>
    <style:style style:name="P377" style:parent-style-name="Kop2" style:list-style-name="LFO9" style:family="paragraph">
      <style:paragraph-properties fo:margin-left="0in" fo:text-indent="0in">
        <style:tab-stops/>
      </style:paragraph-properties>
      <style:text-properties style:font-name="Verdana" fo:font-weight="bold" style:font-weight-asian="bold" style:font-weight-complex="bold" style:use-window-font-color="true"/>
    </style:style>
    <style:style style:name="P378" style:parent-style-name="Standaard" style:family="paragraph">
      <style:text-properties style:font-name="Verdana" fo:font-size="9pt" style:font-size-asian="9pt" style:font-size-complex="9pt"/>
    </style:style>
    <style:style style:name="T379" style:parent-style-name="Standaardalinea-lettertype" style:family="text">
      <style:text-properties style:font-name="Verdana" fo:font-size="9pt" style:font-size-asian="9pt" style:font-size-complex="9pt"/>
    </style:style>
    <style:style style:name="T380" style:parent-style-name="Standaardalinea-lettertype" style:family="text">
      <style:text-properties style:font-name="Verdana" fo:font-size="9pt" style:font-size-asian="9pt" style:font-size-complex="9pt"/>
    </style:style>
    <style:style style:name="T381" style:parent-style-name="Hyperlink" style:family="text">
      <style:text-properties style:font-name="Verdana" style:use-window-font-color="true" fo:font-size="9pt" style:font-size-asian="9pt" style:font-size-complex="9pt"/>
    </style:style>
    <style:style style:name="T382" style:parent-style-name="Standaardalinea-lettertype" style:family="text">
      <style:text-properties style:font-name="Verdana" fo:font-size="9pt" style:font-size-asian="9pt" style:font-size-complex="9pt"/>
    </style:style>
    <style:style style:name="T383" style:parent-style-name="Voetnootmarkering" style:family="text">
      <style:text-properties style:font-name="Verdana" fo:font-size="9pt" style:font-size-asian="9pt" style:font-size-complex="9pt"/>
    </style:style>
    <style:style style:name="T384" style:parent-style-name="Standaardalinea-lettertype" style:family="text">
      <style:text-properties style:font-name="Verdana" fo:font-size="8pt" style:font-size-asian="8pt" style:font-size-complex="8pt"/>
    </style:style>
    <style:style style:name="T385" style:parent-style-name="Hyperlink" style:family="text">
      <style:text-properties style:font-name="Verdana" style:use-window-font-color="true" fo:font-size="8pt" style:font-size-asian="8pt" style:font-size-complex="8pt"/>
    </style:style>
    <style:style style:name="T386" style:parent-style-name="Standaardalinea-lettertype" style:family="text">
      <style:text-properties style:font-name="Verdana" fo:font-size="9pt" style:font-size-asian="9pt" style:font-size-complex="9pt"/>
    </style:style>
    <style:style style:name="T387" style:parent-style-name="Standaardalinea-lettertype" style:family="text">
      <style:text-properties style:font-name="Verdana" fo:font-style="italic" style:font-style-asian="italic" style:font-style-complex="italic" fo:font-size="9pt" style:font-size-asian="9pt" style:font-size-complex="9pt"/>
    </style:style>
    <style:style style:name="T388" style:parent-style-name="Standaardalinea-lettertype" style:family="text">
      <style:text-properties style:font-name="Verdana" fo:font-size="9pt" style:font-size-asian="9pt" style:font-size-complex="9pt"/>
    </style:style>
    <style:style style:name="T389" style:parent-style-name="Standaardalinea-lettertype" style:family="text">
      <style:text-properties style:font-name="Verdana" fo:font-style="italic" style:font-style-asian="italic" style:font-style-complex="italic" fo:font-size="9pt" style:font-size-asian="9pt" style:font-size-complex="9pt"/>
    </style:style>
    <style:style style:name="T390" style:parent-style-name="Standaardalinea-lettertype" style:family="text">
      <style:text-properties style:font-name="Verdana" fo:font-size="9pt" style:font-size-asian="9pt" style:font-size-complex="9pt"/>
    </style:style>
    <style:style style:name="P391" style:parent-style-name="Standaard" style:family="paragraph">
      <style:text-properties style:font-name="Verdana" fo:font-size="9pt" style:font-size-asian="9pt" style:font-size-complex="9pt"/>
    </style:style>
    <style:style style:name="P392" style:parent-style-name="Kop2" style:list-style-name="LFO9" style:family="paragraph">
      <style:paragraph-properties fo:margin-left="0in" fo:text-indent="0in">
        <style:tab-stops/>
      </style:paragraph-properties>
      <style:text-properties style:font-name="Verdana" fo:font-weight="bold" style:font-weight-asian="bold" style:font-weight-complex="bold" style:use-window-font-color="true"/>
    </style:style>
    <style:style style:name="P393" style:parent-style-name="Standaard" style:family="paragraph">
      <style:text-properties style:font-name="Verdana" fo:font-size="9pt" style:font-size-asian="9pt" style:font-size-complex="9pt"/>
    </style:style>
    <style:style style:name="P394" style:parent-style-name="Standaard" style:family="paragraph">
      <style:text-properties style:font-name="Verdana" fo:font-size="9pt" style:font-size-asian="9pt" style:font-size-complex="9pt"/>
    </style:style>
    <style:style style:name="T395" style:parent-style-name="Standaardalinea-lettertype" style:family="text">
      <style:text-properties style:font-name="Verdana" fo:font-size="9pt" style:font-size-asian="9pt" style:font-size-complex="9pt"/>
    </style:style>
    <style:style style:name="T396" style:parent-style-name="Standaardalinea-lettertype" style:family="text">
      <style:text-properties style:font-name="Verdana" fo:font-size="9pt" style:font-size-asian="9pt" style:font-size-complex="9pt"/>
    </style:style>
    <style:style style:name="T397" style:parent-style-name="Voetnootmarkering" style:family="text">
      <style:text-properties style:font-name="Verdana" fo:font-size="9pt" style:font-size-asian="9pt" style:font-size-complex="9pt"/>
    </style:style>
    <style:style style:name="T398" style:parent-style-name="Standaardalinea-lettertype" style:family="text">
      <style:text-properties style:font-name="Verdana" fo:font-size="8pt" style:font-size-asian="8pt" style:font-size-complex="8pt"/>
    </style:style>
    <style:style style:name="T399" style:parent-style-name="Standaardalinea-lettertype" style:family="text">
      <style:text-properties style:font-name="Verdana" fo:font-size="8pt" style:font-size-asian="8pt" style:font-size-complex="8pt"/>
    </style:style>
    <style:style style:name="T400" style:parent-style-name="Standaardalinea-lettertype" style:family="text">
      <style:text-properties style:font-name="Verdana" fo:font-size="8pt" style:font-size-asian="8pt" style:font-size-complex="8pt"/>
    </style:style>
    <style:style style:name="T401" style:parent-style-name="Standaardalinea-lettertype" style:family="text">
      <style:text-properties style:font-name="Verdana" fo:font-size="9pt" style:font-size-asian="9pt" style:font-size-complex="9pt"/>
    </style:style>
    <style:style style:name="P402" style:parent-style-name="Lijstalinea" style:list-style-name="LFO10" style:family="paragraph">
      <style:text-properties style:font-name="Verdana" fo:font-size="9pt" style:font-size-asian="9pt" style:font-size-complex="9pt"/>
    </style:style>
    <style:style style:name="P403" style:parent-style-name="Lijstalinea" style:list-style-name="LFO10" style:family="paragraph">
      <style:text-properties style:font-name="Verdana" fo:font-size="9pt" style:font-size-asian="9pt" style:font-size-complex="9pt"/>
    </style:style>
    <style:style style:name="P404" style:parent-style-name="Lijstalinea" style:list-style-name="LFO10" style:family="paragraph">
      <style:text-properties style:font-name="Verdana" fo:font-size="9pt" style:font-size-asian="9pt" style:font-size-complex="9pt"/>
    </style:style>
    <style:style style:name="P405" style:parent-style-name="Lijstalinea" style:list-style-name="LFO10" style:family="paragraph">
      <style:text-properties style:font-name="Verdana" fo:font-size="9pt" style:font-size-asian="9pt" style:font-size-complex="9pt"/>
    </style:style>
    <style:style style:name="P406" style:parent-style-name="Lijstalinea" style:list-style-name="LFO11" style:family="paragraph">
      <style:text-properties style:font-name="Verdana" fo:font-size="9pt" style:font-size-asian="9pt" style:font-size-complex="9pt"/>
    </style:style>
    <style:style style:name="P407" style:parent-style-name="Lijstalinea" style:list-style-name="LFO11" style:family="paragraph">
      <style:text-properties style:font-name="Verdana" fo:font-size="9pt" style:font-size-asian="9pt" style:font-size-complex="9pt"/>
    </style:style>
    <style:style style:name="P408" style:parent-style-name="Lijstalinea" style:list-style-name="LFO10" style:family="paragraph">
      <style:text-properties style:font-name="Verdana" fo:font-size="9pt" style:font-size-asian="9pt" style:font-size-complex="9pt"/>
    </style:style>
    <style:style style:name="P409" style:parent-style-name="Standaard" style:family="paragraph">
      <style:text-properties style:font-name="Verdana" fo:font-size="9pt" style:font-size-asian="9pt" style:font-size-complex="9pt"/>
    </style:style>
    <style:style style:name="T410" style:parent-style-name="Standaardalinea-lettertype" style:family="text">
      <style:text-properties style:font-name="Verdana" fo:font-size="9pt" style:font-size-asian="9pt" style:font-size-complex="9pt"/>
    </style:style>
    <style:style style:name="T411" style:parent-style-name="Standaardalinea-lettertype" style:family="text">
      <style:text-properties style:font-name="Verdana" fo:font-size="9pt" style:font-size-asian="9pt" style:font-size-complex="9pt"/>
    </style:style>
    <style:style style:name="T412" style:parent-style-name="Standaardalinea-lettertype" style:family="text">
      <style:text-properties style:font-name="Verdana" fo:font-size="9pt" style:font-size-asian="9pt" style:font-size-complex="9pt"/>
    </style:style>
    <style:style style:name="T413" style:parent-style-name="Standaardalinea-lettertype" style:family="text">
      <style:text-properties style:font-name="Verdana" style:text-position="super 66.6%" fo:font-size="9pt" style:font-size-asian="9pt" style:font-size-complex="9pt"/>
    </style:style>
    <style:style style:name="T414" style:parent-style-name="Standaardalinea-lettertype" style:family="text">
      <style:text-properties style:font-name="Verdana" fo:font-size="9pt" style:font-size-asian="9pt" style:font-size-complex="9pt"/>
    </style:style>
    <style:style style:name="P415" style:parent-style-name="Standaard" style:family="paragraph">
      <style:text-properties style:font-name="Verdana" fo:font-size="9pt" style:font-size-asian="9pt" style:font-size-complex="9pt"/>
    </style:style>
    <style:style style:name="P416" style:parent-style-name="Standaard" style:family="paragraph">
      <style:text-properties style:font-name="Verdana" fo:font-size="9pt" style:font-size-asian="9pt" style:font-size-complex="9pt"/>
    </style:style>
    <style:style style:name="P417" style:parent-style-name="Standaard" style:family="paragraph">
      <style:text-properties style:font-name="Verdana" fo:font-weight="bold" style:font-weight-asian="bold" style:font-weight-complex="bold" fo:font-size="9pt" style:font-size-asian="9pt" style:font-size-complex="9pt"/>
    </style:style>
    <style:style style:name="P418" style:parent-style-name="Standaard" style:family="paragraph">
      <style:text-properties style:font-name="Verdana" fo:font-size="9pt" style:font-size-asian="9pt" style:font-size-complex="9pt"/>
    </style:style>
    <style:style style:name="P419" style:parent-style-name="Standaard" style:family="paragraph">
      <style:text-properties style:font-name="Verdana" fo:font-size="9pt" style:font-size-asian="9pt" style:font-size-complex="9pt"/>
    </style:style>
    <style:style style:name="P420" style:parent-style-name="Standaard" style:family="paragraph">
      <style:text-properties style:font-name="Verdana" fo:font-size="9pt" style:font-size-asian="9pt" style:font-size-complex="9pt"/>
    </style:style>
    <style:style style:name="P421" style:parent-style-name="Standaard" style:family="paragraph">
      <style:text-properties style:font-name="Verdana" fo:font-size="9pt" style:font-size-asian="9pt" style:font-size-complex="9pt"/>
    </style:style>
    <style:style style:name="P422" style:parent-style-name="Standaard" style:family="paragraph">
      <style:text-properties style:font-name="Verdana" fo:font-size="9pt" style:font-size-asian="9pt" style:font-size-complex="9pt"/>
    </style:style>
    <style:style style:name="P423" style:parent-style-name="Standaard" style:family="paragraph">
      <style:text-properties style:font-name="Verdana" fo:font-style="italic" style:font-style-asian="italic" style:font-style-complex="italic" fo:font-size="9pt" style:font-size-asian="9pt" style:font-size-complex="9pt"/>
    </style:style>
    <style:style style:name="P424" style:parent-style-name="Tekstopmerking" style:family="paragraph">
      <style:paragraph-properties style:line-height-at-least="0.1944in"/>
      <style:text-properties style:font-name="Verdana" fo:font-style="italic" style:font-style-asian="italic" style:font-style-complex="italic" fo:font-size="9pt" style:font-size-asian="9pt" style:font-size-complex="9pt"/>
    </style:style>
    <style:style style:name="T425" style:parent-style-name="Standaardalinea-lettertype" style:family="text">
      <style:text-properties style:font-name="Verdana" fo:font-size="9pt" style:font-size-asian="9pt" style:font-size-complex="9pt"/>
    </style:style>
    <style:style style:name="T426" style:parent-style-name="Standaardalinea-lettertype" style:family="text">
      <style:text-properties style:font-name="Verdana" fo:font-size="9pt" style:font-size-asian="9pt" style:font-size-complex="9pt"/>
    </style:style>
    <style:style style:name="T427" style:parent-style-name="Voetnootmarkering" style:family="text">
      <style:text-properties style:font-name="Verdana" fo:font-size="9pt" style:font-size-asian="9pt" style:font-size-complex="9pt"/>
    </style:style>
    <style:style style:name="T428" style:parent-style-name="Standaardalinea-lettertype" style:family="text">
      <style:text-properties style:font-name="Verdana" fo:font-size="8pt" style:font-size-asian="8pt" style:font-size-complex="8pt"/>
    </style:style>
    <style:style style:name="T429" style:parent-style-name="Standaardalinea-lettertype" style:family="text">
      <style:text-properties style:font-name="Verdana" fo:font-size="9pt" style:font-size-asian="9pt" style:font-size-complex="9pt"/>
    </style:style>
    <style:style style:name="T430" style:parent-style-name="Standaardalinea-lettertype" style:family="text">
      <style:text-properties style:font-name="Verdana" fo:font-size="9pt" style:font-size-asian="9pt" style:font-size-complex="9pt"/>
    </style:style>
    <style:style style:name="T431" style:parent-style-name="Standaardalinea-lettertype" style:family="text">
      <style:text-properties style:font-name="Verdana" fo:font-size="9pt" style:font-size-asian="9pt" style:font-size-complex="9pt"/>
    </style:style>
    <style:style style:name="T432" style:parent-style-name="Standaardalinea-lettertype" style:family="text">
      <style:text-properties style:font-name="Verdana" fo:font-size="9pt" style:font-size-asian="9pt" style:font-size-complex="9pt"/>
    </style:style>
    <style:style style:name="T433" style:parent-style-name="Voetnootmarkering" style:family="text">
      <style:text-properties style:font-name="Verdana" fo:font-size="9pt" style:font-size-asian="9pt" style:font-size-complex="9pt"/>
    </style:style>
    <style:style style:name="T434" style:parent-style-name="Standaardalinea-lettertype" style:family="text">
      <style:text-properties style:font-name="Verdana" fo:font-size="8pt" style:font-size-asian="8pt" style:font-size-complex="8pt"/>
    </style:style>
    <style:style style:name="T435" style:parent-style-name="Standaardalinea-lettertype" style:family="text">
      <style:text-properties style:font-name="Verdana" fo:font-size="9pt" style:font-size-asian="9pt" style:font-size-complex="9pt"/>
    </style:style>
    <style:style style:name="P436" style:parent-style-name="Standaard" style:family="paragraph">
      <style:text-properties style:font-name="Verdana" fo:font-size="9pt" style:font-size-asian="9pt" style:font-size-complex="9pt"/>
    </style:style>
    <style:style style:name="P437" style:parent-style-name="Kop2" style:list-style-name="LFO9" style:family="paragraph">
      <style:paragraph-properties fo:margin-left="0in" fo:text-indent="0in">
        <style:tab-stops/>
      </style:paragraph-properties>
      <style:text-properties style:font-name="Verdana" fo:font-weight="bold" style:font-weight-asian="bold" style:font-weight-complex="bold" style:use-window-font-color="true"/>
    </style:style>
    <style:style style:name="P438" style:parent-style-name="Standaard" style:family="paragraph">
      <style:text-properties style:font-name="Verdana" fo:font-size="9pt" style:font-size-asian="9pt" style:font-size-complex="9pt"/>
    </style:style>
    <style:style style:name="P439" style:parent-style-name="Standaard" style:family="paragraph">
      <style:text-properties style:font-name="Verdana" fo:font-size="9pt" style:font-size-asian="9pt" style:font-size-complex="9pt"/>
    </style:style>
    <style:style style:name="P440" style:parent-style-name="Standaard" style:family="paragraph">
      <style:text-properties style:font-name="Verdana" fo:font-size="9pt" style:font-size-asian="9pt" style:font-size-complex="9pt"/>
    </style:style>
    <style:style style:name="P441" style:parent-style-name="Kop2" style:list-style-name="LFO9" style:family="paragraph">
      <style:paragraph-properties fo:margin-left="0in" fo:text-indent="0in">
        <style:tab-stops/>
      </style:paragraph-properties>
      <style:text-properties style:font-name="Verdana" fo:font-weight="bold" style:font-weight-asian="bold" style:font-weight-complex="bold" style:use-window-font-color="true"/>
    </style:style>
    <style:style style:name="P442" style:parent-style-name="Standaard" style:family="paragraph">
      <style:text-properties style:font-name="Verdana" fo:font-size="9pt" style:font-size-asian="9pt" style:font-size-complex="9pt"/>
    </style:style>
    <style:style style:name="P443" style:parent-style-name="Standaard" style:family="paragraph">
      <style:text-properties style:font-name="Verdana" fo:font-size="9pt" style:font-size-asian="9pt" style:font-size-complex="9pt"/>
    </style:style>
    <style:style style:name="P444" style:parent-style-name="Standaard" style:family="paragraph">
      <style:text-properties style:font-name="Verdana" fo:font-size="9pt" style:font-size-asian="9pt" style:font-size-complex="9pt"/>
    </style:style>
    <style:style style:name="P445" style:parent-style-name="Lijstalinea" style:list-style-name="LFO12" style:family="paragraph">
      <style:text-properties style:font-name="Verdana" fo:font-size="9pt" style:font-size-asian="9pt" style:font-size-complex="9pt"/>
    </style:style>
    <style:style style:name="P446" style:parent-style-name="Lijstalinea" style:list-style-name="LFO12" style:family="paragraph"/>
    <style:style style:name="T447" style:parent-style-name="Standaardalinea-lettertype" style:family="text">
      <style:text-properties style:font-name="Verdana" fo:font-size="9pt" style:font-size-asian="9pt" style:font-size-complex="9pt"/>
    </style:style>
    <style:style style:name="T448" style:parent-style-name="Standaardalinea-lettertype" style:family="text">
      <style:text-properties style:font-name="Verdana" style:text-position="super 66.6%" fo:font-size="9pt" style:font-size-asian="9pt" style:font-size-complex="9pt"/>
    </style:style>
    <style:style style:name="T449" style:parent-style-name="Standaardalinea-lettertype" style:family="text">
      <style:text-properties style:font-name="Verdana" fo:font-size="9pt" style:font-size-asian="9pt" style:font-size-complex="9pt"/>
    </style:style>
    <style:style style:name="P450" style:parent-style-name="Lijstalinea" style:list-style-name="LFO12" style:family="paragraph">
      <style:text-properties style:font-name="Verdana" fo:font-size="9pt" style:font-size-asian="9pt" style:font-size-complex="9pt"/>
    </style:style>
    <style:style style:name="P451" style:parent-style-name="Lijstalinea" style:list-style-name="LFO12" style:family="paragraph">
      <style:text-properties style:font-name="Verdana" fo:font-size="9pt" style:font-size-asian="9pt" style:font-size-complex="9pt"/>
    </style:style>
    <style:style style:name="P452" style:parent-style-name="Lijstalinea" style:list-style-name="LFO12" style:family="paragraph">
      <style:text-properties style:font-name="Verdana" fo:font-size="9pt" style:font-size-asian="9pt" style:font-size-complex="9pt"/>
    </style:style>
    <style:style style:name="P453" style:parent-style-name="Lijstalinea" style:list-style-name="LFO12" style:family="paragraph">
      <style:text-properties style:font-name="Verdana" fo:font-size="9pt" style:font-size-asian="9pt" style:font-size-complex="9pt"/>
    </style:style>
    <style:style style:name="P454" style:parent-style-name="Lijstalinea" style:list-style-name="LFO12" style:family="paragraph">
      <style:text-properties style:font-name="Verdana" fo:font-size="9pt" style:font-size-asian="9pt" style:font-size-complex="9pt"/>
    </style:style>
    <style:style style:name="P455" style:parent-style-name="Lijstalinea" style:list-style-name="LFO12" style:family="paragraph">
      <style:text-properties style:font-name="Verdana" fo:font-size="9pt" style:font-size-asian="9pt" style:font-size-complex="9pt"/>
    </style:style>
    <style:style style:name="P456" style:parent-style-name="Lijstalinea" style:list-style-name="LFO12" style:family="paragraph">
      <style:text-properties style:font-name="Verdana" fo:font-size="9pt" style:font-size-asian="9pt" style:font-size-complex="9pt"/>
    </style:style>
    <style:style style:name="P457" style:parent-style-name="Standaard" style:family="paragraph">
      <style:text-properties style:font-name="Verdana" fo:font-size="9pt" style:font-size-asian="9pt" style:font-size-complex="9pt"/>
    </style:style>
    <style:style style:name="P458" style:parent-style-name="Standaard" style:family="paragraph">
      <style:text-properties style:font-name="Verdana" fo:font-size="9pt" style:font-size-asian="9pt" style:font-size-complex="9pt"/>
    </style:style>
    <style:style style:name="P459" style:parent-style-name="Kop2" style:list-style-name="LFO9" style:family="paragraph">
      <style:paragraph-properties fo:margin-left="0in" fo:text-indent="0in">
        <style:tab-stops/>
      </style:paragraph-properties>
      <style:text-properties style:font-name="Verdana" fo:font-weight="bold" style:font-weight-asian="bold" style:font-weight-complex="bold" style:use-window-font-color="true"/>
    </style:style>
    <style:style style:name="P460" style:parent-style-name="Standaard" style:family="paragraph">
      <style:text-properties style:font-name="Verdana" fo:font-size="9pt" style:font-size-asian="9pt" style:font-size-complex="9pt"/>
    </style:style>
    <style:style style:name="P461" style:parent-style-name="Standaard" style:family="paragraph">
      <style:text-properties style:font-name="Verdana" fo:font-size="9pt" style:font-size-asian="9pt" style:font-size-complex="9pt"/>
    </style:style>
    <style:style style:name="P462" style:parent-style-name="Standaard" style:family="paragraph">
      <style:text-properties style:font-name="Verdana" fo:font-size="9pt" style:font-size-asian="9pt" style:font-size-complex="9pt"/>
    </style:style>
    <style:style style:name="P463" style:parent-style-name="Kop2" style:list-style-name="LFO9" style:family="paragraph">
      <style:paragraph-properties fo:margin-left="0in" fo:text-indent="0in">
        <style:tab-stops/>
      </style:paragraph-properties>
      <style:text-properties style:font-name="Verdana" fo:font-weight="bold" style:font-weight-asian="bold" style:font-weight-complex="bold" style:use-window-font-color="true"/>
    </style:style>
    <style:style style:name="T464" style:parent-style-name="Standaardalinea-lettertype" style:family="text">
      <style:text-properties style:font-name="Verdana" fo:font-size="9pt" style:font-size-asian="9pt" style:font-size-complex="9pt"/>
    </style:style>
    <style:style style:name="T465" style:parent-style-name="Voetnootmarkering" style:family="text">
      <style:text-properties style:font-name="Verdana" fo:font-size="9pt" style:font-size-asian="9pt" style:font-size-complex="9pt"/>
    </style:style>
    <style:style style:name="T466" style:parent-style-name="Standaardalinea-lettertype" style:family="text">
      <style:text-properties style:font-name="Verdana" fo:font-size="8pt" style:font-size-asian="8pt" style:font-size-complex="8pt"/>
    </style:style>
    <style:style style:name="T467" style:parent-style-name="Hyperlink" style:family="text">
      <style:text-properties style:font-name="Verdana" style:use-window-font-color="true" fo:font-size="8pt" style:font-size-asian="8pt" style:font-size-complex="8pt"/>
    </style:style>
    <style:style style:name="T468" style:parent-style-name="Standaardalinea-lettertype" style:family="text">
      <style:text-properties style:font-name="Verdana" fo:font-size="8pt" style:font-size-asian="8pt" style:font-size-complex="8pt"/>
    </style:style>
    <style:style style:name="T469" style:parent-style-name="Standaardalinea-lettertype" style:family="text">
      <style:text-properties style:font-name="Verdana" fo:font-size="9pt" style:font-size-asian="9pt" style:font-size-complex="9pt"/>
    </style:style>
    <style:style style:name="P470" style:parent-style-name="Standaard" style:family="paragraph">
      <style:text-properties style:font-name="Verdana" fo:font-size="9pt" style:font-size-asian="9pt" style:font-size-complex="9pt"/>
    </style:style>
    <style:style style:name="T471" style:parent-style-name="Standaardalinea-lettertype" style:family="text">
      <style:text-properties style:font-name="Verdana" fo:font-size="9pt" style:font-size-asian="9pt" style:font-size-complex="9pt"/>
    </style:style>
    <style:style style:name="T472" style:parent-style-name="Standaardalinea-lettertype" style:family="text">
      <style:text-properties style:font-name="Verdana" fo:font-size="9pt" style:font-size-asian="9pt" style:font-size-complex="9pt"/>
    </style:style>
    <style:style style:name="T473" style:parent-style-name="Standaardalinea-lettertype" style:family="text">
      <style:text-properties style:font-name="Verdana" fo:font-size="9pt" style:font-size-asian="9pt" style:font-size-complex="9pt"/>
    </style:style>
    <style:style style:name="T474" style:parent-style-name="Standaardalinea-lettertype" style:family="text">
      <style:text-properties style:font-name="Verdana" fo:font-size="9pt" style:font-size-asian="9pt" style:font-size-complex="9pt"/>
    </style:style>
    <style:style style:name="T475" style:parent-style-name="Voetnootmarkering" style:family="text">
      <style:text-properties style:font-name="Verdana" fo:font-size="9pt" style:font-size-asian="9pt" style:font-size-complex="9pt"/>
    </style:style>
    <style:style style:name="T476" style:parent-style-name="Standaardalinea-lettertype" style:family="text">
      <style:text-properties style:font-name="Verdana" fo:font-size="8pt" style:font-size-asian="8pt" style:font-size-complex="8pt"/>
    </style:style>
    <style:style style:name="T477" style:parent-style-name="Hyperlink" style:family="text">
      <style:text-properties style:font-name="Verdana" style:use-window-font-color="true" fo:font-size="8pt" style:font-size-asian="8pt" style:font-size-complex="8pt"/>
    </style:style>
    <style:style style:name="T478" style:parent-style-name="Standaardalinea-lettertype" style:family="text">
      <style:text-properties style:font-name="Verdana" fo:font-size="9pt" style:font-size-asian="9pt" style:font-size-complex="9pt"/>
    </style:style>
    <style:style style:name="T479" style:parent-style-name="Standaardalinea-lettertype" style:family="text">
      <style:text-properties style:font-name="Verdana" fo:font-style="italic" style:font-style-asian="italic" style:font-style-complex="italic" fo:font-size="9pt" style:font-size-asian="9pt" style:font-size-complex="9pt"/>
    </style:style>
    <style:style style:name="T480" style:parent-style-name="Standaardalinea-lettertype" style:family="text">
      <style:text-properties style:font-name="Verdana" fo:font-size="9pt" style:font-size-asian="9pt" style:font-size-complex="9pt"/>
    </style:style>
    <style:style style:name="T481" style:parent-style-name="Standaardalinea-lettertype" style:family="text">
      <style:text-properties style:font-name="Verdana" fo:font-style="italic" style:font-style-asian="italic" style:font-style-complex="italic" fo:font-size="9pt" style:font-size-asian="9pt" style:font-size-complex="9pt"/>
    </style:style>
    <style:style style:name="T482" style:parent-style-name="Standaardalinea-lettertype" style:family="text">
      <style:text-properties style:font-name="Verdana" fo:font-size="9pt" style:font-size-asian="9pt" style:font-size-complex="9pt"/>
    </style:style>
    <style:style style:name="P483" style:parent-style-name="Standaard" style:family="paragraph">
      <style:text-properties style:font-name="Verdana" fo:font-size="9pt" style:font-size-asian="9pt" style:font-size-complex="9pt"/>
    </style:style>
    <style:style style:name="P484" style:parent-style-name="Standaard" style:family="paragraph">
      <style:text-properties style:font-name="Verdana" fo:font-size="9pt" style:font-size-asian="9pt" style:font-size-complex="9pt"/>
    </style:style>
    <style:style style:name="P485" style:parent-style-name="Standaard" style:family="paragraph">
      <style:text-properties style:font-name="Verdana" fo:font-size="9pt" style:font-size-asian="9pt" style:font-size-complex="9pt"/>
    </style:style>
    <style:style style:name="P486" style:parent-style-name="Kop2" style:list-style-name="LFO9" style:family="paragraph">
      <style:paragraph-properties fo:margin-left="0in" fo:text-indent="0in">
        <style:tab-stops/>
      </style:paragraph-properties>
      <style:text-properties style:font-name="Verdana" fo:font-weight="bold" style:font-weight-asian="bold" style:font-weight-complex="bold" style:use-window-font-color="true"/>
    </style:style>
    <style:style style:name="T487" style:parent-style-name="Standaardalinea-lettertype" style:family="text">
      <style:text-properties style:font-name="Verdana" fo:font-size="9pt" style:font-size-asian="9pt" style:font-size-complex="9pt"/>
    </style:style>
    <style:style style:name="T488" style:parent-style-name="Standaardalinea-lettertype" style:family="text">
      <style:text-properties style:font-name="Verdana" fo:font-size="9pt" style:font-size-asian="9pt" style:font-size-complex="9pt"/>
    </style:style>
    <style:style style:name="T489" style:parent-style-name="Standaardalinea-lettertype" style:family="text">
      <style:text-properties style:font-name="Verdana" fo:font-size="9pt" style:font-size-asian="9pt" style:font-size-complex="9pt"/>
    </style:style>
    <style:style style:name="T490" style:parent-style-name="Hyperlink" style:family="text">
      <style:text-properties style:font-name="Verdana" style:use-window-font-color="true" fo:font-size="9pt" style:font-size-asian="9pt" style:font-size-complex="9pt"/>
    </style:style>
    <style:style style:name="T491" style:parent-style-name="Standaardalinea-lettertype" style:family="text">
      <style:text-properties style:font-name="Verdana" fo:font-size="9pt" style:font-size-asian="9pt" style:font-size-complex="9pt"/>
    </style:style>
    <style:style style:name="T492" style:parent-style-name="Hyperlink" style:family="text">
      <style:text-properties style:font-name="Verdana" style:use-window-font-color="true" fo:font-size="9pt" style:font-size-asian="9pt" style:font-size-complex="9pt"/>
    </style:style>
    <style:style style:name="T493" style:parent-style-name="Standaardalinea-lettertype" style:family="text">
      <style:text-properties style:font-name="Verdana" fo:font-size="9pt" style:font-size-asian="9pt" style:font-size-complex="9pt"/>
    </style:style>
    <style:style style:name="P494" style:parent-style-name="Standaard" style:family="paragraph">
      <style:text-properties style:font-name="Verdana" fo:font-size="9pt" style:font-size-asian="9pt" style:font-size-complex="9pt"/>
    </style:style>
    <style:style style:name="P495" style:parent-style-name="Standaard" style:family="paragraph">
      <style:paragraph-properties fo:break-before="page"/>
      <style:text-properties style:font-name="Verdana" fo:font-size="9pt" style:font-size-asian="9pt" style:font-size-complex="9pt"/>
    </style:style>
    <style:style style:name="P496" style:parent-style-name="Kop1" style:list-style-name="LFO9" style:family="paragraph">
      <style:paragraph-properties fo:margin-left="0in" fo:text-indent="0in">
        <style:tab-stops/>
      </style:paragraph-properties>
      <style:text-properties style:font-name="Verdana" fo:font-weight="bold" style:font-weight-asian="bold" style:font-weight-complex="bold" style:use-window-font-color="true"/>
    </style:style>
    <style:style style:name="P497" style:parent-style-name="Standaard" style:family="paragraph">
      <style:text-properties style:font-name="Verdana" fo:font-size="9pt" style:font-size-asian="9pt" style:font-size-complex="9pt"/>
    </style:style>
    <style:style style:name="P498" style:parent-style-name="Standaard" style:family="paragraph">
      <style:text-properties style:font-name="Verdana" fo:font-size="9pt" style:font-size-asian="9pt" style:font-size-complex="9pt"/>
    </style:style>
    <style:style style:name="P499" style:parent-style-name="Standaard" style:family="paragraph">
      <style:text-properties style:font-name="Verdana" fo:font-size="9pt" style:font-size-asian="9pt" style:font-size-complex="9pt"/>
    </style:style>
    <style:style style:name="P500" style:parent-style-name="Standaard" style:family="paragraph">
      <style:text-properties style:font-name="Verdana" fo:font-size="9pt" style:font-size-asian="9pt" style:font-size-complex="9pt"/>
    </style:style>
    <style:style style:name="T501" style:parent-style-name="Standaardalinea-lettertype" style:family="text">
      <style:text-properties style:font-name="Verdana" fo:font-size="9pt" style:font-size-asian="9pt" style:font-size-complex="9pt"/>
    </style:style>
    <style:style style:name="T502" style:parent-style-name="Standaardalinea-lettertype" style:family="text">
      <style:text-properties style:font-name="Verdana" fo:font-size="9pt" style:font-size-asian="9pt" style:font-size-complex="9pt"/>
    </style:style>
    <style:style style:name="T503" style:parent-style-name="Standaardalinea-lettertype" style:family="text">
      <style:text-properties style:font-name="Verdana" style:font-name-complex="Calibri" fo:font-size="9pt" style:font-size-asian="9pt" style:font-size-complex="9pt"/>
    </style:style>
    <style:style style:name="T504" style:parent-style-name="Standaardalinea-lettertype" style:family="text">
      <style:text-properties style:font-name="Verdana" fo:font-size="9pt" style:font-size-asian="9pt" style:font-size-complex="9pt"/>
    </style:style>
    <style:style style:name="T505" style:parent-style-name="Standaardalinea-lettertype" style:family="text">
      <style:text-properties style:font-name="Verdana" style:font-name-complex="Calibri" fo:font-size="9pt" style:font-size-asian="9pt" style:font-size-complex="9pt"/>
    </style:style>
    <style:style style:name="T506" style:parent-style-name="Standaardalinea-lettertype" style:family="text">
      <style:text-properties style:font-name="Verdana" fo:font-size="9pt" style:font-size-asian="9pt" style:font-size-complex="9pt"/>
    </style:style>
    <style:style style:name="P507" style:parent-style-name="Standaard" style:family="paragraph">
      <style:text-properties style:font-name="Verdana" fo:font-size="9pt" style:font-size-asian="9pt" style:font-size-complex="9pt"/>
    </style:style>
    <style:style style:name="T508" style:parent-style-name="Standaardalinea-lettertype" style:family="text">
      <style:text-properties style:font-name="Verdana" fo:font-size="9pt" style:font-size-asian="9pt" style:font-size-complex="9pt"/>
    </style:style>
    <style:style style:name="T509" style:parent-style-name="Standaardalinea-lettertype" style:family="text">
      <style:text-properties style:font-name="Verdana" fo:font-size="9pt" style:font-size-asian="9pt" style:font-size-complex="9pt"/>
    </style:style>
    <style:style style:name="T510" style:parent-style-name="Standaardalinea-lettertype" style:family="text">
      <style:text-properties style:font-name="Verdana" style:font-name-complex="Calibri" fo:font-size="9pt" style:font-size-asian="9pt" style:font-size-complex="9pt"/>
    </style:style>
    <style:style style:name="T511" style:parent-style-name="Standaardalinea-lettertype" style:family="text">
      <style:text-properties style:font-name="Verdana" fo:font-size="9pt" style:font-size-asian="9pt" style:font-size-complex="9pt"/>
    </style:style>
    <style:style style:name="P512" style:parent-style-name="Standaard" style:family="paragraph">
      <style:text-properties style:font-name="Verdana" fo:font-size="9pt" style:font-size-asian="9pt" style:font-size-complex="9pt"/>
    </style:style>
    <style:style style:name="T513" style:parent-style-name="Standaardalinea-lettertype" style:family="text">
      <style:text-properties style:font-name="Verdana" fo:font-size="9pt" style:font-size-asian="9pt" style:font-size-complex="9pt"/>
    </style:style>
    <style:style style:name="T514" style:parent-style-name="Hyperlink" style:family="text">
      <style:text-properties style:font-name="Verdana" fo:font-style="italic" style:font-style-asian="italic" style:font-style-complex="italic" style:use-window-font-color="true" fo:font-size="9pt" style:font-size-asian="9pt" style:font-size-complex="9pt"/>
    </style:style>
    <style:style style:name="T515" style:parent-style-name="Hyperlink" style:family="text">
      <style:text-properties style:font-name="Verdana" fo:font-style="italic" style:font-style-asian="italic" style:font-style-complex="italic" style:use-window-font-color="true" fo:font-size="9pt" style:font-size-asian="9pt" style:font-size-complex="9pt"/>
    </style:style>
    <style:style style:name="T516" style:parent-style-name="Standaardalinea-lettertype" style:family="text">
      <style:text-properties style:font-name="Verdana" fo:font-style="italic" style:font-style-asian="italic" style:font-style-complex="italic" fo:font-size="9pt" style:font-size-asian="9pt" style:font-size-complex="9pt"/>
    </style:style>
    <style:style style:name="T517" style:parent-style-name="Standaardalinea-lettertype" style:family="text">
      <style:text-properties style:font-name="Verdana" fo:font-size="9pt" style:font-size-asian="9pt" style:font-size-complex="9pt"/>
    </style:style>
    <style:style style:name="T518" style:parent-style-name="Standaardalinea-lettertype" style:family="text">
      <style:text-properties style:font-name="Verdana" fo:font-size="9pt" style:font-size-asian="9pt" style:font-size-complex="9pt"/>
    </style:style>
    <style:style style:name="T519" style:parent-style-name="Standaardalinea-lettertype" style:family="text">
      <style:text-properties style:font-name="Verdana" fo:font-size="9pt" style:font-size-asian="9pt" style:font-size-complex="9pt"/>
    </style:style>
    <style:style style:name="T520" style:parent-style-name="Hyperlink" style:family="text">
      <style:text-properties style:font-name="Verdana" fo:font-style="italic" style:font-style-asian="italic" style:font-style-complex="italic" style:use-window-font-color="true" fo:font-size="9pt" style:font-size-asian="9pt" style:font-size-complex="9pt"/>
    </style:style>
    <style:style style:name="T521" style:parent-style-name="Standaardalinea-lettertype" style:family="text">
      <style:text-properties style:font-name="Verdana" fo:font-size="9pt" style:font-size-asian="9pt" style:font-size-complex="9pt"/>
    </style:style>
    <style:style style:name="P522" style:parent-style-name="Standaard" style:family="paragraph">
      <style:text-properties style:font-name="Verdana" fo:font-size="9pt" style:font-size-asian="9pt" style:font-size-complex="9pt"/>
    </style:style>
    <style:style style:name="T523" style:parent-style-name="Standaardalinea-lettertype" style:family="text">
      <style:text-properties style:font-name="Verdana" fo:font-size="9pt" style:font-size-asian="9pt" style:font-size-complex="9pt"/>
    </style:style>
    <style:style style:name="T524" style:parent-style-name="Hyperlink" style:family="text">
      <style:text-properties style:font-name="Verdana" fo:font-style="italic" style:font-style-asian="italic" style:font-style-complex="italic" style:use-window-font-color="true" fo:font-size="9pt" style:font-size-asian="9pt" style:font-size-complex="9pt"/>
    </style:style>
    <style:style style:name="T525" style:parent-style-name="Standaardalinea-lettertype" style:family="text">
      <style:text-properties style:font-name="Verdana" fo:font-size="9pt" style:font-size-asian="9pt" style:font-size-complex="9pt"/>
    </style:style>
    <style:style style:name="T526" style:parent-style-name="Standaardalinea-lettertype" style:family="text">
      <style:text-properties style:font-name="Verdana" fo:font-size="9pt" style:font-size-asian="9pt" style:font-size-complex="9pt"/>
    </style:style>
    <style:style style:name="P527" style:parent-style-name="Standaard" style:family="paragraph">
      <style:text-properties style:font-name="Verdana" fo:font-size="9pt" style:font-size-asian="9pt" style:font-size-complex="9pt"/>
    </style:style>
    <style:style style:name="T528" style:parent-style-name="Standaardalinea-lettertype" style:family="text">
      <style:text-properties style:font-name="Verdana" fo:font-size="9pt" style:font-size-asian="9pt" style:font-size-complex="9pt"/>
    </style:style>
    <style:style style:name="T529" style:parent-style-name="Standaardalinea-lettertype" style:family="text">
      <style:text-properties style:font-name="Verdana" fo:font-size="9pt" style:font-size-asian="9pt" style:font-size-complex="9pt"/>
    </style:style>
    <style:style style:name="P530" style:parent-style-name="Standaard" style:family="paragraph">
      <style:text-properties style:font-name="Verdana" fo:font-size="9pt" style:font-size-asian="9pt" style:font-size-complex="9pt"/>
    </style:style>
    <style:style style:name="T531" style:parent-style-name="Standaardalinea-lettertype" style:family="text">
      <style:text-properties style:font-name="Verdana" fo:font-size="9pt" style:font-size-asian="9pt" style:font-size-complex="9pt" style:text-underline-type="single" style:text-underline-style="solid" style:text-underline-width="auto" style:text-underline-mode="continuous"/>
    </style:style>
    <style:style style:name="T532" style:parent-style-name="Standaardalinea-lettertype" style:family="text">
      <style:text-properties style:font-name="Verdana" fo:font-size="9pt" style:font-size-asian="9pt" style:font-size-complex="9pt"/>
    </style:style>
    <style:style style:name="P533" style:parent-style-name="Standaard" style:family="paragraph">
      <style:paragraph-properties fo:margin-left="0.4916in">
        <style:tab-stops/>
      </style:paragraph-properties>
      <style:text-properties style:font-name="Verdana" fo:font-size="9pt" style:font-size-asian="9pt" style:font-size-complex="9pt"/>
    </style:style>
    <style:style style:name="P534" style:parent-style-name="Standaard" style:family="paragraph">
      <style:paragraph-properties fo:margin-left="0.4916in">
        <style:tab-stops/>
      </style:paragraph-properties>
    </style:style>
    <style:style style:name="T535" style:parent-style-name="Standaardalinea-lettertype" style:family="text">
      <style:text-properties style:font-name="Verdana" fo:font-style="italic" style:font-style-asian="italic" style:font-style-complex="italic" fo:font-size="9pt" style:font-size-asian="9pt" style:font-size-complex="9pt"/>
    </style:style>
    <style:style style:name="T536" style:parent-style-name="Standaardalinea-lettertype" style:family="text">
      <style:text-properties style:font-name="Verdana" fo:font-size="9pt" style:font-size-asian="9pt" style:font-size-complex="9pt"/>
    </style:style>
    <style:style style:name="P537" style:parent-style-name="Standaard" style:family="paragraph">
      <style:paragraph-properties fo:margin-left="0.4916in">
        <style:tab-stops/>
      </style:paragraph-properties>
    </style:style>
    <style:style style:name="T538" style:parent-style-name="Standaardalinea-lettertype" style:family="text">
      <style:text-properties style:font-name="Verdana" fo:font-style="italic" style:font-style-asian="italic" style:font-style-complex="italic" fo:font-size="9pt" style:font-size-asian="9pt" style:font-size-complex="9pt"/>
    </style:style>
    <style:style style:name="T539" style:parent-style-name="Standaardalinea-lettertype" style:family="text">
      <style:text-properties style:font-name="Verdana" fo:font-size="9pt" style:font-size-asian="9pt" style:font-size-complex="9pt"/>
    </style:style>
    <style:style style:name="T540" style:parent-style-name="Standaardalinea-lettertype" style:family="text">
      <style:text-properties style:font-name="Verdana" fo:font-size="9pt" style:font-size-asian="9pt" style:font-size-complex="9pt"/>
    </style:style>
    <style:style style:name="P541" style:parent-style-name="Standaard" style:family="paragraph">
      <style:text-properties style:font-name="Verdana" fo:font-size="9pt" style:font-size-asian="9pt" style:font-size-complex="9pt" style:text-underline-type="single" style:text-underline-style="solid" style:text-underline-width="auto" style:text-underline-mode="continuous"/>
    </style:style>
    <style:style style:name="T542" style:parent-style-name="Standaardalinea-lettertype" style:family="text">
      <style:text-properties style:font-name="Verdana" fo:font-size="9pt" style:font-size-asian="9pt" style:font-size-complex="9pt" style:text-underline-type="single" style:text-underline-style="solid" style:text-underline-width="auto" style:text-underline-mode="continuous"/>
    </style:style>
    <style:style style:name="T543" style:parent-style-name="Standaardalinea-lettertype" style:family="text">
      <style:text-properties style:font-name="Verdana" fo:font-size="9pt" style:font-size-asian="9pt" style:font-size-complex="9pt"/>
    </style:style>
    <style:style style:name="P544" style:parent-style-name="Standaard" style:family="paragraph">
      <style:text-properties style:font-name="Verdana" fo:font-size="9pt" style:font-size-asian="9pt" style:font-size-complex="9pt"/>
    </style:style>
    <style:style style:name="T545" style:parent-style-name="Standaardalinea-lettertype" style:family="text">
      <style:text-properties style:font-name="Verdana" fo:font-size="9pt" style:font-size-asian="9pt" style:font-size-complex="9pt" style:text-underline-type="single" style:text-underline-style="solid" style:text-underline-width="auto" style:text-underline-mode="continuous"/>
    </style:style>
    <style:style style:name="T546" style:parent-style-name="Standaardalinea-lettertype" style:family="text">
      <style:text-properties style:font-name="Verdana" fo:font-size="9pt" style:font-size-asian="9pt" style:font-size-complex="9pt" style:text-underline-type="single" style:text-underline-style="solid" style:text-underline-width="auto" style:text-underline-mode="continuous"/>
    </style:style>
    <style:style style:name="T547" style:parent-style-name="Standaardalinea-lettertype" style:family="text">
      <style:text-properties style:font-name="Verdana" fo:font-size="9pt" style:font-size-asian="9pt" style:font-size-complex="9pt"/>
    </style:style>
    <style:style style:name="P548" style:parent-style-name="Standaard" style:family="paragraph">
      <style:text-properties style:font-name="Verdana" fo:font-size="9pt" style:font-size-asian="9pt" style:font-size-complex="9pt"/>
    </style:style>
    <style:style style:name="T549" style:parent-style-name="Standaardalinea-lettertype" style:family="text">
      <style:text-properties style:font-name="Verdana" fo:font-size="9pt" style:font-size-asian="9pt" style:font-size-complex="9pt" style:text-underline-type="single" style:text-underline-style="solid" style:text-underline-width="auto" style:text-underline-mode="continuous"/>
    </style:style>
    <style:style style:name="T550" style:parent-style-name="Standaardalinea-lettertype" style:family="text">
      <style:text-properties style:font-name="Verdana" fo:font-size="9pt" style:font-size-asian="9pt" style:font-size-complex="9pt"/>
    </style:style>
    <style:style style:name="T551" style:parent-style-name="Standaardalinea-lettertype" style:family="text">
      <style:text-properties style:font-name="Verdana" fo:font-size="9pt" style:font-size-asian="9pt" style:font-size-complex="9pt"/>
    </style:style>
    <style:style style:name="P552" style:parent-style-name="Standaard" style:family="paragraph">
      <style:text-properties style:font-name="Verdana" fo:font-size="9pt" style:font-size-asian="9pt" style:font-size-complex="9pt"/>
    </style:style>
    <style:style style:name="T553" style:parent-style-name="Standaardalinea-lettertype" style:family="text">
      <style:text-properties style:font-name="Verdana" fo:font-size="9pt" style:font-size-asian="9pt" style:font-size-complex="9pt" style:text-underline-type="single" style:text-underline-style="solid" style:text-underline-width="auto" style:text-underline-mode="continuous"/>
    </style:style>
    <style:style style:name="T554" style:parent-style-name="Standaardalinea-lettertype" style:family="text">
      <style:text-properties style:font-name="Verdana" fo:font-size="9pt" style:font-size-asian="9pt" style:font-size-complex="9pt"/>
    </style:style>
    <style:style style:name="T555" style:parent-style-name="Standaardalinea-lettertype" style:family="text">
      <style:text-properties style:font-name="Verdana" style:font-name-complex="Calibri" fo:font-size="9pt" style:font-size-asian="9pt" style:font-size-complex="9pt"/>
    </style:style>
    <style:style style:name="P556" style:parent-style-name="Standaard" style:family="paragraph">
      <style:paragraph-properties fo:margin-left="0.4916in">
        <style:tab-stops/>
      </style:paragraph-properties>
      <style:text-properties style:font-name="Verdana" fo:font-size="9pt" style:font-size-asian="9pt" style:font-size-complex="9pt"/>
    </style:style>
    <style:style style:name="P557" style:parent-style-name="Standaard" style:family="paragraph">
      <style:paragraph-properties fo:margin-left="0.4916in">
        <style:tab-stops/>
      </style:paragraph-properties>
    </style:style>
    <style:style style:name="T558" style:parent-style-name="Standaardalinea-lettertype" style:family="text">
      <style:text-properties style:font-name="Verdana" fo:font-style="italic" style:font-style-asian="italic" style:font-style-complex="italic" fo:font-size="9pt" style:font-size-asian="9pt" style:font-size-complex="9pt"/>
    </style:style>
    <style:style style:name="T559" style:parent-style-name="Standaardalinea-lettertype" style:family="text">
      <style:text-properties style:font-name="Verdana" fo:font-size="9pt" style:font-size-asian="9pt" style:font-size-complex="9pt"/>
    </style:style>
    <style:style style:name="P560" style:parent-style-name="Standaard" style:family="paragraph">
      <style:paragraph-properties fo:margin-left="0.4916in">
        <style:tab-stops/>
      </style:paragraph-properties>
      <style:text-properties style:font-name="Verdana" fo:font-size="9pt" style:font-size-asian="9pt" style:font-size-complex="9pt"/>
    </style:style>
    <style:style style:name="T561" style:parent-style-name="Standaardalinea-lettertype" style:family="text">
      <style:text-properties style:font-name="Verdana" fo:font-size="9pt" style:font-size-asian="9pt" style:font-size-complex="9pt" style:text-underline-type="single" style:text-underline-style="solid" style:text-underline-width="auto" style:text-underline-mode="continuous"/>
    </style:style>
    <style:style style:name="T562" style:parent-style-name="Standaardalinea-lettertype" style:family="text">
      <style:text-properties style:font-name="Verdana" fo:font-size="9pt" style:font-size-asian="9pt" style:font-size-complex="9pt"/>
    </style:style>
    <style:style style:name="P563" style:parent-style-name="Standaard" style:family="paragraph">
      <style:paragraph-properties fo:margin-left="0.4895in">
        <style:tab-stops/>
      </style:paragraph-properties>
      <style:text-properties style:font-name="Verdana" fo:font-size="9pt" style:font-size-asian="9pt" style:font-size-complex="9pt"/>
    </style:style>
    <style:style style:name="T564" style:parent-style-name="Standaardalinea-lettertype" style:family="text">
      <style:text-properties style:font-name="Verdana" fo:font-size="9pt" style:font-size-asian="9pt" style:font-size-complex="9pt" style:text-underline-type="single" style:text-underline-style="solid" style:text-underline-width="auto" style:text-underline-mode="continuous"/>
    </style:style>
    <style:style style:name="T565" style:parent-style-name="Standaardalinea-lettertype" style:family="text">
      <style:text-properties style:font-name="Verdana" fo:font-size="9pt" style:font-size-asian="9pt" style:font-size-complex="9pt"/>
    </style:style>
    <style:style style:name="P566" style:parent-style-name="Standaard" style:family="paragraph">
      <style:text-properties style:font-name="Verdana" fo:font-size="9pt" style:font-size-asian="9pt" style:font-size-complex="9pt"/>
    </style:style>
    <style:style style:name="T567" style:parent-style-name="Standaardalinea-lettertype" style:family="text">
      <style:text-properties style:font-name="Verdana" style:font-name-complex="Calibri" fo:font-size="9pt" style:font-size-asian="9pt" style:font-size-complex="9pt" style:text-underline-type="single" style:text-underline-style="solid" style:text-underline-width="auto" style:text-underline-mode="continuous"/>
    </style:style>
    <style:style style:name="T568" style:parent-style-name="Standaardalinea-lettertype" style:family="text">
      <style:text-properties style:font-name="Verdana" style:font-name-complex="Calibri" fo:font-size="9pt" style:font-size-asian="9pt" style:font-size-complex="9pt"/>
    </style:style>
    <style:style style:name="P569" style:parent-style-name="Standaard" style:family="paragraph">
      <style:paragraph-properties fo:margin-left="0.4916in">
        <style:tab-stops/>
      </style:paragraph-properties>
      <style:text-properties style:font-name="Verdana" style:font-name-complex="Calibri" fo:font-size="9pt" style:font-size-asian="9pt" style:font-size-complex="9pt"/>
    </style:style>
    <style:style style:name="P570" style:parent-style-name="Standaard" style:family="paragraph">
      <style:paragraph-properties fo:margin-left="0.4916in">
        <style:tab-stops/>
      </style:paragraph-properties>
    </style:style>
    <style:style style:name="T571" style:parent-style-name="Standaardalinea-lettertype" style:family="text">
      <style:text-properties style:font-name="Verdana" style:font-name-complex="Calibri" fo:font-style="italic" style:font-style-asian="italic" style:font-style-complex="italic" fo:font-size="9pt" style:font-size-asian="9pt" style:font-size-complex="9pt"/>
    </style:style>
    <style:style style:name="T572" style:parent-style-name="Standaardalinea-lettertype" style:family="text">
      <style:text-properties style:font-name="Verdana" style:font-name-complex="Calibri" fo:font-size="9pt" style:font-size-asian="9pt" style:font-size-complex="9pt"/>
    </style:style>
    <style:style style:name="T573" style:parent-style-name="Standaardalinea-lettertype" style:family="text">
      <style:text-properties style:font-name="Verdana" style:font-name-complex="Calibri" fo:font-size="9pt" style:font-size-asian="9pt" style:font-size-complex="9pt"/>
    </style:style>
    <style:style style:name="P574" style:parent-style-name="Standaard" style:family="paragraph">
      <style:text-properties style:font-name="Verdana" style:font-name-complex="Calibri" fo:font-style="italic" style:font-style-asian="italic" style:font-style-complex="italic" fo:font-size="9pt" style:font-size-asian="9pt" style:font-size-complex="9pt"/>
    </style:style>
    <style:style style:name="T575" style:parent-style-name="Standaardalinea-lettertype" style:family="text">
      <style:text-properties style:font-name="Verdana" style:font-name-complex="Calibri" fo:font-size="9pt" style:font-size-asian="9pt" style:font-size-complex="9pt"/>
    </style:style>
    <style:style style:name="T576" style:parent-style-name="Standaardalinea-lettertype" style:family="text">
      <style:text-properties style:font-name="Verdana" style:font-name-complex="Calibri" fo:font-size="9pt" style:font-size-asian="9pt" style:font-size-complex="9pt" style:text-underline-type="single" style:text-underline-style="solid" style:text-underline-width="auto" style:text-underline-mode="continuous"/>
    </style:style>
    <style:style style:name="T577" style:parent-style-name="Standaardalinea-lettertype" style:family="text">
      <style:text-properties style:font-name="Verdana" style:font-name-complex="Calibri" fo:font-size="9pt" style:font-size-asian="9pt" style:font-size-complex="9pt"/>
    </style:style>
    <style:style style:name="T578" style:parent-style-name="Standaardalinea-lettertype" style:family="text">
      <style:text-properties style:font-name="Verdana" style:font-name-complex="Calibri" fo:font-size="9pt" style:font-size-asian="9pt" style:font-size-complex="9pt"/>
    </style:style>
    <style:style style:name="P579" style:parent-style-name="Standaard" style:family="paragraph">
      <style:text-properties style:font-name="Verdana" style:font-name-complex="Calibri" fo:font-size="9pt" style:font-size-asian="9pt" style:font-size-complex="9pt"/>
    </style:style>
    <style:style style:name="P580" style:parent-style-name="Geenafstand" style:family="paragraph">
      <style:paragraph-properties style:line-height-at-least="0.1944in"/>
    </style:style>
    <style:style style:name="T581" style:parent-style-name="Standaardalinea-lettertype" style:family="text">
      <style:text-properties style:font-name="Verdana" style:font-name-complex="Calibri" fo:font-size="9pt" style:font-size-asian="9pt" style:font-size-complex="9pt" style:text-underline-type="single" style:text-underline-style="solid" style:text-underline-width="auto" style:text-underline-mode="continuous"/>
    </style:style>
    <style:style style:name="T582" style:parent-style-name="Standaardalinea-lettertype" style:family="text">
      <style:text-properties style:font-name="Verdana" style:font-name-complex="Calibri" fo:font-size="9pt" style:font-size-asian="9pt" style:font-size-complex="9pt"/>
    </style:style>
    <style:style style:name="T583" style:parent-style-name="Standaardalinea-lettertype" style:family="text">
      <style:text-properties style:font-name="Verdana" fo:font-size="9pt" style:font-size-asian="9pt" style:font-size-complex="9pt"/>
    </style:style>
    <style:style style:name="P584" style:parent-style-name="Geenafstand" style:family="paragraph">
      <style:paragraph-properties style:line-height-at-least="0.1944in"/>
      <style:text-properties style:font-name="Verdana" style:font-name-complex="Calibri" fo:font-size="9pt" style:font-size-asian="9pt" style:font-size-complex="9pt"/>
    </style:style>
    <style:style style:name="P585" style:parent-style-name="Geenafstand" style:family="paragraph">
      <style:paragraph-properties style:line-height-at-least="0.1944in"/>
    </style:style>
    <style:style style:name="T586" style:parent-style-name="Standaardalinea-lettertype" style:family="text">
      <style:text-properties style:font-name="Verdana" style:font-name-complex="Calibri" fo:font-size="9pt" style:font-size-asian="9pt" style:font-size-complex="9pt" style:text-underline-type="single" style:text-underline-style="solid" style:text-underline-width="auto" style:text-underline-mode="continuous"/>
    </style:style>
    <style:style style:name="T587" style:parent-style-name="Standaardalinea-lettertype" style:family="text">
      <style:text-properties style:font-name="Verdana" style:font-name-complex="Calibri" fo:font-size="9pt" style:font-size-asian="9pt" style:font-size-complex="9pt"/>
    </style:style>
    <style:style style:name="T588" style:parent-style-name="Standaardalinea-lettertype" style:family="text">
      <style:text-properties style:font-name="Verdana" fo:font-size="9pt" style:font-size-asian="9pt" style:font-size-complex="9pt"/>
    </style:style>
    <style:style style:name="T589" style:parent-style-name="Standaardalinea-lettertype" style:family="text">
      <style:text-properties style:font-name="Verdana" fo:font-size="9pt" style:font-size-asian="9pt" style:font-size-complex="9pt"/>
    </style:style>
    <style:style style:name="P590" style:parent-style-name="Standaard" style:family="paragraph">
      <style:text-properties style:font-name="Verdana" fo:font-size="9pt" style:font-size-asian="9pt" style:font-size-complex="9pt" style:text-underline-type="single" style:text-underline-style="solid" style:text-underline-width="auto" style:text-underline-mode="continuous"/>
    </style:style>
    <style:style style:name="T591" style:parent-style-name="Standaardalinea-lettertype" style:family="text">
      <style:text-properties style:font-name="Verdana" fo:font-size="9pt" style:font-size-asian="9pt" style:font-size-complex="9pt" style:text-underline-type="single" style:text-underline-style="solid" style:text-underline-width="auto" style:text-underline-mode="continuous"/>
    </style:style>
    <style:style style:name="T592" style:parent-style-name="Standaardalinea-lettertype" style:family="text">
      <style:text-properties style:font-name="Verdana" fo:font-size="9pt" style:font-size-asian="9pt" style:font-size-complex="9pt"/>
    </style:style>
    <style:style style:name="P593" style:parent-style-name="Standaard" style:family="paragraph">
      <style:text-properties style:font-name="Verdana" fo:font-size="9pt" style:font-size-asian="9pt" style:font-size-complex="9pt" style:text-underline-type="single" style:text-underline-style="solid" style:text-underline-width="auto" style:text-underline-mode="continuous"/>
    </style:style>
    <style:style style:name="T594" style:parent-style-name="Standaardalinea-lettertype" style:family="text">
      <style:text-properties style:font-name="Verdana" fo:font-size="9pt" style:font-size-asian="9pt" style:font-size-complex="9pt" style:text-underline-type="single" style:text-underline-style="solid" style:text-underline-width="auto" style:text-underline-mode="continuous"/>
    </style:style>
    <style:style style:name="T595" style:parent-style-name="Standaardalinea-lettertype" style:family="text">
      <style:text-properties style:font-name="Verdana" fo:font-size="9pt" style:font-size-asian="9pt" style:font-size-complex="9pt"/>
    </style:style>
    <style:style style:name="P596" style:parent-style-name="Standaard" style:family="paragraph">
      <style:text-properties style:font-name="Verdana" fo:font-size="9pt" style:font-size-asian="9pt" style:font-size-complex="9pt"/>
    </style:style>
    <style:style style:name="T597" style:parent-style-name="Standaardalinea-lettertype" style:family="text">
      <style:text-properties style:font-name="Verdana" fo:font-size="9pt" style:font-size-asian="9pt" style:font-size-complex="9pt" style:text-underline-type="single" style:text-underline-style="solid" style:text-underline-width="auto" style:text-underline-mode="continuous"/>
    </style:style>
    <style:style style:name="T598" style:parent-style-name="Standaardalinea-lettertype" style:family="text">
      <style:text-properties style:font-name="Verdana" fo:font-size="9pt" style:font-size-asian="9pt" style:font-size-complex="9pt"/>
    </style:style>
    <style:style style:name="P599" style:parent-style-name="Standaard" style:family="paragraph">
      <style:text-properties style:font-name="Verdana" fo:font-size="9pt" style:font-size-asian="9pt" style:font-size-complex="9pt" style:text-underline-type="single" style:text-underline-style="solid" style:text-underline-width="auto" style:text-underline-mode="continuous"/>
    </style:style>
    <style:style style:name="T600" style:parent-style-name="Standaardalinea-lettertype" style:family="text">
      <style:text-properties style:font-name="Verdana" fo:font-size="9pt" style:font-size-asian="9pt" style:font-size-complex="9pt" style:text-underline-type="single" style:text-underline-style="solid" style:text-underline-width="auto" style:text-underline-mode="continuous"/>
    </style:style>
    <style:style style:name="T601" style:parent-style-name="Standaardalinea-lettertype" style:family="text">
      <style:text-properties style:font-name="Verdana" fo:font-size="9pt" style:font-size-asian="9pt" style:font-size-complex="9pt"/>
    </style:style>
    <style:style style:name="T602" style:parent-style-name="Standaardalinea-lettertype" style:family="text">
      <style:text-properties style:font-name="Verdana" fo:font-size="9pt" style:font-size-asian="9pt" style:font-size-complex="9pt"/>
    </style:style>
    <style:style style:name="T603" style:parent-style-name="Standaardalinea-lettertype" style:family="text">
      <style:text-properties style:font-name="Verdana" fo:font-size="9pt" style:font-size-asian="9pt" style:font-size-complex="9pt"/>
    </style:style>
    <style:style style:name="P604" style:parent-style-name="Standaard" style:family="paragraph">
      <style:text-properties style:font-name="Verdana" fo:font-size="9pt" style:font-size-asian="9pt" style:font-size-complex="9pt"/>
    </style:style>
    <style:style style:name="T605" style:parent-style-name="Standaardalinea-lettertype" style:family="text">
      <style:text-properties style:font-name="Verdana" fo:font-size="9pt" style:font-size-asian="9pt" style:font-size-complex="9pt" style:text-underline-type="single" style:text-underline-style="solid" style:text-underline-width="auto" style:text-underline-mode="continuous"/>
    </style:style>
    <style:style style:name="T606" style:parent-style-name="Standaardalinea-lettertype" style:family="text">
      <style:text-properties style:font-name="Verdana" fo:font-size="9pt" style:font-size-asian="9pt" style:font-size-complex="9pt"/>
    </style:style>
    <style:style style:name="T607" style:parent-style-name="Standaardalinea-lettertype" style:family="text">
      <style:text-properties style:font-name="Verdana" fo:font-size="9pt" style:font-size-asian="9pt" style:font-size-complex="9pt"/>
    </style:style>
    <style:style style:name="P608" style:parent-style-name="Standaard" style:family="paragraph">
      <style:paragraph-properties fo:text-align="center"/>
      <style:text-properties style:font-name="Verdana" fo:font-size="9pt" style:font-size-asian="9pt" style:font-size-complex="9pt"/>
    </style:style>
    <style:style style:name="P609" style:parent-style-name="Standaard" style:family="paragraph">
      <style:paragraph-properties fo:break-before="page" fo:line-height="100%"/>
      <style:text-properties style:font-name="Verdana" fo:font-size="9pt" style:font-size-asian="9pt" style:font-size-complex="9pt"/>
    </style:style>
    <style:style style:name="P610" style:parent-style-name="Kop1" style:list-style-name="LFO9" style:family="paragraph">
      <style:paragraph-properties fo:margin-left="0in" fo:text-indent="0in">
        <style:tab-stops/>
      </style:paragraph-properties>
      <style:text-properties style:font-name="Verdana" fo:font-weight="bold" style:font-weight-asian="bold" style:font-weight-complex="bold" style:use-window-font-color="true"/>
    </style:style>
    <style:style style:name="P611" style:parent-style-name="Standaard" style:family="paragraph">
      <style:text-properties style:font-name="Verdana" fo:font-size="9pt" style:font-size-asian="9pt" style:font-size-complex="9pt"/>
    </style:style>
    <style:style style:name="P612" style:parent-style-name="Standaard" style:family="paragraph">
      <style:text-properties style:font-name="Verdana" fo:font-size="9pt" style:font-size-asian="9pt" style:font-size-complex="9pt"/>
    </style:style>
    <style:style style:name="P613" style:parent-style-name="Standaard" style:family="paragraph">
      <style:text-properties style:font-name="Verdana" fo:font-size="9pt" style:font-size-asian="9pt" style:font-size-complex="9pt"/>
    </style:style>
    <style:style style:name="P614" style:parent-style-name="Standaard" style:family="paragraph">
      <style:text-properties style:font-name="Verdana" fo:font-size="9pt" style:font-size-asian="9pt" style:font-size-complex="9pt"/>
    </style:style>
    <style:style style:name="P615" style:parent-style-name="Standaard" style:family="paragraph">
      <style:text-properties style:font-name="Verdana" fo:font-size="9pt" style:font-size-asian="9pt" style:font-size-complex="9pt"/>
    </style:style>
    <style:style style:name="P616" style:parent-style-name="Standaard" style:family="paragraph">
      <style:text-properties style:font-name="Verdana" fo:font-size="9pt" style:font-size-asian="9pt" style:font-size-complex="9pt"/>
    </style:style>
    <style:style style:name="P617" style:parent-style-name="Standaard" style:family="paragraph">
      <style:text-properties style:font-name="Verdana" fo:font-size="9pt" style:font-size-asian="9pt" style:font-size-complex="9pt"/>
    </style:style>
    <style:style style:name="P618" style:parent-style-name="Standaard" style:family="paragraph">
      <style:text-properties style:font-name="Verdana" fo:font-size="9pt" style:font-size-asian="9pt" style:font-size-complex="9pt"/>
    </style:style>
    <style:style style:name="P619" style:parent-style-name="Standaard" style:family="paragraph">
      <style:text-properties style:font-name="Verdana" fo:font-size="9pt" style:font-size-asian="9pt" style:font-size-complex="9pt"/>
    </style:style>
    <style:style style:name="P620" style:parent-style-name="Standaard" style:family="paragraph">
      <style:text-properties style:font-name="Verdana" fo:font-size="9pt" style:font-size-asian="9pt" style:font-size-complex="9pt"/>
    </style:style>
    <style:style style:name="T621" style:parent-style-name="Standaardalinea-lettertype" style:family="text">
      <style:text-properties style:font-name="Verdana" fo:font-size="9pt" style:font-size-asian="9pt" style:font-size-complex="9pt"/>
    </style:style>
    <style:style style:name="T622" style:parent-style-name="Standaardalinea-lettertype" style:family="text">
      <style:text-properties style:font-name="Verdana" style:font-name-complex="Calibri" fo:font-size="9pt" style:font-size-asian="9pt" style:font-size-complex="9pt"/>
    </style:style>
    <style:style style:name="T623" style:parent-style-name="Standaardalinea-lettertype" style:family="text">
      <style:text-properties style:font-name="Verdana" fo:font-size="9pt" style:font-size-asian="9pt" style:font-size-complex="9pt"/>
    </style:style>
    <style:style style:name="P624" style:parent-style-name="Standaard" style:family="paragraph">
      <style:text-properties style:font-name="Verdana" fo:font-size="9pt" style:font-size-asian="9pt" style:font-size-complex="9pt"/>
    </style:style>
    <style:style style:name="P625" style:parent-style-name="Standaard" style:family="paragraph">
      <style:text-properties style:font-name="Verdana" fo:font-size="9pt" style:font-size-asian="9pt" style:font-size-complex="9pt"/>
    </style:style>
    <style:style style:name="P626" style:parent-style-name="Standaard" style:family="paragraph">
      <style:paragraph-properties fo:break-before="page"/>
      <style:text-properties style:font-name="Verdana" fo:font-size="9pt" style:font-size-asian="9pt" style:font-size-complex="9pt"/>
    </style:style>
    <style:style style:name="P627" style:parent-style-name="Kop1" style:family="paragraph">
      <style:text-properties style:font-name="Verdana" fo:font-weight="bold" style:font-weight-asian="bold" style:font-weight-complex="bold" style:use-window-font-color="true"/>
    </style:style>
    <style:style style:name="P628" style:parent-style-name="Standaard" style:family="paragraph">
      <style:text-properties style:font-name="Verdana"/>
    </style:style>
    <style:style style:name="P629" style:parent-style-name="Kop2" style:list-style-name="LFO13" style:family="paragraph">
      <style:paragraph-properties fo:margin-left="0in" fo:text-indent="0in">
        <style:tab-stops/>
      </style:paragraph-properties>
    </style:style>
    <style:style style:name="T630" style:parent-style-name="Standaardalinea-lettertype" style:family="text">
      <style:text-properties style:font-name="Verdana" fo:font-weight="bold" style:font-weight-asian="bold" style:font-weight-complex="bold" style:use-window-font-color="true"/>
    </style:style>
    <style:style style:name="T631" style:parent-style-name="Standaardalinea-lettertype" style:family="text">
      <style:text-properties style:font-name="Verdana" fo:font-weight="bold" style:font-weight-asian="bold" style:font-weight-complex="bold" style:use-window-font-color="true"/>
    </style:style>
    <style:style style:name="T632" style:parent-style-name="Standaardalinea-lettertype" style:family="text">
      <style:text-properties style:font-name="Verdana" fo:font-weight="bold" style:font-weight-asian="bold" style:font-weight-complex="bold" style:use-window-font-color="true"/>
    </style:style>
    <style:style style:name="T633" style:parent-style-name="Standaardalinea-lettertype" style:family="text">
      <style:text-properties fo:font-weight="bold" style:font-weight-asian="bold" style:font-weight-complex="bold" style:use-window-font-color="true"/>
    </style:style>
    <style:style style:name="P634" style:parent-style-name="Kop3" style:list-style-name="LFO14" style:family="paragraph">
      <style:paragraph-properties fo:margin-left="0in" fo:text-indent="0in">
        <style:tab-stops/>
      </style:paragraph-properties>
      <style:text-properties style:font-name="Verdana" fo:font-weight="bold" style:font-weight-asian="bold" style:font-weight-complex="bold" style:use-window-font-color="true"/>
    </style:style>
    <style:style style:name="P635" style:parent-style-name="Standaard" style:family="paragraph">
      <style:text-properties style:font-name="Verdana" fo:font-size="9pt" style:font-size-asian="9pt" style:font-size-complex="9pt"/>
    </style:style>
    <style:style style:name="P636" style:parent-style-name="Kop4" style:list-style-name="LFO14" style:family="paragraph">
      <style:paragraph-properties fo:margin-left="0in" fo:text-indent="0in">
        <style:tab-stops/>
      </style:paragraph-properties>
      <style:text-properties style:font-name="Verdana" fo:font-weight="bold" style:font-weight-asian="bold" style:font-weight-complex="bold" style:use-window-font-color="true"/>
    </style:style>
    <style:style style:name="P637" style:parent-style-name="Standaard" style:family="paragraph">
      <style:text-properties style:font-name="Verdana" fo:font-size="9pt" style:font-size-asian="9pt" style:font-size-complex="9pt"/>
    </style:style>
    <style:style style:name="T638" style:parent-style-name="Standaardalinea-lettertype" style:family="text">
      <style:text-properties style:font-name="Verdana" fo:font-size="9pt" style:font-size-asian="9pt" style:font-size-complex="9pt"/>
    </style:style>
    <style:style style:name="T639" style:parent-style-name="Standaardalinea-lettertype" style:family="text">
      <style:text-properties style:font-name="Verdana" fo:font-size="9pt" style:font-size-asian="9pt" style:font-size-complex="9pt"/>
    </style:style>
    <style:style style:name="P640" style:parent-style-name="Standaard" style:family="paragraph">
      <style:text-properties style:font-name="Verdana" fo:font-size="9pt" style:font-size-asian="9pt" style:font-size-complex="9pt"/>
    </style:style>
    <style:style style:name="T641" style:parent-style-name="Standaardalinea-lettertype" style:family="text">
      <style:text-properties style:font-name="Verdana" fo:font-size="9pt" style:font-size-asian="9pt" style:font-size-complex="9pt"/>
    </style:style>
    <style:style style:name="T642" style:parent-style-name="Standaardalinea-lettertype" style:family="text">
      <style:text-properties style:font-name="Verdana" fo:font-size="9pt" style:font-size-asian="9pt" style:font-size-complex="9pt"/>
    </style:style>
    <style:style style:name="T643" style:parent-style-name="Standaardalinea-lettertype" style:family="text">
      <style:text-properties style:font-name="Verdana" fo:font-size="9pt" style:font-size-asian="9pt" style:font-size-complex="9pt"/>
    </style:style>
    <style:style style:name="T644" style:parent-style-name="Voetnootmarkering" style:family="text">
      <style:text-properties style:font-name="Verdana" fo:font-size="9pt" style:font-size-asian="9pt" style:font-size-complex="9pt"/>
    </style:style>
    <style:style style:name="T645" style:parent-style-name="Standaardalinea-lettertype" style:family="text">
      <style:text-properties style:font-name="Verdana" fo:font-size="8pt" style:font-size-asian="8pt" style:font-size-complex="8pt"/>
    </style:style>
    <style:style style:name="T646" style:parent-style-name="Hyperlink" style:family="text">
      <style:text-properties style:font-name="Verdana" style:use-window-font-color="true" fo:font-size="8pt" style:font-size-asian="8pt" style:font-size-complex="8pt"/>
    </style:style>
    <style:style style:name="T647" style:parent-style-name="Standaardalinea-lettertype" style:family="text">
      <style:text-properties style:font-name="Verdana" fo:font-size="8pt" style:font-size-asian="8pt" style:font-size-complex="8pt"/>
    </style:style>
    <style:style style:name="T648" style:parent-style-name="Standaardalinea-lettertype" style:family="text">
      <style:text-properties style:font-name="Verdana" fo:font-size="8pt" style:font-size-asian="8pt" style:font-size-complex="8pt"/>
    </style:style>
    <style:style style:name="T649" style:parent-style-name="Standaardalinea-lettertype" style:family="text">
      <style:text-properties style:font-name="Verdana" fo:font-size="9pt" style:font-size-asian="9pt" style:font-size-complex="9pt"/>
    </style:style>
    <style:style style:name="T650" style:parent-style-name="Standaardalinea-lettertype" style:family="text">
      <style:text-properties style:font-name="Verdana" fo:font-size="9pt" style:font-size-asian="9pt" style:font-size-complex="9pt"/>
    </style:style>
    <style:style style:name="T651" style:parent-style-name="Standaardalinea-lettertype" style:family="text">
      <style:text-properties style:font-name="Verdana" fo:font-size="9pt" style:font-size-asian="9pt" style:font-size-complex="9pt"/>
    </style:style>
    <style:style style:name="T652" style:parent-style-name="Voetnootmarkering" style:family="text">
      <style:text-properties style:font-name="Verdana" fo:font-size="9pt" style:font-size-asian="9pt" style:font-size-complex="9pt"/>
    </style:style>
    <style:style style:name="T653" style:parent-style-name="Standaardalinea-lettertype" style:family="text">
      <style:text-properties style:font-name="Verdana" fo:font-size="8pt" style:font-size-asian="8pt" style:font-size-complex="8pt"/>
    </style:style>
    <style:style style:name="T654" style:parent-style-name="Standaardalinea-lettertype" style:family="text">
      <style:text-properties style:font-name="Verdana" fo:font-size="9pt" style:font-size-asian="9pt" style:font-size-complex="9pt"/>
    </style:style>
    <style:style style:name="P655" style:parent-style-name="Standaard" style:family="paragraph">
      <style:text-properties style:font-name="Verdana" fo:font-size="9pt" style:font-size-asian="9pt" style:font-size-complex="9pt"/>
    </style:style>
    <style:style style:name="P656" style:parent-style-name="Standaard" style:family="paragraph">
      <style:text-properties style:font-name="Verdana" fo:font-size="9pt" style:font-size-asian="9pt" style:font-size-complex="9pt"/>
    </style:style>
    <style:style style:name="P657" style:parent-style-name="Standaard" style:family="paragraph">
      <style:text-properties style:font-name="Verdana" fo:font-size="9pt" style:font-size-asian="9pt" style:font-size-complex="9pt"/>
    </style:style>
    <style:style style:name="P658" style:parent-style-name="Standaard" style:family="paragraph">
      <style:text-properties style:font-name="Verdana" fo:font-size="9pt" style:font-size-asian="9pt" style:font-size-complex="9pt"/>
    </style:style>
    <style:style style:name="T659" style:parent-style-name="Standaardalinea-lettertype" style:family="text">
      <style:text-properties style:font-name="Verdana" fo:font-size="9pt" style:font-size-asian="9pt" style:font-size-complex="9pt"/>
    </style:style>
    <style:style style:name="T660" style:parent-style-name="Voetnootmarkering" style:family="text">
      <style:text-properties style:font-name="Verdana" fo:font-size="9pt" style:font-size-asian="9pt" style:font-size-complex="9pt"/>
    </style:style>
    <style:style style:name="T661" style:parent-style-name="Standaardalinea-lettertype" style:family="text">
      <style:text-properties style:font-name="Verdana" fo:font-size="8pt" style:font-size-asian="8pt" style:font-size-complex="8pt"/>
    </style:style>
    <style:style style:name="T662" style:parent-style-name="Standaardalinea-lettertype" style:family="text">
      <style:text-properties style:font-name="Verdana" fo:font-size="8pt" style:font-size-asian="8pt" style:font-size-complex="8pt"/>
    </style:style>
    <style:style style:name="T663" style:parent-style-name="Standaardalinea-lettertype" style:family="text">
      <style:text-properties style:font-name="Verdana" fo:font-size="9pt" style:font-size-asian="9pt" style:font-size-complex="9pt"/>
    </style:style>
    <style:style style:name="T664" style:parent-style-name="Standaardalinea-lettertype" style:family="text">
      <style:text-properties style:font-name="Verdana" fo:font-size="9pt" style:font-size-asian="9pt" style:font-size-complex="9pt"/>
    </style:style>
    <style:style style:name="T665" style:parent-style-name="Standaardalinea-lettertype" style:family="text">
      <style:text-properties style:font-name="Verdana" fo:font-size="9pt" style:font-size-asian="9pt" style:font-size-complex="9pt"/>
    </style:style>
    <style:style style:name="T666" style:parent-style-name="Standaardalinea-lettertype" style:family="text">
      <style:text-properties style:font-name="Verdana" fo:font-size="9pt" style:font-size-asian="9pt" style:font-size-complex="9pt"/>
    </style:style>
    <style:style style:name="P667" style:parent-style-name="Standaard" style:family="paragraph">
      <style:text-properties style:font-name="Verdana" fo:font-size="9pt" style:font-size-asian="9pt" style:font-size-complex="9pt"/>
    </style:style>
    <style:style style:name="P668" style:parent-style-name="Standaard" style:family="paragraph">
      <style:text-properties style:font-name="Verdana" fo:font-size="9pt" style:font-size-asian="9pt" style:font-size-complex="9pt"/>
    </style:style>
    <style:style style:name="P669" style:parent-style-name="Standaard" style:family="paragraph">
      <style:text-properties style:font-name="Verdana" fo:font-size="9pt" style:font-size-asian="9pt" style:font-size-complex="9pt"/>
    </style:style>
    <style:style style:name="T670" style:parent-style-name="Standaardalinea-lettertype" style:family="text">
      <style:text-properties style:font-name="Verdana" fo:font-size="9pt" style:font-size-asian="9pt" style:font-size-complex="9pt"/>
    </style:style>
    <style:style style:name="T671" style:parent-style-name="Standaardalinea-lettertype" style:family="text">
      <style:text-properties style:font-name="Verdana" fo:font-size="9pt" style:font-size-asian="9pt" style:font-size-complex="9pt"/>
    </style:style>
    <style:style style:name="P672" style:parent-style-name="Standaard" style:family="paragraph">
      <style:paragraph-properties fo:break-before="page" fo:line-height="100%"/>
      <style:text-properties style:font-name="Verdana" fo:font-size="9pt" style:font-size-asian="9pt" style:font-size-complex="9pt"/>
    </style:style>
    <style:style style:name="P673" style:parent-style-name="Kop4" style:list-style-name="LFO14" style:family="paragraph">
      <style:paragraph-properties fo:margin-left="0in" fo:text-indent="0in">
        <style:tab-stops/>
      </style:paragraph-properties>
      <style:text-properties style:font-name="Verdana" fo:font-weight="bold" style:font-weight-asian="bold" style:font-weight-complex="bold" style:use-window-font-color="true"/>
    </style:style>
    <style:style style:name="P674" style:parent-style-name="Standaard" style:family="paragraph">
      <style:text-properties style:font-name="Verdana" fo:font-size="9pt" style:font-size-asian="9pt" style:font-size-complex="9pt"/>
    </style:style>
    <style:style style:name="P675" style:parent-style-name="Standaard" style:family="paragraph">
      <style:text-properties style:font-name="Verdana" fo:font-size="9pt" style:font-size-asian="9pt" style:font-size-complex="9pt"/>
    </style:style>
    <style:style style:name="P676" style:parent-style-name="Standaard" style:family="paragraph">
      <style:text-properties style:font-name="Verdana" fo:font-size="9pt" style:font-size-asian="9pt" style:font-size-complex="9pt"/>
    </style:style>
    <style:style style:name="P677" style:parent-style-name="Kop5" style:family="paragraph">
      <style:text-properties style:font-name="Verdana" style:use-window-font-color="true"/>
    </style:style>
    <style:style style:name="P678" style:parent-style-name="Kop6" style:family="paragraph">
      <style:paragraph-properties style:line-height-at-least="0.1944in"/>
      <style:text-properties style:font-name="Verdana" style:use-window-font-color="true"/>
    </style:style>
    <style:style style:name="P679" style:parent-style-name="Kop7" style:family="paragraph">
      <style:text-properties style:font-name="Verdana" style:use-window-font-color="true"/>
    </style:style>
    <style:style style:name="T680" style:parent-style-name="Standaardalinea-lettertype" style:family="text">
      <style:text-properties style:font-name="Verdana" style:use-window-font-color="true"/>
    </style:style>
    <style:style style:name="P681" style:parent-style-name="Kop8" style:family="paragraph">
      <style:text-properties style:font-name="Verdana" style:use-window-font-color="true"/>
    </style:style>
    <style:style style:name="P682" style:parent-style-name="Geenafstand" style:family="paragraph">
      <style:paragraph-properties style:line-height-at-least="0.1944in"/>
      <style:text-properties style:font-name="Verdana" fo:font-size="9pt" style:font-size-asian="9pt" style:font-size-complex="9pt"/>
    </style:style>
    <style:style style:name="P683" style:parent-style-name="Geenafstand" style:family="paragraph">
      <style:paragraph-properties style:line-height-at-least="0.1944in"/>
      <style:text-properties style:font-name="Verdana" fo:font-weight="bold" style:font-weight-asian="bold" style:font-weight-complex="bold" fo:font-size="9pt" style:font-size-asian="9pt" style:font-size-complex="9pt"/>
    </style:style>
    <style:style style:name="P684" style:parent-style-name="Kop8" style:family="paragraph">
      <style:text-properties style:font-name="Verdana" style:use-window-font-color="true"/>
    </style:style>
    <style:style style:name="P685" style:parent-style-name="Geenafstand" style:family="paragraph">
      <style:paragraph-properties style:line-height-at-least="0.1944in"/>
      <style:text-properties style:font-name="Verdana" fo:font-size="9pt" style:font-size-asian="9pt" style:font-size-complex="9pt"/>
    </style:style>
    <style:style style:name="P686" style:parent-style-name="Geenafstand" style:family="paragraph">
      <style:paragraph-properties style:line-height-at-least="0.1944in"/>
      <style:text-properties style:font-name="Verdana" fo:font-size="9pt" style:font-size-asian="9pt" style:font-size-complex="9pt"/>
    </style:style>
    <style:style style:name="P687" style:parent-style-name="Geenafstand" style:family="paragraph">
      <style:paragraph-properties style:line-height-at-least="0.1944in"/>
      <style:text-properties style:font-name="Verdana" fo:font-size="9pt" style:font-size-asian="9pt" style:font-size-complex="9pt"/>
    </style:style>
    <style:style style:name="P688" style:parent-style-name="Geenafstand" style:family="paragraph">
      <style:paragraph-properties style:line-height-at-least="0.1944in"/>
      <style:text-properties style:font-name="Verdana" fo:font-size="9pt" style:font-size-asian="9pt" style:font-size-complex="9pt"/>
    </style:style>
    <style:style style:name="P689" style:parent-style-name="Geenafstand" style:family="paragraph">
      <style:paragraph-properties style:line-height-at-least="0.1944in"/>
      <style:text-properties style:font-name="Verdana" fo:font-style="italic" style:font-style-asian="italic" style:font-style-complex="italic" fo:font-size="9pt" style:font-size-asian="9pt" style:font-size-complex="9pt"/>
    </style:style>
    <style:style style:name="P690" style:parent-style-name="Geenafstand" style:family="paragraph">
      <style:paragraph-properties style:line-height-at-least="0.1944in"/>
      <style:text-properties style:font-name="Verdana" fo:font-style="italic" style:font-style-asian="italic" style:font-style-complex="italic" fo:font-size="9pt" style:font-size-asian="9pt" style:font-size-complex="9pt"/>
    </style:style>
    <style:style style:name="T691" style:parent-style-name="Standaardalinea-lettertype" style:family="text">
      <style:text-properties style:font-name="Verdana" style:use-window-font-color="true"/>
    </style:style>
    <style:style style:name="P692" style:parent-style-name="Kop8" style:family="paragraph">
      <style:text-properties style:font-name="Verdana" style:use-window-font-color="true"/>
    </style:style>
    <style:style style:name="T693" style:parent-style-name="Standaardalinea-lettertype" style:family="text">
      <style:text-properties style:font-name="Verdana" fo:font-size="9pt" style:font-size-asian="9pt" style:font-size-complex="9pt"/>
    </style:style>
    <style:style style:name="P694" style:parent-style-name="Standaard" style:family="paragraph">
      <style:text-properties style:font-name="Verdana" fo:font-style="italic" style:font-style-asian="italic" style:font-style-complex="italic" fo:font-size="9pt" style:font-size-asian="9pt" style:font-size-complex="9pt"/>
    </style:style>
    <style:style style:name="P695" style:parent-style-name="Standaard" style:family="paragraph">
      <style:text-properties style:font-name="Verdana" fo:font-style="italic" style:font-style-asian="italic" style:font-style-complex="italic" fo:font-size="9pt" style:font-size-asian="9pt" style:font-size-complex="9pt"/>
    </style:style>
    <style:style style:name="P696" style:parent-style-name="Standaard" style:family="paragraph">
      <style:text-properties style:font-name="Verdana" fo:font-style="italic" style:font-style-asian="italic" style:font-style-complex="italic" fo:font-size="9pt" style:font-size-asian="9pt" style:font-size-complex="9pt"/>
    </style:style>
    <style:style style:name="P697" style:parent-style-name="Standaard" style:family="paragraph">
      <style:text-properties style:font-name="Verdana" fo:font-style="italic" style:font-style-asian="italic" style:font-style-complex="italic" fo:font-size="9pt" style:font-size-asian="9pt" style:font-size-complex="9pt"/>
    </style:style>
    <style:style style:name="P698" style:parent-style-name="Standaard" style:family="paragraph">
      <style:text-properties style:font-name="Verdana" fo:font-style="italic" style:font-style-asian="italic" style:font-style-complex="italic" fo:font-size="9pt" style:font-size-asian="9pt" style:font-size-complex="9pt"/>
    </style:style>
    <style:style style:name="P699" style:parent-style-name="Standaard" style:family="paragraph">
      <style:text-properties style:font-name="Verdana" fo:font-style="italic" style:font-style-asian="italic" style:font-style-complex="italic" fo:font-size="9pt" style:font-size-asian="9pt" style:font-size-complex="9pt"/>
    </style:style>
    <style:style style:name="P700" style:parent-style-name="Standaard" style:family="paragraph">
      <style:text-properties style:font-name="Verdana" fo:font-style="italic" style:font-style-asian="italic" style:font-style-complex="italic" fo:font-size="9pt" style:font-size-asian="9pt" style:font-size-complex="9pt"/>
    </style:style>
    <style:style style:name="P701" style:parent-style-name="Standaard" style:family="paragraph">
      <style:text-properties style:font-name="Verdana" fo:font-style="italic" style:font-style-asian="italic" style:font-style-complex="italic" fo:font-size="9pt" style:font-size-asian="9pt" style:font-size-complex="9pt"/>
    </style:style>
    <style:style style:name="P702" style:parent-style-name="Standaard" style:family="paragraph">
      <style:text-properties style:font-name="Verdana" fo:font-style="italic" style:font-style-asian="italic" style:font-style-complex="italic" fo:font-size="9pt" style:font-size-asian="9pt" style:font-size-complex="9pt"/>
    </style:style>
    <style:style style:name="P703" style:parent-style-name="Standaard" style:family="paragraph">
      <style:text-properties style:font-name="Verdana" fo:font-style="italic" style:font-style-asian="italic" style:font-style-complex="italic" fo:font-size="9pt" style:font-size-asian="9pt" style:font-size-complex="9pt"/>
    </style:style>
    <style:style style:name="P704" style:parent-style-name="Standaard" style:family="paragraph">
      <style:text-properties style:font-name="Verdana" fo:font-style="italic" style:font-style-asian="italic" style:font-style-complex="italic" fo:font-size="9pt" style:font-size-asian="9pt" style:font-size-complex="9pt"/>
    </style:style>
    <style:style style:name="P705" style:parent-style-name="Standaard" style:family="paragraph">
      <style:text-properties style:font-name="Verdana" fo:font-style="italic" style:font-style-asian="italic" style:font-style-complex="italic" fo:font-size="9pt" style:font-size-asian="9pt" style:font-size-complex="9pt"/>
    </style:style>
    <style:style style:name="P706" style:parent-style-name="Standaard" style:family="paragraph">
      <style:text-properties style:font-name="Verdana" fo:font-size="9pt" style:font-size-asian="9pt" style:font-size-complex="9pt"/>
    </style:style>
    <style:style style:name="P707" style:parent-style-name="Kop8" style:family="paragraph">
      <style:text-properties style:font-name="Verdana"/>
    </style:style>
    <style:style style:name="P708" style:parent-style-name="Standaard" style:family="paragraph">
      <style:text-properties style:font-name="Verdana" fo:font-size="9pt" style:font-size-asian="9pt" style:font-size-complex="9pt"/>
    </style:style>
    <style:style style:name="TableColumn710" style:family="table-column">
      <style:table-column-properties style:column-width="1.9347in"/>
    </style:style>
    <style:style style:name="TableColumn711" style:family="table-column">
      <style:table-column-properties style:column-width="1.6034in"/>
    </style:style>
    <style:style style:name="TableColumn712" style:family="table-column">
      <style:table-column-properties style:column-width="1.0347in"/>
    </style:style>
    <style:style style:name="TableColumn713" style:family="table-column">
      <style:table-column-properties style:column-width="1.1854in"/>
    </style:style>
    <style:style style:name="TableColumn714" style:family="table-column">
      <style:table-column-properties style:column-width="1.5583in"/>
    </style:style>
    <style:style style:name="Table709" style:family="table">
      <style:table-properties style:width="7.3166in" style:rel-width="100%" fo:margin-left="0in" table:align="left"/>
    </style:style>
    <style:style style:name="TableRow715" style:family="table-row">
      <style:table-row-properties/>
    </style:style>
    <style:style style:name="TableCell716" style:family="table-cell">
      <style:table-cell-properties fo:border="0.0069in solid #000000" style:writing-mode="lr-tb" fo:padding-top="0in" fo:padding-left="0.075in" fo:padding-bottom="0in" fo:padding-right="0.075in"/>
    </style:style>
    <style:style style:name="P717" style:parent-style-name="Standaard" style:family="paragraph">
      <style:text-properties style:font-name="Verdana" fo:font-weight="bold" style:font-weight-asian="bold" style:font-weight-complex="bold" fo:font-size="8pt" style:font-size-asian="8pt" style:font-size-complex="8pt"/>
    </style:style>
    <style:style style:name="P718" style:parent-style-name="Standaard" style:family="paragraph">
      <style:text-properties style:font-name="Verdana" fo:font-weight="bold" style:font-weight-asian="bold" style:font-weight-complex="bold" fo:font-size="8pt" style:font-size-asian="8pt" style:font-size-complex="8pt"/>
    </style:style>
    <style:style style:name="TableRow719" style:family="table-row">
      <style:table-row-properties/>
    </style:style>
    <style:style style:name="TableCell720" style:family="table-cell">
      <style:table-cell-properties fo:border="0.0069in solid #000000" style:writing-mode="lr-tb" fo:padding-top="0in" fo:padding-left="0.075in" fo:padding-bottom="0in" fo:padding-right="0.075in"/>
    </style:style>
    <style:style style:name="T721" style:parent-style-name="Standaardalinea-lettertype" style:family="text">
      <style:text-properties style:font-name="Verdana" fo:font-weight="bold" style:font-weight-asian="bold" style:font-weight-complex="bold" fo:font-size="8pt" style:font-size-asian="8pt" style:font-size-complex="8pt"/>
    </style:style>
    <style:style style:name="T722" style:parent-style-name="Standaardalinea-lettertype" style:family="text">
      <style:text-properties style:font-name="Verdana" fo:font-size="8pt" style:font-size-asian="8pt" style:font-size-complex="8pt"/>
    </style:style>
    <style:style style:name="T723" style:parent-style-name="Standaardalinea-lettertype" style:family="text">
      <style:text-properties style:font-name="Verdana" fo:font-size="8pt" style:font-size-asian="8pt" style:font-size-complex="8pt"/>
    </style:style>
    <style:style style:name="TableCell724" style:family="table-cell">
      <style:table-cell-properties fo:border="0.0069in solid #000000" style:writing-mode="lr-tb" fo:padding-top="0in" fo:padding-left="0.075in" fo:padding-bottom="0in" fo:padding-right="0.075in"/>
    </style:style>
    <style:style style:name="P725" style:parent-style-name="Standaard" style:family="paragraph">
      <style:text-properties style:font-name="Verdana" fo:font-weight="bold" style:font-weight-asian="bold" style:font-weight-complex="bold" fo:font-size="8pt" style:font-size-asian="8pt" style:font-size-complex="8pt"/>
    </style:style>
    <style:style style:name="P726" style:parent-style-name="Standaard" style:family="paragraph">
      <style:text-properties style:font-name="Verdana" fo:font-size="8pt" style:font-size-asian="8pt" style:font-size-complex="8pt"/>
    </style:style>
    <style:style style:name="P727" style:parent-style-name="Standaard" style:family="paragraph">
      <style:text-properties style:font-name="Verdana" fo:font-size="8pt" style:font-size-asian="8pt" style:font-size-complex="8pt"/>
    </style:style>
    <style:style style:name="P728" style:parent-style-name="Standaard" style:family="paragraph">
      <style:text-properties style:font-name="Verdana" fo:font-size="8pt" style:font-size-asian="8pt" style:font-size-complex="8pt"/>
    </style:style>
    <style:style style:name="TableCell729" style:family="table-cell">
      <style:table-cell-properties fo:border="0.0069in solid #000000" style:writing-mode="lr-tb" fo:padding-top="0in" fo:padding-left="0.075in" fo:padding-bottom="0in" fo:padding-right="0.075in"/>
    </style:style>
    <style:style style:name="P730" style:parent-style-name="Standaard" style:family="paragraph">
      <style:text-properties style:font-name="Verdana" fo:font-weight="bold" style:font-weight-asian="bold" style:font-weight-complex="bold" fo:font-size="8pt" style:font-size-asian="8pt" style:font-size-complex="8pt"/>
    </style:style>
    <style:style style:name="TableCell731" style:family="table-cell">
      <style:table-cell-properties fo:border="0.0069in solid #000000" style:writing-mode="lr-tb" fo:padding-top="0in" fo:padding-left="0.075in" fo:padding-bottom="0in" fo:padding-right="0.075in"/>
    </style:style>
    <style:style style:name="P732" style:parent-style-name="Standaard" style:family="paragraph">
      <style:text-properties style:font-name="Verdana" fo:font-weight="bold" style:font-weight-asian="bold" style:font-weight-complex="bold" fo:font-size="8pt" style:font-size-asian="8pt" style:font-size-complex="8pt"/>
    </style:style>
    <style:style style:name="P733" style:parent-style-name="Standaard" style:family="paragraph">
      <style:text-properties style:font-name="Verdana" fo:font-size="8pt" style:font-size-asian="8pt" style:font-size-complex="8pt"/>
    </style:style>
    <style:style style:name="TableCell734" style:family="table-cell">
      <style:table-cell-properties fo:border="0.0069in solid #000000" style:writing-mode="lr-tb" fo:padding-top="0in" fo:padding-left="0.075in" fo:padding-bottom="0in" fo:padding-right="0.075in"/>
    </style:style>
    <style:style style:name="P735" style:parent-style-name="Standaard" style:family="paragraph">
      <style:text-properties style:font-name="Verdana" fo:font-weight="bold" style:font-weight-asian="bold" style:font-weight-complex="bold" fo:font-size="8pt" style:font-size-asian="8pt" style:font-size-complex="8pt"/>
    </style:style>
    <style:style style:name="P736" style:parent-style-name="Standaard" style:family="paragraph">
      <style:text-properties style:font-name="Verdana" fo:font-weight="bold" style:font-weight-asian="bold" style:font-weight-complex="bold" fo:font-size="8pt" style:font-size-asian="8pt" style:font-size-complex="8pt"/>
    </style:style>
    <style:style style:name="P737" style:parent-style-name="Standaard" style:family="paragraph">
      <style:text-properties style:font-name="Verdana" fo:font-weight="bold" style:font-weight-asian="bold" style:font-weight-complex="bold" fo:font-size="8pt" style:font-size-asian="8pt" style:font-size-complex="8pt"/>
    </style:style>
    <style:style style:name="P738" style:parent-style-name="Standaard" style:family="paragraph">
      <style:text-properties style:font-name="Verdana" fo:font-size="8pt" style:font-size-asian="8pt" style:font-size-complex="8pt"/>
    </style:style>
    <style:style style:name="TableRow739" style:family="table-row">
      <style:table-row-properties/>
    </style:style>
    <style:style style:name="TableCell740" style:family="table-cell">
      <style:table-cell-properties fo:border="0.0069in solid #000000" style:writing-mode="lr-tb" fo:padding-top="0in" fo:padding-left="0.075in" fo:padding-bottom="0in" fo:padding-right="0.075in"/>
    </style:style>
    <style:style style:name="P741" style:parent-style-name="Standaard" style:family="paragraph">
      <style:text-properties style:font-name="Verdana" fo:font-size="8pt" style:font-size-asian="8pt" style:font-size-complex="8pt"/>
    </style:style>
    <style:style style:name="TableCell742" style:family="table-cell">
      <style:table-cell-properties fo:border="0.0069in solid #000000" style:writing-mode="lr-tb" fo:padding-top="0in" fo:padding-left="0.075in" fo:padding-bottom="0in" fo:padding-right="0.075in"/>
    </style:style>
    <style:style style:name="P743" style:parent-style-name="Standaard" style:family="paragraph">
      <style:text-properties style:font-name="Verdana" fo:font-size="8pt" style:font-size-asian="8pt" style:font-size-complex="8pt"/>
    </style:style>
    <style:style style:name="P744" style:parent-style-name="Standaard" style:family="paragraph">
      <style:text-properties style:font-name="Verdana" fo:font-size="8pt" style:font-size-asian="8pt" style:font-size-complex="8pt"/>
    </style:style>
    <style:style style:name="TableCell745" style:family="table-cell">
      <style:table-cell-properties fo:border="0.0069in solid #000000" style:writing-mode="lr-tb" fo:padding-top="0in" fo:padding-left="0.075in" fo:padding-bottom="0in" fo:padding-right="0.075in"/>
    </style:style>
    <style:style style:name="P746" style:parent-style-name="Standaard" style:family="paragraph">
      <style:text-properties style:font-name="Verdana" fo:font-size="8pt" style:font-size-asian="8pt" style:font-size-complex="8pt"/>
    </style:style>
    <style:style style:name="P747" style:parent-style-name="Standaard" style:family="paragraph">
      <style:text-properties style:font-name="Verdana" fo:font-size="8pt" style:font-size-asian="8pt" style:font-size-complex="8pt"/>
    </style:style>
    <style:style style:name="TableCell748" style:family="table-cell">
      <style:table-cell-properties fo:border="0.0069in solid #000000" style:writing-mode="lr-tb" fo:padding-top="0in" fo:padding-left="0.075in" fo:padding-bottom="0in" fo:padding-right="0.075in"/>
    </style:style>
    <style:style style:name="P749" style:parent-style-name="Standaard" style:family="paragraph">
      <style:text-properties style:font-name="Verdana" fo:font-size="8pt" style:font-size-asian="8pt" style:font-size-complex="8pt"/>
    </style:style>
    <style:style style:name="TableCell750" style:family="table-cell">
      <style:table-cell-properties fo:border="0.0069in solid #000000" style:writing-mode="lr-tb" fo:padding-top="0in" fo:padding-left="0.075in" fo:padding-bottom="0in" fo:padding-right="0.075in"/>
    </style:style>
    <style:style style:name="P751" style:parent-style-name="Standaard" style:family="paragraph">
      <style:text-properties style:font-name="Verdana" fo:font-size="8pt" style:font-size-asian="8pt" style:font-size-complex="8pt"/>
    </style:style>
    <style:style style:name="P752" style:parent-style-name="Standaard" style:family="paragraph">
      <style:text-properties style:font-name="Verdana" fo:font-size="8pt" style:font-size-asian="8pt" style:font-size-complex="8pt"/>
    </style:style>
    <style:style style:name="TableRow753" style:family="table-row">
      <style:table-row-properties/>
    </style:style>
    <style:style style:name="TableCell754" style:family="table-cell">
      <style:table-cell-properties fo:border="0.0069in solid #000000" style:writing-mode="lr-tb" fo:padding-top="0in" fo:padding-left="0.075in" fo:padding-bottom="0in" fo:padding-right="0.075in"/>
    </style:style>
    <style:style style:name="P755" style:parent-style-name="Standaard" style:family="paragraph">
      <style:text-properties style:font-name="Verdana" fo:font-size="8pt" style:font-size-asian="8pt" style:font-size-complex="8pt"/>
    </style:style>
    <style:style style:name="TableCell756" style:family="table-cell">
      <style:table-cell-properties fo:border="0.0069in solid #000000" style:writing-mode="lr-tb" fo:padding-top="0in" fo:padding-left="0.075in" fo:padding-bottom="0in" fo:padding-right="0.075in"/>
    </style:style>
    <style:style style:name="P757" style:parent-style-name="Standaard" style:family="paragraph">
      <style:text-properties style:font-name="Verdana" fo:font-size="8pt" style:font-size-asian="8pt" style:font-size-complex="8pt"/>
    </style:style>
    <style:style style:name="P758" style:parent-style-name="Standaard" style:family="paragraph">
      <style:text-properties style:font-name="Verdana" fo:font-size="8pt" style:font-size-asian="8pt" style:font-size-complex="8pt"/>
    </style:style>
    <style:style style:name="TableCell759" style:family="table-cell">
      <style:table-cell-properties fo:border="0.0069in solid #000000" style:writing-mode="lr-tb" fo:padding-top="0in" fo:padding-left="0.075in" fo:padding-bottom="0in" fo:padding-right="0.075in"/>
    </style:style>
    <style:style style:name="P760" style:parent-style-name="Standaard" style:family="paragraph">
      <style:text-properties style:font-name="Verdana" fo:font-size="8pt" style:font-size-asian="8pt" style:font-size-complex="8pt"/>
    </style:style>
    <style:style style:name="P761" style:parent-style-name="Standaard" style:family="paragraph">
      <style:text-properties style:font-name="Verdana" fo:font-size="8pt" style:font-size-asian="8pt" style:font-size-complex="8pt"/>
    </style:style>
    <style:style style:name="TableCell762" style:family="table-cell">
      <style:table-cell-properties fo:border="0.0069in solid #000000" style:writing-mode="lr-tb" fo:padding-top="0in" fo:padding-left="0.075in" fo:padding-bottom="0in" fo:padding-right="0.075in"/>
    </style:style>
    <style:style style:name="P763" style:parent-style-name="Standaard" style:family="paragraph">
      <style:text-properties style:font-name="Verdana" fo:font-size="8pt" style:font-size-asian="8pt" style:font-size-complex="8pt"/>
    </style:style>
    <style:style style:name="TableCell764" style:family="table-cell">
      <style:table-cell-properties fo:border="0.0069in solid #000000" style:writing-mode="lr-tb" fo:padding-top="0in" fo:padding-left="0.075in" fo:padding-bottom="0in" fo:padding-right="0.075in"/>
    </style:style>
    <style:style style:name="P765" style:parent-style-name="Standaard" style:family="paragraph">
      <style:text-properties style:font-name="Verdana" fo:font-size="8pt" style:font-size-asian="8pt" style:font-size-complex="8pt"/>
    </style:style>
    <style:style style:name="P766" style:parent-style-name="Standaard" style:family="paragraph">
      <style:text-properties style:font-name="Verdana" fo:font-size="8pt" style:font-size-asian="8pt" style:font-size-complex="8pt"/>
    </style:style>
    <style:style style:name="TableRow767" style:family="table-row">
      <style:table-row-properties/>
    </style:style>
    <style:style style:name="TableCell768" style:family="table-cell">
      <style:table-cell-properties fo:border="0.0069in solid #000000" style:writing-mode="lr-tb" fo:padding-top="0in" fo:padding-left="0.075in" fo:padding-bottom="0in" fo:padding-right="0.075in"/>
    </style:style>
    <style:style style:name="P769" style:parent-style-name="Standaard" style:family="paragraph">
      <style:text-properties style:font-name="Verdana" fo:font-size="8pt" style:font-size-asian="8pt" style:font-size-complex="8pt"/>
    </style:style>
    <style:style style:name="TableCell770" style:family="table-cell">
      <style:table-cell-properties fo:border="0.0069in solid #000000" style:writing-mode="lr-tb" fo:padding-top="0in" fo:padding-left="0.075in" fo:padding-bottom="0in" fo:padding-right="0.075in"/>
    </style:style>
    <style:style style:name="P771" style:parent-style-name="Standaard" style:family="paragraph">
      <style:text-properties style:font-name="Verdana" fo:font-size="8pt" style:font-size-asian="8pt" style:font-size-complex="8pt"/>
    </style:style>
    <style:style style:name="P772" style:parent-style-name="Standaard" style:family="paragraph">
      <style:text-properties style:font-name="Verdana" fo:font-size="8pt" style:font-size-asian="8pt" style:font-size-complex="8pt"/>
    </style:style>
    <style:style style:name="TableCell773" style:family="table-cell">
      <style:table-cell-properties fo:border="0.0069in solid #000000" style:writing-mode="lr-tb" fo:padding-top="0in" fo:padding-left="0.075in" fo:padding-bottom="0in" fo:padding-right="0.075in"/>
    </style:style>
    <style:style style:name="P774" style:parent-style-name="Standaard" style:family="paragraph">
      <style:text-properties style:font-name="Verdana" fo:font-size="8pt" style:font-size-asian="8pt" style:font-size-complex="8pt"/>
    </style:style>
    <style:style style:name="P775" style:parent-style-name="Standaard" style:family="paragraph">
      <style:text-properties style:font-name="Verdana" fo:font-size="8pt" style:font-size-asian="8pt" style:font-size-complex="8pt"/>
    </style:style>
    <style:style style:name="TableCell776" style:family="table-cell">
      <style:table-cell-properties fo:border="0.0069in solid #000000" style:writing-mode="lr-tb" fo:padding-top="0in" fo:padding-left="0.075in" fo:padding-bottom="0in" fo:padding-right="0.075in"/>
    </style:style>
    <style:style style:name="P777" style:parent-style-name="Standaard" style:family="paragraph">
      <style:text-properties style:font-name="Verdana" fo:font-size="8pt" style:font-size-asian="8pt" style:font-size-complex="8pt"/>
    </style:style>
    <style:style style:name="TableCell778" style:family="table-cell">
      <style:table-cell-properties fo:border="0.0069in solid #000000" style:writing-mode="lr-tb" fo:padding-top="0in" fo:padding-left="0.075in" fo:padding-bottom="0in" fo:padding-right="0.075in"/>
    </style:style>
    <style:style style:name="P779" style:parent-style-name="Standaard" style:family="paragraph">
      <style:text-properties style:font-name="Verdana" fo:font-size="8pt" style:font-size-asian="8pt" style:font-size-complex="8pt"/>
    </style:style>
    <style:style style:name="P780" style:parent-style-name="Standaard" style:family="paragraph">
      <style:text-properties style:font-name="Verdana" fo:font-size="8pt" style:font-size-asian="8pt" style:font-size-complex="8pt"/>
    </style:style>
    <style:style style:name="TableRow781" style:family="table-row">
      <style:table-row-properties/>
    </style:style>
    <style:style style:name="TableCell782" style:family="table-cell">
      <style:table-cell-properties fo:border="0.0069in solid #000000" style:writing-mode="lr-tb" fo:padding-top="0in" fo:padding-left="0.075in" fo:padding-bottom="0in" fo:padding-right="0.075in"/>
    </style:style>
    <style:style style:name="P783" style:parent-style-name="Standaard" style:family="paragraph">
      <style:text-properties style:font-name="Verdana" fo:font-size="8pt" style:font-size-asian="8pt" style:font-size-complex="8pt"/>
    </style:style>
    <style:style style:name="TableCell784" style:family="table-cell">
      <style:table-cell-properties fo:border="0.0069in solid #000000" style:writing-mode="lr-tb" fo:padding-top="0in" fo:padding-left="0.075in" fo:padding-bottom="0in" fo:padding-right="0.075in"/>
    </style:style>
    <style:style style:name="P785" style:parent-style-name="Standaard" style:family="paragraph">
      <style:text-properties style:font-name="Verdana" fo:font-size="8pt" style:font-size-asian="8pt" style:font-size-complex="8pt"/>
    </style:style>
    <style:style style:name="P786" style:parent-style-name="Standaard" style:family="paragraph">
      <style:text-properties style:font-name="Verdana" fo:font-size="8pt" style:font-size-asian="8pt" style:font-size-complex="8pt"/>
    </style:style>
    <style:style style:name="TableCell787" style:family="table-cell">
      <style:table-cell-properties fo:border="0.0069in solid #000000" style:writing-mode="lr-tb" fo:padding-top="0in" fo:padding-left="0.075in" fo:padding-bottom="0in" fo:padding-right="0.075in"/>
    </style:style>
    <style:style style:name="P788" style:parent-style-name="Standaard" style:family="paragraph">
      <style:text-properties style:font-name="Verdana" fo:font-size="8pt" style:font-size-asian="8pt" style:font-size-complex="8pt"/>
    </style:style>
    <style:style style:name="P789" style:parent-style-name="Standaard" style:family="paragraph">
      <style:text-properties style:font-name="Verdana" fo:font-size="8pt" style:font-size-asian="8pt" style:font-size-complex="8pt"/>
    </style:style>
    <style:style style:name="TableCell790" style:family="table-cell">
      <style:table-cell-properties fo:border="0.0069in solid #000000" style:writing-mode="lr-tb" fo:padding-top="0in" fo:padding-left="0.075in" fo:padding-bottom="0in" fo:padding-right="0.075in"/>
    </style:style>
    <style:style style:name="P791" style:parent-style-name="Standaard" style:family="paragraph">
      <style:text-properties style:font-name="Verdana" fo:font-size="8pt" style:font-size-asian="8pt" style:font-size-complex="8pt"/>
    </style:style>
    <style:style style:name="TableCell792" style:family="table-cell">
      <style:table-cell-properties fo:border="0.0069in solid #000000" style:writing-mode="lr-tb" fo:padding-top="0in" fo:padding-left="0.075in" fo:padding-bottom="0in" fo:padding-right="0.075in"/>
    </style:style>
    <style:style style:name="P793" style:parent-style-name="Standaard" style:family="paragraph">
      <style:text-properties style:font-name="Verdana" fo:font-size="8pt" style:font-size-asian="8pt" style:font-size-complex="8pt"/>
    </style:style>
    <style:style style:name="P794" style:parent-style-name="Standaard" style:family="paragraph">
      <style:text-properties style:font-name="Verdana" fo:font-size="8pt" style:font-size-asian="8pt" style:font-size-complex="8pt"/>
    </style:style>
    <style:style style:name="TableRow795" style:family="table-row">
      <style:table-row-properties/>
    </style:style>
    <style:style style:name="TableCell796" style:family="table-cell">
      <style:table-cell-properties fo:border="0.0069in solid #000000" style:writing-mode="lr-tb" fo:padding-top="0in" fo:padding-left="0.075in" fo:padding-bottom="0in" fo:padding-right="0.075in"/>
    </style:style>
    <style:style style:name="P797" style:parent-style-name="Standaard" style:family="paragraph">
      <style:text-properties style:font-name="Verdana" fo:font-size="8pt" style:font-size-asian="8pt" style:font-size-complex="8pt"/>
    </style:style>
    <style:style style:name="TableCell798" style:family="table-cell">
      <style:table-cell-properties fo:border="0.0069in solid #000000" style:writing-mode="lr-tb" fo:padding-top="0in" fo:padding-left="0.075in" fo:padding-bottom="0in" fo:padding-right="0.075in"/>
    </style:style>
    <style:style style:name="P799" style:parent-style-name="Standaard" style:family="paragraph">
      <style:text-properties style:font-name="Verdana" fo:font-size="8pt" style:font-size-asian="8pt" style:font-size-complex="8pt"/>
    </style:style>
    <style:style style:name="P800" style:parent-style-name="Standaard" style:family="paragraph">
      <style:text-properties style:font-name="Verdana" fo:font-size="8pt" style:font-size-asian="8pt" style:font-size-complex="8pt"/>
    </style:style>
    <style:style style:name="TableCell801" style:family="table-cell">
      <style:table-cell-properties fo:border="0.0069in solid #000000" style:writing-mode="lr-tb" fo:padding-top="0in" fo:padding-left="0.075in" fo:padding-bottom="0in" fo:padding-right="0.075in"/>
    </style:style>
    <style:style style:name="P802" style:parent-style-name="Standaard" style:family="paragraph">
      <style:text-properties style:font-name="Verdana" fo:font-size="8pt" style:font-size-asian="8pt" style:font-size-complex="8pt"/>
    </style:style>
    <style:style style:name="P803" style:parent-style-name="Standaard" style:family="paragraph">
      <style:text-properties style:font-name="Verdana" fo:font-size="8pt" style:font-size-asian="8pt" style:font-size-complex="8pt"/>
    </style:style>
    <style:style style:name="TableCell804" style:family="table-cell">
      <style:table-cell-properties fo:border="0.0069in solid #000000" style:writing-mode="lr-tb" fo:padding-top="0in" fo:padding-left="0.075in" fo:padding-bottom="0in" fo:padding-right="0.075in"/>
    </style:style>
    <style:style style:name="P805" style:parent-style-name="Standaard" style:family="paragraph">
      <style:text-properties style:font-name="Verdana" fo:font-size="8pt" style:font-size-asian="8pt" style:font-size-complex="8pt"/>
    </style:style>
    <style:style style:name="TableCell806" style:family="table-cell">
      <style:table-cell-properties fo:border="0.0069in solid #000000" style:writing-mode="lr-tb" fo:padding-top="0in" fo:padding-left="0.075in" fo:padding-bottom="0in" fo:padding-right="0.075in"/>
    </style:style>
    <style:style style:name="P807" style:parent-style-name="Standaard" style:family="paragraph">
      <style:text-properties style:font-name="Verdana" fo:font-size="8pt" style:font-size-asian="8pt" style:font-size-complex="8pt"/>
    </style:style>
    <style:style style:name="P808" style:parent-style-name="Standaard" style:family="paragraph">
      <style:text-properties style:font-name="Verdana" fo:font-size="8pt" style:font-size-asian="8pt" style:font-size-complex="8pt"/>
    </style:style>
    <style:style style:name="TableRow809" style:family="table-row">
      <style:table-row-properties/>
    </style:style>
    <style:style style:name="TableCell810" style:family="table-cell">
      <style:table-cell-properties fo:border="0.0069in solid #000000" style:writing-mode="lr-tb" fo:padding-top="0in" fo:padding-left="0.075in" fo:padding-bottom="0in" fo:padding-right="0.075in"/>
    </style:style>
    <style:style style:name="P811" style:parent-style-name="Standaard" style:family="paragraph">
      <style:text-properties style:font-name="Verdana" fo:font-size="8pt" style:font-size-asian="8pt" style:font-size-complex="8pt"/>
    </style:style>
    <style:style style:name="TableCell812" style:family="table-cell">
      <style:table-cell-properties fo:border="0.0069in solid #000000" style:writing-mode="lr-tb" fo:padding-top="0in" fo:padding-left="0.075in" fo:padding-bottom="0in" fo:padding-right="0.075in"/>
    </style:style>
    <style:style style:name="P813" style:parent-style-name="Standaard" style:family="paragraph">
      <style:text-properties style:font-name="Verdana" fo:font-size="8pt" style:font-size-asian="8pt" style:font-size-complex="8pt"/>
    </style:style>
    <style:style style:name="P814" style:parent-style-name="Standaard" style:family="paragraph">
      <style:text-properties style:font-name="Verdana" fo:font-size="8pt" style:font-size-asian="8pt" style:font-size-complex="8pt"/>
    </style:style>
    <style:style style:name="TableCell815" style:family="table-cell">
      <style:table-cell-properties fo:border="0.0069in solid #000000" style:writing-mode="lr-tb" fo:padding-top="0in" fo:padding-left="0.075in" fo:padding-bottom="0in" fo:padding-right="0.075in"/>
    </style:style>
    <style:style style:name="P816" style:parent-style-name="Standaard" style:family="paragraph">
      <style:text-properties style:font-name="Verdana" fo:font-size="8pt" style:font-size-asian="8pt" style:font-size-complex="8pt"/>
    </style:style>
    <style:style style:name="P817" style:parent-style-name="Standaard" style:family="paragraph">
      <style:text-properties style:font-name="Verdana" fo:font-size="8pt" style:font-size-asian="8pt" style:font-size-complex="8pt"/>
    </style:style>
    <style:style style:name="TableCell818" style:family="table-cell">
      <style:table-cell-properties fo:border="0.0069in solid #000000" style:writing-mode="lr-tb" fo:padding-top="0in" fo:padding-left="0.075in" fo:padding-bottom="0in" fo:padding-right="0.075in"/>
    </style:style>
    <style:style style:name="P819" style:parent-style-name="Standaard" style:family="paragraph">
      <style:text-properties style:font-name="Verdana" fo:font-size="8pt" style:font-size-asian="8pt" style:font-size-complex="8pt"/>
    </style:style>
    <style:style style:name="TableCell820" style:family="table-cell">
      <style:table-cell-properties fo:border="0.0069in solid #000000" style:writing-mode="lr-tb" fo:padding-top="0in" fo:padding-left="0.075in" fo:padding-bottom="0in" fo:padding-right="0.075in"/>
    </style:style>
    <style:style style:name="P821" style:parent-style-name="Standaard" style:family="paragraph">
      <style:text-properties style:font-name="Verdana" fo:font-size="8pt" style:font-size-asian="8pt" style:font-size-complex="8pt"/>
    </style:style>
    <style:style style:name="P822" style:parent-style-name="Standaard" style:family="paragraph">
      <style:text-properties style:font-name="Verdana" fo:font-size="8pt" style:font-size-asian="8pt" style:font-size-complex="8pt"/>
    </style:style>
    <style:style style:name="TableRow823" style:family="table-row">
      <style:table-row-properties/>
    </style:style>
    <style:style style:name="TableCell824" style:family="table-cell">
      <style:table-cell-properties fo:border="0.0069in solid #000000" style:writing-mode="lr-tb" fo:padding-top="0in" fo:padding-left="0.075in" fo:padding-bottom="0in" fo:padding-right="0.075in"/>
    </style:style>
    <style:style style:name="P825" style:parent-style-name="Standaard" style:family="paragraph">
      <style:text-properties style:font-name="Verdana" fo:font-size="8pt" style:font-size-asian="8pt" style:font-size-complex="8pt"/>
    </style:style>
    <style:style style:name="TableCell826" style:family="table-cell">
      <style:table-cell-properties fo:border="0.0069in solid #000000" style:writing-mode="lr-tb" fo:padding-top="0in" fo:padding-left="0.075in" fo:padding-bottom="0in" fo:padding-right="0.075in"/>
    </style:style>
    <style:style style:name="P827" style:parent-style-name="Standaard" style:family="paragraph">
      <style:text-properties style:font-name="Verdana" fo:font-size="8pt" style:font-size-asian="8pt" style:font-size-complex="8pt"/>
    </style:style>
    <style:style style:name="TableCell828" style:family="table-cell">
      <style:table-cell-properties fo:border="0.0069in solid #000000" style:writing-mode="lr-tb" fo:padding-top="0in" fo:padding-left="0.075in" fo:padding-bottom="0in" fo:padding-right="0.075in"/>
    </style:style>
    <style:style style:name="P829" style:parent-style-name="Standaard" style:family="paragraph">
      <style:text-properties style:font-name="Verdana" fo:font-size="8pt" style:font-size-asian="8pt" style:font-size-complex="8pt"/>
    </style:style>
    <style:style style:name="P830" style:parent-style-name="Standaard" style:family="paragraph">
      <style:text-properties style:font-name="Verdana" fo:font-size="8pt" style:font-size-asian="8pt" style:font-size-complex="8pt"/>
    </style:style>
    <style:style style:name="P831" style:parent-style-name="Standaard" style:family="paragraph">
      <style:text-properties style:font-name="Verdana" fo:font-size="8pt" style:font-size-asian="8pt" style:font-size-complex="8pt"/>
    </style:style>
    <style:style style:name="P832" style:parent-style-name="Standaard" style:family="paragraph">
      <style:text-properties style:font-name="Verdana" fo:font-size="8pt" style:font-size-asian="8pt" style:font-size-complex="8pt"/>
    </style:style>
    <style:style style:name="P833" style:parent-style-name="Standaard" style:family="paragraph">
      <style:text-properties style:font-name="Verdana" fo:font-size="8pt" style:font-size-asian="8pt" style:font-size-complex="8pt"/>
    </style:style>
    <style:style style:name="TableCell834" style:family="table-cell">
      <style:table-cell-properties fo:border="0.0069in solid #000000" style:writing-mode="lr-tb" fo:padding-top="0in" fo:padding-left="0.075in" fo:padding-bottom="0in" fo:padding-right="0.075in"/>
    </style:style>
    <style:style style:name="P835" style:parent-style-name="Standaard" style:family="paragraph">
      <style:text-properties style:font-name="Verdana" fo:font-size="8pt" style:font-size-asian="8pt" style:font-size-complex="8pt"/>
    </style:style>
    <style:style style:name="TableCell836" style:family="table-cell">
      <style:table-cell-properties fo:border="0.0069in solid #000000" style:writing-mode="lr-tb" fo:padding-top="0in" fo:padding-left="0.075in" fo:padding-bottom="0in" fo:padding-right="0.075in"/>
    </style:style>
    <style:style style:name="P837" style:parent-style-name="Standaard" style:family="paragraph">
      <style:text-properties style:font-name="Verdana" fo:font-size="8pt" style:font-size-asian="8pt" style:font-size-complex="8pt"/>
    </style:style>
    <style:style style:name="P838" style:parent-style-name="Standaard" style:family="paragraph">
      <style:paragraph-properties fo:line-height="100%"/>
      <style:text-properties style:font-name="Verdana" fo:font-weight="bold" style:font-weight-asian="bold" style:font-weight-complex="bold" fo:font-style="italic" style:font-style-asian="italic" style:font-style-complex="italic" fo:font-size="9pt" style:font-size-asian="9pt" style:font-size-complex="9pt"/>
    </style:style>
    <style:style style:name="P839" style:parent-style-name="Standaard" style:family="paragraph">
      <style:text-properties style:font-name="Verdana" fo:font-style="italic" style:font-style-asian="italic" style:font-style-complex="italic" fo:font-size="9pt" style:font-size-asian="9pt" style:font-size-complex="9pt"/>
    </style:style>
    <style:style style:name="P840" style:parent-style-name="Standaard" style:family="paragraph">
      <style:text-properties style:font-name="Verdana" fo:font-style="italic" style:font-style-asian="italic" style:font-style-complex="italic" fo:font-size="9pt" style:font-size-asian="9pt" style:font-size-complex="9pt"/>
    </style:style>
    <style:style style:name="P841" style:parent-style-name="Standaard" style:family="paragraph">
      <style:text-properties style:font-name="Verdana" fo:font-style="italic" style:font-style-asian="italic" style:font-style-complex="italic" fo:font-size="9pt" style:font-size-asian="9pt" style:font-size-complex="9pt"/>
    </style:style>
    <style:style style:name="P842" style:parent-style-name="Standaard" style:family="paragraph">
      <style:text-properties style:font-name="Verdana" fo:font-style="italic" style:font-style-asian="italic" style:font-style-complex="italic" fo:font-size="9pt" style:font-size-asian="9pt" style:font-size-complex="9pt"/>
    </style:style>
    <style:style style:name="P843" style:parent-style-name="Standaard" style:family="paragraph">
      <style:text-properties style:font-name="Verdana" fo:font-style="italic" style:font-style-asian="italic" style:font-style-complex="italic" fo:font-size="9pt" style:font-size-asian="9pt" style:font-size-complex="9pt"/>
    </style:style>
    <style:style style:name="P844" style:parent-style-name="Standaard" style:family="paragraph">
      <style:text-properties style:font-name="Verdana" fo:font-style="italic" style:font-style-asian="italic" style:font-style-complex="italic" fo:font-size="9pt" style:font-size-asian="9pt" style:font-size-complex="9pt"/>
    </style:style>
    <style:style style:name="P845" style:parent-style-name="Standaard" style:family="paragraph">
      <style:text-properties style:font-name="Verdana" fo:font-style="italic" style:font-style-asian="italic" style:font-style-complex="italic" fo:font-size="9pt" style:font-size-asian="9pt" style:font-size-complex="9pt"/>
    </style:style>
    <style:style style:name="P846" style:parent-style-name="Standaard" style:family="paragraph">
      <style:text-properties style:font-name="Verdana" fo:font-style="italic" style:font-style-asian="italic" style:font-style-complex="italic" fo:font-size="9pt" style:font-size-asian="9pt" style:font-size-complex="9pt"/>
    </style:style>
    <style:style style:name="P847" style:parent-style-name="Standaard" style:family="paragraph">
      <style:text-properties style:font-name="Verdana" fo:font-style="italic" style:font-style-asian="italic" style:font-style-complex="italic" fo:font-size="9pt" style:font-size-asian="9pt" style:font-size-complex="9pt"/>
    </style:style>
    <style:style style:name="P848" style:parent-style-name="Standaard" style:family="paragraph">
      <style:text-properties style:font-name="Verdana" fo:font-style="italic" style:font-style-asian="italic" style:font-style-complex="italic" fo:font-size="9pt" style:font-size-asian="9pt" style:font-size-complex="9pt"/>
    </style:style>
    <style:style style:name="P849" style:parent-style-name="Standaard" style:family="paragraph">
      <style:text-properties style:font-name="Verdana" fo:font-style="italic" style:font-style-asian="italic" style:font-style-complex="italic" fo:font-size="9pt" style:font-size-asian="9pt" style:font-size-complex="9pt"/>
    </style:style>
    <style:style style:name="P850" style:parent-style-name="Standaard" style:family="paragraph">
      <style:text-properties style:font-name="Verdana" fo:font-style="italic" style:font-style-asian="italic" style:font-style-complex="italic" fo:font-size="9pt" style:font-size-asian="9pt" style:font-size-complex="9pt"/>
    </style:style>
    <style:style style:name="P851" style:parent-style-name="Standaard" style:family="paragraph">
      <style:text-properties style:font-name="Verdana" fo:font-style="italic" style:font-style-asian="italic" style:font-style-complex="italic" fo:font-size="9pt" style:font-size-asian="9pt" style:font-size-complex="9pt"/>
    </style:style>
    <style:style style:name="P852" style:parent-style-name="Standaard" style:family="paragraph">
      <style:text-properties style:font-name="Verdana" fo:font-style="italic" style:font-style-asian="italic" style:font-style-complex="italic" fo:font-size="9pt" style:font-size-asian="9pt" style:font-size-complex="9pt"/>
    </style:style>
    <style:style style:name="P853" style:parent-style-name="Standaard" style:family="paragraph">
      <style:text-properties style:font-name="Verdana" fo:font-style="italic" style:font-style-asian="italic" style:font-style-complex="italic" fo:font-size="9pt" style:font-size-asian="9pt" style:font-size-complex="9pt"/>
    </style:style>
    <style:style style:name="P854" style:parent-style-name="Standaard" style:family="paragraph">
      <style:text-properties style:font-name="Verdana" fo:font-style="italic" style:font-style-asian="italic" style:font-style-complex="italic" fo:font-size="9pt" style:font-size-asian="9pt" style:font-size-complex="9pt"/>
    </style:style>
    <style:style style:name="P855" style:parent-style-name="Standaard" style:family="paragraph">
      <style:text-properties style:font-name="Verdana" fo:font-style="italic" style:font-style-asian="italic" style:font-style-complex="italic" fo:font-size="9pt" style:font-size-asian="9pt" style:font-size-complex="9pt"/>
    </style:style>
    <style:style style:name="P856" style:parent-style-name="Standaard" style:family="paragraph">
      <style:text-properties style:font-name="Verdana" fo:font-style="italic" style:font-style-asian="italic" style:font-style-complex="italic" fo:font-size="9pt" style:font-size-asian="9pt" style:font-size-complex="9pt"/>
    </style:style>
    <style:style style:name="P857" style:parent-style-name="Standaard" style:family="paragraph">
      <style:text-properties style:font-name="Verdana" fo:font-style="italic" style:font-style-asian="italic" style:font-style-complex="italic" fo:font-size="9pt" style:font-size-asian="9pt" style:font-size-complex="9pt"/>
    </style:style>
    <style:style style:name="P858" style:parent-style-name="Standaard" style:family="paragraph">
      <style:text-properties style:font-name="Verdana" fo:font-style="italic" style:font-style-asian="italic" style:font-style-complex="italic" fo:font-size="9pt" style:font-size-asian="9pt" style:font-size-complex="9pt"/>
    </style:style>
    <style:style style:name="P859" style:parent-style-name="Standaard" style:family="paragraph">
      <style:text-properties style:font-name="Verdana" fo:font-style="italic" style:font-style-asian="italic" style:font-style-complex="italic" fo:font-size="9pt" style:font-size-asian="9pt" style:font-size-complex="9pt"/>
    </style:style>
    <style:style style:name="P860" style:parent-style-name="Standaard" style:family="paragraph">
      <style:text-properties style:font-name="Verdana" fo:font-style="italic" style:font-style-asian="italic" style:font-style-complex="italic" fo:font-size="9pt" style:font-size-asian="9pt" style:font-size-complex="9pt"/>
    </style:style>
    <style:style style:name="P861" style:parent-style-name="Standaard" style:family="paragraph">
      <style:text-properties style:font-name="Verdana" fo:font-style="italic" style:font-style-asian="italic" style:font-style-complex="italic" fo:font-size="9pt" style:font-size-asian="9pt" style:font-size-complex="9pt"/>
    </style:style>
    <style:style style:name="P862" style:parent-style-name="Standaard" style:family="paragraph">
      <style:text-properties style:font-name="Verdana" fo:font-style="italic" style:font-style-asian="italic" style:font-style-complex="italic" fo:font-size="9pt" style:font-size-asian="9pt" style:font-size-complex="9pt"/>
    </style:style>
    <style:style style:name="P863" style:parent-style-name="Standaard" style:family="paragraph">
      <style:text-properties style:font-name="Verdana" fo:font-weight="bold" style:font-weight-asian="bold" style:font-weight-complex="bold" fo:font-style="italic" style:font-style-asian="italic" style:font-style-complex="italic" fo:font-size="9pt" style:font-size-asian="9pt" style:font-size-complex="9pt"/>
    </style:style>
    <style:style style:name="P864" style:parent-style-name="Standaard" style:family="paragraph">
      <style:text-properties style:font-name="Verdana" fo:font-style="italic" style:font-style-asian="italic" style:font-style-complex="italic" fo:font-size="9pt" style:font-size-asian="9pt" style:font-size-complex="9pt"/>
    </style:style>
    <style:style style:name="P865" style:parent-style-name="Standaard" style:family="paragraph">
      <style:text-properties style:font-name="Verdana" fo:font-style="italic" style:font-style-asian="italic" style:font-style-complex="italic" fo:font-size="9pt" style:font-size-asian="9pt" style:font-size-complex="9pt"/>
    </style:style>
    <style:style style:name="T866" style:parent-style-name="Standaardalinea-lettertype" style:family="text">
      <style:text-properties style:font-name="Verdana" fo:font-style="italic" style:font-style-asian="italic" style:font-style-complex="italic" fo:font-size="9pt" style:font-size-asian="9pt" style:font-size-complex="9pt"/>
    </style:style>
    <style:style style:name="T867" style:parent-style-name="Standaardalinea-lettertype" style:family="text">
      <style:text-properties style:font-name="Verdana" fo:font-style="italic" style:font-style-asian="italic" style:font-style-complex="italic" fo:font-size="9pt" style:font-size-asian="9pt" style:font-size-complex="9pt"/>
    </style:style>
    <style:style style:name="P868" style:parent-style-name="Standaard" style:family="paragraph">
      <style:text-properties style:font-name="Verdana" fo:font-size="9pt" style:font-size-asian="9pt" style:font-size-complex="9pt"/>
    </style:style>
    <style:style style:name="P869" style:parent-style-name="Kop8" style:family="paragraph">
      <style:text-properties style:font-name="Verdana" style:use-window-font-color="true"/>
    </style:style>
    <style:style style:name="T870" style:parent-style-name="Standaardalinea-lettertype" style:family="text">
      <style:text-properties style:font-name="Verdana" style:use-window-font-color="true" fo:font-size="9pt" style:font-size-asian="9pt" style:font-size-complex="9pt"/>
    </style:style>
    <style:style style:name="T871" style:parent-style-name="Standaardalinea-lettertype" style:family="text">
      <style:text-properties style:font-name="Verdana" fo:font-size="9pt" style:font-size-asian="9pt" style:font-size-complex="9pt"/>
    </style:style>
    <style:style style:name="T872" style:parent-style-name="Standaardalinea-lettertype" style:family="text">
      <style:text-properties style:font-name="Verdana" style:use-window-font-color="true" fo:font-size="9pt" style:font-size-asian="9pt" style:font-size-complex="9pt"/>
    </style:style>
    <style:style style:name="P873" style:parent-style-name="Standaard" style:family="paragraph">
      <style:text-properties style:font-name="Verdana" fo:font-size="9pt" style:font-size-asian="9pt" style:font-size-complex="9pt"/>
    </style:style>
    <style:style style:name="P874" style:parent-style-name="Standaard" style:family="paragraph">
      <style:text-properties style:font-name="Verdana" fo:font-size="9pt" style:font-size-asian="9pt" style:font-size-complex="9pt"/>
    </style:style>
    <style:style style:name="P875" style:parent-style-name="Standaard" style:family="paragraph">
      <style:text-properties style:font-name="Verdana" fo:font-size="9pt" style:font-size-asian="9pt" style:font-size-complex="9pt"/>
    </style:style>
    <style:style style:name="P876" style:parent-style-name="Standaard" style:family="paragraph">
      <style:text-properties style:font-name="Verdana" fo:font-size="9pt" style:font-size-asian="9pt" style:font-size-complex="9pt"/>
    </style:style>
    <style:style style:name="P877" style:parent-style-name="Standaard" style:family="paragraph">
      <style:text-properties style:font-name="Verdana" fo:font-size="9pt" style:font-size-asian="9pt" style:font-size-complex="9pt"/>
    </style:style>
    <style:style style:name="P878" style:parent-style-name="Standaard" style:family="paragraph">
      <style:text-properties style:font-name="Verdana" fo:font-style="italic" style:font-style-asian="italic" style:font-style-complex="italic" fo:font-size="9pt" style:font-size-asian="9pt" style:font-size-complex="9pt"/>
    </style:style>
    <style:style style:name="P879" style:parent-style-name="Standaard" style:family="paragraph">
      <style:text-properties style:font-name="Verdana" fo:font-style="italic" style:font-style-asian="italic" style:font-style-complex="italic" fo:font-size="9pt" style:font-size-asian="9pt" style:font-size-complex="9pt"/>
    </style:style>
    <style:style style:name="P880" style:parent-style-name="Kop5" style:family="paragraph">
      <style:text-properties style:font-name="Verdana" style:use-window-font-color="true"/>
    </style:style>
    <style:style style:name="P881" style:parent-style-name="Kop6" style:family="paragraph">
      <style:paragraph-properties style:line-height-at-least="0.1944in"/>
      <style:text-properties style:font-name="Verdana" style:use-window-font-color="true"/>
    </style:style>
    <style:style style:name="P882" style:parent-style-name="Kop7" style:family="paragraph">
      <style:text-properties style:font-name="Verdana" style:use-window-font-color="true"/>
    </style:style>
    <style:style style:name="P883" style:parent-style-name="Kop8" style:family="paragraph">
      <style:text-properties style:font-name="Verdana" style:use-window-font-color="true"/>
    </style:style>
    <style:style style:name="P884" style:parent-style-name="Standaard" style:family="paragraph">
      <style:text-properties style:font-name="Verdana" fo:font-size="9pt" style:font-size-asian="9pt" style:font-size-complex="9pt"/>
    </style:style>
    <style:style style:name="P885" style:parent-style-name="Standaard" style:family="paragraph">
      <style:text-properties style:font-name="Verdana" fo:font-size="9pt" style:font-size-asian="9pt" style:font-size-complex="9pt"/>
    </style:style>
    <style:style style:name="P886" style:parent-style-name="Standaard" style:family="paragraph">
      <style:text-properties style:font-name="Verdana" fo:font-style="italic" style:font-style-asian="italic" style:font-style-complex="italic" fo:font-size="9pt" style:font-size-asian="9pt" style:font-size-complex="9pt"/>
    </style:style>
    <style:style style:name="P887" style:parent-style-name="Standaard" style:family="paragraph">
      <style:text-properties style:font-name="Verdana" fo:font-style="italic" style:font-style-asian="italic" style:font-style-complex="italic" fo:font-size="9pt" style:font-size-asian="9pt" style:font-size-complex="9pt"/>
    </style:style>
    <style:style style:name="P888" style:parent-style-name="Standaard" style:family="paragraph">
      <style:text-properties style:font-name="Verdana" fo:font-style="italic" style:font-style-asian="italic" style:font-style-complex="italic" fo:font-size="9pt" style:font-size-asian="9pt" style:font-size-complex="9pt"/>
    </style:style>
    <style:style style:name="P889" style:parent-style-name="Kop8" style:family="paragraph">
      <style:text-properties style:font-name="Verdana" style:use-window-font-color="true"/>
    </style:style>
    <style:style style:name="P890" style:parent-style-name="Standaard" style:family="paragraph">
      <style:text-properties style:font-name="Verdana" fo:font-size="9pt" style:font-size-asian="9pt" style:font-size-complex="9pt"/>
    </style:style>
    <style:style style:name="P891" style:parent-style-name="Standaard" style:family="paragraph">
      <style:text-properties style:font-name="Verdana" fo:font-size="9pt" style:font-size-asian="9pt" style:font-size-complex="9pt"/>
    </style:style>
    <style:style style:name="P892" style:parent-style-name="Kop8" style:family="paragraph">
      <style:text-properties style:font-name="Verdana" style:use-window-font-color="true"/>
    </style:style>
    <style:style style:name="P893" style:parent-style-name="Standaard" style:family="paragraph">
      <style:text-properties style:font-name="Verdana" fo:font-size="9pt" style:font-size-asian="9pt" style:font-size-complex="9pt"/>
    </style:style>
    <style:style style:name="P894" style:parent-style-name="Standaard" style:family="paragraph">
      <style:text-properties style:font-name="Verdana" fo:font-size="9pt" style:font-size-asian="9pt" style:font-size-complex="9pt"/>
    </style:style>
    <style:style style:name="P895" style:parent-style-name="Standaard" style:family="paragraph">
      <style:text-properties style:font-name="Verdana" fo:font-size="9pt" style:font-size-asian="9pt" style:font-size-complex="9pt"/>
    </style:style>
    <style:style style:name="P896" style:parent-style-name="Standaard" style:family="paragraph">
      <style:text-properties style:font-name="Verdana" fo:font-size="9pt" style:font-size-asian="9pt" style:font-size-complex="9pt"/>
    </style:style>
    <style:style style:name="P897" style:parent-style-name="Standaard" style:family="paragraph">
      <style:text-properties style:font-name="Verdana" fo:font-style="italic" style:font-style-asian="italic" style:font-style-complex="italic" fo:font-size="9pt" style:font-size-asian="9pt" style:font-size-complex="9pt"/>
    </style:style>
    <style:style style:name="P898" style:parent-style-name="Standaard" style:family="paragraph">
      <style:text-properties style:font-name="Verdana" fo:font-style="italic" style:font-style-asian="italic" style:font-style-complex="italic" fo:font-size="9pt" style:font-size-asian="9pt" style:font-size-complex="9pt"/>
    </style:style>
    <style:style style:name="P899" style:parent-style-name="Standaard" style:family="paragraph">
      <style:text-properties style:font-name="Verdana" fo:font-style="italic" style:font-style-asian="italic" style:font-style-complex="italic" fo:font-size="9pt" style:font-size-asian="9pt" style:font-size-complex="9pt"/>
    </style:style>
    <style:style style:name="P900" style:parent-style-name="Standaard" style:family="paragraph">
      <style:text-properties style:font-name="Verdana" fo:font-size="9pt" style:font-size-asian="9pt" style:font-size-complex="9pt"/>
    </style:style>
    <style:style style:name="P901" style:parent-style-name="Kop8" style:family="paragraph">
      <style:text-properties style:font-name="Verdana" style:use-window-font-color="true"/>
    </style:style>
    <style:style style:name="P902" style:parent-style-name="Standaard" style:family="paragraph">
      <style:text-properties style:font-name="Verdana" fo:font-size="9pt" style:font-size-asian="9pt" style:font-size-complex="9pt"/>
    </style:style>
    <style:style style:name="P903" style:parent-style-name="Standaard" style:family="paragraph">
      <style:text-properties style:font-name="Verdana" fo:font-size="9pt" style:font-size-asian="9pt" style:font-size-complex="9pt"/>
    </style:style>
    <style:style style:name="P904" style:parent-style-name="Standaard" style:family="paragraph">
      <style:text-properties style:font-name="Verdana" fo:font-style="italic" style:font-style-asian="italic" style:font-style-complex="italic" fo:font-size="9pt" style:font-size-asian="9pt" style:font-size-complex="9pt"/>
    </style:style>
    <style:style style:name="P905" style:parent-style-name="Standaard" style:family="paragraph">
      <style:text-properties style:font-name="Verdana" fo:font-style="italic" style:font-style-asian="italic" style:font-style-complex="italic" fo:font-size="9pt" style:font-size-asian="9pt" style:font-size-complex="9pt"/>
    </style:style>
    <style:style style:name="P906" style:parent-style-name="Standaard" style:family="paragraph">
      <style:text-properties style:font-name="Verdana" fo:font-style="italic" style:font-style-asian="italic" style:font-style-complex="italic" fo:font-size="9pt" style:font-size-asian="9pt" style:font-size-complex="9pt"/>
    </style:style>
    <style:style style:name="P907" style:parent-style-name="Standaard" style:family="paragraph">
      <style:text-properties style:font-name="Verdana" fo:font-style="italic" style:font-style-asian="italic" style:font-style-complex="italic" fo:font-size="9pt" style:font-size-asian="9pt" style:font-size-complex="9pt"/>
    </style:style>
    <style:style style:name="P908" style:parent-style-name="Standaard" style:family="paragraph">
      <style:text-properties style:font-name="Verdana" fo:font-style="italic" style:font-style-asian="italic" style:font-style-complex="italic" fo:font-size="9pt" style:font-size-asian="9pt" style:font-size-complex="9pt"/>
    </style:style>
    <style:style style:name="P909" style:parent-style-name="Standaard" style:family="paragraph">
      <style:text-properties style:font-name="Verdana" fo:font-size="9pt" style:font-size-asian="9pt" style:font-size-complex="9pt"/>
    </style:style>
    <style:style style:name="P910" style:parent-style-name="Kop8" style:family="paragraph">
      <style:text-properties style:font-name="Verdana" style:use-window-font-color="true"/>
    </style:style>
    <style:style style:name="T911" style:parent-style-name="Standaardalinea-lettertype" style:family="text">
      <style:text-properties style:font-name="Verdana" fo:font-size="9pt" style:font-size-asian="9pt" style:font-size-complex="9pt"/>
    </style:style>
    <style:style style:name="T912" style:parent-style-name="Standaardalinea-lettertype" style:family="text">
      <style:text-properties style:font-name="Verdana" fo:font-style="italic" style:font-style-asian="italic" style:font-style-complex="italic" fo:font-size="9pt" style:font-size-asian="9pt" style:font-size-complex="9pt"/>
    </style:style>
    <style:style style:name="T913" style:parent-style-name="Standaardalinea-lettertype" style:family="text">
      <style:text-properties style:font-name="Verdana" fo:font-size="9pt" style:font-size-asian="9pt" style:font-size-complex="9pt"/>
    </style:style>
    <style:style style:name="P914" style:parent-style-name="Standaard" style:family="paragraph">
      <style:text-properties style:font-name="Verdana" fo:font-size="9pt" style:font-size-asian="9pt" style:font-size-complex="9pt"/>
    </style:style>
    <style:style style:name="T915" style:parent-style-name="Standaardalinea-lettertype" style:family="text">
      <style:text-properties style:font-name="Verdana" fo:font-style="italic" style:font-style-asian="italic" style:font-style-complex="italic" fo:font-size="9pt" style:font-size-asian="9pt" style:font-size-complex="9pt"/>
    </style:style>
    <style:style style:name="T916" style:parent-style-name="Standaardalinea-lettertype" style:family="text">
      <style:text-properties style:font-name="Verdana" fo:font-style="italic" style:font-style-asian="italic" style:font-style-complex="italic" fo:font-size="9pt" style:font-size-asian="9pt" style:font-size-complex="9pt"/>
    </style:style>
    <style:style style:name="T917" style:parent-style-name="Standaardalinea-lettertype" style:family="text">
      <style:text-properties style:font-name="Verdana" fo:font-style="italic" style:font-style-asian="italic" style:font-style-complex="italic" fo:font-size="9pt" style:font-size-asian="9pt" style:font-size-complex="9pt"/>
    </style:style>
    <style:style style:name="T918" style:parent-style-name="Standaardalinea-lettertype" style:family="text">
      <style:text-properties style:font-name="Verdana" fo:font-style="italic" style:font-style-asian="italic" style:font-style-complex="italic" fo:font-size="9pt" style:font-size-asian="9pt" style:font-size-complex="9pt"/>
    </style:style>
    <style:style style:name="T919" style:parent-style-name="Standaardalinea-lettertype" style:family="text">
      <style:text-properties style:font-name="Verdana" fo:font-style="italic" style:font-style-asian="italic" style:font-style-complex="italic" fo:font-size="9pt" style:font-size-asian="9pt" style:font-size-complex="9pt"/>
    </style:style>
    <style:style style:name="T920" style:parent-style-name="Standaardalinea-lettertype" style:family="text">
      <style:text-properties style:font-name="Verdana" fo:font-style="italic" style:font-style-asian="italic" style:font-style-complex="italic" fo:font-size="9pt" style:font-size-asian="9pt" style:font-size-complex="9pt"/>
    </style:style>
    <style:style style:name="P921" style:parent-style-name="Standaard" style:family="paragraph">
      <style:text-properties style:font-name="Verdana" fo:font-style="italic" style:font-style-asian="italic" style:font-style-complex="italic" fo:font-size="9pt" style:font-size-asian="9pt" style:font-size-complex="9pt"/>
    </style:style>
    <style:style style:name="P922" style:parent-style-name="Kop8" style:family="paragraph">
      <style:text-properties style:font-name="Verdana" style:use-window-font-color="true"/>
    </style:style>
    <style:style style:name="P923" style:parent-style-name="Lijstalinea" style:list-style-name="LFO15" style:family="paragraph">
      <style:paragraph-properties fo:margin-left="0.25in">
        <style:tab-stops/>
      </style:paragraph-properties>
      <style:text-properties style:font-name="Verdana" fo:font-size="9pt" style:font-size-asian="9pt" style:font-size-complex="9pt"/>
    </style:style>
    <style:style style:name="P924" style:parent-style-name="Lijstalinea" style:list-style-name="LFO15" style:family="paragraph">
      <style:paragraph-properties fo:margin-left="0.25in">
        <style:tab-stops/>
      </style:paragraph-properties>
      <style:text-properties style:font-name="Verdana" fo:font-size="9pt" style:font-size-asian="9pt" style:font-size-complex="9pt"/>
    </style:style>
    <style:style style:name="P925" style:parent-style-name="Lijstalinea" style:list-style-name="LFO16" style:family="paragraph">
      <style:text-properties style:font-name="Verdana" fo:font-size="9pt" style:font-size-asian="9pt" style:font-size-complex="9pt"/>
    </style:style>
    <style:style style:name="P926" style:parent-style-name="Lijstalinea" style:list-style-name="LFO16" style:family="paragraph">
      <style:text-properties style:font-name="Verdana" fo:font-size="9pt" style:font-size-asian="9pt" style:font-size-complex="9pt"/>
    </style:style>
    <style:style style:name="P927" style:parent-style-name="Lijstalinea" style:list-style-name="LFO16" style:family="paragraph">
      <style:text-properties style:font-name="Verdana" fo:font-size="9pt" style:font-size-asian="9pt" style:font-size-complex="9pt"/>
    </style:style>
    <style:style style:name="P928" style:parent-style-name="Standaard" style:family="paragraph">
      <style:paragraph-properties fo:margin-left="0.4916in">
        <style:tab-stops/>
      </style:paragraph-properties>
    </style:style>
    <style:style style:name="T929" style:parent-style-name="Standaardalinea-lettertype" style:family="text">
      <style:text-properties style:font-name="Verdana" fo:font-size="9pt" style:font-size-asian="9pt" style:font-size-complex="9pt"/>
    </style:style>
    <style:style style:name="T930" style:parent-style-name="Standaardalinea-lettertype" style:family="text">
      <style:text-properties style:font-name="Verdana" style:font-name-complex="Calibri" fo:font-size="9pt" style:font-size-asian="9pt" style:font-size-complex="9pt"/>
    </style:style>
    <style:style style:name="T931" style:parent-style-name="Standaardalinea-lettertype" style:family="text">
      <style:text-properties style:font-name="Verdana" fo:font-size="9pt" style:font-size-asian="9pt" style:font-size-complex="9pt"/>
    </style:style>
    <style:style style:name="P932" style:parent-style-name="Standaard" style:family="paragraph">
      <style:paragraph-properties fo:margin-left="0.2583in" fo:text-indent="0.2333in">
        <style:tab-stops/>
      </style:paragraph-properties>
    </style:style>
    <style:style style:name="T933" style:parent-style-name="Standaardalinea-lettertype" style:family="text">
      <style:text-properties style:font-name="Verdana" style:font-name-complex="Calibri" fo:font-size="9pt" style:font-size-asian="9pt" style:font-size-complex="9pt"/>
    </style:style>
    <style:style style:name="T934" style:parent-style-name="Standaardalinea-lettertype" style:family="text">
      <style:text-properties style:font-name="Verdana" fo:font-size="9pt" style:font-size-asian="9pt" style:font-size-complex="9pt"/>
    </style:style>
    <style:style style:name="P935" style:parent-style-name="Standaard" style:family="paragraph">
      <style:paragraph-properties fo:margin-left="0.4916in">
        <style:tab-stops/>
      </style:paragraph-properties>
    </style:style>
    <style:style style:name="T936" style:parent-style-name="Standaardalinea-lettertype" style:family="text">
      <style:text-properties style:font-name="Verdana" fo:font-size="9pt" style:font-size-asian="9pt" style:font-size-complex="9pt"/>
    </style:style>
    <style:style style:name="T937" style:parent-style-name="Standaardalinea-lettertype" style:family="text">
      <style:text-properties style:font-name="Verdana" style:font-name-complex="Calibri" fo:font-size="9pt" style:font-size-asian="9pt" style:font-size-complex="9pt"/>
    </style:style>
    <style:style style:name="T938" style:parent-style-name="Standaardalinea-lettertype" style:family="text">
      <style:text-properties style:font-name="Verdana" fo:font-size="9pt" style:font-size-asian="9pt" style:font-size-complex="9pt"/>
    </style:style>
    <style:style style:name="T939" style:parent-style-name="Standaardalinea-lettertype" style:family="text">
      <style:text-properties style:font-name="Verdana" fo:font-size="9pt" style:font-size-asian="9pt" style:font-size-complex="9pt"/>
    </style:style>
    <style:style style:name="P940" style:parent-style-name="Standaard" style:family="paragraph">
      <style:text-properties style:font-name="Verdana" fo:font-size="9pt" style:font-size-asian="9pt" style:font-size-complex="9pt"/>
    </style:style>
    <style:style style:name="P941" style:parent-style-name="Standaard" style:family="paragraph">
      <style:text-properties style:font-name="Verdana" fo:font-style="italic" style:font-style-asian="italic" style:font-style-complex="italic" fo:font-size="9pt" style:font-size-asian="9pt" style:font-size-complex="9pt"/>
    </style:style>
    <style:style style:name="P942" style:parent-style-name="Standaard" style:family="paragraph">
      <style:text-properties style:font-name="Verdana" fo:font-style="italic" style:font-style-asian="italic" style:font-style-complex="italic" fo:font-size="9pt" style:font-size-asian="9pt" style:font-size-complex="9pt"/>
    </style:style>
    <style:style style:name="P943" style:parent-style-name="Standaard" style:family="paragraph">
      <style:text-properties style:font-name="Verdana" fo:font-style="italic" style:font-style-asian="italic" style:font-style-complex="italic" fo:font-size="9pt" style:font-size-asian="9pt" style:font-size-complex="9pt"/>
    </style:style>
    <style:style style:name="P944" style:parent-style-name="Kop8" style:family="paragraph">
      <style:text-properties style:font-name="Verdana"/>
    </style:style>
    <style:style style:name="P945" style:parent-style-name="Standaard" style:family="paragraph">
      <style:text-properties style:font-name="Verdana" fo:font-style="italic" style:font-style-asian="italic" style:font-style-complex="italic" fo:font-size="9pt" style:font-size-asian="9pt" style:font-size-complex="9pt"/>
    </style:style>
    <style:style style:name="P946" style:parent-style-name="Standaard" style:family="paragraph">
      <style:text-properties style:font-name="Verdana" fo:font-style="italic" style:font-style-asian="italic" style:font-style-complex="italic" fo:font-size="9pt" style:font-size-asian="9pt" style:font-size-complex="9pt"/>
    </style:style>
    <style:style style:name="P947" style:parent-style-name="Standaard" style:list-style-name="LFO17" style:family="paragraph">
      <style:text-properties style:font-name="Verdana" fo:font-style="italic" style:font-style-asian="italic" style:font-style-complex="italic" fo:font-size="9pt" style:font-size-asian="9pt" style:font-size-complex="9pt"/>
    </style:style>
    <style:style style:name="P948" style:parent-style-name="Standaard" style:list-style-name="LFO17" style:family="paragraph">
      <style:text-properties style:font-name="Verdana" fo:font-style="italic" style:font-style-asian="italic" style:font-style-complex="italic" fo:font-size="9pt" style:font-size-asian="9pt" style:font-size-complex="9pt"/>
    </style:style>
    <style:style style:name="P949" style:parent-style-name="Standaard" style:list-style-name="LFO17" style:family="paragraph">
      <style:text-properties style:font-name="Verdana" fo:font-style="italic" style:font-style-asian="italic" style:font-style-complex="italic" fo:font-size="9pt" style:font-size-asian="9pt" style:font-size-complex="9pt"/>
    </style:style>
    <style:style style:name="P950" style:parent-style-name="Standaard" style:list-style-name="LFO17" style:family="paragraph">
      <style:text-properties style:font-name="Verdana" fo:font-style="italic" style:font-style-asian="italic" style:font-style-complex="italic" fo:font-size="9pt" style:font-size-asian="9pt" style:font-size-complex="9pt"/>
    </style:style>
    <style:style style:name="P951" style:parent-style-name="Standaard" style:list-style-name="LFO17" style:family="paragraph">
      <style:text-properties style:font-name="Verdana" fo:font-style="italic" style:font-style-asian="italic" style:font-style-complex="italic" fo:font-size="9pt" style:font-size-asian="9pt" style:font-size-complex="9pt"/>
    </style:style>
    <style:style style:name="P952" style:parent-style-name="Standaard" style:family="paragraph">
      <style:text-properties style:font-name="Verdana" fo:font-style="italic" style:font-style-asian="italic" style:font-style-complex="italic" fo:font-size="9pt" style:font-size-asian="9pt" style:font-size-complex="9pt"/>
    </style:style>
    <style:style style:name="P953" style:parent-style-name="Standaard" style:family="paragraph">
      <style:text-properties style:font-name="Verdana" fo:font-style="italic" style:font-style-asian="italic" style:font-style-complex="italic" fo:font-size="9pt" style:font-size-asian="9pt" style:font-size-complex="9pt"/>
    </style:style>
    <style:style style:name="P954" style:parent-style-name="Standaard" style:family="paragraph">
      <style:text-properties style:font-name="Verdana" fo:font-style="italic" style:font-style-asian="italic" style:font-style-complex="italic" fo:font-size="9pt" style:font-size-asian="9pt" style:font-size-complex="9pt"/>
    </style:style>
    <style:style style:name="P955" style:parent-style-name="Standaard" style:family="paragraph">
      <style:text-properties style:font-name="Verdana" fo:font-style="italic" style:font-style-asian="italic" style:font-style-complex="italic" fo:font-size="9pt" style:font-size-asian="9pt" style:font-size-complex="9pt"/>
    </style:style>
    <style:style style:name="P956" style:parent-style-name="Standaard" style:family="paragraph">
      <style:text-properties style:font-name="Verdana" fo:font-style="italic" style:font-style-asian="italic" style:font-style-complex="italic" fo:font-size="9pt" style:font-size-asian="9pt" style:font-size-complex="9pt"/>
    </style:style>
    <style:style style:name="P957" style:parent-style-name="Standaard" style:family="paragraph">
      <style:text-properties style:font-name="Verdana" fo:font-style="italic" style:font-style-asian="italic" style:font-style-complex="italic" fo:font-size="9pt" style:font-size-asian="9pt" style:font-size-complex="9pt"/>
    </style:style>
    <style:style style:name="P958" style:parent-style-name="Standaard" style:family="paragraph">
      <style:text-properties style:font-name="Verdana" fo:font-style="italic" style:font-style-asian="italic" style:font-style-complex="italic" fo:font-size="9pt" style:font-size-asian="9pt" style:font-size-complex="9pt"/>
    </style:style>
    <style:style style:name="P959" style:parent-style-name="Standaard" style:family="paragraph">
      <style:text-properties style:font-name="Verdana" fo:font-style="italic" style:font-style-asian="italic" style:font-style-complex="italic" fo:font-size="9pt" style:font-size-asian="9pt" style:font-size-complex="9pt"/>
    </style:style>
    <style:style style:name="P960" style:parent-style-name="Standaard" style:family="paragraph">
      <style:text-properties style:font-name="Verdana" fo:font-style="italic" style:font-style-asian="italic" style:font-style-complex="italic" fo:font-size="9pt" style:font-size-asian="9pt" style:font-size-complex="9pt"/>
    </style:style>
    <style:style style:name="P961" style:parent-style-name="Standaard" style:family="paragraph">
      <style:text-properties style:font-name="Verdana" fo:font-style="italic" style:font-style-asian="italic" style:font-style-complex="italic" fo:font-size="9pt" style:font-size-asian="9pt" style:font-size-complex="9pt"/>
    </style:style>
    <style:style style:name="P962" style:parent-style-name="Standaard" style:family="paragraph">
      <style:text-properties style:font-name="Verdana" fo:font-style="italic" style:font-style-asian="italic" style:font-style-complex="italic" fo:font-size="9pt" style:font-size-asian="9pt" style:font-size-complex="9pt"/>
    </style:style>
    <style:style style:name="P963" style:parent-style-name="Standaard" style:family="paragraph">
      <style:text-properties style:font-name="Verdana" fo:font-style="italic" style:font-style-asian="italic" style:font-style-complex="italic" fo:font-size="9pt" style:font-size-asian="9pt" style:font-size-complex="9pt"/>
    </style:style>
    <style:style style:name="P964" style:parent-style-name="Standaard" style:family="paragraph">
      <style:text-properties style:font-name="Verdana" fo:font-style="italic" style:font-style-asian="italic" style:font-style-complex="italic" fo:font-size="9pt" style:font-size-asian="9pt" style:font-size-complex="9pt"/>
    </style:style>
    <style:style style:name="P965" style:parent-style-name="Standaard" style:family="paragraph">
      <style:text-properties style:font-name="Verdana" fo:font-style="italic" style:font-style-asian="italic" style:font-style-complex="italic" fo:font-size="9pt" style:font-size-asian="9pt" style:font-size-complex="9pt"/>
    </style:style>
    <style:style style:name="P966" style:parent-style-name="Standaard" style:family="paragraph">
      <style:text-properties style:font-name="Verdana" fo:font-style="italic" style:font-style-asian="italic" style:font-style-complex="italic" fo:font-size="9pt" style:font-size-asian="9pt" style:font-size-complex="9pt"/>
    </style:style>
    <style:style style:name="P967" style:parent-style-name="Standaard" style:family="paragraph">
      <style:text-properties style:font-name="Verdana" fo:font-style="italic" style:font-style-asian="italic" style:font-style-complex="italic" fo:font-size="9pt" style:font-size-asian="9pt" style:font-size-complex="9pt"/>
    </style:style>
    <style:style style:name="P968" style:parent-style-name="Kop8" style:family="paragraph">
      <style:text-properties style:font-name="Verdana" style:use-window-font-color="true"/>
    </style:style>
    <style:style style:name="P969" style:parent-style-name="Standaard" style:family="paragraph">
      <style:text-properties style:font-name="Verdana" fo:font-size="9pt" style:font-size-asian="9pt" style:font-size-complex="9pt"/>
    </style:style>
    <style:style style:name="P970" style:parent-style-name="Standaard" style:family="paragraph">
      <style:text-properties style:font-name="Verdana" fo:font-size="9pt" style:font-size-asian="9pt" style:font-size-complex="9pt"/>
    </style:style>
    <style:style style:name="P971" style:parent-style-name="Standaard" style:family="paragraph">
      <style:text-properties style:font-name="Verdana" fo:font-size="9pt" style:font-size-asian="9pt" style:font-size-complex="9pt"/>
    </style:style>
    <style:style style:name="P972" style:parent-style-name="Standaard" style:family="paragraph">
      <style:text-properties style:font-name="Verdana" fo:font-size="9pt" style:font-size-asian="9pt" style:font-size-complex="9pt"/>
    </style:style>
    <style:style style:name="P973" style:parent-style-name="Standaard" style:family="paragraph">
      <style:text-properties style:font-name="Verdana" fo:font-style="italic" style:font-style-asian="italic" style:font-style-complex="italic" fo:font-size="9pt" style:font-size-asian="9pt" style:font-size-complex="9pt"/>
    </style:style>
    <style:style style:name="P974" style:parent-style-name="Standaard" style:family="paragraph">
      <style:text-properties style:font-name="Verdana" fo:font-style="italic" style:font-style-asian="italic" style:font-style-complex="italic" fo:font-size="9pt" style:font-size-asian="9pt" style:font-size-complex="9pt"/>
    </style:style>
    <style:style style:name="P975" style:parent-style-name="Standaard" style:family="paragraph">
      <style:text-properties style:font-name="Verdana" fo:font-style="italic" style:font-style-asian="italic" style:font-style-complex="italic" fo:font-size="9pt" style:font-size-asian="9pt" style:font-size-complex="9pt"/>
    </style:style>
    <style:style style:name="P976" style:parent-style-name="Standaard" style:family="paragraph">
      <style:text-properties style:font-name="Verdana" fo:font-style="italic" style:font-style-asian="italic" style:font-style-complex="italic" fo:font-size="9pt" style:font-size-asian="9pt" style:font-size-complex="9pt"/>
    </style:style>
    <style:style style:name="P977" style:parent-style-name="Standaard" style:family="paragraph">
      <style:text-properties style:font-name="Verdana" fo:font-style="italic" style:font-style-asian="italic" style:font-style-complex="italic" fo:font-size="9pt" style:font-size-asian="9pt" style:font-size-complex="9pt"/>
    </style:style>
    <style:style style:name="P978" style:parent-style-name="Standaard" style:family="paragraph">
      <style:text-properties style:font-name="Verdana" fo:font-style="italic" style:font-style-asian="italic" style:font-style-complex="italic" fo:font-size="9pt" style:font-size-asian="9pt" style:font-size-complex="9pt"/>
    </style:style>
    <style:style style:name="P979" style:parent-style-name="Standaard" style:family="paragraph">
      <style:text-properties style:font-name="Verdana" fo:font-style="italic" style:font-style-asian="italic" style:font-style-complex="italic" fo:font-size="9pt" style:font-size-asian="9pt" style:font-size-complex="9pt"/>
    </style:style>
    <style:style style:name="P980" style:parent-style-name="Standaard" style:family="paragraph">
      <style:text-properties style:font-name="Verdana" fo:font-style="italic" style:font-style-asian="italic" style:font-style-complex="italic" fo:font-size="9pt" style:font-size-asian="9pt" style:font-size-complex="9pt"/>
    </style:style>
    <style:style style:name="P981" style:parent-style-name="Standaard" style:family="paragraph">
      <style:text-properties style:font-name="Verdana" fo:font-style="italic" style:font-style-asian="italic" style:font-style-complex="italic" fo:font-size="9pt" style:font-size-asian="9pt" style:font-size-complex="9pt"/>
    </style:style>
    <style:style style:name="P982" style:parent-style-name="Kop8" style:family="paragraph">
      <style:text-properties style:font-name="Verdana" style:use-window-font-color="true"/>
    </style:style>
    <style:style style:name="P983" style:parent-style-name="Standaard" style:family="paragraph">
      <style:text-properties style:font-name="Verdana" fo:font-size="9pt" style:font-size-asian="9pt" style:font-size-complex="9pt"/>
    </style:style>
    <style:style style:name="P984" style:parent-style-name="Standaard" style:family="paragraph">
      <style:text-properties style:font-name="Verdana" fo:font-size="9pt" style:font-size-asian="9pt" style:font-size-complex="9pt"/>
    </style:style>
    <style:style style:name="P985" style:parent-style-name="Standaard" style:family="paragraph">
      <style:text-properties style:font-name="Verdana" fo:font-size="9pt" style:font-size-asian="9pt" style:font-size-complex="9pt"/>
    </style:style>
    <style:style style:name="P986" style:parent-style-name="Standaard" style:family="paragraph">
      <style:text-properties style:font-name="Verdana" fo:font-size="9pt" style:font-size-asian="9pt" style:font-size-complex="9pt"/>
    </style:style>
    <style:style style:name="P987" style:parent-style-name="Standaard" style:family="paragraph">
      <style:text-properties style:font-name="Verdana" fo:font-size="9pt" style:font-size-asian="9pt" style:font-size-complex="9pt"/>
    </style:style>
    <style:style style:name="P988" style:parent-style-name="Standaard" style:family="paragraph">
      <style:text-properties style:font-name="Verdana" fo:font-size="9pt" style:font-size-asian="9pt" style:font-size-complex="9pt"/>
    </style:style>
    <style:style style:name="P989" style:parent-style-name="Standaard" style:family="paragraph">
      <style:text-properties style:font-name="Verdana" fo:font-size="9pt" style:font-size-asian="9pt" style:font-size-complex="9pt"/>
    </style:style>
    <style:style style:name="P990" style:parent-style-name="Standaard" style:family="paragraph">
      <style:text-properties style:font-name="Verdana" fo:font-size="9pt" style:font-size-asian="9pt" style:font-size-complex="9pt"/>
    </style:style>
    <style:style style:name="P991" style:parent-style-name="Standaard" style:family="paragraph">
      <style:text-properties style:font-name="Verdana" fo:font-size="9pt" style:font-size-asian="9pt" style:font-size-complex="9pt"/>
    </style:style>
    <style:style style:name="P992" style:parent-style-name="Standaard" style:family="paragraph">
      <style:text-properties style:font-name="Verdana" fo:font-size="9pt" style:font-size-asian="9pt" style:font-size-complex="9pt"/>
    </style:style>
    <style:style style:name="P993" style:parent-style-name="Standaard" style:family="paragraph">
      <style:text-properties style:font-name="Verdana" fo:font-size="9pt" style:font-size-asian="9pt" style:font-size-complex="9pt"/>
    </style:style>
    <style:style style:name="P994" style:parent-style-name="Standaard" style:family="paragraph">
      <style:text-properties style:font-name="Verdana" fo:font-size="9pt" style:font-size-asian="9pt" style:font-size-complex="9pt"/>
    </style:style>
    <style:style style:name="P995" style:parent-style-name="Standaard" style:family="paragraph">
      <style:text-properties style:font-name="Verdana" fo:font-size="9pt" style:font-size-asian="9pt" style:font-size-complex="9pt"/>
    </style:style>
    <style:style style:name="P996" style:parent-style-name="Standaard" style:family="paragraph">
      <style:text-properties style:font-name="Verdana" fo:font-size="9pt" style:font-size-asian="9pt" style:font-size-complex="9pt"/>
    </style:style>
    <style:style style:name="P997" style:parent-style-name="Standaard" style:family="paragraph">
      <style:text-properties style:font-name="Verdana" fo:font-size="9pt" style:font-size-asian="9pt" style:font-size-complex="9pt"/>
    </style:style>
    <style:style style:name="T998" style:parent-style-name="Standaardalinea-lettertype" style:family="text">
      <style:text-properties style:font-name="Verdana" fo:font-size="9pt" style:font-size-asian="9pt" style:font-size-complex="9pt"/>
    </style:style>
    <style:style style:name="T999" style:parent-style-name="Standaardalinea-lettertype" style:family="text">
      <style:text-properties style:font-name="Verdana" style:font-weight-complex="bold" fo:font-size="9pt" style:font-size-asian="9pt" style:font-size-complex="9pt"/>
    </style:style>
    <style:style style:name="T1000" style:parent-style-name="Standaardalinea-lettertype" style:family="text">
      <style:text-properties style:font-name="Verdana" fo:font-size="9pt" style:font-size-asian="9pt" style:font-size-complex="9pt"/>
    </style:style>
    <style:style style:name="T1001" style:parent-style-name="Standaardalinea-lettertype" style:family="text">
      <style:text-properties style:font-name="Verdana" style:font-weight-complex="bold" fo:font-size="9pt" style:font-size-asian="9pt" style:font-size-complex="9pt"/>
    </style:style>
    <style:style style:name="T1002" style:parent-style-name="Standaardalinea-lettertype" style:family="text">
      <style:text-properties style:font-name="Verdana" fo:font-size="9pt" style:font-size-asian="9pt" style:font-size-complex="9pt"/>
    </style:style>
    <style:style style:name="P1003" style:parent-style-name="Standaard" style:family="paragraph">
      <style:text-properties style:font-name="Verdana" fo:font-size="9pt" style:font-size-asian="9pt" style:font-size-complex="9pt"/>
    </style:style>
    <style:style style:name="P1004" style:parent-style-name="Standaard" style:family="paragraph">
      <style:text-properties style:font-name="Verdana" fo:font-size="9pt" style:font-size-asian="9pt" style:font-size-complex="9pt"/>
    </style:style>
    <style:style style:name="P1005" style:parent-style-name="Standaard" style:family="paragraph">
      <style:text-properties style:font-name="Verdana" fo:font-size="9pt" style:font-size-asian="9pt" style:font-size-complex="9pt"/>
    </style:style>
    <style:style style:name="P1006" style:parent-style-name="Standaard" style:family="paragraph">
      <style:text-properties style:font-name="Verdana" fo:font-style="italic" style:font-style-asian="italic" style:font-style-complex="italic" fo:font-size="9pt" style:font-size-asian="9pt" style:font-size-complex="9pt"/>
    </style:style>
    <style:style style:name="P1007" style:parent-style-name="Standaard" style:family="paragraph">
      <style:text-properties style:font-name="Verdana" fo:font-style="italic" style:font-style-asian="italic" style:font-style-complex="italic" fo:font-size="9pt" style:font-size-asian="9pt" style:font-size-complex="9pt"/>
    </style:style>
    <style:style style:name="P1008" style:parent-style-name="Standaard" style:family="paragraph">
      <style:text-properties style:font-name="Verdana" fo:font-style="italic" style:font-style-asian="italic" style:font-style-complex="italic" fo:font-size="9pt" style:font-size-asian="9pt" style:font-size-complex="9pt"/>
    </style:style>
    <style:style style:name="T1009" style:parent-style-name="Standaardalinea-lettertype" style:family="text">
      <style:text-properties style:font-name="Verdana" fo:font-style="italic" style:font-style-asian="italic" style:font-style-complex="italic" fo:font-size="9pt" style:font-size-asian="9pt" style:font-size-complex="9pt"/>
    </style:style>
    <style:style style:name="T1010" style:parent-style-name="Standaardalinea-lettertype" style:family="text">
      <style:text-properties style:font-name="Verdana" fo:font-style="italic" style:font-style-asian="italic" style:font-style-complex="italic" fo:font-size="9pt" style:font-size-asian="9pt" style:font-size-complex="9pt"/>
    </style:style>
    <style:style style:name="P1011" style:parent-style-name="Standaard" style:family="paragraph">
      <style:text-properties style:font-name="Verdana" style:font-weight-complex="bold" fo:font-style="italic" style:font-style-asian="italic" style:font-style-complex="italic" fo:font-size="9pt" style:font-size-asian="9pt" style:font-size-complex="9pt"/>
    </style:style>
    <style:style style:name="T1012" style:parent-style-name="Standaardalinea-lettertype" style:family="text">
      <style:text-properties style:font-name="Verdana" style:font-weight-complex="bold" fo:font-style="italic" style:font-style-asian="italic" style:font-style-complex="italic" fo:font-size="9pt" style:font-size-asian="9pt" style:font-size-complex="9pt"/>
    </style:style>
    <style:style style:name="T1013" style:parent-style-name="Standaardalinea-lettertype" style:family="text">
      <style:text-properties style:font-name="Verdana" fo:font-style="italic" style:font-style-asian="italic" style:font-style-complex="italic" fo:font-size="9pt" style:font-size-asian="9pt" style:font-size-complex="9pt"/>
    </style:style>
    <style:style style:name="T1014" style:parent-style-name="Standaardalinea-lettertype" style:family="text">
      <style:text-properties style:font-name="Verdana" style:font-weight-complex="bold" fo:font-style="italic" style:font-style-asian="italic" style:font-style-complex="italic" fo:font-size="9pt" style:font-size-asian="9pt" style:font-size-complex="9pt"/>
    </style:style>
    <style:style style:name="P1015" style:parent-style-name="Standaard" style:family="paragraph">
      <style:text-properties style:font-name="Verdana" style:font-weight-complex="bold" fo:font-style="italic" style:font-style-asian="italic" style:font-style-complex="italic" fo:font-size="9pt" style:font-size-asian="9pt" style:font-size-complex="9pt"/>
    </style:style>
    <style:style style:name="P1016" style:parent-style-name="Standaard" style:family="paragraph">
      <style:text-properties style:font-name="Verdana" style:font-weight-complex="bold" fo:font-style="italic" style:font-style-asian="italic" style:font-style-complex="italic" fo:font-size="9pt" style:font-size-asian="9pt" style:font-size-complex="9pt"/>
    </style:style>
    <style:style style:name="P1017" style:parent-style-name="Standaard" style:family="paragraph">
      <style:text-properties style:font-name="Verdana" style:font-weight-complex="bold" fo:font-style="italic" style:font-style-asian="italic" style:font-style-complex="italic" fo:font-size="9pt" style:font-size-asian="9pt" style:font-size-complex="9pt"/>
    </style:style>
    <style:style style:name="P1018" style:parent-style-name="Standaard" style:family="paragraph">
      <style:text-properties style:font-name="Verdana" style:font-weight-complex="bold" fo:font-style="italic" style:font-style-asian="italic" style:font-style-complex="italic" fo:font-size="9pt" style:font-size-asian="9pt" style:font-size-complex="9pt"/>
    </style:style>
    <style:style style:name="P1019" style:parent-style-name="Standaard" style:family="paragraph">
      <style:text-properties style:font-name="Verdana" style:font-weight-complex="bold" fo:font-style="italic" style:font-style-asian="italic" style:font-style-complex="italic" fo:font-size="9pt" style:font-size-asian="9pt" style:font-size-complex="9pt"/>
    </style:style>
    <style:style style:name="P1020" style:parent-style-name="Standaard" style:family="paragraph">
      <style:text-properties style:font-name="Verdana" style:font-weight-complex="bold" fo:font-style="italic" style:font-style-asian="italic" style:font-style-complex="italic" fo:font-size="9pt" style:font-size-asian="9pt" style:font-size-complex="9pt"/>
    </style:style>
    <style:style style:name="T1021" style:parent-style-name="Standaardalinea-lettertype" style:family="text">
      <style:text-properties style:font-name="Verdana" style:font-weight-complex="bold" fo:font-style="italic" style:font-style-asian="italic" style:font-style-complex="italic" fo:font-size="9pt" style:font-size-asian="9pt" style:font-size-complex="9pt"/>
    </style:style>
    <style:style style:name="T1022" style:parent-style-name="Standaardalinea-lettertype" style:family="text">
      <style:text-properties style:font-name="Verdana" fo:font-style="italic" style:font-style-asian="italic" style:font-style-complex="italic" fo:font-size="9pt" style:font-size-asian="9pt" style:font-size-complex="9pt"/>
    </style:style>
    <style:style style:name="T1023" style:parent-style-name="Standaardalinea-lettertype" style:family="text">
      <style:text-properties style:font-name="Verdana" style:font-weight-complex="bold" fo:font-style="italic" style:font-style-asian="italic" style:font-style-complex="italic" fo:font-size="9pt" style:font-size-asian="9pt" style:font-size-complex="9pt"/>
    </style:style>
    <style:style style:name="P1024" style:parent-style-name="Standaard" style:family="paragraph">
      <style:text-properties style:font-name="Verdana" style:font-weight-complex="bold" fo:font-style="italic" style:font-style-asian="italic" style:font-style-complex="italic" fo:font-size="9pt" style:font-size-asian="9pt" style:font-size-complex="9pt"/>
    </style:style>
    <style:style style:name="P1025" style:parent-style-name="Standaard" style:family="paragraph">
      <style:text-properties style:font-name="Verdana" style:font-weight-complex="bold" fo:font-style="italic" style:font-style-asian="italic" style:font-style-complex="italic" fo:font-size="9pt" style:font-size-asian="9pt" style:font-size-complex="9pt"/>
    </style:style>
    <style:style style:name="T1026" style:parent-style-name="Standaardalinea-lettertype" style:family="text">
      <style:text-properties style:font-name="Verdana" style:font-weight-complex="bold" fo:font-style="italic" style:font-style-asian="italic" style:font-style-complex="italic" fo:font-size="9pt" style:font-size-asian="9pt" style:font-size-complex="9pt"/>
    </style:style>
    <style:style style:name="T1027" style:parent-style-name="Standaardalinea-lettertype" style:family="text">
      <style:text-properties style:font-name="Verdana" fo:font-style="italic" style:font-style-asian="italic" style:font-style-complex="italic" fo:font-size="9pt" style:font-size-asian="9pt" style:font-size-complex="9pt"/>
    </style:style>
    <style:style style:name="T1028" style:parent-style-name="Standaardalinea-lettertype" style:family="text">
      <style:text-properties style:font-name="Verdana" style:font-weight-complex="bold" fo:font-style="italic" style:font-style-asian="italic" style:font-style-complex="italic" fo:font-size="9pt" style:font-size-asian="9pt" style:font-size-complex="9pt"/>
    </style:style>
    <style:style style:name="P1029" style:parent-style-name="Standaard" style:family="paragraph">
      <style:text-properties style:font-name="Verdana" style:font-weight-complex="bold" fo:font-style="italic" style:font-style-asian="italic" style:font-style-complex="italic" fo:font-size="9pt" style:font-size-asian="9pt" style:font-size-complex="9pt"/>
    </style:style>
    <style:style style:name="P1030" style:parent-style-name="Standaard" style:family="paragraph">
      <style:text-properties style:font-name="Verdana" style:font-weight-complex="bold" fo:font-style="italic" style:font-style-asian="italic" style:font-style-complex="italic" fo:font-size="9pt" style:font-size-asian="9pt" style:font-size-complex="9pt"/>
    </style:style>
    <style:style style:name="T1031" style:parent-style-name="Standaardalinea-lettertype" style:family="text">
      <style:text-properties style:font-name="Verdana" style:font-weight-complex="bold" fo:font-style="italic" style:font-style-asian="italic" style:font-style-complex="italic" fo:font-size="9pt" style:font-size-asian="9pt" style:font-size-complex="9pt"/>
    </style:style>
    <style:style style:name="T1032" style:parent-style-name="Standaardalinea-lettertype" style:family="text">
      <style:text-properties style:font-name="Verdana" fo:font-style="italic" style:font-style-asian="italic" style:font-style-complex="italic" fo:font-size="9pt" style:font-size-asian="9pt" style:font-size-complex="9pt"/>
    </style:style>
    <style:style style:name="T1033" style:parent-style-name="Standaardalinea-lettertype" style:family="text">
      <style:text-properties style:font-name="Verdana" style:font-weight-complex="bold" fo:font-style="italic" style:font-style-asian="italic" style:font-style-complex="italic" fo:font-size="9pt" style:font-size-asian="9pt" style:font-size-complex="9pt"/>
    </style:style>
    <style:style style:name="P1034" style:parent-style-name="Standaard" style:family="paragraph">
      <style:text-properties style:font-name="Verdana" style:font-weight-complex="bold" fo:font-style="italic" style:font-style-asian="italic" style:font-style-complex="italic" fo:font-size="9pt" style:font-size-asian="9pt" style:font-size-complex="9pt"/>
    </style:style>
    <style:style style:name="P1035" style:parent-style-name="Standaard" style:family="paragraph">
      <style:text-properties style:font-name="Verdana" style:font-weight-complex="bold" fo:font-style="italic" style:font-style-asian="italic" style:font-style-complex="italic" fo:font-size="9pt" style:font-size-asian="9pt" style:font-size-complex="9pt"/>
    </style:style>
    <style:style style:name="T1036" style:parent-style-name="Standaardalinea-lettertype" style:family="text">
      <style:text-properties style:font-name="Verdana" style:font-weight-complex="bold" fo:font-style="italic" style:font-style-asian="italic" style:font-style-complex="italic" fo:font-size="9pt" style:font-size-asian="9pt" style:font-size-complex="9pt"/>
    </style:style>
    <style:style style:name="T1037" style:parent-style-name="Standaardalinea-lettertype" style:family="text">
      <style:text-properties style:font-name="Verdana" fo:font-style="italic" style:font-style-asian="italic" style:font-style-complex="italic" fo:font-size="9pt" style:font-size-asian="9pt" style:font-size-complex="9pt"/>
    </style:style>
    <style:style style:name="T1038" style:parent-style-name="Standaardalinea-lettertype" style:family="text">
      <style:text-properties style:font-name="Verdana" style:font-weight-complex="bold" fo:font-style="italic" style:font-style-asian="italic" style:font-style-complex="italic" fo:font-size="9pt" style:font-size-asian="9pt" style:font-size-complex="9pt"/>
    </style:style>
    <style:style style:name="P1039" style:parent-style-name="Standaard" style:family="paragraph">
      <style:text-properties style:font-name="Verdana" style:font-weight-complex="bold" fo:font-style="italic" style:font-style-asian="italic" style:font-style-complex="italic" fo:font-size="9pt" style:font-size-asian="9pt" style:font-size-complex="9pt"/>
    </style:style>
    <style:style style:name="P1040" style:parent-style-name="Standaard" style:family="paragraph">
      <style:text-properties style:font-name="Verdana" fo:font-size="9pt" style:font-size-asian="9pt" style:font-size-complex="9pt"/>
    </style:style>
    <style:style style:name="P1041" style:parent-style-name="Standaard" style:family="paragraph">
      <style:text-properties style:font-name="Verdana" fo:font-size="9pt" style:font-size-asian="9pt" style:font-size-complex="9pt"/>
    </style:style>
    <style:style style:name="P1042" style:parent-style-name="Standaard" style:family="paragraph">
      <style:text-properties style:font-name="Verdana" fo:font-size="9pt" style:font-size-asian="9pt" style:font-size-complex="9pt"/>
    </style:style>
    <style:style style:name="P1043" style:parent-style-name="Standaard" style:family="paragraph">
      <style:text-properties style:font-name="Verdana" fo:font-size="9pt" style:font-size-asian="9pt" style:font-size-complex="9pt"/>
    </style:style>
    <style:style style:name="P1044" style:parent-style-name="Standaard" style:family="paragraph">
      <style:text-properties style:font-name="Verdana" fo:font-size="9pt" style:font-size-asian="9pt" style:font-size-complex="9pt"/>
    </style:style>
    <style:style style:name="P1045" style:parent-style-name="Standaard" style:family="paragraph">
      <style:text-properties style:font-name="Verdana" fo:font-size="9pt" style:font-size-asian="9pt" style:font-size-complex="9pt"/>
    </style:style>
    <style:style style:name="P1046" style:parent-style-name="Standaard" style:family="paragraph">
      <style:text-properties style:font-name="Verdana" fo:font-size="9pt" style:font-size-asian="9pt" style:font-size-complex="9pt"/>
    </style:style>
    <style:style style:name="P1047" style:parent-style-name="Standaard" style:family="paragraph">
      <style:text-properties style:font-name="Verdana" fo:font-size="9pt" style:font-size-asian="9pt" style:font-size-complex="9pt"/>
    </style:style>
    <style:style style:name="P1048" style:parent-style-name="Standaard" style:family="paragraph">
      <style:text-properties style:font-name="Verdana" fo:font-size="9pt" style:font-size-asian="9pt" style:font-size-complex="9pt"/>
    </style:style>
    <style:style style:name="P1049" style:parent-style-name="Standaard" style:family="paragraph">
      <style:text-properties style:font-name="Verdana" fo:font-size="9pt" style:font-size-asian="9pt" style:font-size-complex="9pt"/>
    </style:style>
    <style:style style:name="P1050" style:parent-style-name="Standaard" style:family="paragraph">
      <style:text-properties style:font-name="Verdana" fo:font-size="9pt" style:font-size-asian="9pt" style:font-size-complex="9pt"/>
    </style:style>
    <style:style style:name="P1051" style:parent-style-name="Standaard" style:family="paragraph">
      <style:text-properties style:font-name="Verdana" fo:font-size="9pt" style:font-size-asian="9pt" style:font-size-complex="9pt"/>
    </style:style>
    <style:style style:name="P1052" style:parent-style-name="Standaard" style:family="paragraph">
      <style:text-properties style:font-name="Verdana" fo:font-size="9pt" style:font-size-asian="9pt" style:font-size-complex="9pt"/>
    </style:style>
    <style:style style:name="P1053" style:parent-style-name="Standaard" style:family="paragraph">
      <style:text-properties style:font-name="Verdana" fo:font-size="9pt" style:font-size-asian="9pt" style:font-size-complex="9pt"/>
    </style:style>
    <style:style style:name="P1054" style:parent-style-name="Standaard" style:family="paragraph">
      <style:text-properties style:font-name="Verdana" fo:font-size="9pt" style:font-size-asian="9pt" style:font-size-complex="9pt"/>
    </style:style>
    <style:style style:name="P1055" style:parent-style-name="Standaard" style:family="paragraph">
      <style:text-properties style:font-name="Verdana" fo:font-size="9pt" style:font-size-asian="9pt" style:font-size-complex="9pt"/>
    </style:style>
    <style:style style:name="P1056" style:parent-style-name="Standaard" style:family="paragraph">
      <style:text-properties style:font-name="Verdana" fo:font-size="9pt" style:font-size-asian="9pt" style:font-size-complex="9pt"/>
    </style:style>
    <style:style style:name="P1057" style:parent-style-name="Standaard" style:family="paragraph">
      <style:text-properties style:font-name="Verdana" fo:font-size="9pt" style:font-size-asian="9pt" style:font-size-complex="9pt"/>
    </style:style>
    <style:style style:name="P1058" style:parent-style-name="Standaard" style:family="paragraph">
      <style:text-properties style:font-name="Verdana" fo:font-size="9pt" style:font-size-asian="9pt" style:font-size-complex="9pt"/>
    </style:style>
    <style:style style:name="P1059" style:parent-style-name="Standaard" style:family="paragraph">
      <style:text-properties style:font-name="Verdana" fo:font-size="9pt" style:font-size-asian="9pt" style:font-size-complex="9pt"/>
    </style:style>
    <style:style style:name="P1060" style:parent-style-name="Standaard" style:family="paragraph">
      <style:text-properties style:font-name="Verdana" fo:font-size="9pt" style:font-size-asian="9pt" style:font-size-complex="9pt"/>
    </style:style>
    <style:style style:name="T1061" style:parent-style-name="Standaardalinea-lettertype" style:family="text">
      <style:text-properties style:font-name="Verdana" fo:font-size="9pt" style:font-size-asian="9pt" style:font-size-complex="9pt"/>
    </style:style>
    <style:style style:name="P1062" style:parent-style-name="Standaard" style:family="paragraph">
      <style:text-properties style:font-name="Verdana" fo:font-size="9pt" style:font-size-asian="9pt" style:font-size-complex="9pt"/>
    </style:style>
    <style:style style:name="T1063" style:parent-style-name="Standaardalinea-lettertype" style:family="text">
      <style:text-properties style:font-name="Verdana" fo:font-size="9pt" style:font-size-asian="9pt" style:font-size-complex="9pt"/>
    </style:style>
    <style:style style:name="T1064" style:parent-style-name="Standaardalinea-lettertype" style:family="text">
      <style:text-properties style:font-name="Verdana" style:font-weight-complex="bold" fo:font-size="9pt" style:font-size-asian="9pt" style:font-size-complex="9pt"/>
    </style:style>
    <style:style style:name="T1065" style:parent-style-name="Standaardalinea-lettertype" style:family="text">
      <style:text-properties style:font-name="Verdana" fo:font-size="9pt" style:font-size-asian="9pt" style:font-size-complex="9pt"/>
    </style:style>
    <style:style style:name="T1066" style:parent-style-name="Standaardalinea-lettertype" style:family="text">
      <style:text-properties style:font-name="Verdana" style:font-weight-complex="bold" fo:font-size="9pt" style:font-size-asian="9pt" style:font-size-complex="9pt"/>
    </style:style>
    <style:style style:name="T1067" style:parent-style-name="Standaardalinea-lettertype" style:family="text">
      <style:text-properties style:font-name="Verdana" fo:font-size="9pt" style:font-size-asian="9pt" style:font-size-complex="9pt"/>
    </style:style>
    <style:style style:name="T1068" style:parent-style-name="Standaardalinea-lettertype" style:family="text">
      <style:text-properties style:font-name="Verdana" style:font-weight-complex="bold" fo:font-size="9pt" style:font-size-asian="9pt" style:font-size-complex="9pt"/>
    </style:style>
    <style:style style:name="P1069" style:parent-style-name="Standaard" style:family="paragraph">
      <style:text-properties style:font-name="Verdana" fo:font-size="9pt" style:font-size-asian="9pt" style:font-size-complex="9pt"/>
    </style:style>
    <style:style style:name="P1070" style:parent-style-name="Standaard" style:family="paragraph">
      <style:text-properties style:font-name="Verdana" fo:font-size="9pt" style:font-size-asian="9pt" style:font-size-complex="9pt"/>
    </style:style>
    <style:style style:name="P1071" style:parent-style-name="Standaard" style:family="paragraph">
      <style:text-properties style:font-name="Verdana" fo:font-size="9pt" style:font-size-asian="9pt" style:font-size-complex="9pt"/>
    </style:style>
    <style:style style:name="P1072" style:parent-style-name="Standaard" style:family="paragraph">
      <style:text-properties style:font-name="Verdana" fo:font-size="9pt" style:font-size-asian="9pt" style:font-size-complex="9pt"/>
    </style:style>
    <style:style style:name="T1073" style:parent-style-name="Standaardalinea-lettertype" style:family="text">
      <style:text-properties style:font-name="Verdana" style:font-weight-complex="bold" fo:font-style="italic" style:font-style-asian="italic" style:font-style-complex="italic" fo:font-size="9pt" style:font-size-asian="9pt" style:font-size-complex="9pt"/>
    </style:style>
    <style:style style:name="T1074" style:parent-style-name="Standaardalinea-lettertype" style:family="text">
      <style:text-properties style:font-name="Verdana" fo:font-style="italic" style:font-style-asian="italic" style:font-style-complex="italic" fo:font-size="9pt" style:font-size-asian="9pt" style:font-size-complex="9pt"/>
    </style:style>
    <style:style style:name="T1075" style:parent-style-name="Standaardalinea-lettertype" style:family="text">
      <style:text-properties style:font-name="Verdana" fo:font-style="italic" style:font-style-asian="italic" style:font-style-complex="italic" fo:font-size="9pt" style:font-size-asian="9pt" style:font-size-complex="9pt"/>
    </style:style>
    <style:style style:name="T1076" style:parent-style-name="Standaardalinea-lettertype" style:family="text">
      <style:text-properties style:font-name="Verdana" fo:font-style="italic" style:font-style-asian="italic" style:font-style-complex="italic" style:text-position="super 66.6%" fo:font-size="9pt" style:font-size-asian="9pt" style:font-size-complex="9pt"/>
    </style:style>
    <style:style style:name="T1077" style:parent-style-name="Standaardalinea-lettertype" style:family="text">
      <style:text-properties style:font-name="Verdana" fo:font-size="8pt" style:font-size-asian="8pt" style:font-size-complex="8pt"/>
    </style:style>
    <style:style style:name="T1078" style:parent-style-name="Standaardalinea-lettertype" style:family="text">
      <style:text-properties style:font-name="Verdana" fo:font-size="8pt" style:font-size-asian="8pt" style:font-size-complex="8pt"/>
    </style:style>
    <style:style style:name="T1079" style:parent-style-name="Standaardalinea-lettertype" style:family="text">
      <style:text-properties style:font-name="Verdana" fo:font-style="italic" style:font-style-asian="italic" style:font-style-complex="italic" fo:font-size="9pt" style:font-size-asian="9pt" style:font-size-complex="9pt"/>
    </style:style>
    <style:style style:name="T1080" style:parent-style-name="Standaardalinea-lettertype" style:family="text">
      <style:text-properties style:font-name="Verdana" fo:font-style="italic" style:font-style-asian="italic" style:font-style-complex="italic" fo:font-size="9pt" style:font-size-asian="9pt" style:font-size-complex="9pt"/>
    </style:style>
    <style:style style:name="P1081" style:parent-style-name="Standaard" style:family="paragraph">
      <style:text-properties style:font-name="Verdana" fo:font-style="italic" style:font-style-asian="italic" style:font-style-complex="italic" fo:font-size="9pt" style:font-size-asian="9pt" style:font-size-complex="9pt"/>
    </style:style>
    <style:style style:name="P1082" style:parent-style-name="Standaard" style:family="paragraph">
      <style:text-properties style:font-name="Verdana" fo:font-style="italic" style:font-style-asian="italic" style:font-style-complex="italic" fo:font-size="9pt" style:font-size-asian="9pt" style:font-size-complex="9pt"/>
    </style:style>
    <style:style style:name="P1083" style:parent-style-name="Standaard" style:family="paragraph">
      <style:text-properties style:font-name="Verdana" fo:font-style="italic" style:font-style-asian="italic" style:font-style-complex="italic" fo:font-size="9pt" style:font-size-asian="9pt" style:font-size-complex="9pt"/>
    </style:style>
    <style:style style:name="P1084" style:parent-style-name="Standaard" style:family="paragraph">
      <style:text-properties style:font-name="Verdana" fo:font-style="italic" style:font-style-asian="italic" style:font-style-complex="italic" fo:font-size="9pt" style:font-size-asian="9pt" style:font-size-complex="9pt"/>
    </style:style>
    <style:style style:name="P1085" style:parent-style-name="Standaard" style:family="paragraph">
      <style:text-properties style:font-name="Verdana" style:font-weight-complex="bold" fo:font-style="italic" style:font-style-asian="italic" style:font-style-complex="italic" fo:font-size="9pt" style:font-size-asian="9pt" style:font-size-complex="9pt"/>
    </style:style>
    <style:style style:name="P1086" style:parent-style-name="Standaard" style:family="paragraph">
      <style:text-properties style:font-name="Verdana" style:font-weight-complex="bold" fo:font-style="italic" style:font-style-asian="italic" style:font-style-complex="italic" fo:font-size="9pt" style:font-size-asian="9pt" style:font-size-complex="9pt"/>
    </style:style>
    <style:style style:name="T1087" style:parent-style-name="Standaardalinea-lettertype" style:family="text">
      <style:text-properties style:font-name="Verdana" style:font-weight-complex="bold" fo:font-style="italic" style:font-style-asian="italic" style:font-style-complex="italic" fo:font-size="9pt" style:font-size-asian="9pt" style:font-size-complex="9pt"/>
    </style:style>
    <style:style style:name="T1088" style:parent-style-name="Standaardalinea-lettertype" style:family="text">
      <style:text-properties style:font-name="Verdana" style:font-weight-complex="bold" fo:font-style="italic" style:font-style-asian="italic" style:font-style-complex="italic" fo:font-size="9pt" style:font-size-asian="9pt" style:font-size-complex="9pt"/>
    </style:style>
    <style:style style:name="P1089" style:parent-style-name="Standaard" style:family="paragraph">
      <style:text-properties style:font-name="Verdana" fo:font-style="italic" style:font-style-asian="italic" style:font-style-complex="italic" fo:font-size="9pt" style:font-size-asian="9pt" style:font-size-complex="9pt"/>
    </style:style>
    <style:style style:name="P1090" style:parent-style-name="Standaard" style:family="paragraph">
      <style:text-properties style:font-name="Verdana" fo:font-style="italic" style:font-style-asian="italic" style:font-style-complex="italic" fo:font-size="9pt" style:font-size-asian="9pt" style:font-size-complex="9pt"/>
    </style:style>
    <style:style style:name="P1091" style:parent-style-name="Standaard" style:family="paragraph">
      <style:text-properties style:font-name="Verdana" fo:font-style="italic" style:font-style-asian="italic" style:font-style-complex="italic" fo:font-size="9pt" style:font-size-asian="9pt" style:font-size-complex="9pt"/>
    </style:style>
    <style:style style:name="P1092" style:parent-style-name="Standaard" style:family="paragraph">
      <style:text-properties style:font-name="Verdana" style:font-weight-complex="bold" fo:font-style="italic" style:font-style-asian="italic" style:font-style-complex="italic" fo:font-size="9pt" style:font-size-asian="9pt" style:font-size-complex="9pt"/>
    </style:style>
    <style:style style:name="P1093" style:parent-style-name="Standaard" style:family="paragraph">
      <style:text-properties style:font-name="Verdana" style:font-weight-complex="bold" fo:font-style="italic" style:font-style-asian="italic" style:font-style-complex="italic" fo:font-size="9pt" style:font-size-asian="9pt" style:font-size-complex="9pt"/>
    </style:style>
    <style:style style:name="P1094" style:parent-style-name="Standaard" style:family="paragraph">
      <style:text-properties style:font-name="Verdana" style:font-weight-complex="bold" fo:font-style="italic" style:font-style-asian="italic" style:font-style-complex="italic" fo:font-size="9pt" style:font-size-asian="9pt" style:font-size-complex="9pt"/>
    </style:style>
    <style:style style:name="P1095" style:parent-style-name="Standaard" style:family="paragraph">
      <style:text-properties style:font-name="Verdana" style:font-weight-complex="bold" fo:font-style="italic" style:font-style-asian="italic" style:font-style-complex="italic" fo:font-size="9pt" style:font-size-asian="9pt" style:font-size-complex="9pt"/>
    </style:style>
    <style:style style:name="P1096" style:parent-style-name="Standaard" style:family="paragraph">
      <style:text-properties style:font-name="Verdana" style:font-weight-complex="bold" fo:font-style="italic" style:font-style-asian="italic" style:font-style-complex="italic" fo:font-size="9pt" style:font-size-asian="9pt" style:font-size-complex="9pt"/>
    </style:style>
    <style:style style:name="P1097" style:parent-style-name="Standaard" style:family="paragraph">
      <style:text-properties style:font-name="Verdana" fo:font-style="italic" style:font-style-asian="italic" style:font-style-complex="italic" fo:font-size="9pt" style:font-size-asian="9pt" style:font-size-complex="9pt"/>
    </style:style>
    <style:style style:name="P1098" style:parent-style-name="Standaard" style:family="paragraph">
      <style:text-properties style:font-name="Verdana" fo:font-style="italic" style:font-style-asian="italic" style:font-style-complex="italic" fo:font-size="9pt" style:font-size-asian="9pt" style:font-size-complex="9pt"/>
    </style:style>
    <style:style style:name="P1099" style:parent-style-name="Kop8" style:family="paragraph">
      <style:text-properties style:font-name="Verdana" style:use-window-font-color="true"/>
    </style:style>
    <style:style style:name="P1100" style:parent-style-name="Standaard" style:family="paragraph">
      <style:text-properties style:font-name="Verdana" fo:font-size="9pt" style:font-size-asian="9pt" style:font-size-complex="9pt"/>
    </style:style>
    <style:style style:name="P1101" style:parent-style-name="Standaard" style:family="paragraph">
      <style:text-properties style:font-name="Verdana" fo:font-size="9pt" style:font-size-asian="9pt" style:font-size-complex="9pt"/>
    </style:style>
    <style:style style:name="P1102" style:parent-style-name="Standaard" style:family="paragraph">
      <style:text-properties style:font-name="Verdana" fo:font-size="9pt" style:font-size-asian="9pt" style:font-size-complex="9pt"/>
    </style:style>
    <style:style style:name="P1103" style:parent-style-name="Standaard" style:family="paragraph">
      <style:text-properties style:font-name="Verdana" fo:font-size="9pt" style:font-size-asian="9pt" style:font-size-complex="9pt"/>
    </style:style>
    <style:style style:name="P1104" style:parent-style-name="Standaard" style:family="paragraph">
      <style:text-properties style:font-name="Verdana" fo:font-size="9pt" style:font-size-asian="9pt" style:font-size-complex="9pt"/>
    </style:style>
    <style:style style:name="P1105" style:parent-style-name="Standaard" style:family="paragraph">
      <style:text-properties style:font-name="Verdana" fo:font-size="9pt" style:font-size-asian="9pt" style:font-size-complex="9pt"/>
    </style:style>
    <style:style style:name="P1106" style:parent-style-name="Standaard" style:family="paragraph">
      <style:text-properties style:font-name="Verdana" fo:font-size="9pt" style:font-size-asian="9pt" style:font-size-complex="9pt"/>
    </style:style>
    <style:style style:name="P1107" style:parent-style-name="Standaard" style:family="paragraph">
      <style:text-properties style:font-name="Verdana" fo:font-size="9pt" style:font-size-asian="9pt" style:font-size-complex="9pt"/>
    </style:style>
    <style:style style:name="P1108" style:parent-style-name="Standaard" style:family="paragraph">
      <style:text-properties style:font-name="Verdana" fo:font-size="9pt" style:font-size-asian="9pt" style:font-size-complex="9pt"/>
    </style:style>
    <style:style style:name="P1109" style:parent-style-name="Standaard" style:family="paragraph">
      <style:text-properties style:font-name="Verdana" fo:font-size="9pt" style:font-size-asian="9pt" style:font-size-complex="9pt"/>
    </style:style>
    <style:style style:name="P1110" style:parent-style-name="Standaard" style:family="paragraph">
      <style:text-properties style:font-name="Verdana" fo:font-size="9pt" style:font-size-asian="9pt" style:font-size-complex="9pt"/>
    </style:style>
    <style:style style:name="P1111" style:parent-style-name="Standaard" style:family="paragraph">
      <style:text-properties style:font-name="Verdana" fo:font-size="9pt" style:font-size-asian="9pt" style:font-size-complex="9pt"/>
    </style:style>
    <style:style style:name="P1112" style:parent-style-name="Standaard" style:family="paragraph">
      <style:text-properties style:font-name="Verdana" fo:font-size="9pt" style:font-size-asian="9pt" style:font-size-complex="9pt"/>
    </style:style>
    <style:style style:name="P1113" style:parent-style-name="Standaard" style:family="paragraph">
      <style:text-properties style:font-name="Verdana" fo:font-size="9pt" style:font-size-asian="9pt" style:font-size-complex="9pt"/>
    </style:style>
    <style:style style:name="P1114" style:parent-style-name="Standaard" style:family="paragraph">
      <style:text-properties style:font-name="Verdana" fo:font-size="9pt" style:font-size-asian="9pt" style:font-size-complex="9pt"/>
    </style:style>
    <style:style style:name="P1115" style:parent-style-name="Standaard" style:family="paragraph">
      <style:text-properties style:font-name="Verdana" fo:font-size="9pt" style:font-size-asian="9pt" style:font-size-complex="9pt"/>
    </style:style>
    <style:style style:name="P1116" style:parent-style-name="Standaard" style:family="paragraph">
      <style:text-properties style:font-name="Verdana" fo:font-size="9pt" style:font-size-asian="9pt" style:font-size-complex="9pt"/>
    </style:style>
    <style:style style:name="P1117" style:parent-style-name="Standaard" style:family="paragraph">
      <style:text-properties style:font-name="Verdana" fo:font-size="9pt" style:font-size-asian="9pt" style:font-size-complex="9pt"/>
    </style:style>
    <style:style style:name="P1118" style:parent-style-name="Standaard" style:family="paragraph">
      <style:text-properties style:font-name="Verdana" fo:font-size="9pt" style:font-size-asian="9pt" style:font-size-complex="9pt"/>
    </style:style>
    <style:style style:name="P1119" style:parent-style-name="Standaard" style:family="paragraph">
      <style:text-properties style:font-name="Verdana" fo:font-size="9pt" style:font-size-asian="9pt" style:font-size-complex="9pt"/>
    </style:style>
    <style:style style:name="P1120" style:parent-style-name="Standaard" style:family="paragraph">
      <style:text-properties style:font-name="Verdana" fo:font-size="9pt" style:font-size-asian="9pt" style:font-size-complex="9pt"/>
    </style:style>
    <style:style style:name="T1121" style:parent-style-name="Standaardalinea-lettertype" style:family="text">
      <style:text-properties style:font-name="Verdana" fo:font-size="9pt" style:font-size-asian="9pt" style:font-size-complex="9pt"/>
    </style:style>
    <style:style style:name="P1122" style:parent-style-name="Standaard" style:family="paragraph">
      <style:text-properties style:font-name="Verdana" fo:font-size="9pt" style:font-size-asian="9pt" style:font-size-complex="9pt"/>
    </style:style>
    <style:style style:name="T1123" style:parent-style-name="Standaardalinea-lettertype" style:family="text">
      <style:text-properties style:font-name="Verdana" fo:font-size="9pt" style:font-size-asian="9pt" style:font-size-complex="9pt"/>
    </style:style>
    <style:style style:name="T1124" style:parent-style-name="Standaardalinea-lettertype" style:family="text">
      <style:text-properties style:font-name="Verdana" style:font-weight-complex="bold" fo:font-size="9pt" style:font-size-asian="9pt" style:font-size-complex="9pt"/>
    </style:style>
    <style:style style:name="T1125" style:parent-style-name="Standaardalinea-lettertype" style:family="text">
      <style:text-properties style:font-name="Verdana" fo:font-size="9pt" style:font-size-asian="9pt" style:font-size-complex="9pt"/>
    </style:style>
    <style:style style:name="T1126" style:parent-style-name="Standaardalinea-lettertype" style:family="text">
      <style:text-properties style:font-name="Verdana" fo:font-size="9pt" style:font-size-asian="9pt" style:font-size-complex="9pt"/>
    </style:style>
    <style:style style:name="T1127" style:parent-style-name="Standaardalinea-lettertype" style:family="text">
      <style:text-properties style:font-name="Verdana" style:font-weight-complex="bold" fo:font-size="9pt" style:font-size-asian="9pt" style:font-size-complex="9pt"/>
    </style:style>
    <style:style style:name="P1128" style:parent-style-name="Standaard" style:family="paragraph">
      <style:text-properties style:font-name="Verdana" fo:font-size="9pt" style:font-size-asian="9pt" style:font-size-complex="9pt"/>
    </style:style>
    <style:style style:name="P1129" style:parent-style-name="Standaard" style:family="paragraph">
      <style:text-properties style:font-name="Verdana" fo:font-size="9pt" style:font-size-asian="9pt" style:font-size-complex="9pt"/>
    </style:style>
    <style:style style:name="P1130" style:parent-style-name="Standaard" style:family="paragraph">
      <style:text-properties style:font-name="Verdana" fo:font-size="9pt" style:font-size-asian="9pt" style:font-size-complex="9pt"/>
    </style:style>
    <style:style style:name="P1131" style:parent-style-name="Standaard" style:family="paragraph">
      <style:text-properties style:font-name="Verdana" fo:font-size="9pt" style:font-size-asian="9pt" style:font-size-complex="9pt"/>
    </style:style>
    <style:style style:name="P1132" style:parent-style-name="Standaard" style:family="paragraph">
      <style:text-properties style:font-name="Verdana" fo:font-size="9pt" style:font-size-asian="9pt" style:font-size-complex="9pt"/>
    </style:style>
    <style:style style:name="P1133" style:parent-style-name="Standaard" style:family="paragraph">
      <style:text-properties style:font-name="Verdana" fo:font-size="9pt" style:font-size-asian="9pt" style:font-size-complex="9pt"/>
    </style:style>
    <style:style style:name="P1134" style:parent-style-name="Standaard" style:family="paragraph">
      <style:text-properties style:font-name="Verdana" fo:font-style="italic" style:font-style-asian="italic" style:font-style-complex="italic" fo:font-size="9pt" style:font-size-asian="9pt" style:font-size-complex="9pt"/>
    </style:style>
    <style:style style:name="P1135" style:parent-style-name="Standaard" style:family="paragraph">
      <style:text-properties style:font-name="Verdana" fo:font-style="italic" style:font-style-asian="italic" style:font-style-complex="italic" fo:font-size="9pt" style:font-size-asian="9pt" style:font-size-complex="9pt"/>
    </style:style>
    <style:style style:name="P1136" style:parent-style-name="Standaard" style:family="paragraph">
      <style:text-properties style:font-name="Verdana" fo:font-style="italic" style:font-style-asian="italic" style:font-style-complex="italic" fo:font-size="9pt" style:font-size-asian="9pt" style:font-size-complex="9pt"/>
    </style:style>
    <style:style style:name="P1137" style:parent-style-name="Standaard" style:family="paragraph">
      <style:text-properties style:font-name="Verdana" fo:font-style="italic" style:font-style-asian="italic" style:font-style-complex="italic" fo:font-size="9pt" style:font-size-asian="9pt" style:font-size-complex="9pt"/>
    </style:style>
    <style:style style:name="P1138" style:parent-style-name="Standaard" style:family="paragraph">
      <style:text-properties style:font-name="Verdana" fo:font-style="italic" style:font-style-asian="italic" style:font-style-complex="italic" fo:font-size="9pt" style:font-size-asian="9pt" style:font-size-complex="9pt"/>
    </style:style>
    <style:style style:name="T1139" style:parent-style-name="Standaardalinea-lettertype" style:family="text">
      <style:text-properties style:font-name="Verdana" fo:font-style="italic" style:font-style-asian="italic" style:font-style-complex="italic" fo:font-size="9pt" style:font-size-asian="9pt" style:font-size-complex="9pt"/>
    </style:style>
    <style:style style:name="T1140" style:parent-style-name="Standaardalinea-lettertype" style:family="text">
      <style:text-properties style:font-name="Verdana" fo:font-style="italic" style:font-style-asian="italic" style:font-style-complex="italic" fo:font-size="9pt" style:font-size-asian="9pt" style:font-size-complex="9pt"/>
    </style:style>
    <style:style style:name="P1141" style:parent-style-name="Standaard" style:family="paragraph">
      <style:text-properties style:font-name="Verdana" style:font-weight-complex="bold" fo:font-style="italic" style:font-style-asian="italic" style:font-style-complex="italic" fo:font-size="9pt" style:font-size-asian="9pt" style:font-size-complex="9pt"/>
    </style:style>
    <style:style style:name="T1142" style:parent-style-name="Standaardalinea-lettertype" style:family="text">
      <style:text-properties style:font-name="Verdana" style:font-weight-complex="bold" fo:font-style="italic" style:font-style-asian="italic" style:font-style-complex="italic" fo:font-size="9pt" style:font-size-asian="9pt" style:font-size-complex="9pt"/>
    </style:style>
    <style:style style:name="T1143" style:parent-style-name="Standaardalinea-lettertype" style:family="text">
      <style:text-properties style:font-name="Verdana" fo:font-style="italic" style:font-style-asian="italic" style:font-style-complex="italic" fo:font-size="9pt" style:font-size-asian="9pt" style:font-size-complex="9pt"/>
    </style:style>
    <style:style style:name="T1144" style:parent-style-name="Standaardalinea-lettertype" style:family="text">
      <style:text-properties style:font-name="Verdana" style:font-weight-complex="bold" fo:font-style="italic" style:font-style-asian="italic" style:font-style-complex="italic" fo:font-size="9pt" style:font-size-asian="9pt" style:font-size-complex="9pt"/>
    </style:style>
    <style:style style:name="P1145" style:parent-style-name="Standaard" style:family="paragraph">
      <style:text-properties style:font-name="Verdana" style:font-weight-complex="bold" fo:font-style="italic" style:font-style-asian="italic" style:font-style-complex="italic" fo:font-size="9pt" style:font-size-asian="9pt" style:font-size-complex="9pt"/>
    </style:style>
    <style:style style:name="P1146" style:parent-style-name="Standaard" style:family="paragraph">
      <style:text-properties style:font-name="Verdana" style:font-weight-complex="bold" fo:font-style="italic" style:font-style-asian="italic" style:font-style-complex="italic" fo:font-size="9pt" style:font-size-asian="9pt" style:font-size-complex="9pt"/>
    </style:style>
    <style:style style:name="P1147" style:parent-style-name="Standaard" style:family="paragraph">
      <style:text-properties style:font-name="Verdana" style:font-weight-complex="bold" fo:font-style="italic" style:font-style-asian="italic" style:font-style-complex="italic" fo:font-size="9pt" style:font-size-asian="9pt" style:font-size-complex="9pt"/>
    </style:style>
    <style:style style:name="P1148" style:parent-style-name="Standaard" style:family="paragraph">
      <style:text-properties style:font-name="Verdana" style:font-weight-complex="bold" fo:font-style="italic" style:font-style-asian="italic" style:font-style-complex="italic" fo:font-size="9pt" style:font-size-asian="9pt" style:font-size-complex="9pt"/>
    </style:style>
    <style:style style:name="P1149" style:parent-style-name="Standaard" style:family="paragraph">
      <style:text-properties style:font-name="Verdana" style:font-weight-complex="bold" fo:font-style="italic" style:font-style-asian="italic" style:font-style-complex="italic" fo:font-size="9pt" style:font-size-asian="9pt" style:font-size-complex="9pt"/>
    </style:style>
    <style:style style:name="P1150" style:parent-style-name="Standaard" style:family="paragraph">
      <style:text-properties style:font-name="Verdana" style:font-weight-complex="bold" fo:font-style="italic" style:font-style-asian="italic" style:font-style-complex="italic" fo:font-size="9pt" style:font-size-asian="9pt" style:font-size-complex="9pt"/>
    </style:style>
    <style:style style:name="P1151" style:parent-style-name="Standaard" style:family="paragraph">
      <style:text-properties style:font-name="Verdana" style:font-weight-complex="bold" fo:font-style="italic" style:font-style-asian="italic" style:font-style-complex="italic" fo:font-size="9pt" style:font-size-asian="9pt" style:font-size-complex="9pt"/>
    </style:style>
    <style:style style:name="P1152" style:parent-style-name="Standaard" style:family="paragraph">
      <style:text-properties style:font-name="Verdana" style:font-weight-complex="bold" fo:font-style="italic" style:font-style-asian="italic" style:font-style-complex="italic" fo:font-size="9pt" style:font-size-asian="9pt" style:font-size-complex="9pt"/>
    </style:style>
    <style:style style:name="T1153" style:parent-style-name="Standaardalinea-lettertype" style:family="text">
      <style:text-properties style:font-name="Verdana" style:font-weight-complex="bold" fo:font-style="italic" style:font-style-asian="italic" style:font-style-complex="italic" fo:font-size="9pt" style:font-size-asian="9pt" style:font-size-complex="9pt"/>
    </style:style>
    <style:style style:name="T1154" style:parent-style-name="Standaardalinea-lettertype" style:family="text">
      <style:text-properties style:font-name="Verdana" fo:font-style="italic" style:font-style-asian="italic" style:font-style-complex="italic" fo:font-size="9pt" style:font-size-asian="9pt" style:font-size-complex="9pt"/>
    </style:style>
    <style:style style:name="T1155" style:parent-style-name="Standaardalinea-lettertype" style:family="text">
      <style:text-properties style:font-name="Verdana" style:font-weight-complex="bold" fo:font-style="italic" style:font-style-asian="italic" style:font-style-complex="italic" fo:font-size="9pt" style:font-size-asian="9pt" style:font-size-complex="9pt"/>
    </style:style>
    <style:style style:name="P1156" style:parent-style-name="Standaard" style:family="paragraph">
      <style:text-properties style:font-name="Verdana" style:font-weight-complex="bold" fo:font-style="italic" style:font-style-asian="italic" style:font-style-complex="italic" fo:font-size="9pt" style:font-size-asian="9pt" style:font-size-complex="9pt"/>
    </style:style>
    <style:style style:name="P1157" style:parent-style-name="Standaard" style:family="paragraph">
      <style:text-properties style:font-name="Verdana" style:font-weight-complex="bold" fo:font-style="italic" style:font-style-asian="italic" style:font-style-complex="italic" fo:font-size="9pt" style:font-size-asian="9pt" style:font-size-complex="9pt"/>
    </style:style>
    <style:style style:name="T1158" style:parent-style-name="Standaardalinea-lettertype" style:family="text">
      <style:text-properties style:font-name="Verdana" style:font-weight-complex="bold" fo:font-style="italic" style:font-style-asian="italic" style:font-style-complex="italic" fo:font-size="9pt" style:font-size-asian="9pt" style:font-size-complex="9pt"/>
    </style:style>
    <style:style style:name="T1159" style:parent-style-name="Standaardalinea-lettertype" style:family="text">
      <style:text-properties style:font-name="Verdana" fo:font-style="italic" style:font-style-asian="italic" style:font-style-complex="italic" fo:font-size="9pt" style:font-size-asian="9pt" style:font-size-complex="9pt"/>
    </style:style>
    <style:style style:name="T1160" style:parent-style-name="Standaardalinea-lettertype" style:family="text">
      <style:text-properties style:font-name="Verdana" style:font-weight-complex="bold" fo:font-style="italic" style:font-style-asian="italic" style:font-style-complex="italic" fo:font-size="9pt" style:font-size-asian="9pt" style:font-size-complex="9pt"/>
    </style:style>
    <style:style style:name="P1161" style:parent-style-name="Standaard" style:family="paragraph">
      <style:text-properties style:font-name="Verdana" style:font-weight-complex="bold" fo:font-style="italic" style:font-style-asian="italic" style:font-style-complex="italic" fo:font-size="9pt" style:font-size-asian="9pt" style:font-size-complex="9pt"/>
    </style:style>
    <style:style style:name="P1162" style:parent-style-name="Standaard" style:family="paragraph">
      <style:text-properties style:font-name="Verdana" style:font-weight-complex="bold" fo:font-style="italic" style:font-style-asian="italic" style:font-style-complex="italic" fo:font-size="9pt" style:font-size-asian="9pt" style:font-size-complex="9pt"/>
    </style:style>
    <style:style style:name="T1163" style:parent-style-name="Standaardalinea-lettertype" style:family="text">
      <style:text-properties style:font-name="Verdana" style:font-weight-complex="bold" fo:font-style="italic" style:font-style-asian="italic" style:font-style-complex="italic" fo:font-size="9pt" style:font-size-asian="9pt" style:font-size-complex="9pt"/>
    </style:style>
    <style:style style:name="T1164" style:parent-style-name="Standaardalinea-lettertype" style:family="text">
      <style:text-properties style:font-name="Verdana" fo:font-style="italic" style:font-style-asian="italic" style:font-style-complex="italic" fo:font-size="9pt" style:font-size-asian="9pt" style:font-size-complex="9pt"/>
    </style:style>
    <style:style style:name="T1165" style:parent-style-name="Standaardalinea-lettertype" style:family="text">
      <style:text-properties style:font-name="Verdana" style:font-weight-complex="bold" fo:font-style="italic" style:font-style-asian="italic" style:font-style-complex="italic" fo:font-size="9pt" style:font-size-asian="9pt" style:font-size-complex="9pt"/>
    </style:style>
    <style:style style:name="P1166" style:parent-style-name="Standaard" style:family="paragraph">
      <style:text-properties style:font-name="Verdana" style:font-weight-complex="bold" fo:font-style="italic" style:font-style-asian="italic" style:font-style-complex="italic" fo:font-size="9pt" style:font-size-asian="9pt" style:font-size-complex="9pt"/>
    </style:style>
    <style:style style:name="P1167" style:parent-style-name="Standaard" style:family="paragraph">
      <style:text-properties style:font-name="Verdana" style:font-weight-complex="bold" fo:font-style="italic" style:font-style-asian="italic" style:font-style-complex="italic" fo:font-size="9pt" style:font-size-asian="9pt" style:font-size-complex="9pt"/>
    </style:style>
    <style:style style:name="T1168" style:parent-style-name="Standaardalinea-lettertype" style:family="text">
      <style:text-properties style:font-name="Verdana" style:font-weight-complex="bold" fo:font-style="italic" style:font-style-asian="italic" style:font-style-complex="italic" fo:font-size="9pt" style:font-size-asian="9pt" style:font-size-complex="9pt"/>
    </style:style>
    <style:style style:name="T1169" style:parent-style-name="Standaardalinea-lettertype" style:family="text">
      <style:text-properties style:font-name="Verdana" fo:font-style="italic" style:font-style-asian="italic" style:font-style-complex="italic" fo:font-size="9pt" style:font-size-asian="9pt" style:font-size-complex="9pt"/>
    </style:style>
    <style:style style:name="T1170" style:parent-style-name="Standaardalinea-lettertype" style:family="text">
      <style:text-properties style:font-name="Verdana" style:font-weight-complex="bold" fo:font-style="italic" style:font-style-asian="italic" style:font-style-complex="italic" fo:font-size="9pt" style:font-size-asian="9pt" style:font-size-complex="9pt"/>
    </style:style>
    <style:style style:name="T1171" style:parent-style-name="Standaardalinea-lettertype" style:family="text">
      <style:text-properties style:font-name="Verdana" style:font-weight-complex="bold" fo:font-style="italic" style:font-style-asian="italic" style:font-style-complex="italic" fo:font-size="9pt" style:font-size-asian="9pt" style:font-size-complex="9pt"/>
    </style:style>
    <style:style style:name="P1172" style:parent-style-name="Standaard" style:family="paragraph">
      <style:text-properties style:font-name="Verdana" fo:font-style="italic" style:font-style-asian="italic" style:font-style-complex="italic" fo:font-size="9pt" style:font-size-asian="9pt" style:font-size-complex="9pt"/>
    </style:style>
    <style:style style:name="P1173" style:parent-style-name="Standaard" style:family="paragraph">
      <style:text-properties style:font-name="Verdana" fo:font-style="italic" style:font-style-asian="italic" style:font-style-complex="italic" fo:font-size="9pt" style:font-size-asian="9pt" style:font-size-complex="9pt"/>
    </style:style>
    <style:style style:name="P1174" style:parent-style-name="Standaard" style:family="paragraph">
      <style:text-properties style:font-name="Verdana" fo:font-style="italic" style:font-style-asian="italic" style:font-style-complex="italic" fo:font-size="9pt" style:font-size-asian="9pt" style:font-size-complex="9pt"/>
    </style:style>
    <style:style style:name="P1175" style:parent-style-name="Standaard" style:family="paragraph">
      <style:text-properties style:font-name="Verdana" fo:font-style="italic" style:font-style-asian="italic" style:font-style-complex="italic" fo:font-size="9pt" style:font-size-asian="9pt" style:font-size-complex="9pt"/>
    </style:style>
    <style:style style:name="P1176" style:parent-style-name="Standaard" style:family="paragraph">
      <style:text-properties style:font-name="Verdana" fo:font-style="italic" style:font-style-asian="italic" style:font-style-complex="italic" fo:font-size="9pt" style:font-size-asian="9pt" style:font-size-complex="9pt"/>
    </style:style>
    <style:style style:name="P1177" style:parent-style-name="Standaard" style:family="paragraph">
      <style:text-properties style:font-name="Verdana" fo:font-style="italic" style:font-style-asian="italic" style:font-style-complex="italic" fo:font-size="9pt" style:font-size-asian="9pt" style:font-size-complex="9pt"/>
    </style:style>
    <style:style style:name="P1178" style:parent-style-name="Standaard" style:family="paragraph">
      <style:text-properties style:font-name="Verdana" fo:font-size="9pt" style:font-size-asian="9pt" style:font-size-complex="9pt"/>
    </style:style>
    <style:style style:name="P1179" style:parent-style-name="Kop8" style:family="paragraph">
      <style:text-properties style:font-name="Verdana" style:use-window-font-color="true"/>
    </style:style>
    <style:style style:name="P1180" style:parent-style-name="Standaard" style:family="paragraph">
      <style:text-properties style:font-name="Verdana" style:font-weight-complex="bold" fo:font-size="9pt" style:font-size-asian="9pt" style:font-size-complex="9pt"/>
    </style:style>
    <style:style style:name="P1181" style:parent-style-name="Standaard" style:family="paragraph">
      <style:text-properties style:font-name="Verdana" style:font-weight-complex="bold" fo:font-size="9pt" style:font-size-asian="9pt" style:font-size-complex="9pt"/>
    </style:style>
    <style:style style:name="P1182" style:parent-style-name="Standaard" style:family="paragraph">
      <style:text-properties style:font-name="Verdana" style:font-weight-complex="bold" fo:font-style="italic" style:font-style-asian="italic" style:font-style-complex="italic" fo:font-size="9pt" style:font-size-asian="9pt" style:font-size-complex="9pt"/>
    </style:style>
    <style:style style:name="P1183" style:parent-style-name="Standaard" style:family="paragraph">
      <style:text-properties style:font-name="Verdana" style:font-weight-complex="bold" fo:font-style="italic" style:font-style-asian="italic" style:font-style-complex="italic" fo:font-size="9pt" style:font-size-asian="9pt" style:font-size-complex="9pt"/>
    </style:style>
    <style:style style:name="P1184" style:parent-style-name="Standaard" style:family="paragraph">
      <style:text-properties style:font-name="Verdana" style:font-weight-complex="bold" fo:font-style="italic" style:font-style-asian="italic" style:font-style-complex="italic" fo:font-size="9pt" style:font-size-asian="9pt" style:font-size-complex="9pt"/>
    </style:style>
    <style:style style:name="P1185" style:parent-style-name="Standaard" style:family="paragraph">
      <style:text-properties style:font-name="Verdana" fo:font-weight="bold" style:font-weight-asian="bold" style:font-weight-complex="bold" fo:font-size="9pt" style:font-size-asian="9pt" style:font-size-complex="9pt"/>
    </style:style>
    <style:style style:name="P1186" style:parent-style-name="Kop8" style:family="paragraph">
      <style:text-properties style:font-name="Verdana" style:use-window-font-color="true"/>
    </style:style>
    <style:style style:name="T1187" style:parent-style-name="Standaardalinea-lettertype" style:family="text">
      <style:text-properties style:font-name="Verdana" style:font-weight-complex="bold" fo:font-size="9pt" style:font-size-asian="9pt" style:font-size-complex="9pt"/>
    </style:style>
    <style:style style:name="T1188" style:parent-style-name="Standaardalinea-lettertype" style:family="text">
      <style:text-properties style:font-name="Verdana" fo:font-size="9pt" style:font-size-asian="9pt" style:font-size-complex="9pt"/>
    </style:style>
    <style:style style:name="P1189" style:parent-style-name="Standaard" style:family="paragraph">
      <style:text-properties style:font-name="Verdana" fo:font-size="9pt" style:font-size-asian="9pt" style:font-size-complex="9pt"/>
    </style:style>
    <style:style style:name="P1190" style:parent-style-name="Standaard" style:family="paragraph">
      <style:text-properties style:font-name="Verdana" fo:font-size="9pt" style:font-size-asian="9pt" style:font-size-complex="9pt"/>
    </style:style>
    <style:style style:name="P1191" style:parent-style-name="Standaard" style:family="paragraph">
      <style:text-properties style:font-name="Verdana" fo:font-size="9pt" style:font-size-asian="9pt" style:font-size-complex="9pt"/>
    </style:style>
    <style:style style:name="P1192" style:parent-style-name="Standaard" style:family="paragraph">
      <style:text-properties style:font-name="Verdana" fo:font-size="9pt" style:font-size-asian="9pt" style:font-size-complex="9pt"/>
    </style:style>
    <style:style style:name="P1193" style:parent-style-name="Standaard" style:family="paragraph">
      <style:text-properties style:font-name="Verdana" fo:font-size="9pt" style:font-size-asian="9pt" style:font-size-complex="9pt"/>
    </style:style>
    <style:style style:name="T1194" style:parent-style-name="Standaardalinea-lettertype" style:family="text">
      <style:text-properties style:font-name="Verdana" style:font-weight-complex="bold" fo:font-size="9pt" style:font-size-asian="9pt" style:font-size-complex="9pt"/>
    </style:style>
    <style:style style:name="T1195" style:parent-style-name="Standaardalinea-lettertype" style:family="text">
      <style:text-properties style:font-name="Verdana" fo:font-size="9pt" style:font-size-asian="9pt" style:font-size-complex="9pt"/>
    </style:style>
    <style:style style:name="T1196" style:parent-style-name="Standaardalinea-lettertype" style:family="text">
      <style:text-properties style:font-name="Verdana" style:font-weight-complex="bold" fo:font-size="9pt" style:font-size-asian="9pt" style:font-size-complex="9pt"/>
    </style:style>
    <style:style style:name="T1197" style:parent-style-name="Standaardalinea-lettertype" style:family="text">
      <style:text-properties style:font-name="Verdana" fo:font-size="9pt" style:font-size-asian="9pt" style:font-size-complex="9pt"/>
    </style:style>
    <style:style style:name="P1198" style:parent-style-name="Standaard" style:family="paragraph">
      <style:text-properties style:font-name="Verdana" fo:font-size="9pt" style:font-size-asian="9pt" style:font-size-complex="9pt"/>
    </style:style>
    <style:style style:name="P1199" style:parent-style-name="Standaard" style:family="paragraph">
      <style:text-properties style:font-name="Verdana" fo:font-size="9pt" style:font-size-asian="9pt" style:font-size-complex="9pt"/>
    </style:style>
    <style:style style:name="P1200" style:parent-style-name="Standaard" style:family="paragraph">
      <style:text-properties style:font-name="Verdana" fo:font-size="9pt" style:font-size-asian="9pt" style:font-size-complex="9pt"/>
    </style:style>
    <style:style style:name="P1201" style:parent-style-name="Standaard" style:family="paragraph">
      <style:text-properties style:font-name="Verdana" fo:font-size="9pt" style:font-size-asian="9pt" style:font-size-complex="9pt"/>
    </style:style>
    <style:style style:name="P1202" style:parent-style-name="Standaard" style:family="paragraph">
      <style:text-properties style:font-name="Verdana" fo:font-size="9pt" style:font-size-asian="9pt" style:font-size-complex="9pt"/>
    </style:style>
    <style:style style:name="P1203" style:parent-style-name="Standaard" style:family="paragraph">
      <style:text-properties style:font-name="Verdana" fo:font-size="9pt" style:font-size-asian="9pt" style:font-size-complex="9pt"/>
    </style:style>
    <style:style style:name="P1204" style:parent-style-name="Standaard" style:family="paragraph">
      <style:text-properties style:font-name="Verdana" fo:font-size="9pt" style:font-size-asian="9pt" style:font-size-complex="9pt"/>
    </style:style>
    <style:style style:name="P1205" style:parent-style-name="Standaard" style:family="paragraph">
      <style:text-properties style:font-name="Verdana" fo:font-style="italic" style:font-style-asian="italic" style:font-style-complex="italic" fo:font-size="9pt" style:font-size-asian="9pt" style:font-size-complex="9pt"/>
    </style:style>
    <style:style style:name="P1206" style:parent-style-name="Standaard" style:family="paragraph">
      <style:text-properties style:font-name="Verdana" fo:font-size="9pt" style:font-size-asian="9pt" style:font-size-complex="9pt"/>
    </style:style>
    <style:style style:name="P1207" style:parent-style-name="Kop8" style:family="paragraph">
      <style:text-properties style:font-name="Verdana" style:use-window-font-color="true"/>
    </style:style>
    <style:style style:name="P1208" style:parent-style-name="Standaard" style:family="paragraph">
      <style:text-properties style:font-name="Verdana" fo:font-size="9pt" style:font-size-asian="9pt" style:font-size-complex="9pt"/>
    </style:style>
    <style:style style:name="P1209" style:parent-style-name="Standaard" style:family="paragraph">
      <style:text-properties style:font-name="Verdana" fo:font-size="9pt" style:font-size-asian="9pt" style:font-size-complex="9pt"/>
    </style:style>
    <style:style style:name="P1210" style:parent-style-name="Standaard" style:family="paragraph">
      <style:text-properties style:font-name="Verdana" fo:font-size="9pt" style:font-size-asian="9pt" style:font-size-complex="9pt"/>
    </style:style>
    <style:style style:name="P1211" style:parent-style-name="Standaard" style:family="paragraph">
      <style:text-properties style:font-name="Verdana" fo:font-size="9pt" style:font-size-asian="9pt" style:font-size-complex="9pt"/>
    </style:style>
    <style:style style:name="P1212" style:parent-style-name="Standaard" style:family="paragraph">
      <style:text-properties style:font-name="Verdana" fo:font-size="9pt" style:font-size-asian="9pt" style:font-size-complex="9pt"/>
    </style:style>
    <style:style style:name="T1213" style:parent-style-name="Standaardalinea-lettertype" style:family="text">
      <style:text-properties style:font-name="Verdana" fo:font-size="9pt" style:font-size-asian="9pt" style:font-size-complex="9pt"/>
    </style:style>
    <style:style style:name="T1214" style:parent-style-name="Standaardalinea-lettertype" style:family="text">
      <style:text-properties style:font-name="Verdana" style:font-name-complex="Times New Roman" fo:font-size="9pt" style:font-size-asian="9pt" style:font-size-complex="9pt"/>
    </style:style>
    <style:style style:name="T1215" style:parent-style-name="Standaardalinea-lettertype" style:family="text">
      <style:text-properties style:font-name="Verdana" fo:font-size="9pt" style:font-size-asian="9pt" style:font-size-complex="9pt"/>
    </style:style>
    <style:style style:name="P1216" style:parent-style-name="Standaard" style:family="paragraph">
      <style:text-properties style:font-name="Verdana" fo:font-size="9pt" style:font-size-asian="9pt" style:font-size-complex="9pt"/>
    </style:style>
    <style:style style:name="P1217" style:parent-style-name="Standaard" style:family="paragraph">
      <style:text-properties style:font-name="Verdana" fo:font-style="italic" style:font-style-asian="italic" style:font-style-complex="italic" fo:font-size="9pt" style:font-size-asian="9pt" style:font-size-complex="9pt"/>
    </style:style>
    <style:style style:name="P1218" style:parent-style-name="Standaard" style:family="paragraph">
      <style:text-properties style:font-name="Verdana" fo:font-style="italic" style:font-style-asian="italic" style:font-style-complex="italic" fo:font-size="9pt" style:font-size-asian="9pt" style:font-size-complex="9pt"/>
    </style:style>
    <style:style style:name="P1219" style:parent-style-name="Standaard" style:family="paragraph">
      <style:text-properties style:font-name="Verdana" fo:font-style="italic" style:font-style-asian="italic" style:font-style-complex="italic" fo:font-size="9pt" style:font-size-asian="9pt" style:font-size-complex="9pt"/>
    </style:style>
    <style:style style:name="P1220" style:parent-style-name="Standaard" style:family="paragraph">
      <style:text-properties style:font-name="Verdana" fo:font-style="italic" style:font-style-asian="italic" style:font-style-complex="italic" fo:font-size="9pt" style:font-size-asian="9pt" style:font-size-complex="9pt"/>
    </style:style>
    <style:style style:name="P1221" style:parent-style-name="Standaard" style:family="paragraph">
      <style:text-properties style:font-name="Verdana" fo:font-style="italic" style:font-style-asian="italic" style:font-style-complex="italic" fo:font-size="9pt" style:font-size-asian="9pt" style:font-size-complex="9pt"/>
    </style:style>
    <style:style style:name="P1222" style:parent-style-name="Standaard" style:family="paragraph">
      <style:text-properties style:font-name="Verdana" fo:font-style="italic" style:font-style-asian="italic" style:font-style-complex="italic" fo:font-size="9pt" style:font-size-asian="9pt" style:font-size-complex="9pt"/>
    </style:style>
    <style:style style:name="P1223" style:parent-style-name="Kop8" style:family="paragraph">
      <style:text-properties style:font-name="Verdana" style:use-window-font-color="true"/>
    </style:style>
    <style:style style:name="P1224" style:parent-style-name="Standaard" style:family="paragraph">
      <style:text-properties style:font-name="Verdana" fo:font-size="9pt" style:font-size-asian="9pt" style:font-size-complex="9pt"/>
    </style:style>
    <style:style style:name="P1225" style:parent-style-name="Standaard" style:family="paragraph">
      <style:text-properties style:font-name="Verdana" fo:font-size="9pt" style:font-size-asian="9pt" style:font-size-complex="9pt"/>
    </style:style>
    <style:style style:name="P1226" style:parent-style-name="Standaard" style:family="paragraph">
      <style:text-properties style:font-name="Verdana" fo:font-style="italic" style:font-style-asian="italic" style:font-style-complex="italic" fo:font-size="9pt" style:font-size-asian="9pt" style:font-size-complex="9pt"/>
    </style:style>
    <style:style style:name="P1227" style:parent-style-name="Standaard" style:family="paragraph">
      <style:text-properties style:font-name="Verdana" fo:font-style="italic" style:font-style-asian="italic" style:font-style-complex="italic" fo:font-size="9pt" style:font-size-asian="9pt" style:font-size-complex="9pt"/>
    </style:style>
    <style:style style:name="P1228" style:parent-style-name="Kop5" style:family="paragraph">
      <style:text-properties style:font-name="Verdana" style:use-window-font-color="true"/>
    </style:style>
    <style:style style:name="P1229" style:parent-style-name="Kop6" style:family="paragraph">
      <style:text-properties style:font-name="Verdana" style:use-window-font-color="true"/>
    </style:style>
    <style:style style:name="P1230" style:parent-style-name="Kop7" style:family="paragraph">
      <style:text-properties style:font-name="Verdana" style:use-window-font-color="true"/>
    </style:style>
    <style:style style:name="P1231" style:parent-style-name="Kop8" style:family="paragraph">
      <style:text-properties style:font-name="Verdana" style:use-window-font-color="true"/>
    </style:style>
    <style:style style:name="T1232" style:parent-style-name="Standaardalinea-lettertype" style:family="text">
      <style:text-properties style:font-name="Verdana" fo:font-size="9pt" style:font-size-asian="9pt" style:font-size-complex="9pt"/>
    </style:style>
    <style:style style:name="T1233" style:parent-style-name="Standaardalinea-lettertype" style:family="text">
      <style:text-properties style:font-name="Verdana" fo:font-size="9pt" style:font-size-asian="9pt" style:font-size-complex="9pt"/>
    </style:style>
    <style:style style:name="T1234" style:parent-style-name="Standaardalinea-lettertype" style:family="text">
      <style:text-properties style:font-name="Verdana" fo:font-weight="bold" style:font-weight-asian="bold" style:font-weight-complex="bold" fo:font-size="9pt" style:font-size-asian="9pt" style:font-size-complex="9pt"/>
    </style:style>
    <style:style style:name="T1235" style:parent-style-name="Standaardalinea-lettertype" style:family="text">
      <style:text-properties style:font-name="Verdana" fo:font-size="9pt" style:font-size-asian="9pt" style:font-size-complex="9pt"/>
    </style:style>
    <style:style style:name="P1236" style:parent-style-name="Standaard" style:family="paragraph">
      <style:text-properties style:font-name="Verdana" fo:font-size="9pt" style:font-size-asian="9pt" style:font-size-complex="9pt"/>
    </style:style>
    <style:style style:name="P1237" style:parent-style-name="Standaard" style:family="paragraph">
      <style:text-properties style:font-name="Verdana" fo:font-style="italic" style:font-style-asian="italic" style:font-style-complex="italic" fo:font-size="9pt" style:font-size-asian="9pt" style:font-size-complex="9pt"/>
    </style:style>
    <style:style style:name="P1238" style:parent-style-name="Standaard" style:family="paragraph">
      <style:text-properties style:font-name="Verdana" fo:font-style="italic" style:font-style-asian="italic" style:font-style-complex="italic" fo:font-size="9pt" style:font-size-asian="9pt" style:font-size-complex="9pt"/>
    </style:style>
    <style:style style:name="P1239" style:parent-style-name="Kop8" style:family="paragraph">
      <style:text-properties style:font-name="Verdana" style:use-window-font-color="true"/>
    </style:style>
    <style:style style:name="P1240" style:parent-style-name="Standaard" style:family="paragraph">
      <style:text-properties style:font-name="Verdana" fo:font-size="9pt" style:font-size-asian="9pt" style:font-size-complex="9pt"/>
    </style:style>
    <style:style style:name="P1241" style:parent-style-name="Standaard" style:family="paragraph">
      <style:text-properties style:font-name="Verdana" fo:font-size="9pt" style:font-size-asian="9pt" style:font-size-complex="9pt"/>
    </style:style>
    <style:style style:name="P1242" style:parent-style-name="Kop8" style:family="paragraph">
      <style:text-properties style:font-name="Verdana" style:use-window-font-color="true"/>
    </style:style>
    <style:style style:name="P1243" style:parent-style-name="Standaard" style:family="paragraph">
      <style:text-properties style:font-name="Verdana" style:font-name-asian="Yu Gothic Light" style:font-name-complex="Times New Roman" fo:font-size="9pt" style:font-size-asian="9pt" style:font-size-complex="9pt"/>
    </style:style>
    <style:style style:name="P1244" style:parent-style-name="Standaard" style:family="paragraph">
      <style:text-properties style:font-name="Verdana" style:font-name-asian="Yu Gothic Light" style:font-name-complex="Times New Roman" fo:font-size="9pt" style:font-size-asian="9pt" style:font-size-complex="9pt"/>
    </style:style>
    <style:style style:name="P1245" style:parent-style-name="Standaard" style:family="paragraph">
      <style:text-properties style:font-name="Verdana" style:font-name-asian="Yu Gothic Light" style:font-name-complex="Times New Roman" fo:font-size="9pt" style:font-size-asian="9pt" style:font-size-complex="9pt"/>
    </style:style>
    <style:style style:name="T1246" style:parent-style-name="Standaardalinea-lettertype" style:family="text">
      <style:text-properties style:font-name="Verdana" style:font-name-asian="Yu Gothic Light" style:font-name-complex="Times New Roman" fo:font-style="italic" style:font-style-asian="italic" style:font-style-complex="italic" fo:font-size="9pt" style:font-size-asian="9pt" style:font-size-complex="9pt"/>
    </style:style>
    <style:style style:name="T1247" style:parent-style-name="Standaardalinea-lettertype" style:family="text">
      <style:text-properties style:font-name="Verdana" style:font-name-asian="Yu Gothic Light" style:font-name-complex="Times New Roman" fo:font-style="italic" style:font-style-asian="italic" style:font-style-complex="italic" fo:font-size="9pt" style:font-size-asian="9pt" style:font-size-complex="9pt"/>
    </style:style>
    <style:style style:name="T1248" style:parent-style-name="Standaardalinea-lettertype" style:family="text">
      <style:text-properties style:font-name="Verdana" style:font-name-asian="Yu Gothic Light" style:font-name-complex="Times New Roman" fo:font-style="italic" style:font-style-asian="italic" style:font-style-complex="italic" fo:font-size="9pt" style:font-size-asian="9pt" style:font-size-complex="9pt"/>
    </style:style>
    <style:style style:name="T1249" style:parent-style-name="Standaardalinea-lettertype" style:family="text">
      <style:text-properties style:font-name="Verdana" style:font-name-asian="Yu Gothic Light" style:font-name-complex="Times New Roman" fo:font-style="italic" style:font-style-asian="italic" style:font-style-complex="italic" fo:font-size="9pt" style:font-size-asian="9pt" style:font-size-complex="9pt"/>
    </style:style>
    <style:style style:name="P1250" style:parent-style-name="Standaard" style:family="paragraph">
      <style:paragraph-properties fo:break-before="page" fo:line-height="100%"/>
      <style:text-properties style:font-name="Verdana" style:font-name-asian="Yu Gothic Light" style:font-name-complex="Times New Roman" fo:font-size="9pt" style:font-size-asian="9pt" style:font-size-complex="9pt"/>
    </style:style>
    <style:style style:name="P1251" style:parent-style-name="Kop3" style:list-style-name="LFO18" style:family="paragraph">
      <style:paragraph-properties fo:margin-left="0in" fo:text-indent="0in">
        <style:tab-stops/>
      </style:paragraph-properties>
      <style:text-properties style:font-name="Verdana" fo:font-weight="bold" style:font-weight-asian="bold" style:font-weight-complex="bold" style:use-window-font-color="true"/>
    </style:style>
    <style:style style:name="P1252" style:parent-style-name="Kop4" style:list-style-name="LFO18" style:family="paragraph">
      <style:paragraph-properties fo:margin-left="0.7479in" fo:text-indent="-0.7479in">
        <style:tab-stops/>
      </style:paragraph-properties>
      <style:text-properties style:font-name="Verdana" fo:font-weight="bold" style:font-weight-asian="bold" style:font-weight-complex="bold" style:use-window-font-color="true"/>
    </style:style>
    <style:style style:name="T1253" style:parent-style-name="Standaardalinea-lettertype" style:family="text">
      <style:text-properties style:font-name="Verdana" fo:font-size="9pt" style:font-size-asian="9pt" style:font-size-complex="9pt"/>
    </style:style>
    <style:style style:name="T1254" style:parent-style-name="Standaardalinea-lettertype" style:family="text">
      <style:text-properties style:font-name="Verdana" fo:font-style="italic" style:font-style-asian="italic" style:font-style-complex="italic" fo:font-size="9pt" style:font-size-asian="9pt" style:font-size-complex="9pt"/>
    </style:style>
    <style:style style:name="T1255" style:parent-style-name="Standaardalinea-lettertype" style:family="text">
      <style:text-properties style:font-name="Verdana" fo:font-size="9pt" style:font-size-asian="9pt" style:font-size-complex="9pt"/>
    </style:style>
    <style:style style:name="T1256" style:parent-style-name="Standaardalinea-lettertype" style:family="text">
      <style:text-properties style:font-name="Verdana" fo:font-size="9pt" style:font-size-asian="9pt" style:font-size-complex="9pt"/>
    </style:style>
    <style:style style:name="T1257" style:parent-style-name="Standaardalinea-lettertype" style:family="text">
      <style:text-properties style:font-name="Verdana" fo:font-size="9pt" style:font-size-asian="9pt" style:font-size-complex="9pt"/>
    </style:style>
    <style:style style:name="T1258" style:parent-style-name="Voetnootmarkering" style:family="text">
      <style:text-properties style:font-name="Verdana" fo:font-size="9pt" style:font-size-asian="9pt" style:font-size-complex="9pt"/>
    </style:style>
    <style:style style:name="T1259" style:parent-style-name="Standaardalinea-lettertype" style:family="text">
      <style:text-properties style:font-name="Verdana" fo:font-size="8pt" style:font-size-asian="8pt" style:font-size-complex="8pt"/>
    </style:style>
    <style:style style:name="T1260" style:parent-style-name="Standaardalinea-lettertype" style:family="text">
      <style:text-properties style:font-name="Verdana" fo:font-size="9pt" style:font-size-asian="9pt" style:font-size-complex="9pt"/>
    </style:style>
    <style:style style:name="T1261" style:parent-style-name="Standaardalinea-lettertype" style:family="text">
      <style:text-properties style:font-name="Verdana" fo:font-style="italic" style:font-style-asian="italic" style:font-style-complex="italic" fo:font-size="9pt" style:font-size-asian="9pt" style:font-size-complex="9pt"/>
    </style:style>
    <style:style style:name="T1262" style:parent-style-name="Standaardalinea-lettertype" style:family="text">
      <style:text-properties style:font-name="Verdana" fo:font-size="9pt" style:font-size-asian="9pt" style:font-size-complex="9pt"/>
    </style:style>
    <style:style style:name="P1263" style:parent-style-name="Standaard" style:family="paragraph">
      <style:text-properties style:font-name="Verdana" fo:font-size="9pt" style:font-size-asian="9pt" style:font-size-complex="9pt"/>
    </style:style>
    <style:style style:name="P1264" style:parent-style-name="Standaard" style:family="paragraph">
      <style:text-properties style:font-name="Verdana" fo:font-size="9pt" style:font-size-asian="9pt" style:font-size-complex="9pt"/>
    </style:style>
    <style:style style:name="P1265" style:parent-style-name="Standaard" style:family="paragraph">
      <style:text-properties style:font-name="Verdana" fo:font-size="9pt" style:font-size-asian="9pt" style:font-size-complex="9pt"/>
    </style:style>
    <style:style style:name="P1266" style:parent-style-name="Lijstalinea" style:list-style-name="LFO19" style:family="paragraph">
      <style:text-properties style:font-name="Verdana" fo:font-size="9pt" style:font-size-asian="9pt" style:font-size-complex="9pt"/>
    </style:style>
    <style:style style:name="P1267" style:parent-style-name="Lijstalinea" style:list-style-name="LFO19" style:family="paragraph">
      <style:text-properties style:font-name="Verdana" fo:font-size="9pt" style:font-size-asian="9pt" style:font-size-complex="9pt"/>
    </style:style>
    <style:style style:name="P1268" style:parent-style-name="Lijstalinea" style:list-style-name="LFO19" style:family="paragraph">
      <style:text-properties style:font-name="Verdana" fo:font-size="9pt" style:font-size-asian="9pt" style:font-size-complex="9pt"/>
    </style:style>
    <style:style style:name="P1269" style:parent-style-name="Lijstalinea" style:list-style-name="LFO19" style:family="paragraph">
      <style:text-properties style:font-name="Verdana" fo:font-size="9pt" style:font-size-asian="9pt" style:font-size-complex="9pt"/>
    </style:style>
    <style:style style:name="P1270" style:parent-style-name="Standaard" style:family="paragraph">
      <style:text-properties style:font-name="Verdana" fo:font-size="9pt" style:font-size-asian="9pt" style:font-size-complex="9pt"/>
    </style:style>
    <style:style style:name="P1271" style:parent-style-name="Standaard" style:family="paragraph">
      <style:text-properties style:font-name="Verdana" fo:font-size="9pt" style:font-size-asian="9pt" style:font-size-complex="9pt"/>
    </style:style>
    <style:style style:name="P1272" style:parent-style-name="Standaard" style:family="paragraph">
      <style:text-properties style:font-name="Verdana" fo:font-size="9pt" style:font-size-asian="9pt" style:font-size-complex="9pt"/>
    </style:style>
    <style:style style:name="P1273" style:parent-style-name="Standaard" style:family="paragraph">
      <style:text-properties style:font-name="Verdana" fo:font-size="9pt" style:font-size-asian="9pt" style:font-size-complex="9pt"/>
    </style:style>
    <style:style style:name="P1274" style:parent-style-name="Standaard" style:family="paragraph">
      <style:text-properties style:font-name="Verdana" fo:font-size="9pt" style:font-size-asian="9pt" style:font-size-complex="9pt"/>
    </style:style>
    <style:style style:name="T1275" style:parent-style-name="Standaardalinea-lettertype" style:family="text">
      <style:text-properties style:font-name="Verdana" fo:font-size="9pt" style:font-size-asian="9pt" style:font-size-complex="9pt"/>
    </style:style>
    <style:style style:name="T1276" style:parent-style-name="Standaardalinea-lettertype" style:family="text">
      <style:text-properties style:font-name="Verdana" fo:font-size="9pt" style:font-size-asian="9pt" style:font-size-complex="9pt"/>
    </style:style>
    <style:style style:name="T1277" style:parent-style-name="Standaardalinea-lettertype" style:family="text">
      <style:text-properties style:font-name="Verdana" fo:font-style="italic" style:font-style-asian="italic" style:font-style-complex="italic" fo:font-size="9pt" style:font-size-asian="9pt" style:font-size-complex="9pt"/>
    </style:style>
    <style:style style:name="T1278" style:parent-style-name="Standaardalinea-lettertype" style:family="text">
      <style:text-properties style:font-name="Verdana" fo:font-size="9pt" style:font-size-asian="9pt" style:font-size-complex="9pt"/>
    </style:style>
    <style:style style:name="T1279" style:parent-style-name="Standaardalinea-lettertype" style:family="text">
      <style:text-properties style:font-name="Verdana" fo:font-size="9pt" style:font-size-asian="9pt" style:font-size-complex="9pt"/>
    </style:style>
    <style:style style:name="T1280" style:parent-style-name="Standaardalinea-lettertype" style:family="text">
      <style:text-properties style:font-name="Verdana" fo:font-size="9pt" style:font-size-asian="9pt" style:font-size-complex="9pt"/>
    </style:style>
    <style:style style:name="P1281" style:parent-style-name="Standaard" style:family="paragraph">
      <style:text-properties style:font-name="Verdana" fo:font-size="9pt" style:font-size-asian="9pt" style:font-size-complex="9pt"/>
    </style:style>
    <style:style style:name="P1282" style:parent-style-name="Standaard" style:family="paragraph">
      <style:text-properties style:font-name="Verdana" fo:font-size="9pt" style:font-size-asian="9pt" style:font-size-complex="9pt"/>
    </style:style>
    <style:style style:name="T1283" style:parent-style-name="Standaardalinea-lettertype" style:family="text">
      <style:text-properties style:font-name="Verdana" fo:font-size="9pt" style:font-size-asian="9pt" style:font-size-complex="9pt"/>
    </style:style>
    <style:style style:name="T1284" style:parent-style-name="Standaardalinea-lettertype" style:family="text">
      <style:text-properties style:font-name="Verdana" fo:font-size="9pt" style:font-size-asian="9pt" style:font-size-complex="9pt"/>
    </style:style>
    <style:style style:name="T1285" style:parent-style-name="Standaardalinea-lettertype" style:family="text">
      <style:text-properties style:font-name="Verdana" fo:font-size="9pt" style:font-size-asian="9pt" style:font-size-complex="9pt"/>
    </style:style>
    <style:style style:name="T1286" style:parent-style-name="Voetnootmarkering" style:family="text">
      <style:text-properties style:font-name="Verdana" fo:font-size="9pt" style:font-size-asian="9pt" style:font-size-complex="9pt"/>
    </style:style>
    <style:style style:name="T1287" style:parent-style-name="Standaardalinea-lettertype" style:family="text">
      <style:text-properties style:font-name="Verdana" fo:font-size="8pt" style:font-size-asian="8pt" style:font-size-complex="8pt"/>
    </style:style>
    <style:style style:name="T1288" style:parent-style-name="Standaardalinea-lettertype" style:family="text">
      <style:text-properties style:font-name="Verdana" fo:font-size="8pt" style:font-size-asian="8pt" style:font-size-complex="8pt"/>
    </style:style>
    <style:style style:name="T1289" style:parent-style-name="Hyperlink" style:family="text">
      <style:text-properties style:font-name="Verdana" style:use-window-font-color="true" fo:font-size="8pt" style:font-size-asian="8pt" style:font-size-complex="8pt"/>
    </style:style>
    <style:style style:name="T1290" style:parent-style-name="Standaardalinea-lettertype" style:family="text">
      <style:text-properties style:font-name="Verdana" fo:font-size="9pt" style:font-size-asian="9pt" style:font-size-complex="9pt"/>
    </style:style>
    <style:style style:name="P1291" style:parent-style-name="Standaard" style:family="paragraph">
      <style:text-properties style:font-name="Verdana" fo:font-size="9pt" style:font-size-asian="9pt" style:font-size-complex="9pt"/>
    </style:style>
    <style:style style:name="P1292" style:parent-style-name="Kop4" style:list-style-name="LFO20" style:family="paragraph">
      <style:text-properties style:font-name="Verdana" fo:font-weight="bold" style:font-weight-asian="bold" style:font-weight-complex="bold" style:use-window-font-color="true"/>
    </style:style>
    <style:style style:name="P1293" style:parent-style-name="Standaard" style:family="paragraph">
      <style:text-properties style:font-name="Verdana" fo:font-size="9pt" style:font-size-asian="9pt" style:font-size-complex="9pt"/>
    </style:style>
    <style:style style:name="P1294" style:parent-style-name="Standaard" style:family="paragraph">
      <style:text-properties style:font-name="Verdana" fo:font-size="9pt" style:font-size-asian="9pt" style:font-size-complex="9pt"/>
    </style:style>
    <style:style style:name="P1295" style:parent-style-name="Kop5" style:family="paragraph">
      <style:text-properties style:font-name="Verdana" style:use-window-font-color="true"/>
    </style:style>
    <style:style style:name="P1296" style:parent-style-name="Kop6" style:family="paragraph">
      <style:paragraph-properties style:line-height-at-least="0.1944in"/>
      <style:text-properties style:font-name="Verdana" style:use-window-font-color="true"/>
    </style:style>
    <style:style style:name="P1297" style:parent-style-name="Kop7" style:family="paragraph">
      <style:text-properties style:font-name="Verdana" style:use-window-font-color="true"/>
    </style:style>
    <style:style style:name="T1298" style:parent-style-name="Standaardalinea-lettertype" style:family="text">
      <style:text-properties style:font-name="Verdana" style:use-window-font-color="true"/>
    </style:style>
    <style:style style:name="P1299" style:parent-style-name="Kop8" style:family="paragraph">
      <style:text-properties style:font-name="Verdana" style:use-window-font-color="true"/>
    </style:style>
    <style:style style:name="P1300" style:parent-style-name="Geenafstand" style:family="paragraph">
      <style:paragraph-properties style:line-height-at-least="0.1944in"/>
      <style:text-properties style:font-name="Verdana" fo:font-size="9pt" style:font-size-asian="9pt" style:font-size-complex="9pt"/>
    </style:style>
    <style:style style:name="P1301" style:parent-style-name="Geenafstand" style:family="paragraph">
      <style:paragraph-properties style:line-height-at-least="0.1944in"/>
      <style:text-properties style:font-name="Verdana" fo:font-size="9pt" style:font-size-asian="9pt" style:font-size-complex="9pt"/>
    </style:style>
    <style:style style:name="P1302" style:parent-style-name="Kop8" style:family="paragraph">
      <style:text-properties style:font-name="Verdana" style:use-window-font-color="true"/>
    </style:style>
    <style:style style:name="P1303" style:parent-style-name="Geenafstand" style:family="paragraph">
      <style:paragraph-properties style:line-height-at-least="0.1944in"/>
      <style:text-properties style:font-name="Verdana" fo:font-size="9pt" style:font-size-asian="9pt" style:font-size-complex="9pt"/>
    </style:style>
    <style:style style:name="P1304" style:parent-style-name="Geenafstand" style:family="paragraph">
      <style:paragraph-properties style:line-height-at-least="0.1944in"/>
      <style:text-properties style:font-name="Verdana" fo:font-size="9pt" style:font-size-asian="9pt" style:font-size-complex="9pt"/>
    </style:style>
    <style:style style:name="P1305" style:parent-style-name="Geenafstand" style:family="paragraph">
      <style:paragraph-properties style:line-height-at-least="0.1944in"/>
      <style:text-properties style:font-name="Verdana" fo:font-size="9pt" style:font-size-asian="9pt" style:font-size-complex="9pt"/>
    </style:style>
    <style:style style:name="P1306" style:parent-style-name="Geenafstand" style:family="paragraph">
      <style:paragraph-properties style:line-height-at-least="0.1944in"/>
      <style:text-properties style:font-name="Verdana" fo:font-size="9pt" style:font-size-asian="9pt" style:font-size-complex="9pt"/>
    </style:style>
    <style:style style:name="P1307" style:parent-style-name="Standaard" style:family="paragraph">
      <style:text-properties style:font-name="Verdana" fo:font-style="italic" style:font-style-asian="italic" style:font-style-complex="italic" fo:font-size="9pt" style:font-size-asian="9pt" style:font-size-complex="9pt"/>
    </style:style>
    <style:style style:name="P1308" style:parent-style-name="Standaard" style:family="paragraph">
      <style:text-properties style:font-name="Verdana" fo:font-size="9pt" style:font-size-asian="9pt" style:font-size-complex="9pt"/>
    </style:style>
    <style:style style:name="P1309" style:parent-style-name="Kop7" style:family="paragraph">
      <style:text-properties style:font-name="Verdana" style:use-window-font-color="true"/>
    </style:style>
    <style:style style:name="P1310" style:parent-style-name="Kop8" style:family="paragraph">
      <style:text-properties style:font-name="Verdana" style:use-window-font-color="true"/>
    </style:style>
    <style:style style:name="P1311" style:parent-style-name="Standaard" style:family="paragraph">
      <style:text-properties style:font-name="Verdana" fo:font-size="9pt" style:font-size-asian="9pt" style:font-size-complex="9pt"/>
    </style:style>
    <style:style style:name="P1312" style:parent-style-name="Standaard" style:family="paragraph">
      <style:text-properties style:font-name="Verdana" fo:font-style="italic" style:font-style-asian="italic" style:font-style-complex="italic" fo:font-size="9pt" style:font-size-asian="9pt" style:font-size-complex="9pt"/>
    </style:style>
    <style:style style:name="P1313" style:parent-style-name="Standaard" style:family="paragraph">
      <style:text-properties style:font-name="Verdana" fo:font-style="italic" style:font-style-asian="italic" style:font-style-complex="italic" fo:font-size="9pt" style:font-size-asian="9pt" style:font-size-complex="9pt"/>
    </style:style>
    <style:style style:name="P1314" style:parent-style-name="Standaard" style:family="paragraph">
      <style:text-properties style:font-name="Verdana" fo:font-size="9pt" style:font-size-asian="9pt" style:font-size-complex="9pt"/>
    </style:style>
    <style:style style:name="P1315" style:parent-style-name="Kop8" style:family="paragraph">
      <style:text-properties style:font-name="Verdana" style:use-window-font-color="true"/>
    </style:style>
    <style:style style:name="P1316" style:parent-style-name="Standaard" style:family="paragraph">
      <style:text-properties style:font-name="Verdana" fo:font-size="9pt" style:font-size-asian="9pt" style:font-size-complex="9pt"/>
    </style:style>
    <style:style style:name="P1317" style:parent-style-name="Standaard" style:family="paragraph">
      <style:text-properties style:font-name="Verdana" fo:font-size="9pt" style:font-size-asian="9pt" style:font-size-complex="9pt"/>
    </style:style>
    <style:style style:name="P1318" style:parent-style-name="Standaard" style:family="paragraph">
      <style:text-properties style:font-name="Verdana" fo:font-size="9pt" style:font-size-asian="9pt" style:font-size-complex="9pt"/>
    </style:style>
    <style:style style:name="P1319" style:parent-style-name="Standaard" style:family="paragraph">
      <style:text-properties style:font-name="Verdana" fo:font-size="9pt" style:font-size-asian="9pt" style:font-size-complex="9pt"/>
    </style:style>
    <style:style style:name="P1320" style:parent-style-name="Standaard" style:family="paragraph">
      <style:text-properties style:font-name="Verdana" fo:font-size="9pt" style:font-size-asian="9pt" style:font-size-complex="9pt"/>
    </style:style>
    <style:style style:name="P1321" style:parent-style-name="Kop8" style:family="paragraph">
      <style:text-properties style:font-name="Verdana" style:use-window-font-color="true"/>
    </style:style>
    <style:style style:name="P1322" style:parent-style-name="Standaard" style:family="paragraph">
      <style:text-properties style:font-name="Verdana" fo:font-size="9pt" style:font-size-asian="9pt" style:font-size-complex="9pt"/>
    </style:style>
    <style:style style:name="P1323" style:parent-style-name="Standaard" style:family="paragraph">
      <style:text-properties style:font-name="Verdana" fo:font-size="9pt" style:font-size-asian="9pt" style:font-size-complex="9pt"/>
    </style:style>
    <style:style style:name="P1324" style:parent-style-name="Standaard" style:family="paragraph">
      <style:text-properties style:font-name="Verdana" fo:font-size="9pt" style:font-size-asian="9pt" style:font-size-complex="9pt"/>
    </style:style>
    <style:style style:name="P1325" style:parent-style-name="Standaard" style:family="paragraph">
      <style:text-properties style:font-name="Verdana" fo:font-size="9pt" style:font-size-asian="9pt" style:font-size-complex="9pt"/>
    </style:style>
    <style:style style:name="P1326" style:parent-style-name="Standaard" style:family="paragraph">
      <style:text-properties style:font-name="Verdana" fo:font-size="9pt" style:font-size-asian="9pt" style:font-size-complex="9pt"/>
    </style:style>
    <style:style style:name="P1327" style:parent-style-name="Standaard" style:family="paragraph">
      <style:text-properties style:font-name="Verdana" fo:font-style="italic" style:font-style-asian="italic" style:font-style-complex="italic" fo:font-size="9pt" style:font-size-asian="9pt" style:font-size-complex="9pt"/>
    </style:style>
    <style:style style:name="P1328" style:parent-style-name="Standaard" style:family="paragraph">
      <style:text-properties style:font-name="Verdana" fo:font-size="9pt" style:font-size-asian="9pt" style:font-size-complex="9pt"/>
    </style:style>
    <style:style style:name="P1329" style:parent-style-name="Kop5" style:family="paragraph">
      <style:text-properties style:font-name="Verdana" style:use-window-font-color="true"/>
    </style:style>
    <style:style style:name="P1330" style:parent-style-name="Kop6" style:family="paragraph">
      <style:paragraph-properties style:line-height-at-least="0.1944in"/>
      <style:text-properties style:font-name="Verdana" style:use-window-font-color="true"/>
    </style:style>
    <style:style style:name="P1331" style:parent-style-name="Kop7" style:family="paragraph">
      <style:text-properties style:font-name="Verdana" style:use-window-font-color="true"/>
    </style:style>
    <style:style style:name="P1332" style:parent-style-name="Kop8" style:family="paragraph">
      <style:text-properties style:font-name="Verdana" style:use-window-font-color="true"/>
    </style:style>
    <style:style style:name="P1333" style:parent-style-name="Standaard" style:family="paragraph">
      <style:text-properties style:font-name="Verdana" fo:font-size="9pt" style:font-size-asian="9pt" style:font-size-complex="9pt"/>
    </style:style>
    <style:style style:name="P1334" style:parent-style-name="Standaard" style:family="paragraph">
      <style:text-properties style:font-name="Verdana" fo:font-size="9pt" style:font-size-asian="9pt" style:font-size-complex="9pt"/>
    </style:style>
    <style:style style:name="P1335" style:parent-style-name="Kop8" style:family="paragraph">
      <style:text-properties style:font-name="Verdana" style:use-window-font-color="true"/>
    </style:style>
    <style:style style:name="P1336" style:parent-style-name="Standaard" style:family="paragraph">
      <style:text-properties style:font-name="Verdana" fo:font-size="9pt" style:font-size-asian="9pt" style:font-size-complex="9pt"/>
    </style:style>
    <style:style style:name="P1337" style:parent-style-name="Standaard" style:family="paragraph">
      <style:text-properties style:font-name="Verdana" fo:font-size="9pt" style:font-size-asian="9pt" style:font-size-complex="9pt"/>
    </style:style>
    <style:style style:name="P1338" style:parent-style-name="Standaard" style:family="paragraph">
      <style:text-properties style:font-name="Verdana" fo:font-style="italic" style:font-style-asian="italic" style:font-style-complex="italic" fo:font-size="9pt" style:font-size-asian="9pt" style:font-size-complex="9pt"/>
    </style:style>
    <style:style style:name="P1339" style:parent-style-name="Standaard" style:family="paragraph">
      <style:text-properties style:font-name="Verdana" fo:font-size="9pt" style:font-size-asian="9pt" style:font-size-complex="9pt"/>
    </style:style>
    <style:style style:name="P1340" style:parent-style-name="Kop8" style:family="paragraph">
      <style:text-properties style:font-name="Verdana" style:use-window-font-color="true"/>
    </style:style>
    <style:style style:name="P1341" style:parent-style-name="Standaard" style:family="paragraph">
      <style:text-properties style:font-name="Verdana" fo:font-size="9pt" style:font-size-asian="9pt" style:font-size-complex="9pt"/>
    </style:style>
    <style:style style:name="P1342" style:parent-style-name="Standaard" style:family="paragraph">
      <style:text-properties style:font-name="Verdana" fo:font-size="9pt" style:font-size-asian="9pt" style:font-size-complex="9pt"/>
    </style:style>
    <style:style style:name="P1343" style:parent-style-name="Standaard" style:family="paragraph">
      <style:text-properties style:font-name="Verdana" fo:font-size="9pt" style:font-size-asian="9pt" style:font-size-complex="9pt"/>
    </style:style>
    <style:style style:name="P1344" style:parent-style-name="Standaard" style:family="paragraph">
      <style:text-properties style:font-name="Verdana" fo:font-size="9pt" style:font-size-asian="9pt" style:font-size-complex="9pt"/>
    </style:style>
    <style:style style:name="P1345" style:parent-style-name="Standaard" style:family="paragraph">
      <style:text-properties style:font-name="Verdana" fo:font-style="italic" style:font-style-asian="italic" style:font-style-complex="italic" fo:font-size="9pt" style:font-size-asian="9pt" style:font-size-complex="9pt"/>
    </style:style>
    <style:style style:name="T1346" style:parent-style-name="Standaardalinea-lettertype" style:family="text">
      <style:text-properties style:font-name="Verdana" fo:font-style="italic" style:font-style-asian="italic" style:font-style-complex="italic" fo:font-size="9pt" style:font-size-asian="9pt" style:font-size-complex="9pt"/>
    </style:style>
    <style:style style:name="T1347" style:parent-style-name="Standaardalinea-lettertype" style:family="text">
      <style:text-properties style:font-name="Verdana" fo:font-style="italic" style:font-style-asian="italic" style:font-style-complex="italic" fo:font-size="9pt" style:font-size-asian="9pt" style:font-size-complex="9pt"/>
    </style:style>
    <style:style style:name="P1348" style:parent-style-name="Standaard" style:family="paragraph">
      <style:text-properties style:font-name="Verdana" fo:font-size="9pt" style:font-size-asian="9pt" style:font-size-complex="9pt"/>
    </style:style>
    <style:style style:name="P1349" style:parent-style-name="Kop8" style:family="paragraph">
      <style:text-properties style:font-name="Verdana" style:use-window-font-color="true"/>
    </style:style>
    <style:style style:name="P1350" style:parent-style-name="Standaard" style:family="paragraph">
      <style:text-properties style:font-name="Verdana" fo:font-size="9pt" style:font-size-asian="9pt" style:font-size-complex="9pt"/>
    </style:style>
    <style:style style:name="P1351" style:parent-style-name="Standaard" style:family="paragraph">
      <style:text-properties style:font-name="Verdana" fo:font-size="9pt" style:font-size-asian="9pt" style:font-size-complex="9pt"/>
    </style:style>
    <style:style style:name="P1352" style:parent-style-name="Standaard" style:family="paragraph">
      <style:text-properties style:font-name="Verdana" fo:font-style="italic" style:font-style-asian="italic" style:font-style-complex="italic" fo:font-size="9pt" style:font-size-asian="9pt" style:font-size-complex="9pt"/>
    </style:style>
    <style:style style:name="P1353" style:parent-style-name="Standaard" style:family="paragraph">
      <style:text-properties style:font-name="Verdana" fo:font-style="italic" style:font-style-asian="italic" style:font-style-complex="italic" fo:font-size="9pt" style:font-size-asian="9pt" style:font-size-complex="9pt"/>
    </style:style>
    <style:style style:name="P1354" style:parent-style-name="Standaard" style:family="paragraph">
      <style:text-properties style:font-name="Verdana" fo:font-style="italic" style:font-style-asian="italic" style:font-style-complex="italic" fo:font-size="9pt" style:font-size-asian="9pt" style:font-size-complex="9pt"/>
    </style:style>
    <style:style style:name="P1355" style:parent-style-name="Standaard" style:family="paragraph">
      <style:text-properties style:font-name="Verdana" fo:font-size="9pt" style:font-size-asian="9pt" style:font-size-complex="9pt"/>
    </style:style>
    <style:style style:name="P1356" style:parent-style-name="Kop8" style:family="paragraph">
      <style:text-properties style:font-name="Verdana" style:use-window-font-color="true"/>
    </style:style>
    <style:style style:name="T1357" style:parent-style-name="Standaardalinea-lettertype" style:family="text">
      <style:text-properties style:font-name="Verdana" fo:font-size="9pt" style:font-size-asian="9pt" style:font-size-complex="9pt"/>
    </style:style>
    <style:style style:name="T1358" style:parent-style-name="Standaardalinea-lettertype" style:family="text">
      <style:text-properties style:font-name="Verdana" fo:font-size="9pt" style:font-size-asian="9pt" style:font-size-complex="9pt"/>
    </style:style>
    <style:style style:name="T1359" style:parent-style-name="Standaardalinea-lettertype" style:family="text">
      <style:text-properties style:font-name="Verdana" fo:font-style="italic" style:font-style-asian="italic" style:font-style-complex="italic" fo:font-size="9pt" style:font-size-asian="9pt" style:font-size-complex="9pt"/>
    </style:style>
    <style:style style:name="T1360" style:parent-style-name="Standaardalinea-lettertype" style:family="text">
      <style:text-properties style:font-name="Verdana" fo:font-size="9pt" style:font-size-asian="9pt" style:font-size-complex="9pt"/>
    </style:style>
    <style:style style:name="P1361" style:parent-style-name="Standaard" style:family="paragraph">
      <style:text-properties style:font-name="Verdana" fo:font-size="9pt" style:font-size-asian="9pt" style:font-size-complex="9pt"/>
    </style:style>
    <style:style style:name="P1362" style:parent-style-name="Standaard" style:family="paragraph">
      <style:text-properties style:font-name="Verdana" fo:font-style="italic" style:font-style-asian="italic" style:font-style-complex="italic" fo:font-size="9pt" style:font-size-asian="9pt" style:font-size-complex="9pt"/>
    </style:style>
    <style:style style:name="P1363" style:parent-style-name="Standaard" style:family="paragraph">
      <style:text-properties style:font-name="Verdana" fo:font-style="italic" style:font-style-asian="italic" style:font-style-complex="italic" fo:font-size="9pt" style:font-size-asian="9pt" style:font-size-complex="9pt"/>
    </style:style>
    <style:style style:name="P1364" style:parent-style-name="Kop5" style:family="paragraph">
      <style:text-properties style:font-name="Verdana" style:use-window-font-color="true"/>
    </style:style>
    <style:style style:name="P1365" style:parent-style-name="Kop6" style:family="paragraph">
      <style:paragraph-properties style:line-height-at-least="0.1944in"/>
      <style:text-properties style:font-name="Verdana" style:use-window-font-color="true"/>
    </style:style>
    <style:style style:name="P1366" style:parent-style-name="Kop7" style:family="paragraph">
      <style:text-properties style:font-name="Verdana" style:use-window-font-color="true"/>
    </style:style>
    <style:style style:name="P1367" style:parent-style-name="Kop7" style:family="paragraph">
      <style:text-properties style:font-name="Verdana" style:use-window-font-color="true"/>
    </style:style>
    <style:style style:name="P1368" style:parent-style-name="Standaard" style:family="paragraph">
      <style:text-properties style:font-name="Verdana" fo:font-style="italic" style:font-style-asian="italic" style:font-style-complex="italic" fo:font-size="9pt" style:font-size-asian="9pt" style:font-size-complex="9pt"/>
    </style:style>
    <style:style style:name="P1369" style:parent-style-name="Kop7" style:family="paragraph">
      <style:text-properties style:font-name="Verdana" style:use-window-font-color="true"/>
    </style:style>
    <style:style style:name="P1370" style:parent-style-name="Kop8" style:family="paragraph">
      <style:text-properties style:font-name="Verdana" style:use-window-font-color="true"/>
    </style:style>
    <style:style style:name="P1371" style:parent-style-name="Standaard" style:family="paragraph">
      <style:text-properties style:font-name="Verdana" fo:font-size="9pt" style:font-size-asian="9pt" style:font-size-complex="9pt"/>
    </style:style>
    <style:style style:name="P1372" style:parent-style-name="Standaard" style:family="paragraph">
      <style:text-properties style:font-name="Verdana" fo:font-size="9pt" style:font-size-asian="9pt" style:font-size-complex="9pt"/>
    </style:style>
    <style:style style:name="P1373" style:parent-style-name="Kop8" style:family="paragraph">
      <style:text-properties style:font-name="Verdana" style:use-window-font-color="true"/>
    </style:style>
    <style:style style:name="P1374" style:parent-style-name="Standaard" style:family="paragraph">
      <style:text-properties style:font-name="Verdana" fo:font-size="9pt" style:font-size-asian="9pt" style:font-size-complex="9pt"/>
    </style:style>
    <style:style style:name="P1375" style:parent-style-name="Standaard" style:family="paragraph">
      <style:text-properties style:font-name="Verdana" fo:font-size="9pt" style:font-size-asian="9pt" style:font-size-complex="9pt"/>
    </style:style>
    <style:style style:name="P1376" style:parent-style-name="Standaard" style:family="paragraph">
      <style:text-properties style:font-name="Verdana" fo:font-size="9pt" style:font-size-asian="9pt" style:font-size-complex="9pt"/>
    </style:style>
    <style:style style:name="P1377" style:parent-style-name="Standaard" style:family="paragraph">
      <style:text-properties style:font-name="Verdana" fo:font-style="italic" style:font-style-asian="italic" style:font-style-complex="italic" fo:font-size="9pt" style:font-size-asian="9pt" style:font-size-complex="9pt"/>
    </style:style>
    <style:style style:name="P1378" style:parent-style-name="Standaard" style:family="paragraph">
      <style:text-properties style:font-name="Verdana" fo:font-style="italic" style:font-style-asian="italic" style:font-style-complex="italic" fo:font-size="9pt" style:font-size-asian="9pt" style:font-size-complex="9pt"/>
    </style:style>
    <style:style style:name="P1379" style:parent-style-name="Kop8" style:family="paragraph">
      <style:text-properties style:font-name="Verdana" style:use-window-font-color="true"/>
    </style:style>
    <style:style style:name="P1380" style:parent-style-name="Standaard" style:family="paragraph">
      <style:text-properties style:font-name="Verdana" fo:font-size="9pt" style:font-size-asian="9pt" style:font-size-complex="9pt"/>
    </style:style>
    <style:style style:name="P1381" style:parent-style-name="Standaard" style:family="paragraph">
      <style:text-properties style:font-name="Verdana" fo:font-size="9pt" style:font-size-asian="9pt" style:font-size-complex="9pt"/>
    </style:style>
    <style:style style:name="P1382" style:parent-style-name="Standaard" style:family="paragraph">
      <style:text-properties style:font-name="Verdana" fo:font-style="italic" style:font-style-asian="italic" style:font-style-complex="italic" fo:font-size="9pt" style:font-size-asian="9pt" style:font-size-complex="9pt"/>
    </style:style>
    <style:style style:name="P1383" style:parent-style-name="Standaard" style:family="paragraph">
      <style:text-properties style:font-name="Verdana" fo:font-size="9pt" style:font-size-asian="9pt" style:font-size-complex="9pt"/>
    </style:style>
    <style:style style:name="P1384" style:parent-style-name="Kop8" style:family="paragraph">
      <style:text-properties style:font-name="Verdana" style:use-window-font-color="true"/>
    </style:style>
    <style:style style:name="P1385" style:parent-style-name="Standaard" style:family="paragraph">
      <style:text-properties style:font-name="Verdana" fo:font-size="9pt" style:font-size-asian="9pt" style:font-size-complex="9pt"/>
    </style:style>
    <style:style style:name="P1386" style:parent-style-name="Standaard" style:family="paragraph">
      <style:text-properties style:font-name="Verdana" fo:font-size="9pt" style:font-size-asian="9pt" style:font-size-complex="9pt"/>
    </style:style>
    <style:style style:name="P1387" style:parent-style-name="Standaard" style:family="paragraph">
      <style:text-properties style:font-name="Verdana" fo:font-size="9pt" style:font-size-asian="9pt" style:font-size-complex="9pt"/>
    </style:style>
    <style:style style:name="P1388" style:parent-style-name="Standaard" style:family="paragraph">
      <style:text-properties style:font-name="Verdana" fo:font-size="9pt" style:font-size-asian="9pt" style:font-size-complex="9pt"/>
    </style:style>
    <style:style style:name="P1389" style:parent-style-name="Standaard" style:family="paragraph">
      <style:text-properties style:font-name="Verdana" fo:font-size="9pt" style:font-size-asian="9pt" style:font-size-complex="9pt"/>
    </style:style>
    <style:style style:name="P1390" style:parent-style-name="Standaard" style:family="paragraph">
      <style:text-properties style:font-name="Verdana" fo:font-style="italic" style:font-style-asian="italic" style:font-style-complex="italic" fo:font-size="9pt" style:font-size-asian="9pt" style:font-size-complex="9pt"/>
    </style:style>
    <style:style style:name="P1391" style:parent-style-name="Standaard" style:family="paragraph">
      <style:text-properties style:font-name="Verdana" fo:font-style="italic" style:font-style-asian="italic" style:font-style-complex="italic" fo:font-size="9pt" style:font-size-asian="9pt" style:font-size-complex="9pt"/>
    </style:style>
    <style:style style:name="P1392" style:parent-style-name="Kop8" style:family="paragraph">
      <style:text-properties style:font-name="Verdana" style:use-window-font-color="true"/>
    </style:style>
    <style:style style:name="P1393" style:parent-style-name="Standaard" style:family="paragraph">
      <style:text-properties style:font-name="Verdana" fo:font-style="italic" style:font-style-asian="italic" style:font-style-complex="italic" fo:font-size="9pt" style:font-size-asian="9pt" style:font-size-complex="9pt"/>
    </style:style>
    <style:style style:name="T1394" style:parent-style-name="Standaardalinea-lettertype" style:family="text">
      <style:text-properties style:font-name="Verdana" fo:font-style="italic" style:font-style-asian="italic" style:font-style-complex="italic" fo:font-size="9pt" style:font-size-asian="9pt" style:font-size-complex="9pt"/>
    </style:style>
    <style:style style:name="P1395" style:parent-style-name="Kop7" style:family="paragraph">
      <style:text-properties style:font-name="Verdana" style:use-window-font-color="true"/>
    </style:style>
    <style:style style:name="P1396" style:parent-style-name="Kop8" style:family="paragraph">
      <style:text-properties style:font-name="Verdana" style:use-window-font-color="true"/>
    </style:style>
    <style:style style:name="P1397" style:parent-style-name="Standaard" style:family="paragraph">
      <style:text-properties style:font-name="Verdana" fo:font-size="9pt" style:font-size-asian="9pt" style:font-size-complex="9pt"/>
    </style:style>
    <style:style style:name="P1398" style:parent-style-name="Standaard" style:family="paragraph">
      <style:text-properties style:font-name="Verdana" fo:font-size="9pt" style:font-size-asian="9pt" style:font-size-complex="9pt"/>
    </style:style>
    <style:style style:name="P1399" style:parent-style-name="Kop8" style:family="paragraph">
      <style:text-properties style:font-name="Verdana" style:use-window-font-color="true"/>
    </style:style>
    <style:style style:name="P1400" style:parent-style-name="Standaard" style:family="paragraph">
      <style:text-properties style:font-name="Verdana" fo:font-size="9pt" style:font-size-asian="9pt" style:font-size-complex="9pt"/>
    </style:style>
    <style:style style:name="P1401" style:parent-style-name="Standaard" style:family="paragraph">
      <style:text-properties style:font-name="Verdana" fo:font-size="9pt" style:font-size-asian="9pt" style:font-size-complex="9pt"/>
    </style:style>
    <style:style style:name="P1402" style:parent-style-name="Standaard" style:family="paragraph">
      <style:text-properties style:font-name="Verdana" fo:font-size="9pt" style:font-size-asian="9pt" style:font-size-complex="9pt"/>
    </style:style>
    <style:style style:name="T1403" style:parent-style-name="Standaardalinea-lettertype" style:family="text">
      <style:text-properties style:font-name="Verdana" fo:font-size="9pt" style:font-size-asian="9pt" style:font-size-complex="9pt"/>
    </style:style>
    <style:style style:name="T1404" style:parent-style-name="Standaardalinea-lettertype" style:family="text">
      <style:text-properties style:font-name="Verdana" style:font-name-complex="Calibri" fo:font-size="9pt" style:font-size-asian="9pt" style:font-size-complex="9pt"/>
    </style:style>
    <style:style style:name="T1405" style:parent-style-name="Standaardalinea-lettertype" style:family="text">
      <style:text-properties style:font-name="Verdana" fo:font-size="9pt" style:font-size-asian="9pt" style:font-size-complex="9pt"/>
    </style:style>
    <style:style style:name="T1406" style:parent-style-name="Standaardalinea-lettertype" style:family="text">
      <style:text-properties style:font-name="Verdana" fo:font-size="9pt" style:font-size-asian="9pt" style:font-size-complex="9pt"/>
    </style:style>
    <style:style style:name="T1407" style:parent-style-name="Standaardalinea-lettertype" style:family="text">
      <style:text-properties style:font-name="Verdana" style:font-name-complex="Calibri" fo:font-size="9pt" style:font-size-asian="9pt" style:font-size-complex="9pt"/>
    </style:style>
    <style:style style:name="T1408" style:parent-style-name="Standaardalinea-lettertype" style:family="text">
      <style:text-properties style:font-name="Verdana" fo:font-size="9pt" style:font-size-asian="9pt" style:font-size-complex="9pt"/>
    </style:style>
    <style:style style:name="T1409" style:parent-style-name="Standaardalinea-lettertype" style:family="text">
      <style:text-properties style:font-name="Verdana" fo:font-size="9pt" style:font-size-asian="9pt" style:font-size-complex="9pt"/>
    </style:style>
    <style:style style:name="T1410" style:parent-style-name="Standaardalinea-lettertype" style:family="text">
      <style:text-properties style:font-name="Verdana" style:font-name-complex="Calibri" fo:font-size="9pt" style:font-size-asian="9pt" style:font-size-complex="9pt"/>
    </style:style>
    <style:style style:name="T1411" style:parent-style-name="Standaardalinea-lettertype" style:family="text">
      <style:text-properties style:font-name="Verdana" fo:font-size="9pt" style:font-size-asian="9pt" style:font-size-complex="9pt"/>
    </style:style>
    <style:style style:name="T1412" style:parent-style-name="Standaardalinea-lettertype" style:family="text">
      <style:text-properties style:font-name="Verdana" style:font-name-complex="Calibri" fo:font-size="9pt" style:font-size-asian="9pt" style:font-size-complex="9pt"/>
    </style:style>
    <style:style style:name="T1413" style:parent-style-name="Standaardalinea-lettertype" style:family="text">
      <style:text-properties style:font-name="Verdana" fo:font-size="9pt" style:font-size-asian="9pt" style:font-size-complex="9pt"/>
    </style:style>
    <style:style style:name="T1414" style:parent-style-name="Standaardalinea-lettertype" style:family="text">
      <style:text-properties style:font-name="Verdana" style:font-name-complex="Calibri" fo:font-size="9pt" style:font-size-asian="9pt" style:font-size-complex="9pt"/>
    </style:style>
    <style:style style:name="T1415" style:parent-style-name="Standaardalinea-lettertype" style:family="text">
      <style:text-properties style:font-name="Verdana" fo:font-size="9pt" style:font-size-asian="9pt" style:font-size-complex="9pt"/>
    </style:style>
    <style:style style:name="T1416" style:parent-style-name="Standaardalinea-lettertype" style:family="text">
      <style:text-properties style:font-name="Verdana" fo:font-size="9pt" style:font-size-asian="9pt" style:font-size-complex="9pt"/>
    </style:style>
    <style:style style:name="P1417" style:parent-style-name="Standaard" style:family="paragraph">
      <style:text-properties style:font-name="Verdana" fo:font-size="9pt" style:font-size-asian="9pt" style:font-size-complex="9pt"/>
    </style:style>
    <style:style style:name="P1418" style:parent-style-name="Standaard" style:family="paragraph">
      <style:text-properties style:font-name="Verdana" fo:font-style="italic" style:font-style-asian="italic" style:font-style-complex="italic" fo:font-size="9pt" style:font-size-asian="9pt" style:font-size-complex="9pt"/>
    </style:style>
    <style:style style:name="P1419" style:parent-style-name="Standaard" style:family="paragraph">
      <style:text-properties style:font-name="Verdana" fo:font-style="italic" style:font-style-asian="italic" style:font-style-complex="italic" fo:font-size="9pt" style:font-size-asian="9pt" style:font-size-complex="9pt"/>
    </style:style>
    <style:style style:name="P1420" style:parent-style-name="Standaard" style:family="paragraph">
      <style:text-properties style:font-name="Verdana" fo:font-style="italic" style:font-style-asian="italic" style:font-style-complex="italic" fo:font-size="9pt" style:font-size-asian="9pt" style:font-size-complex="9pt"/>
    </style:style>
    <style:style style:name="P1421" style:parent-style-name="Standaard" style:family="paragraph">
      <style:text-properties style:font-name="Verdana" fo:font-style="italic" style:font-style-asian="italic" style:font-style-complex="italic" fo:font-size="9pt" style:font-size-asian="9pt" style:font-size-complex="9pt"/>
    </style:style>
    <style:style style:name="P1422" style:parent-style-name="Standaard" style:family="paragraph">
      <style:text-properties style:font-name="Verdana" fo:font-style="italic" style:font-style-asian="italic" style:font-style-complex="italic" fo:font-size="9pt" style:font-size-asian="9pt" style:font-size-complex="9pt"/>
    </style:style>
    <style:style style:name="P1423" style:parent-style-name="Standaard" style:family="paragraph">
      <style:text-properties style:font-name="Verdana" fo:font-style="italic" style:font-style-asian="italic" style:font-style-complex="italic" fo:font-size="9pt" style:font-size-asian="9pt" style:font-size-complex="9pt"/>
    </style:style>
    <style:style style:name="P1424" style:parent-style-name="Standaard" style:family="paragraph">
      <style:text-properties style:font-name="Verdana" fo:font-style="italic" style:font-style-asian="italic" style:font-style-complex="italic" fo:font-size="9pt" style:font-size-asian="9pt" style:font-size-complex="9pt"/>
    </style:style>
    <style:style style:name="P1425" style:parent-style-name="Kop8" style:family="paragraph">
      <style:text-properties style:font-name="Verdana" style:use-window-font-color="true"/>
    </style:style>
    <style:style style:name="P1426" style:parent-style-name="Standaard" style:family="paragraph">
      <style:text-properties style:font-name="Verdana" fo:font-size="9pt" style:font-size-asian="9pt" style:font-size-complex="9pt"/>
    </style:style>
    <style:style style:name="P1427" style:parent-style-name="Standaard" style:family="paragraph">
      <style:text-properties style:font-name="Verdana" fo:font-size="9pt" style:font-size-asian="9pt" style:font-size-complex="9pt"/>
    </style:style>
    <style:style style:name="P1428" style:parent-style-name="Standaard" style:family="paragraph">
      <style:text-properties style:font-name="Verdana" fo:font-size="9pt" style:font-size-asian="9pt" style:font-size-complex="9pt"/>
    </style:style>
    <style:style style:name="P1429" style:parent-style-name="Standaard" style:family="paragraph">
      <style:text-properties style:font-name="Verdana" fo:font-size="9pt" style:font-size-asian="9pt" style:font-size-complex="9pt"/>
    </style:style>
    <style:style style:name="P1430" style:parent-style-name="Standaard" style:family="paragraph">
      <style:text-properties style:font-name="Verdana" fo:font-size="9pt" style:font-size-asian="9pt" style:font-size-complex="9pt"/>
    </style:style>
    <style:style style:name="P1431" style:parent-style-name="Standaard" style:family="paragraph">
      <style:text-properties style:font-name="Verdana" fo:font-size="9pt" style:font-size-asian="9pt" style:font-size-complex="9pt"/>
    </style:style>
    <style:style style:name="P1432" style:parent-style-name="Standaard" style:family="paragraph">
      <style:text-properties style:font-name="Verdana" fo:font-size="9pt" style:font-size-asian="9pt" style:font-size-complex="9pt"/>
    </style:style>
    <style:style style:name="P1433" style:parent-style-name="Standaard" style:family="paragraph">
      <style:text-properties style:font-name="Verdana" fo:font-size="9pt" style:font-size-asian="9pt" style:font-size-complex="9pt"/>
    </style:style>
    <style:style style:name="P1434" style:parent-style-name="Standaard" style:family="paragraph">
      <style:text-properties style:font-name="Verdana" fo:font-size="9pt" style:font-size-asian="9pt" style:font-size-complex="9pt"/>
    </style:style>
    <style:style style:name="P1435" style:parent-style-name="Standaard" style:family="paragraph">
      <style:text-properties style:font-name="Verdana" fo:font-size="9pt" style:font-size-asian="9pt" style:font-size-complex="9pt"/>
    </style:style>
    <style:style style:name="P1436" style:parent-style-name="Standaard" style:family="paragraph">
      <style:text-properties style:font-name="Verdana" fo:font-size="9pt" style:font-size-asian="9pt" style:font-size-complex="9pt"/>
    </style:style>
    <style:style style:name="P1437" style:parent-style-name="Standaard" style:family="paragraph">
      <style:text-properties style:font-name="Verdana" fo:font-size="9pt" style:font-size-asian="9pt" style:font-size-complex="9pt"/>
    </style:style>
    <style:style style:name="P1438" style:parent-style-name="Standaard" style:family="paragraph">
      <style:text-properties style:font-name="Verdana" fo:font-size="9pt" style:font-size-asian="9pt" style:font-size-complex="9pt"/>
    </style:style>
    <style:style style:name="P1439" style:parent-style-name="Standaard" style:family="paragraph">
      <style:text-properties style:font-name="Verdana" fo:font-size="9pt" style:font-size-asian="9pt" style:font-size-complex="9pt"/>
    </style:style>
    <style:style style:name="P1440" style:parent-style-name="Standaard" style:family="paragraph">
      <style:text-properties style:font-name="Verdana" fo:font-size="9pt" style:font-size-asian="9pt" style:font-size-complex="9pt"/>
    </style:style>
    <style:style style:name="P1441" style:parent-style-name="Standaard" style:family="paragraph">
      <style:text-properties style:font-name="Verdana" fo:font-size="9pt" style:font-size-asian="9pt" style:font-size-complex="9pt"/>
    </style:style>
    <style:style style:name="P1442" style:parent-style-name="Standaard" style:family="paragraph">
      <style:text-properties style:font-name="Verdana" fo:font-size="9pt" style:font-size-asian="9pt" style:font-size-complex="9pt"/>
    </style:style>
    <style:style style:name="P1443" style:parent-style-name="Standaard" style:family="paragraph">
      <style:text-properties style:font-name="Verdana" fo:font-size="9pt" style:font-size-asian="9pt" style:font-size-complex="9pt"/>
    </style:style>
    <style:style style:name="P1444" style:parent-style-name="Standaard" style:family="paragraph">
      <style:text-properties style:font-name="Verdana" fo:font-size="9pt" style:font-size-asian="9pt" style:font-size-complex="9pt"/>
    </style:style>
    <style:style style:name="P1445" style:parent-style-name="Standaard" style:family="paragraph">
      <style:text-properties style:font-name="Verdana" fo:font-size="9pt" style:font-size-asian="9pt" style:font-size-complex="9pt"/>
    </style:style>
    <style:style style:name="P1446" style:parent-style-name="Standaard" style:family="paragraph">
      <style:text-properties style:font-name="Verdana" fo:font-size="9pt" style:font-size-asian="9pt" style:font-size-complex="9pt"/>
    </style:style>
    <style:style style:name="P1447" style:parent-style-name="Standaard" style:family="paragraph">
      <style:text-properties style:font-name="Verdana" fo:font-size="9pt" style:font-size-asian="9pt" style:font-size-complex="9pt"/>
    </style:style>
    <style:style style:name="P1448" style:parent-style-name="Standaard" style:family="paragraph">
      <style:text-properties style:font-name="Verdana" fo:font-size="9pt" style:font-size-asian="9pt" style:font-size-complex="9pt"/>
    </style:style>
    <style:style style:name="P1449" style:parent-style-name="Standaard" style:family="paragraph">
      <style:text-properties style:font-name="Verdana" fo:font-size="9pt" style:font-size-asian="9pt" style:font-size-complex="9pt"/>
    </style:style>
    <style:style style:name="P1450" style:parent-style-name="Standaard" style:family="paragraph">
      <style:text-properties style:font-name="Verdana" fo:font-size="9pt" style:font-size-asian="9pt" style:font-size-complex="9pt"/>
    </style:style>
    <style:style style:name="P1451" style:parent-style-name="Standaard" style:family="paragraph">
      <style:text-properties style:font-name="Verdana" fo:font-size="9pt" style:font-size-asian="9pt" style:font-size-complex="9pt"/>
    </style:style>
    <style:style style:name="P1452" style:parent-style-name="Standaard" style:family="paragraph">
      <style:text-properties style:font-name="Verdana" fo:font-size="9pt" style:font-size-asian="9pt" style:font-size-complex="9pt"/>
    </style:style>
    <style:style style:name="P1453" style:parent-style-name="Standaard" style:family="paragraph">
      <style:text-properties style:font-name="Verdana" fo:font-size="9pt" style:font-size-asian="9pt" style:font-size-complex="9pt"/>
    </style:style>
    <style:style style:name="P1454" style:parent-style-name="Standaard" style:family="paragraph">
      <style:text-properties style:font-name="Verdana" fo:font-size="9pt" style:font-size-asian="9pt" style:font-size-complex="9pt"/>
    </style:style>
    <style:style style:name="P1455" style:parent-style-name="Standaard" style:family="paragraph">
      <style:text-properties style:font-name="Verdana" fo:font-size="9pt" style:font-size-asian="9pt" style:font-size-complex="9pt"/>
    </style:style>
    <style:style style:name="P1456" style:parent-style-name="Standaard" style:family="paragraph">
      <style:text-properties style:font-name="Verdana" fo:font-size="9pt" style:font-size-asian="9pt" style:font-size-complex="9pt"/>
    </style:style>
    <style:style style:name="P1457" style:parent-style-name="Standaard" style:family="paragraph">
      <style:text-properties style:font-name="Verdana" fo:font-size="9pt" style:font-size-asian="9pt" style:font-size-complex="9pt"/>
    </style:style>
    <style:style style:name="P1458" style:parent-style-name="Standaard" style:family="paragraph">
      <style:text-properties style:font-name="Verdana" fo:font-size="9pt" style:font-size-asian="9pt" style:font-size-complex="9pt"/>
    </style:style>
    <style:style style:name="P1459" style:parent-style-name="Standaard" style:family="paragraph">
      <style:text-properties style:font-name="Verdana" fo:font-size="9pt" style:font-size-asian="9pt" style:font-size-complex="9pt"/>
    </style:style>
    <style:style style:name="P1460" style:parent-style-name="Standaard" style:family="paragraph">
      <style:text-properties style:font-name="Verdana" fo:font-size="9pt" style:font-size-asian="9pt" style:font-size-complex="9pt"/>
    </style:style>
    <style:style style:name="P1461" style:parent-style-name="Standaard" style:family="paragraph">
      <style:text-properties style:font-name="Verdana" fo:font-size="9pt" style:font-size-asian="9pt" style:font-size-complex="9pt"/>
    </style:style>
    <style:style style:name="P1462" style:parent-style-name="Standaard" style:family="paragraph">
      <style:text-properties style:font-name="Verdana" fo:font-size="9pt" style:font-size-asian="9pt" style:font-size-complex="9pt"/>
    </style:style>
    <style:style style:name="P1463" style:parent-style-name="Standaard" style:family="paragraph">
      <style:text-properties style:font-name="Verdana" fo:font-size="9pt" style:font-size-asian="9pt" style:font-size-complex="9pt"/>
    </style:style>
    <style:style style:name="P1464" style:parent-style-name="Standaard" style:family="paragraph">
      <style:text-properties style:font-name="Verdana" fo:font-size="9pt" style:font-size-asian="9pt" style:font-size-complex="9pt"/>
    </style:style>
    <style:style style:name="P1465" style:parent-style-name="Standaard" style:family="paragraph">
      <style:text-properties style:font-name="Verdana" fo:font-style="italic" style:font-style-asian="italic" style:font-style-complex="italic" fo:font-size="9pt" style:font-size-asian="9pt" style:font-size-complex="9pt"/>
    </style:style>
    <style:style style:name="P1466" style:parent-style-name="Standaard" style:family="paragraph">
      <style:text-properties style:font-name="Verdana" fo:font-style="italic" style:font-style-asian="italic" style:font-style-complex="italic" fo:font-size="9pt" style:font-size-asian="9pt" style:font-size-complex="9pt"/>
    </style:style>
    <style:style style:name="P1467" style:parent-style-name="Standaard" style:family="paragraph">
      <style:text-properties style:font-name="Verdana" fo:font-style="italic" style:font-style-asian="italic" style:font-style-complex="italic" fo:font-size="9pt" style:font-size-asian="9pt" style:font-size-complex="9pt"/>
    </style:style>
    <style:style style:name="P1468" style:parent-style-name="Standaard" style:family="paragraph">
      <style:text-properties style:font-name="Verdana" fo:font-style="italic" style:font-style-asian="italic" style:font-style-complex="italic" fo:font-size="9pt" style:font-size-asian="9pt" style:font-size-complex="9pt"/>
    </style:style>
    <style:style style:name="P1469" style:parent-style-name="Standaard" style:family="paragraph">
      <style:text-properties style:font-name="Verdana" fo:font-style="italic" style:font-style-asian="italic" style:font-style-complex="italic" fo:font-size="9pt" style:font-size-asian="9pt" style:font-size-complex="9pt"/>
    </style:style>
    <style:style style:name="P1470" style:parent-style-name="Standaard" style:family="paragraph">
      <style:text-properties style:font-name="Verdana" fo:font-style="italic" style:font-style-asian="italic" style:font-style-complex="italic" fo:font-size="9pt" style:font-size-asian="9pt" style:font-size-complex="9pt"/>
    </style:style>
    <style:style style:name="P1471" style:parent-style-name="Standaard" style:family="paragraph">
      <style:text-properties style:font-name="Verdana" fo:font-style="italic" style:font-style-asian="italic" style:font-style-complex="italic" fo:font-size="9pt" style:font-size-asian="9pt" style:font-size-complex="9pt"/>
    </style:style>
    <style:style style:name="P1472" style:parent-style-name="Standaard" style:family="paragraph">
      <style:text-properties style:font-name="Verdana" fo:font-style="italic" style:font-style-asian="italic" style:font-style-complex="italic" fo:font-size="9pt" style:font-size-asian="9pt" style:font-size-complex="9pt"/>
    </style:style>
    <style:style style:name="P1473" style:parent-style-name="Standaard" style:family="paragraph">
      <style:text-properties style:font-name="Verdana" fo:font-style="italic" style:font-style-asian="italic" style:font-style-complex="italic" fo:font-size="9pt" style:font-size-asian="9pt" style:font-size-complex="9pt"/>
    </style:style>
    <style:style style:name="P1474" style:parent-style-name="Standaard" style:family="paragraph">
      <style:text-properties style:font-name="Verdana" fo:font-style="italic" style:font-style-asian="italic" style:font-style-complex="italic" fo:font-size="9pt" style:font-size-asian="9pt" style:font-size-complex="9pt"/>
    </style:style>
    <style:style style:name="P1475" style:parent-style-name="Standaard" style:family="paragraph">
      <style:text-properties style:font-name="Verdana" fo:font-style="italic" style:font-style-asian="italic" style:font-style-complex="italic" fo:font-size="9pt" style:font-size-asian="9pt" style:font-size-complex="9pt"/>
    </style:style>
    <style:style style:name="P1476" style:parent-style-name="Standaard" style:family="paragraph">
      <style:text-properties style:font-name="Verdana" fo:font-style="italic" style:font-style-asian="italic" style:font-style-complex="italic" fo:font-size="9pt" style:font-size-asian="9pt" style:font-size-complex="9pt"/>
    </style:style>
    <style:style style:name="P1477" style:parent-style-name="Standaard" style:family="paragraph">
      <style:text-properties style:font-name="Verdana" fo:font-style="italic" style:font-style-asian="italic" style:font-style-complex="italic" fo:font-size="9pt" style:font-size-asian="9pt" style:font-size-complex="9pt"/>
    </style:style>
    <style:style style:name="P1478" style:parent-style-name="Standaard" style:family="paragraph">
      <style:text-properties style:font-name="Verdana" fo:font-style="italic" style:font-style-asian="italic" style:font-style-complex="italic" fo:font-size="9pt" style:font-size-asian="9pt" style:font-size-complex="9pt"/>
    </style:style>
    <style:style style:name="P1479" style:parent-style-name="Standaard" style:family="paragraph">
      <style:text-properties style:font-name="Verdana" fo:font-size="9pt" style:font-size-asian="9pt" style:font-size-complex="9pt"/>
    </style:style>
    <style:style style:name="P1480" style:parent-style-name="Kop8" style:family="paragraph">
      <style:text-properties style:font-name="Verdana" style:use-window-font-color="true"/>
    </style:style>
    <style:style style:name="P1481" style:parent-style-name="Standaard" style:family="paragraph">
      <style:text-properties style:font-name="Verdana" fo:font-size="9pt" style:font-size-asian="9pt" style:font-size-complex="9pt"/>
    </style:style>
    <style:style style:name="P1482" style:parent-style-name="Standaard" style:family="paragraph">
      <style:text-properties style:font-name="Verdana" fo:font-size="9pt" style:font-size-asian="9pt" style:font-size-complex="9pt"/>
    </style:style>
    <style:style style:name="P1483" style:parent-style-name="Standaard" style:family="paragraph">
      <style:text-properties style:font-name="Verdana" fo:font-size="9pt" style:font-size-asian="9pt" style:font-size-complex="9pt"/>
    </style:style>
    <style:style style:name="P1484" style:parent-style-name="Standaard" style:family="paragraph">
      <style:text-properties style:font-name="Verdana" fo:font-size="9pt" style:font-size-asian="9pt" style:font-size-complex="9pt"/>
    </style:style>
    <style:style style:name="P1485" style:parent-style-name="Standaard" style:family="paragraph">
      <style:text-properties style:font-name="Verdana" fo:font-size="9pt" style:font-size-asian="9pt" style:font-size-complex="9pt"/>
    </style:style>
    <style:style style:name="P1486" style:parent-style-name="Standaard" style:family="paragraph">
      <style:text-properties style:font-name="Verdana" fo:font-size="9pt" style:font-size-asian="9pt" style:font-size-complex="9pt"/>
    </style:style>
    <style:style style:name="P1487" style:parent-style-name="Standaard" style:family="paragraph">
      <style:text-properties style:font-name="Verdana" fo:font-style="italic" style:font-style-asian="italic" style:font-style-complex="italic" fo:font-size="9pt" style:font-size-asian="9pt" style:font-size-complex="9pt"/>
    </style:style>
    <style:style style:name="P1488" style:parent-style-name="Standaard" style:family="paragraph">
      <style:text-properties style:font-name="Verdana" fo:font-style="italic" style:font-style-asian="italic" style:font-style-complex="italic" fo:font-size="9pt" style:font-size-asian="9pt" style:font-size-complex="9pt"/>
    </style:style>
    <style:style style:name="P1489" style:parent-style-name="Standaard" style:family="paragraph">
      <style:text-properties style:font-name="Verdana" fo:font-style="italic" style:font-style-asian="italic" style:font-style-complex="italic" fo:font-size="9pt" style:font-size-asian="9pt" style:font-size-complex="9pt"/>
    </style:style>
    <style:style style:name="P1490" style:parent-style-name="Standaard" style:family="paragraph">
      <style:text-properties style:font-name="Verdana" fo:font-style="italic" style:font-style-asian="italic" style:font-style-complex="italic" fo:font-size="9pt" style:font-size-asian="9pt" style:font-size-complex="9pt"/>
    </style:style>
    <style:style style:name="P1491" style:parent-style-name="Standaard" style:family="paragraph">
      <style:text-properties style:font-name="Verdana" fo:font-style="italic" style:font-style-asian="italic" style:font-style-complex="italic" fo:font-size="9pt" style:font-size-asian="9pt" style:font-size-complex="9pt"/>
    </style:style>
    <style:style style:name="P1492" style:parent-style-name="Standaard" style:family="paragraph">
      <style:text-properties style:font-name="Verdana" fo:font-style="italic" style:font-style-asian="italic" style:font-style-complex="italic" fo:font-size="9pt" style:font-size-asian="9pt" style:font-size-complex="9pt"/>
    </style:style>
    <style:style style:name="P1493" style:parent-style-name="Kop8" style:family="paragraph">
      <style:text-properties style:font-name="Verdana" style:use-window-font-color="true"/>
    </style:style>
    <style:style style:name="P1494" style:parent-style-name="Standaard" style:family="paragraph">
      <style:text-properties style:font-name="Verdana" fo:font-size="9pt" style:font-size-asian="9pt" style:font-size-complex="9pt"/>
    </style:style>
    <style:style style:name="P1495" style:parent-style-name="Standaard" style:family="paragraph">
      <style:text-properties style:font-name="Verdana" fo:font-size="9pt" style:font-size-asian="9pt" style:font-size-complex="9pt"/>
    </style:style>
    <style:style style:name="P1496" style:parent-style-name="Standaard" style:family="paragraph">
      <style:text-properties style:font-name="Verdana" fo:font-size="9pt" style:font-size-asian="9pt" style:font-size-complex="9pt"/>
    </style:style>
    <style:style style:name="P1497" style:parent-style-name="Standaard" style:family="paragraph">
      <style:text-properties style:font-name="Verdana" fo:font-style="italic" style:font-style-asian="italic" style:font-style-complex="italic" fo:font-size="9pt" style:font-size-asian="9pt" style:font-size-complex="9pt"/>
    </style:style>
    <style:style style:name="P1498" style:parent-style-name="Standaard" style:family="paragraph">
      <style:text-properties style:font-name="Verdana" fo:font-style="italic" style:font-style-asian="italic" style:font-style-complex="italic" fo:font-size="9pt" style:font-size-asian="9pt" style:font-size-complex="9pt"/>
    </style:style>
    <style:style style:name="P1499" style:parent-style-name="Standaard" style:family="paragraph">
      <style:text-properties style:font-name="Verdana" fo:font-style="italic" style:font-style-asian="italic" style:font-style-complex="italic" fo:font-size="9pt" style:font-size-asian="9pt" style:font-size-complex="9pt"/>
    </style:style>
    <style:style style:name="P1500" style:parent-style-name="Kop5" style:family="paragraph">
      <style:text-properties style:font-name="Verdana" style:use-window-font-color="true"/>
    </style:style>
    <style:style style:name="P1501" style:parent-style-name="Kop6" style:family="paragraph">
      <style:text-properties style:font-name="Verdana" style:use-window-font-color="true"/>
    </style:style>
    <style:style style:name="P1502" style:parent-style-name="Kop7" style:family="paragraph">
      <style:text-properties style:font-name="Verdana" style:use-window-font-color="true"/>
    </style:style>
    <style:style style:name="P1503" style:parent-style-name="Kop8" style:family="paragraph">
      <style:text-properties style:font-name="Verdana" style:use-window-font-color="true"/>
    </style:style>
    <style:style style:name="T1504" style:parent-style-name="Standaardalinea-lettertype" style:family="text">
      <style:text-properties style:font-name="Verdana" fo:font-size="9pt" style:font-size-asian="9pt" style:font-size-complex="9pt"/>
    </style:style>
    <style:style style:name="T1505" style:parent-style-name="Standaardalinea-lettertype" style:family="text">
      <style:text-properties style:font-name="Verdana" fo:font-size="9pt" style:font-size-asian="9pt" style:font-size-complex="9pt"/>
    </style:style>
    <style:style style:name="T1506" style:parent-style-name="Standaardalinea-lettertype" style:family="text">
      <style:text-properties style:font-name="Verdana" fo:font-style="italic" style:font-style-asian="italic" style:font-style-complex="italic" fo:font-size="9pt" style:font-size-asian="9pt" style:font-size-complex="9pt"/>
    </style:style>
    <style:style style:name="T1507" style:parent-style-name="Standaardalinea-lettertype" style:family="text">
      <style:text-properties style:font-name="Verdana" fo:font-size="9pt" style:font-size-asian="9pt" style:font-size-complex="9pt"/>
    </style:style>
    <style:style style:name="T1508" style:parent-style-name="Standaardalinea-lettertype" style:family="text">
      <style:text-properties style:font-name="Verdana" fo:font-weight="bold" style:font-weight-asian="bold" style:font-weight-complex="bold" fo:font-size="9pt" style:font-size-asian="9pt" style:font-size-complex="9pt"/>
    </style:style>
    <style:style style:name="T1509" style:parent-style-name="Standaardalinea-lettertype" style:family="text">
      <style:text-properties style:font-name="Verdana" fo:font-weight="bold" style:font-weight-asian="bold" style:font-weight-complex="bold" fo:font-size="9pt" style:font-size-asian="9pt" style:font-size-complex="9pt"/>
    </style:style>
    <style:style style:name="T1510" style:parent-style-name="Standaardalinea-lettertype" style:family="text">
      <style:text-properties style:font-name="Verdana" fo:font-size="9pt" style:font-size-asian="9pt" style:font-size-complex="9pt"/>
    </style:style>
    <style:style style:name="P1511" style:parent-style-name="Standaard" style:family="paragraph">
      <style:text-properties style:font-name="Verdana" fo:font-style="italic" style:font-style-asian="italic" style:font-style-complex="italic" fo:font-size="9pt" style:font-size-asian="9pt" style:font-size-complex="9pt"/>
    </style:style>
    <style:style style:name="P1512" style:parent-style-name="Standaard" style:family="paragraph">
      <style:text-properties style:font-name="Verdana" fo:font-style="italic" style:font-style-asian="italic" style:font-style-complex="italic" fo:font-size="9pt" style:font-size-asian="9pt" style:font-size-complex="9pt"/>
    </style:style>
    <style:style style:name="T1513" style:parent-style-name="Standaardalinea-lettertype" style:family="text">
      <style:text-properties style:font-name="Verdana" fo:font-style="italic" style:font-style-asian="italic" style:font-style-complex="italic" fo:font-size="9pt" style:font-size-asian="9pt" style:font-size-complex="9pt"/>
    </style:style>
    <style:style style:name="T1514" style:parent-style-name="Standaardalinea-lettertype" style:family="text">
      <style:text-properties style:font-name="Verdana" fo:font-style="italic" style:font-style-asian="italic" style:font-style-complex="italic" fo:font-size="9pt" style:font-size-asian="9pt" style:font-size-complex="9pt"/>
    </style:style>
    <style:style style:name="T1515" style:parent-style-name="Standaardalinea-lettertype" style:family="text">
      <style:text-properties style:font-name="Verdana" fo:font-style="italic" style:font-style-asian="italic" style:font-style-complex="italic" fo:font-size="9pt" style:font-size-asian="9pt" style:font-size-complex="9pt"/>
    </style:style>
    <style:style style:name="P1516" style:parent-style-name="Standaard" style:family="paragraph">
      <style:paragraph-properties fo:line-height="100%"/>
    </style:style>
    <style:style style:name="P1517" style:parent-style-name="Kop3" style:list-style-name="LFO21" style:family="paragraph">
      <style:paragraph-properties fo:break-before="page"/>
      <style:text-properties style:font-name="Verdana" fo:font-weight="bold" style:font-weight-asian="bold" style:font-weight-complex="bold" style:use-window-font-color="true"/>
    </style:style>
    <style:style style:name="P1518" style:parent-style-name="Kop4" style:list-style-name="LFO21" style:family="paragraph">
      <style:text-properties style:font-name="Verdana" fo:font-weight="bold" style:font-weight-asian="bold" style:font-weight-complex="bold" style:use-window-font-color="true"/>
    </style:style>
    <style:style style:name="T1519" style:parent-style-name="Standaardalinea-lettertype" style:family="text">
      <style:text-properties style:font-name="Verdana" fo:font-size="9pt" style:font-size-asian="9pt" style:font-size-complex="9pt"/>
    </style:style>
    <style:style style:name="T1520" style:parent-style-name="Standaardalinea-lettertype" style:family="text">
      <style:text-properties style:font-name="Verdana" fo:font-size="9pt" style:font-size-asian="9pt" style:font-size-complex="9pt"/>
    </style:style>
    <style:style style:name="T1521" style:parent-style-name="Voetnootmarkering" style:family="text">
      <style:text-properties style:font-name="Verdana" fo:font-size="9pt" style:font-size-asian="9pt" style:font-size-complex="9pt"/>
    </style:style>
    <style:style style:name="T1522" style:parent-style-name="Standaardalinea-lettertype" style:family="text">
      <style:text-properties style:font-name="Verdana" fo:font-size="8pt" style:font-size-asian="8pt" style:font-size-complex="8pt"/>
    </style:style>
    <style:style style:name="T1523" style:parent-style-name="Standaardalinea-lettertype" style:family="text">
      <style:text-properties style:font-name="Verdana" fo:font-size="9pt" style:font-size-asian="9pt" style:font-size-complex="9pt"/>
    </style:style>
    <style:style style:name="T1524" style:parent-style-name="Standaardalinea-lettertype" style:family="text">
      <style:text-properties style:font-name="Verdana" fo:font-size="9pt" style:font-size-asian="9pt" style:font-size-complex="9pt"/>
    </style:style>
    <style:style style:name="T1525" style:parent-style-name="Standaardalinea-lettertype" style:family="text">
      <style:text-properties style:font-name="Verdana" fo:font-size="9pt" style:font-size-asian="9pt" style:font-size-complex="9pt"/>
    </style:style>
    <style:style style:name="T1526" style:parent-style-name="Standaardalinea-lettertype" style:family="text">
      <style:text-properties style:font-name="Verdana" fo:font-size="9pt" style:font-size-asian="9pt" style:font-size-complex="9pt"/>
    </style:style>
    <style:style style:name="T1527" style:parent-style-name="Standaardalinea-lettertype" style:family="text">
      <style:text-properties style:font-name="Verdana" fo:font-size="9pt" style:font-size-asian="9pt" style:font-size-complex="9pt"/>
    </style:style>
    <style:style style:name="T1528" style:parent-style-name="Voetnootmarkering" style:family="text">
      <style:text-properties style:font-name="Verdana" fo:font-size="9pt" style:font-size-asian="9pt" style:font-size-complex="9pt"/>
    </style:style>
    <style:style style:name="T1529" style:parent-style-name="Standaardalinea-lettertype" style:family="text">
      <style:text-properties style:font-name="Verdana" fo:font-size="8pt" style:font-size-asian="8pt" style:font-size-complex="8pt"/>
    </style:style>
    <style:style style:name="T1530" style:parent-style-name="Standaardalinea-lettertype" style:family="text">
      <style:text-properties style:font-name="Verdana" fo:font-size="8pt" style:font-size-asian="8pt" style:font-size-complex="8pt"/>
    </style:style>
    <style:style style:name="T1531" style:parent-style-name="Standaardalinea-lettertype" style:family="text">
      <style:text-properties style:font-name="Verdana" fo:font-style="italic" style:font-style-asian="italic" style:font-style-complex="italic" fo:font-size="8pt" style:font-size-asian="8pt" style:font-size-complex="8pt"/>
    </style:style>
    <style:style style:name="T1532" style:parent-style-name="Standaardalinea-lettertype" style:family="text">
      <style:text-properties style:font-name="Verdana" fo:font-size="8pt" style:font-size-asian="8pt" style:font-size-complex="8pt"/>
    </style:style>
    <style:style style:name="T1533" style:parent-style-name="Standaardalinea-lettertype" style:family="text">
      <style:text-properties style:font-name="Verdana" fo:font-size="9pt" style:font-size-asian="9pt" style:font-size-complex="9pt"/>
    </style:style>
    <style:style style:name="T1534" style:parent-style-name="Standaardalinea-lettertype" style:family="text">
      <style:text-properties style:font-name="Verdana" fo:font-size="9pt" style:font-size-asian="9pt" style:font-size-complex="9pt"/>
    </style:style>
    <style:style style:name="T1535" style:parent-style-name="Standaardalinea-lettertype" style:family="text">
      <style:text-properties style:font-name="Verdana" fo:font-size="9pt" style:font-size-asian="9pt" style:font-size-complex="9pt"/>
    </style:style>
    <style:style style:name="T1536" style:parent-style-name="Standaardalinea-lettertype" style:family="text">
      <style:text-properties style:font-name="Verdana" fo:font-size="9pt" style:font-size-asian="9pt" style:font-size-complex="9pt"/>
    </style:style>
    <style:style style:name="T1537" style:parent-style-name="Voetnootmarkering" style:family="text">
      <style:text-properties style:font-name="Verdana" fo:font-size="9pt" style:font-size-asian="9pt" style:font-size-complex="9pt"/>
    </style:style>
    <style:style style:name="T1538" style:parent-style-name="Standaardalinea-lettertype" style:family="text">
      <style:text-properties style:font-name="Verdana" fo:font-size="8pt" style:font-size-asian="8pt" style:font-size-complex="8pt"/>
    </style:style>
    <style:style style:name="T1539" style:parent-style-name="Standaardalinea-lettertype" style:family="text">
      <style:text-properties style:font-name="Verdana" fo:font-size="9pt" style:font-size-asian="9pt" style:font-size-complex="9pt"/>
    </style:style>
    <style:style style:name="T1540" style:parent-style-name="Standaardalinea-lettertype" style:family="text">
      <style:text-properties style:font-name="Verdana" fo:font-size="9pt" style:font-size-asian="9pt" style:font-size-complex="9pt"/>
    </style:style>
    <style:style style:name="T1541" style:parent-style-name="Standaardalinea-lettertype" style:family="text">
      <style:text-properties style:font-name="Verdana" fo:font-size="9pt" style:font-size-asian="9pt" style:font-size-complex="9pt"/>
    </style:style>
    <style:style style:name="T1542" style:parent-style-name="Standaardalinea-lettertype" style:family="text">
      <style:text-properties style:font-name="Verdana" fo:font-size="9pt" style:font-size-asian="9pt" style:font-size-complex="9pt"/>
    </style:style>
    <style:style style:name="P1543" style:parent-style-name="Standaard" style:family="paragraph">
      <style:text-properties style:font-name="Verdana" fo:font-size="9pt" style:font-size-asian="9pt" style:font-size-complex="9pt"/>
    </style:style>
    <style:style style:name="T1544" style:parent-style-name="Standaardalinea-lettertype" style:family="text">
      <style:text-properties style:font-name="Verdana" fo:font-size="9pt" style:font-size-asian="9pt" style:font-size-complex="9pt"/>
    </style:style>
    <style:style style:name="T1545" style:parent-style-name="Standaardalinea-lettertype" style:family="text">
      <style:text-properties style:font-name="Verdana" fo:font-size="9pt" style:font-size-asian="9pt" style:font-size-complex="9pt"/>
    </style:style>
    <style:style style:name="T1546" style:parent-style-name="Standaardalinea-lettertype" style:family="text">
      <style:text-properties style:font-name="Verdana" fo:font-size="9pt" style:font-size-asian="9pt" style:font-size-complex="9pt"/>
    </style:style>
    <style:style style:name="P1547" style:parent-style-name="Standaard" style:family="paragraph">
      <style:text-properties style:font-name="Verdana" fo:font-size="9pt" style:font-size-asian="9pt" style:font-size-complex="9pt"/>
    </style:style>
    <style:style style:name="P1548" style:parent-style-name="Standaard" style:family="paragraph">
      <style:paragraph-properties fo:line-height="100%"/>
      <style:text-properties style:font-name="Verdana" fo:font-size="9pt" style:font-size-asian="9pt" style:font-size-complex="9pt"/>
    </style:style>
    <style:style style:name="P1549" style:parent-style-name="Kop4" style:list-style-name="LFO21" style:family="paragraph">
      <style:text-properties style:font-name="Verdana" fo:font-weight="bold" style:font-weight-asian="bold" style:font-weight-complex="bold" style:use-window-font-color="true"/>
    </style:style>
    <style:style style:name="P1550" style:parent-style-name="Standaard" style:family="paragraph">
      <style:text-properties style:font-name="Verdana" fo:font-size="9pt" style:font-size-asian="9pt" style:font-size-complex="9pt"/>
    </style:style>
    <style:style style:name="P1551" style:parent-style-name="Standaard" style:family="paragraph">
      <style:text-properties style:font-name="Verdana" fo:font-size="9pt" style:font-size-asian="9pt" style:font-size-complex="9pt"/>
    </style:style>
    <style:style style:name="P1552" style:parent-style-name="Kop5" style:family="paragraph">
      <style:text-properties style:font-name="Verdana" style:use-window-font-color="true"/>
    </style:style>
    <style:style style:name="P1553" style:parent-style-name="Kop6" style:family="paragraph">
      <style:paragraph-properties style:line-height-at-least="0.1944in"/>
      <style:text-properties style:font-name="Verdana" style:use-window-font-color="true"/>
    </style:style>
    <style:style style:name="P1554" style:parent-style-name="Kop7" style:family="paragraph">
      <style:text-properties style:font-name="Verdana" style:use-window-font-color="true"/>
    </style:style>
    <style:style style:name="T1555" style:parent-style-name="Standaardalinea-lettertype" style:family="text">
      <style:text-properties style:font-name="Verdana" style:use-window-font-color="true"/>
    </style:style>
    <style:style style:name="P1556" style:parent-style-name="Kop8" style:family="paragraph">
      <style:text-properties style:font-name="Verdana" style:use-window-font-color="true"/>
    </style:style>
    <style:style style:name="P1557" style:parent-style-name="Geenafstand" style:family="paragraph">
      <style:paragraph-properties style:line-height-at-least="0.1944in"/>
      <style:text-properties style:font-name="Verdana" fo:font-size="9pt" style:font-size-asian="9pt" style:font-size-complex="9pt"/>
    </style:style>
    <style:style style:name="P1558" style:parent-style-name="Geenafstand" style:family="paragraph">
      <style:paragraph-properties style:line-height-at-least="0.1944in"/>
      <style:text-properties style:font-name="Verdana" fo:font-size="9pt" style:font-size-asian="9pt" style:font-size-complex="9pt"/>
    </style:style>
    <style:style style:name="P1559" style:parent-style-name="Kop8" style:family="paragraph">
      <style:text-properties style:font-name="Verdana" style:use-window-font-color="true"/>
    </style:style>
    <style:style style:name="P1560" style:parent-style-name="Geenafstand" style:family="paragraph">
      <style:paragraph-properties style:line-height-at-least="0.1944in"/>
      <style:text-properties style:font-name="Verdana" fo:font-size="9pt" style:font-size-asian="9pt" style:font-size-complex="9pt"/>
    </style:style>
    <style:style style:name="P1561" style:parent-style-name="Geenafstand" style:family="paragraph">
      <style:paragraph-properties style:line-height-at-least="0.1944in"/>
      <style:text-properties style:font-name="Verdana" fo:font-size="9pt" style:font-size-asian="9pt" style:font-size-complex="9pt"/>
    </style:style>
    <style:style style:name="P1562" style:parent-style-name="Geenafstand" style:family="paragraph">
      <style:paragraph-properties style:line-height-at-least="0.1944in"/>
      <style:text-properties style:font-name="Verdana" fo:font-size="9pt" style:font-size-asian="9pt" style:font-size-complex="9pt"/>
    </style:style>
    <style:style style:name="P1563" style:parent-style-name="Geenafstand" style:family="paragraph">
      <style:paragraph-properties style:line-height-at-least="0.1944in"/>
      <style:text-properties style:font-name="Verdana" fo:font-size="9pt" style:font-size-asian="9pt" style:font-size-complex="9pt"/>
    </style:style>
    <style:style style:name="P1564" style:parent-style-name="Standaard" style:family="paragraph">
      <style:text-properties style:font-name="Verdana" fo:font-style="italic" style:font-style-asian="italic" style:font-style-complex="italic" fo:font-size="9pt" style:font-size-asian="9pt" style:font-size-complex="9pt"/>
    </style:style>
    <style:style style:name="P1565" style:parent-style-name="Standaard" style:family="paragraph">
      <style:text-properties style:font-name="Verdana" fo:font-size="9pt" style:font-size-asian="9pt" style:font-size-complex="9pt"/>
    </style:style>
    <style:style style:name="P1566" style:parent-style-name="Kop7" style:family="paragraph">
      <style:text-properties style:font-name="Verdana" style:use-window-font-color="true"/>
    </style:style>
    <style:style style:name="P1567" style:parent-style-name="Kop8" style:family="paragraph">
      <style:text-properties style:font-name="Verdana" style:use-window-font-color="true"/>
    </style:style>
    <style:style style:name="P1568" style:parent-style-name="Standaard" style:family="paragraph">
      <style:text-properties style:font-name="Verdana" fo:font-size="9pt" style:font-size-asian="9pt" style:font-size-complex="9pt"/>
    </style:style>
    <style:style style:name="P1569" style:parent-style-name="Standaard" style:family="paragraph">
      <style:text-properties style:font-name="Verdana" fo:font-style="italic" style:font-style-asian="italic" style:font-style-complex="italic" fo:font-size="9pt" style:font-size-asian="9pt" style:font-size-complex="9pt"/>
    </style:style>
    <style:style style:name="T1570" style:parent-style-name="Standaardalinea-lettertype" style:family="text">
      <style:text-properties style:font-name="Verdana" fo:font-style="italic" style:font-style-asian="italic" style:font-style-complex="italic" fo:font-size="9pt" style:font-size-asian="9pt" style:font-size-complex="9pt"/>
    </style:style>
    <style:style style:name="T1571" style:parent-style-name="Standaardalinea-lettertype" style:family="text">
      <style:text-properties style:font-name="Verdana" fo:font-size="9pt" style:font-size-asian="9pt" style:font-size-complex="9pt"/>
    </style:style>
    <style:style style:name="T1572" style:parent-style-name="Standaardalinea-lettertype" style:family="text">
      <style:text-properties style:font-name="Verdana" fo:font-style="italic" style:font-style-asian="italic" style:font-style-complex="italic" fo:font-size="9pt" style:font-size-asian="9pt" style:font-size-complex="9pt"/>
    </style:style>
    <style:style style:name="T1573" style:parent-style-name="Standaardalinea-lettertype" style:family="text">
      <style:text-properties style:font-name="Verdana" fo:font-style="italic" style:font-style-asian="italic" style:font-style-complex="italic" fo:font-size="9pt" style:font-size-asian="9pt" style:font-size-complex="9pt"/>
    </style:style>
    <style:style style:name="P1574" style:parent-style-name="Standaard" style:family="paragraph">
      <style:text-properties style:font-name="Verdana" fo:font-size="9pt" style:font-size-asian="9pt" style:font-size-complex="9pt"/>
    </style:style>
    <style:style style:name="P1575" style:parent-style-name="Kop8" style:family="paragraph">
      <style:text-properties style:font-name="Verdana" style:use-window-font-color="true"/>
    </style:style>
    <style:style style:name="P1576" style:parent-style-name="Standaard" style:family="paragraph">
      <style:text-properties style:font-name="Verdana" fo:font-size="9pt" style:font-size-asian="9pt" style:font-size-complex="9pt"/>
    </style:style>
    <style:style style:name="P1577" style:parent-style-name="Standaard" style:family="paragraph">
      <style:text-properties style:font-name="Verdana" fo:font-size="9pt" style:font-size-asian="9pt" style:font-size-complex="9pt"/>
    </style:style>
    <style:style style:name="P1578" style:parent-style-name="Standaard" style:family="paragraph">
      <style:text-properties style:font-name="Verdana" fo:font-size="9pt" style:font-size-asian="9pt" style:font-size-complex="9pt"/>
    </style:style>
    <style:style style:name="P1579" style:parent-style-name="Standaard" style:family="paragraph">
      <style:text-properties style:font-name="Verdana" fo:font-size="9pt" style:font-size-asian="9pt" style:font-size-complex="9pt"/>
    </style:style>
    <style:style style:name="P1580" style:parent-style-name="Standaard" style:family="paragraph">
      <style:text-properties style:font-name="Verdana" fo:font-size="9pt" style:font-size-asian="9pt" style:font-size-complex="9pt"/>
    </style:style>
    <style:style style:name="P1581" style:parent-style-name="Standaard" style:family="paragraph">
      <style:text-properties style:font-name="Verdana" fo:font-style="italic" style:font-style-asian="italic" style:font-style-complex="italic" fo:font-size="9pt" style:font-size-asian="9pt" style:font-size-complex="9pt"/>
    </style:style>
    <style:style style:name="P1582" style:parent-style-name="Standaard" style:family="paragraph">
      <style:text-properties style:font-name="Verdana" fo:font-size="9pt" style:font-size-asian="9pt" style:font-size-complex="9pt"/>
    </style:style>
    <style:style style:name="P1583" style:parent-style-name="Kop5" style:family="paragraph">
      <style:text-properties style:font-name="Verdana" style:use-window-font-color="true"/>
    </style:style>
    <style:style style:name="P1584" style:parent-style-name="Kop6" style:family="paragraph">
      <style:paragraph-properties style:line-height-at-least="0.1944in"/>
      <style:text-properties style:font-name="Verdana" style:use-window-font-color="true"/>
    </style:style>
    <style:style style:name="P1585" style:parent-style-name="Kop7" style:family="paragraph">
      <style:text-properties style:font-name="Verdana" style:use-window-font-color="true"/>
    </style:style>
    <style:style style:name="P1586" style:parent-style-name="Kop8" style:family="paragraph">
      <style:text-properties style:font-name="Verdana" style:use-window-font-color="true"/>
    </style:style>
    <style:style style:name="P1587" style:parent-style-name="Standaard" style:family="paragraph">
      <style:text-properties style:font-name="Verdana" fo:font-size="9pt" style:font-size-asian="9pt" style:font-size-complex="9pt"/>
    </style:style>
    <style:style style:name="P1588" style:parent-style-name="Standaard" style:family="paragraph">
      <style:text-properties style:font-name="Verdana" fo:font-size="9pt" style:font-size-asian="9pt" style:font-size-complex="9pt"/>
    </style:style>
    <style:style style:name="P1589" style:parent-style-name="Kop8" style:family="paragraph">
      <style:text-properties style:font-name="Verdana" style:use-window-font-color="true"/>
    </style:style>
    <style:style style:name="P1590" style:parent-style-name="Standaard" style:family="paragraph">
      <style:text-properties style:font-name="Verdana" fo:font-size="9pt" style:font-size-asian="9pt" style:font-size-complex="9pt"/>
    </style:style>
    <style:style style:name="P1591" style:parent-style-name="Standaard" style:family="paragraph">
      <style:text-properties style:font-name="Verdana" fo:font-size="9pt" style:font-size-asian="9pt" style:font-size-complex="9pt"/>
    </style:style>
    <style:style style:name="P1592" style:parent-style-name="Standaard" style:family="paragraph">
      <style:text-properties style:font-name="Verdana" fo:font-style="italic" style:font-style-asian="italic" style:font-style-complex="italic" fo:font-size="9pt" style:font-size-asian="9pt" style:font-size-complex="9pt"/>
    </style:style>
    <style:style style:name="P1593" style:parent-style-name="Standaard" style:family="paragraph">
      <style:text-properties style:font-name="Verdana" fo:font-size="9pt" style:font-size-asian="9pt" style:font-size-complex="9pt"/>
    </style:style>
    <style:style style:name="P1594" style:parent-style-name="Kop8" style:family="paragraph">
      <style:text-properties style:font-name="Verdana" style:use-window-font-color="true"/>
    </style:style>
    <style:style style:name="T1595" style:parent-style-name="Standaardalinea-lettertype" style:family="text">
      <style:text-properties style:font-name="Verdana" fo:font-size="9pt" style:font-size-asian="9pt" style:font-size-complex="9pt"/>
    </style:style>
    <style:style style:name="P1596" style:parent-style-name="Standaard" style:family="paragraph">
      <style:text-properties style:font-name="Verdana" fo:font-size="9pt" style:font-size-asian="9pt" style:font-size-complex="9pt"/>
    </style:style>
    <style:style style:name="T1597" style:parent-style-name="Standaardalinea-lettertype" style:family="text">
      <style:text-properties style:font-name="Verdana" fo:font-size="9pt" style:font-size-asian="9pt" style:font-size-complex="9pt"/>
    </style:style>
    <style:style style:name="T1598" style:parent-style-name="Standaardalinea-lettertype" style:family="text">
      <style:text-properties style:font-name="Verdana" fo:font-size="9pt" style:font-size-asian="9pt" style:font-size-complex="9pt"/>
    </style:style>
    <style:style style:name="T1599" style:parent-style-name="Standaardalinea-lettertype" style:family="text">
      <style:text-properties style:font-name="Verdana" fo:font-size="9pt" style:font-size-asian="9pt" style:font-size-complex="9pt"/>
    </style:style>
    <style:style style:name="T1600" style:parent-style-name="Standaardalinea-lettertype" style:family="text">
      <style:text-properties style:font-name="Verdana" style:font-name-complex="Calibri" fo:font-size="9pt" style:font-size-asian="9pt" style:font-size-complex="9pt"/>
    </style:style>
    <style:style style:name="T1601" style:parent-style-name="Standaardalinea-lettertype" style:family="text">
      <style:text-properties style:font-name="Verdana" fo:font-size="9pt" style:font-size-asian="9pt" style:font-size-complex="9pt"/>
    </style:style>
    <style:style style:name="P1602" style:parent-style-name="Standaard" style:family="paragraph">
      <style:text-properties style:font-name="Verdana" fo:font-size="9pt" style:font-size-asian="9pt" style:font-size-complex="9pt"/>
    </style:style>
    <style:style style:name="T1603" style:parent-style-name="Standaardalinea-lettertype" style:family="text">
      <style:text-properties style:font-name="Verdana" fo:font-style="italic" style:font-style-asian="italic" style:font-style-complex="italic" fo:font-size="9pt" style:font-size-asian="9pt" style:font-size-complex="9pt"/>
    </style:style>
    <style:style style:name="T1604" style:parent-style-name="Standaardalinea-lettertype" style:family="text">
      <style:text-properties style:font-name="Verdana" fo:font-style="italic" style:font-style-asian="italic" style:font-style-complex="italic" fo:font-size="9pt" style:font-size-asian="9pt" style:font-size-complex="9pt"/>
    </style:style>
    <style:style style:name="T1605" style:parent-style-name="Standaardalinea-lettertype" style:family="text">
      <style:text-properties style:font-name="Verdana" fo:font-style="italic" style:font-style-asian="italic" style:font-style-complex="italic" fo:font-size="9pt" style:font-size-asian="9pt" style:font-size-complex="9pt"/>
    </style:style>
    <style:style style:name="T1606" style:parent-style-name="Standaardalinea-lettertype" style:family="text">
      <style:text-properties style:font-name="Verdana" fo:font-style="italic" style:font-style-asian="italic" style:font-style-complex="italic" fo:font-size="9pt" style:font-size-asian="9pt" style:font-size-complex="9pt"/>
    </style:style>
    <style:style style:name="P1607" style:parent-style-name="Standaard" style:family="paragraph">
      <style:text-properties style:font-name="Verdana" fo:font-style="italic" style:font-style-asian="italic" style:font-style-complex="italic" fo:font-size="9pt" style:font-size-asian="9pt" style:font-size-complex="9pt"/>
    </style:style>
    <style:style style:name="T1608" style:parent-style-name="Standaardalinea-lettertype" style:family="text">
      <style:text-properties style:font-name="Verdana" style:use-window-font-color="true"/>
    </style:style>
    <style:style style:name="P1609" style:parent-style-name="Standaard" style:family="paragraph">
      <style:text-properties style:font-name="Verdana" fo:font-size="9pt" style:font-size-asian="9pt" style:font-size-complex="9pt"/>
    </style:style>
    <style:style style:name="P1610" style:parent-style-name="Standaard" style:family="paragraph">
      <style:text-properties style:font-name="Verdana" fo:font-size="9pt" style:font-size-asian="9pt" style:font-size-complex="9pt"/>
    </style:style>
    <style:style style:name="P1611" style:parent-style-name="Standaard" style:family="paragraph">
      <style:text-properties style:font-name="Verdana" fo:font-size="9pt" style:font-size-asian="9pt" style:font-size-complex="9pt"/>
    </style:style>
    <style:style style:name="P1612" style:parent-style-name="Standaard" style:family="paragraph">
      <style:text-properties style:font-name="Verdana" fo:font-size="9pt" style:font-size-asian="9pt" style:font-size-complex="9pt"/>
    </style:style>
    <style:style style:name="P1613" style:parent-style-name="Standaard" style:family="paragraph">
      <style:text-properties style:font-name="Verdana" fo:font-size="9pt" style:font-size-asian="9pt" style:font-size-complex="9pt"/>
    </style:style>
    <style:style style:name="P1614" style:parent-style-name="Standaard" style:family="paragraph">
      <style:text-properties style:font-name="Verdana" fo:font-size="9pt" style:font-size-asian="9pt" style:font-size-complex="9pt"/>
    </style:style>
    <style:style style:name="P1615" style:parent-style-name="Standaard" style:family="paragraph">
      <style:text-properties style:font-name="Verdana" fo:font-size="9pt" style:font-size-asian="9pt" style:font-size-complex="9pt"/>
    </style:style>
    <style:style style:name="T1616" style:parent-style-name="Standaardalinea-lettertype" style:family="text">
      <style:text-properties style:font-name="Verdana" fo:font-style="italic" style:font-style-asian="italic" style:font-style-complex="italic" fo:font-size="9pt" style:font-size-asian="9pt" style:font-size-complex="9pt"/>
    </style:style>
    <style:style style:name="T1617" style:parent-style-name="Standaardalinea-lettertype" style:family="text">
      <style:text-properties style:font-name="Verdana" fo:font-style="italic" style:font-style-asian="italic" style:font-style-complex="italic" fo:font-size="9pt" style:font-size-asian="9pt" style:font-size-complex="9pt"/>
    </style:style>
    <style:style style:name="T1618" style:parent-style-name="Standaardalinea-lettertype" style:family="text">
      <style:text-properties style:font-name="Verdana" fo:font-style="italic" style:font-style-asian="italic" style:font-style-complex="italic" fo:font-size="9pt" style:font-size-asian="9pt" style:font-size-complex="9pt"/>
    </style:style>
    <style:style style:name="T1619" style:parent-style-name="Standaardalinea-lettertype" style:family="text">
      <style:text-properties style:font-name="Verdana" fo:font-style="italic" style:font-style-asian="italic" style:font-style-complex="italic" fo:font-size="9pt" style:font-size-asian="9pt" style:font-size-complex="9pt"/>
    </style:style>
    <style:style style:name="T1620" style:parent-style-name="Standaardalinea-lettertype" style:family="text">
      <style:text-properties style:font-name="Verdana" fo:font-style="italic" style:font-style-asian="italic" style:font-style-complex="italic" fo:font-size="9pt" style:font-size-asian="9pt" style:font-size-complex="9pt"/>
    </style:style>
    <style:style style:name="T1621" style:parent-style-name="Standaardalinea-lettertype" style:family="text">
      <style:text-properties style:font-name="Verdana" fo:font-style="italic" style:font-style-asian="italic" style:font-style-complex="italic" fo:font-size="9pt" style:font-size-asian="9pt" style:font-size-complex="9pt"/>
    </style:style>
    <style:style style:name="T1622" style:parent-style-name="Standaardalinea-lettertype" style:family="text">
      <style:text-properties style:font-name="Verdana" fo:font-style="italic" style:font-style-asian="italic" style:font-style-complex="italic" fo:font-size="9pt" style:font-size-asian="9pt" style:font-size-complex="9pt"/>
    </style:style>
    <style:style style:name="T1623" style:parent-style-name="Standaardalinea-lettertype" style:family="text">
      <style:text-properties style:font-name="Verdana" fo:font-style="italic" style:font-style-asian="italic" style:font-style-complex="italic" fo:font-size="9pt" style:font-size-asian="9pt" style:font-size-complex="9pt"/>
    </style:style>
    <style:style style:name="T1624" style:parent-style-name="Standaardalinea-lettertype" style:family="text">
      <style:text-properties style:font-name="Verdana" fo:font-weight="bold" style:font-weight-asian="bold" style:font-weight-complex="bold" fo:font-style="italic" style:font-style-asian="italic" style:font-style-complex="italic" fo:font-size="9pt" style:font-size-asian="9pt" style:font-size-complex="9pt"/>
    </style:style>
    <style:style style:name="T1625" style:parent-style-name="Standaardalinea-lettertype" style:family="text">
      <style:text-properties style:font-name="Verdana" fo:font-style="italic" style:font-style-asian="italic" style:font-style-complex="italic" fo:font-size="9pt" style:font-size-asian="9pt" style:font-size-complex="9pt"/>
    </style:style>
    <style:style style:name="T1626" style:parent-style-name="Standaardalinea-lettertype" style:family="text">
      <style:text-properties style:font-name="Verdana" fo:font-style="italic" style:font-style-asian="italic" style:font-style-complex="italic" fo:font-size="9pt" style:font-size-asian="9pt" style:font-size-complex="9pt"/>
    </style:style>
    <style:style style:name="P1627" style:parent-style-name="Standaard" style:family="paragraph">
      <style:text-properties style:font-name="Verdana" fo:font-size="9pt" style:font-size-asian="9pt" style:font-size-complex="9pt"/>
    </style:style>
    <style:style style:name="P1628" style:parent-style-name="Kop8" style:family="paragraph">
      <style:text-properties style:font-name="Verdana" style:use-window-font-color="true"/>
    </style:style>
    <style:style style:name="P1629" style:parent-style-name="Standaard" style:family="paragraph">
      <style:text-properties style:font-name="Verdana" fo:font-size="9pt" style:font-size-asian="9pt" style:font-size-complex="9pt"/>
    </style:style>
    <style:style style:name="P1630" style:parent-style-name="Standaard" style:family="paragraph">
      <style:text-properties style:font-name="Verdana" fo:font-size="9pt" style:font-size-asian="9pt" style:font-size-complex="9pt"/>
    </style:style>
    <style:style style:name="P1631" style:parent-style-name="Standaard" style:family="paragraph">
      <style:text-properties style:font-name="Verdana" fo:font-size="9pt" style:font-size-asian="9pt" style:font-size-complex="9pt"/>
    </style:style>
    <style:style style:name="P1632" style:parent-style-name="Standaard" style:family="paragraph">
      <style:text-properties style:font-name="Verdana" fo:font-size="9pt" style:font-size-asian="9pt" style:font-size-complex="9pt"/>
    </style:style>
    <style:style style:name="P1633" style:parent-style-name="Standaard" style:family="paragraph">
      <style:text-properties style:font-name="Verdana" fo:font-size="9pt" style:font-size-asian="9pt" style:font-size-complex="9pt"/>
    </style:style>
    <style:style style:name="P1634" style:parent-style-name="Standaard" style:family="paragraph">
      <style:text-properties style:font-name="Verdana" fo:font-size="9pt" style:font-size-asian="9pt" style:font-size-complex="9pt"/>
    </style:style>
    <style:style style:name="T1635" style:parent-style-name="Standaardalinea-lettertype" style:family="text">
      <style:text-properties style:font-name="Verdana" fo:font-size="9pt" style:font-size-asian="9pt" style:font-size-complex="9pt"/>
    </style:style>
    <style:style style:name="P1636" style:parent-style-name="Standaard" style:family="paragraph">
      <style:text-properties style:font-name="Verdana" fo:font-size="9pt" style:font-size-asian="9pt" style:font-size-complex="9pt"/>
    </style:style>
    <style:style style:name="P1637" style:parent-style-name="Standaard" style:family="paragraph">
      <style:text-properties style:font-name="Verdana" fo:font-size="9pt" style:font-size-asian="9pt" style:font-size-complex="9pt"/>
    </style:style>
    <style:style style:name="P1638" style:parent-style-name="Standaard" style:family="paragraph">
      <style:text-properties style:font-name="Verdana" fo:font-style="italic" style:font-style-asian="italic" style:font-style-complex="italic" fo:font-size="9pt" style:font-size-asian="9pt" style:font-size-complex="9pt"/>
    </style:style>
    <style:style style:name="P1639" style:parent-style-name="Standaard" style:family="paragraph">
      <style:text-properties style:font-name="Verdana" fo:font-style="italic" style:font-style-asian="italic" style:font-style-complex="italic" fo:font-size="9pt" style:font-size-asian="9pt" style:font-size-complex="9pt"/>
    </style:style>
    <style:style style:name="P1640" style:parent-style-name="Standaard" style:family="paragraph">
      <style:text-properties style:font-name="Verdana" fo:font-style="italic" style:font-style-asian="italic" style:font-style-complex="italic" fo:font-size="9pt" style:font-size-asian="9pt" style:font-size-complex="9pt"/>
    </style:style>
    <style:style style:name="P1641" style:parent-style-name="Standaard" style:family="paragraph">
      <style:text-properties style:font-name="Verdana" fo:font-style="italic" style:font-style-asian="italic" style:font-style-complex="italic" fo:font-size="9pt" style:font-size-asian="9pt" style:font-size-complex="9pt"/>
    </style:style>
    <style:style style:name="P1642" style:parent-style-name="Standaard" style:family="paragraph">
      <style:text-properties style:font-name="Verdana" fo:font-style="italic" style:font-style-asian="italic" style:font-style-complex="italic" fo:font-size="9pt" style:font-size-asian="9pt" style:font-size-complex="9pt"/>
    </style:style>
    <style:style style:name="P1643" style:parent-style-name="Kop8" style:family="paragraph">
      <style:text-properties style:font-name="Verdana" style:use-window-font-color="true"/>
    </style:style>
    <style:style style:name="T1644" style:parent-style-name="Standaardalinea-lettertype" style:family="text">
      <style:text-properties style:font-name="Verdana" fo:font-style="italic" style:font-style-asian="italic" style:font-style-complex="italic" fo:font-size="9pt" style:font-size-asian="9pt" style:font-size-complex="9pt"/>
    </style:style>
    <style:style style:name="T1645" style:parent-style-name="Standaardalinea-lettertype" style:family="text">
      <style:text-properties style:font-name="Verdana" fo:font-style="italic" style:font-style-asian="italic" style:font-style-complex="italic" fo:font-size="9pt" style:font-size-asian="9pt" style:font-size-complex="9pt"/>
    </style:style>
    <style:style style:name="T1646" style:parent-style-name="Standaardalinea-lettertype" style:family="text">
      <style:text-properties style:font-name="Verdana" fo:font-style="italic" style:font-style-asian="italic" style:font-style-complex="italic" fo:font-size="9pt" style:font-size-asian="9pt" style:font-size-complex="9pt"/>
    </style:style>
    <style:style style:name="P1647" style:parent-style-name="Standaard" style:family="paragraph">
      <style:text-properties style:font-name="Verdana" fo:font-style="italic" style:font-style-asian="italic" style:font-style-complex="italic" fo:font-size="9pt" style:font-size-asian="9pt" style:font-size-complex="9pt"/>
    </style:style>
    <style:style style:name="T1648" style:parent-style-name="Standaardalinea-lettertype" style:family="text">
      <style:text-properties style:font-name="Verdana" fo:font-style="italic" style:font-style-asian="italic" style:font-style-complex="italic" fo:font-size="9pt" style:font-size-asian="9pt" style:font-size-complex="9pt"/>
    </style:style>
    <style:style style:name="T1649" style:parent-style-name="Standaardalinea-lettertype" style:family="text">
      <style:text-properties style:font-name="Verdana" fo:font-style="italic" style:font-style-asian="italic" style:font-style-complex="italic" fo:font-size="9pt" style:font-size-asian="9pt" style:font-size-complex="9pt"/>
    </style:style>
    <style:style style:name="P1650" style:parent-style-name="Standaard" style:family="paragraph">
      <style:text-properties style:font-name="Verdana" fo:font-size="9pt" style:font-size-asian="9pt" style:font-size-complex="9pt"/>
    </style:style>
    <style:style style:name="P1651" style:parent-style-name="Kop5" style:family="paragraph">
      <style:text-properties style:font-name="Verdana" style:use-window-font-color="true"/>
    </style:style>
    <style:style style:name="P1652" style:parent-style-name="Kop6" style:family="paragraph">
      <style:text-properties style:font-name="Verdana" style:use-window-font-color="true"/>
    </style:style>
    <style:style style:name="P1653" style:parent-style-name="Kop7" style:family="paragraph">
      <style:text-properties style:font-name="Verdana" style:use-window-font-color="true"/>
    </style:style>
    <style:style style:name="T1654" style:parent-style-name="Standaardalinea-lettertype" style:family="text">
      <style:text-properties style:font-name="Verdana" style:use-window-font-color="true"/>
    </style:style>
    <style:style style:name="T1655" style:parent-style-name="Standaardalinea-lettertype" style:family="text">
      <style:text-properties style:font-name="Verdana" style:font-name-asian="Calibri" style:use-window-font-color="true"/>
    </style:style>
    <style:style style:name="T1656" style:parent-style-name="Standaardalinea-lettertype" style:family="text">
      <style:text-properties style:font-name="Verdana" style:use-window-font-color="true"/>
    </style:style>
    <style:style style:name="P1657" style:parent-style-name="Standaard" style:family="paragraph">
      <style:text-properties style:font-name="Verdana" fo:font-size="9pt" style:font-size-asian="9pt" style:font-size-complex="9pt"/>
    </style:style>
    <style:style style:name="P1658" style:parent-style-name="Standaard" style:family="paragraph">
      <style:text-properties style:font-name="Verdana" fo:font-size="9pt" style:font-size-asian="9pt" style:font-size-complex="9pt"/>
    </style:style>
    <style:style style:name="T1659" style:parent-style-name="Standaardalinea-lettertype" style:family="text">
      <style:text-properties style:font-name="Verdana" fo:font-style="italic" style:font-style-asian="italic" style:font-style-complex="italic" fo:font-size="9pt" style:font-size-asian="9pt" style:font-size-complex="9pt"/>
    </style:style>
    <style:style style:name="T1660" style:parent-style-name="Standaardalinea-lettertype" style:family="text">
      <style:text-properties style:font-name="Verdana" fo:font-style="italic" style:font-style-asian="italic" style:font-style-complex="italic" fo:font-size="9pt" style:font-size-asian="9pt" style:font-size-complex="9pt"/>
    </style:style>
    <style:style style:name="P1661" style:parent-style-name="Standaard" style:family="paragraph">
      <style:paragraph-properties fo:break-before="page"/>
      <style:text-properties style:font-name="Verdana" style:font-name-asian="Yu Gothic Light" style:font-name-complex="Times New Roman" fo:font-size="12pt" style:font-size-asian="12pt" style:font-size-complex="12pt"/>
    </style:style>
    <style:style style:name="P1662" style:parent-style-name="Kop3" style:list-style-name="LFO21" style:family="paragraph">
      <style:text-properties style:font-name="Verdana" fo:font-weight="bold" style:font-weight-asian="bold" style:font-weight-complex="bold" style:use-window-font-color="true"/>
    </style:style>
    <style:style style:name="P1663" style:parent-style-name="Standaard" style:family="paragraph">
      <style:text-properties style:font-name="Verdana" fo:font-size="9pt" style:font-size-asian="9pt" style:font-size-complex="9pt"/>
    </style:style>
    <style:style style:name="P1664" style:parent-style-name="Kop4" style:list-style-name="LFO21" style:family="paragraph">
      <style:text-properties style:font-name="Verdana" fo:font-weight="bold" style:font-weight-asian="bold" style:font-weight-complex="bold" style:use-window-font-color="true"/>
    </style:style>
    <style:style style:name="P1665" style:parent-style-name="Standaard" style:family="paragraph">
      <style:text-properties style:font-name="Verdana" fo:font-size="9pt" style:font-size-asian="9pt" style:font-size-complex="9pt"/>
    </style:style>
    <style:style style:name="P1666" style:parent-style-name="Standaard" style:family="paragraph">
      <style:text-properties style:font-name="Verdana" fo:font-size="9pt" style:font-size-asian="9pt" style:font-size-complex="9pt"/>
    </style:style>
    <style:style style:name="T1667" style:parent-style-name="Standaardalinea-lettertype" style:family="text">
      <style:text-properties style:font-name="Verdana" fo:font-size="9pt" style:font-size-asian="9pt" style:font-size-complex="9pt"/>
    </style:style>
    <style:style style:name="T1668" style:parent-style-name="Standaardalinea-lettertype" style:family="text">
      <style:text-properties style:font-name="Verdana" fo:font-size="9pt" style:font-size-asian="9pt" style:font-size-complex="9pt"/>
    </style:style>
    <style:style style:name="T1669" style:parent-style-name="Voetnootmarkering" style:family="text">
      <style:text-properties style:font-name="Verdana" fo:font-size="9pt" style:font-size-asian="9pt" style:font-size-complex="9pt"/>
    </style:style>
    <style:style style:name="T1670" style:parent-style-name="Standaardalinea-lettertype" style:family="text">
      <style:text-properties style:font-name="Verdana" fo:font-size="8pt" style:font-size-asian="8pt" style:font-size-complex="8pt"/>
    </style:style>
    <style:style style:name="T1671" style:parent-style-name="Standaardalinea-lettertype" style:family="text">
      <style:text-properties style:font-name="Verdana" fo:font-style="italic" style:font-style-asian="italic" style:font-style-complex="italic" fo:font-size="8pt" style:font-size-asian="8pt" style:font-size-complex="8pt"/>
    </style:style>
    <style:style style:name="T1672" style:parent-style-name="Standaardalinea-lettertype" style:family="text">
      <style:text-properties style:font-name="Verdana" fo:font-style="italic" style:font-style-asian="italic" style:font-style-complex="italic" fo:font-size="8pt" style:font-size-asian="8pt" style:font-size-complex="8pt"/>
    </style:style>
    <style:style style:name="T1673" style:parent-style-name="Standaardalinea-lettertype" style:family="text">
      <style:text-properties style:font-name="Verdana" fo:font-size="8pt" style:font-size-asian="8pt" style:font-size-complex="8pt"/>
    </style:style>
    <style:style style:name="T1674" style:parent-style-name="Hyperlink" style:family="text">
      <style:text-properties style:font-name="Verdana" style:use-window-font-color="true" fo:font-size="8pt" style:font-size-asian="8pt" style:font-size-complex="8pt"/>
    </style:style>
    <style:style style:name="T1675" style:parent-style-name="Standaardalinea-lettertype" style:family="text">
      <style:text-properties style:font-name="Verdana" fo:font-size="9pt" style:font-size-asian="9pt" style:font-size-complex="9pt"/>
    </style:style>
    <style:style style:name="T1676" style:parent-style-name="Standaardalinea-lettertype" style:family="text">
      <style:text-properties style:font-name="Verdana" fo:font-size="9pt" style:font-size-asian="9pt" style:font-size-complex="9pt"/>
    </style:style>
    <style:style style:name="T1677" style:parent-style-name="Voetnootmarkering" style:family="text">
      <style:text-properties style:font-name="Verdana" fo:font-size="9pt" style:font-size-asian="9pt" style:font-size-complex="9pt"/>
    </style:style>
    <style:style style:name="T1678" style:parent-style-name="Hyperlink" style:family="text">
      <style:text-properties style:use-window-font-color="true"/>
    </style:style>
    <style:style style:name="T1679" style:parent-style-name="Hyperlink" style:family="text">
      <style:text-properties style:use-window-font-color="true"/>
    </style:style>
    <style:style style:name="T1680" style:parent-style-name="Hyperlink" style:family="text">
      <style:text-properties style:use-window-font-color="true"/>
    </style:style>
    <style:style style:name="P1681" style:parent-style-name="Standaard" style:family="paragraph">
      <style:text-properties style:font-name="Verdana" style:font-name-asian="Yu Gothic Light" style:font-name-complex="Times New Roman" fo:font-size="9pt" style:font-size-asian="9pt" style:font-size-complex="9pt"/>
    </style:style>
    <style:style style:name="P1682" style:parent-style-name="Kop4" style:list-style-name="LFO21" style:family="paragraph">
      <style:text-properties style:font-name="Verdana" fo:font-weight="bold" style:font-weight-asian="bold" style:font-weight-complex="bold" style:use-window-font-color="true"/>
    </style:style>
    <style:style style:name="P1683" style:parent-style-name="Standaard" style:family="paragraph">
      <style:text-properties style:font-name="Verdana" fo:font-size="9pt" style:font-size-asian="9pt" style:font-size-complex="9pt"/>
    </style:style>
    <style:style style:name="P1684" style:parent-style-name="Standaard" style:family="paragraph">
      <style:text-properties style:font-name="Verdana" fo:font-size="9pt" style:font-size-asian="9pt" style:font-size-complex="9pt"/>
    </style:style>
    <style:style style:name="P1685" style:parent-style-name="Kop5" style:family="paragraph">
      <style:text-properties style:font-name="Verdana" style:use-window-font-color="true"/>
    </style:style>
    <style:style style:name="P1686" style:parent-style-name="Kop6" style:family="paragraph">
      <style:text-properties style:font-name="Verdana" style:use-window-font-color="true"/>
    </style:style>
    <style:style style:name="P1687" style:parent-style-name="Kop7" style:family="paragraph">
      <style:text-properties style:font-name="Verdana" style:use-window-font-color="true"/>
    </style:style>
    <style:style style:name="P1688" style:parent-style-name="Kop7" style:family="paragraph">
      <style:text-properties style:font-name="Verdana" style:use-window-font-color="true"/>
    </style:style>
    <style:style style:name="P1689" style:parent-style-name="Kop8" style:family="paragraph">
      <style:text-properties style:font-name="Verdana" style:use-window-font-color="true"/>
    </style:style>
    <style:style style:name="P1690" style:parent-style-name="Standaard" style:family="paragraph">
      <style:text-properties style:font-name="Verdana" fo:font-size="9pt" style:font-size-asian="9pt" style:font-size-complex="9pt"/>
    </style:style>
    <style:style style:name="P1691" style:parent-style-name="Kop8" style:family="paragraph">
      <style:text-properties style:font-name="Verdana" style:use-window-font-color="true"/>
    </style:style>
    <style:style style:name="P1692" style:parent-style-name="Standaard" style:family="paragraph">
      <style:text-properties style:font-name="Verdana" fo:font-size="9pt" style:font-size-asian="9pt" style:font-size-complex="9pt"/>
    </style:style>
    <style:style style:name="P1693" style:parent-style-name="Standaard" style:family="paragraph">
      <style:text-properties style:font-name="Verdana" fo:font-size="9pt" style:font-size-asian="9pt" style:font-size-complex="9pt"/>
    </style:style>
    <style:style style:name="P1694" style:parent-style-name="Standaard" style:family="paragraph">
      <style:text-properties style:font-name="Verdana" fo:font-size="9pt" style:font-size-asian="9pt" style:font-size-complex="9pt"/>
    </style:style>
    <style:style style:name="P1695" style:parent-style-name="Kop7" style:family="paragraph">
      <style:text-properties style:font-name="Verdana" style:use-window-font-color="true"/>
    </style:style>
    <style:style style:name="P1696" style:parent-style-name="Kop8" style:family="paragraph">
      <style:text-properties style:font-name="Verdana" style:use-window-font-color="true"/>
    </style:style>
    <style:style style:name="P1697" style:parent-style-name="Standaard" style:family="paragraph">
      <style:text-properties style:font-name="Verdana" fo:font-size="9pt" style:font-size-asian="9pt" style:font-size-complex="9pt"/>
    </style:style>
    <style:style style:name="P1698" style:parent-style-name="Standaard" style:family="paragraph">
      <style:text-properties style:font-name="Verdana" fo:font-size="9pt" style:font-size-asian="9pt" style:font-size-complex="9pt"/>
    </style:style>
    <style:style style:name="P1699" style:parent-style-name="Kop8" style:family="paragraph">
      <style:text-properties style:font-name="Verdana" style:use-window-font-color="true"/>
    </style:style>
    <style:style style:name="P1700" style:parent-style-name="Standaard" style:family="paragraph">
      <style:text-properties style:font-name="Verdana" fo:font-size="9pt" style:font-size-asian="9pt" style:font-size-complex="9pt"/>
    </style:style>
    <style:style style:name="P1701" style:parent-style-name="Standaard" style:family="paragraph">
      <style:text-properties style:font-name="Verdana" fo:font-size="9pt" style:font-size-asian="9pt" style:font-size-complex="9pt"/>
    </style:style>
    <style:style style:name="P1702" style:parent-style-name="Standaard" style:family="paragraph">
      <style:text-properties style:font-name="Verdana" fo:font-size="9pt" style:font-size-asian="9pt" style:font-size-complex="9pt"/>
    </style:style>
    <style:style style:name="P1703" style:parent-style-name="Standaard" style:family="paragraph">
      <style:text-properties style:font-name="Verdana" fo:font-size="9pt" style:font-size-asian="9pt" style:font-size-complex="9pt"/>
    </style:style>
    <style:style style:name="P1704" style:parent-style-name="Standaard" style:family="paragraph">
      <style:text-properties style:font-name="Verdana" fo:font-size="9pt" style:font-size-asian="9pt" style:font-size-complex="9pt"/>
    </style:style>
    <style:style style:name="P1705" style:parent-style-name="Standaard" style:family="paragraph">
      <style:text-properties style:font-name="Verdana" fo:font-size="9pt" style:font-size-asian="9pt" style:font-size-complex="9pt"/>
    </style:style>
    <style:style style:name="P1706" style:parent-style-name="Standaard" style:family="paragraph">
      <style:text-properties style:font-name="Verdana" fo:font-size="9pt" style:font-size-asian="9pt" style:font-size-complex="9pt"/>
    </style:style>
    <style:style style:name="P1707" style:parent-style-name="Kop8" style:family="paragraph">
      <style:text-properties style:font-name="Verdana" style:use-window-font-color="true"/>
    </style:style>
    <style:style style:name="P1708" style:parent-style-name="Standaard" style:family="paragraph">
      <style:text-properties style:font-name="Verdana" fo:font-size="9pt" style:font-size-asian="9pt" style:font-size-complex="9pt"/>
    </style:style>
    <style:style style:name="P1709" style:parent-style-name="Standaard" style:family="paragraph">
      <style:text-properties style:font-name="Verdana" fo:font-size="9pt" style:font-size-asian="9pt" style:font-size-complex="9pt"/>
    </style:style>
    <style:style style:name="P1710" style:parent-style-name="Standaard" style:family="paragraph">
      <style:text-properties style:font-name="Verdana" fo:font-size="9pt" style:font-size-asian="9pt" style:font-size-complex="9pt"/>
    </style:style>
    <style:style style:name="P1711" style:parent-style-name="Standaard" style:family="paragraph">
      <style:text-properties style:font-name="Verdana" fo:font-size="9pt" style:font-size-asian="9pt" style:font-size-complex="9pt"/>
    </style:style>
    <style:style style:name="P1712" style:parent-style-name="Kop5" style:family="paragraph">
      <style:text-properties style:font-name="Verdana" style:use-window-font-color="true"/>
    </style:style>
    <style:style style:name="P1713" style:parent-style-name="Kop6" style:family="paragraph">
      <style:paragraph-properties style:line-height-at-least="0.1944in"/>
      <style:text-properties style:font-name="Verdana" style:use-window-font-color="true"/>
    </style:style>
    <style:style style:name="P1714" style:parent-style-name="Kop7" style:family="paragraph">
      <style:text-properties style:font-name="Verdana" style:use-window-font-color="true"/>
    </style:style>
    <style:style style:name="P1715" style:parent-style-name="Kop7" style:family="paragraph">
      <style:text-properties style:font-name="Verdana" style:use-window-font-color="true"/>
    </style:style>
    <style:style style:name="P1716" style:parent-style-name="Standaard" style:family="paragraph">
      <style:text-properties style:font-name="Verdana" fo:font-style="italic" style:font-style-asian="italic" style:font-style-complex="italic" fo:font-size="9pt" style:font-size-asian="9pt" style:font-size-complex="9pt"/>
    </style:style>
    <style:style style:name="P1717" style:parent-style-name="Standaard" style:family="paragraph">
      <style:text-properties style:font-name="Verdana" fo:font-style="italic" style:font-style-asian="italic" style:font-style-complex="italic" fo:font-size="9pt" style:font-size-asian="9pt" style:font-size-complex="9pt"/>
    </style:style>
    <style:style style:name="P1718" style:parent-style-name="Kop7" style:family="paragraph">
      <style:text-properties style:font-name="Verdana" style:use-window-font-color="true"/>
    </style:style>
    <style:style style:name="P1719" style:parent-style-name="Kop8" style:family="paragraph">
      <style:text-properties style:font-name="Verdana" style:use-window-font-color="true"/>
    </style:style>
    <style:style style:name="T1720" style:parent-style-name="Standaardalinea-lettertype" style:family="text">
      <style:text-properties style:font-name="Verdana" fo:font-size="9pt" style:font-size-asian="9pt" style:font-size-complex="9pt"/>
    </style:style>
    <style:style style:name="T1721" style:parent-style-name="Standaardalinea-lettertype" style:family="text">
      <style:text-properties style:font-name="Verdana" fo:font-size="9pt" style:font-size-asian="9pt" style:font-size-complex="9pt"/>
    </style:style>
    <style:style style:name="T1722" style:parent-style-name="Standaardalinea-lettertype" style:family="text">
      <style:text-properties style:font-name="Verdana" fo:font-size="9pt" style:font-size-asian="9pt" style:font-size-complex="9pt"/>
    </style:style>
    <style:style style:name="P1723" style:parent-style-name="Standaard" style:family="paragraph">
      <style:text-properties style:font-name="Verdana" fo:font-size="9pt" style:font-size-asian="9pt" style:font-size-complex="9pt"/>
    </style:style>
    <style:style style:name="P1724" style:parent-style-name="Standaard" style:family="paragraph">
      <style:text-properties style:font-name="Verdana" fo:font-style="italic" style:font-style-asian="italic" style:font-style-complex="italic" fo:font-size="9pt" style:font-size-asian="9pt" style:font-size-complex="9pt"/>
    </style:style>
    <style:style style:name="P1725" style:parent-style-name="Standaard" style:family="paragraph">
      <style:text-properties style:font-name="Verdana" fo:font-weight="bold" style:font-weight-asian="bold" style:font-weight-complex="bold" fo:font-size="9pt" style:font-size-asian="9pt" style:font-size-complex="9pt"/>
    </style:style>
    <style:style style:name="T1726" style:parent-style-name="Standaardalinea-lettertype" style:family="text">
      <style:text-properties style:font-name="Verdana" style:use-window-font-color="true"/>
    </style:style>
    <style:style style:name="T1727" style:parent-style-name="Standaardalinea-lettertype" style:family="text">
      <style:text-properties style:font-name="Verdana" style:use-window-font-color="true"/>
    </style:style>
    <style:style style:name="T1728" style:parent-style-name="Standaardalinea-lettertype" style:family="text">
      <style:text-properties style:font-name="Verdana" style:use-window-font-color="true"/>
    </style:style>
    <style:style style:name="P1729" style:parent-style-name="Standaard" style:family="paragraph">
      <style:text-properties style:font-name="Verdana" style:font-name-asian="Calibri" style:font-name-complex="Calibri" fo:font-size="9pt" style:font-size-asian="9pt" style:font-size-complex="9pt"/>
    </style:style>
    <style:style style:name="P1730" style:parent-style-name="Standaard" style:family="paragraph">
      <style:text-properties style:font-name="Verdana" style:font-name-asian="Calibri" style:font-name-complex="Calibri" fo:font-size="9pt" style:font-size-asian="9pt" style:font-size-complex="9pt"/>
    </style:style>
    <style:style style:name="P1731" style:parent-style-name="Standaard" style:family="paragraph">
      <style:text-properties style:font-name="Verdana" style:font-name-asian="Calibri" style:font-name-complex="Calibri" fo:font-size="9pt" style:font-size-asian="9pt" style:font-size-complex="9pt"/>
    </style:style>
    <style:style style:name="P1732" style:parent-style-name="Standaard" style:family="paragraph">
      <style:text-properties style:font-name="Verdana" style:font-name-asian="Calibri" style:font-name-complex="Calibri" fo:font-size="9pt" style:font-size-asian="9pt" style:font-size-complex="9pt"/>
    </style:style>
    <style:style style:name="P1733" style:parent-style-name="Standaard" style:family="paragraph">
      <style:text-properties style:font-name="Verdana" style:font-name-asian="Calibri" style:font-name-complex="Calibri" fo:font-size="9pt" style:font-size-asian="9pt" style:font-size-complex="9pt"/>
    </style:style>
    <style:style style:name="P1734" style:parent-style-name="Standaard" style:family="paragraph">
      <style:text-properties style:font-name="Verdana" style:font-name-asian="Calibri" style:font-name-complex="Calibri" fo:font-size="9pt" style:font-size-asian="9pt" style:font-size-complex="9pt"/>
    </style:style>
    <style:style style:name="P1735" style:parent-style-name="Standaard" style:family="paragraph">
      <style:text-properties style:font-name="Verdana" style:font-name-asian="Calibri" style:font-name-complex="Calibri" fo:font-style="italic" style:font-style-asian="italic" style:font-style-complex="italic" fo:font-size="9pt" style:font-size-asian="9pt" style:font-size-complex="9pt"/>
    </style:style>
    <style:style style:name="T1736" style:parent-style-name="Standaardalinea-lettertype" style:family="text">
      <style:text-properties style:font-name="Verdana" style:font-name-asian="Calibri" style:font-name-complex="Calibri" fo:font-style="italic" style:font-style-asian="italic" style:font-style-complex="italic" fo:font-size="9pt" style:font-size-asian="9pt" style:font-size-complex="9pt"/>
    </style:style>
    <style:style style:name="T1737" style:parent-style-name="Standaardalinea-lettertype" style:family="text">
      <style:text-properties style:font-name="Verdana" style:font-name-asian="Calibri" style:font-name-complex="Calibri" fo:font-style="italic" style:font-style-asian="italic" style:font-style-complex="italic" fo:font-size="9pt" style:font-size-asian="9pt" style:font-size-complex="9pt"/>
    </style:style>
    <style:style style:name="P1738" style:parent-style-name="Standaard" style:family="paragraph">
      <style:text-properties style:font-name="Verdana" style:font-name-asian="Calibri" style:font-name-complex="Calibri" fo:font-style="italic" style:font-style-asian="italic" style:font-style-complex="italic" fo:font-size="9pt" style:font-size-asian="9pt" style:font-size-complex="9pt"/>
    </style:style>
    <style:style style:name="P1739" style:parent-style-name="Kop8" style:family="paragraph">
      <style:text-properties style:font-name="Verdana" style:use-window-font-color="true"/>
    </style:style>
    <style:style style:name="P1740" style:parent-style-name="Standaard" style:family="paragraph">
      <style:text-properties style:font-name="Verdana" style:font-name-asian="Calibri" style:font-name-complex="Calibri" fo:font-size="9pt" style:font-size-asian="9pt" style:font-size-complex="9pt"/>
    </style:style>
    <style:style style:name="P1741" style:parent-style-name="Standaard" style:family="paragraph">
      <style:text-properties style:font-name="Verdana" style:font-name-asian="Calibri" style:font-name-complex="Calibri" fo:font-size="9pt" style:font-size-asian="9pt" style:font-size-complex="9pt"/>
    </style:style>
    <style:style style:name="P1742" style:parent-style-name="Standaard" style:family="paragraph">
      <style:text-properties style:font-name="Verdana" style:font-name-asian="Calibri" style:font-name-complex="Calibri" fo:font-size="9pt" style:font-size-asian="9pt" style:font-size-complex="9pt"/>
    </style:style>
    <style:style style:name="P1743" style:parent-style-name="Standaard" style:family="paragraph">
      <style:text-properties style:font-name="Verdana" style:font-name-asian="Calibri" style:font-name-complex="Calibri" fo:font-size="9pt" style:font-size-asian="9pt" style:font-size-complex="9pt"/>
    </style:style>
    <style:style style:name="P1744" style:parent-style-name="Standaard" style:family="paragraph">
      <style:text-properties style:font-name="Verdana" style:font-name-asian="Calibri" style:font-name-complex="Calibri" fo:font-size="9pt" style:font-size-asian="9pt" style:font-size-complex="9pt"/>
    </style:style>
    <style:style style:name="P1745" style:parent-style-name="Standaard" style:family="paragraph">
      <style:text-properties style:font-name="Verdana" style:font-name-asian="Calibri" style:font-name-complex="Calibri" fo:font-size="9pt" style:font-size-asian="9pt" style:font-size-complex="9pt"/>
    </style:style>
    <style:style style:name="P1746" style:parent-style-name="Standaard" style:family="paragraph">
      <style:text-properties style:font-name="Verdana" style:font-name-asian="Calibri" style:font-name-complex="Calibri" fo:font-style="italic" style:font-style-asian="italic" style:font-style-complex="italic" fo:font-size="9pt" style:font-size-asian="9pt" style:font-size-complex="9pt"/>
    </style:style>
    <style:style style:name="P1747" style:parent-style-name="Standaard" style:family="paragraph">
      <style:text-properties style:font-name="Verdana" style:font-name-asian="Calibri" style:font-name-complex="Calibri" fo:font-style="italic" style:font-style-asian="italic" style:font-style-complex="italic" fo:font-size="9pt" style:font-size-asian="9pt" style:font-size-complex="9pt"/>
    </style:style>
    <style:style style:name="P1748" style:parent-style-name="Standaard" style:family="paragraph">
      <style:text-properties style:font-name="Verdana" style:font-name-asian="Calibri" style:font-name-complex="Calibri" fo:font-style="italic" style:font-style-asian="italic" style:font-style-complex="italic" fo:font-size="9pt" style:font-size-asian="9pt" style:font-size-complex="9pt"/>
    </style:style>
    <style:style style:name="P1749" style:parent-style-name="Kop5" style:family="paragraph">
      <style:text-properties style:font-name="Verdana" style:use-window-font-color="true"/>
    </style:style>
    <style:style style:name="P1750" style:parent-style-name="Kop6" style:family="paragraph">
      <style:text-properties style:font-name="Verdana" style:use-window-font-color="true"/>
    </style:style>
    <style:style style:name="T1751" style:parent-style-name="Standaardalinea-lettertype" style:family="text">
      <style:text-properties style:font-name="Verdana" style:use-window-font-color="true"/>
    </style:style>
    <style:style style:name="P1752" style:parent-style-name="Kop8" style:family="paragraph">
      <style:text-properties style:font-name="Verdana" style:use-window-font-color="true"/>
    </style:style>
    <style:style style:name="T1753" style:parent-style-name="Standaardalinea-lettertype" style:family="text">
      <style:text-properties style:font-name="Verdana" fo:font-size="9pt" style:font-size-asian="9pt" style:font-size-complex="9pt"/>
    </style:style>
    <style:style style:name="T1754" style:parent-style-name="Standaardalinea-lettertype" style:family="text">
      <style:text-properties style:font-name="Verdana" fo:font-size="9pt" style:font-size-asian="9pt" style:font-size-complex="9pt"/>
    </style:style>
    <style:style style:name="T1755" style:parent-style-name="Standaardalinea-lettertype" style:family="text">
      <style:text-properties style:font-name="Verdana" fo:font-weight="bold" style:font-weight-asian="bold" style:font-weight-complex="bold" fo:font-size="9pt" style:font-size-asian="9pt" style:font-size-complex="9pt"/>
    </style:style>
    <style:style style:name="T1756" style:parent-style-name="Standaardalinea-lettertype" style:family="text">
      <style:text-properties style:font-name="Verdana" fo:font-size="9pt" style:font-size-asian="9pt" style:font-size-complex="9pt"/>
    </style:style>
    <style:style style:name="P1757" style:parent-style-name="Standaard" style:family="paragraph">
      <style:text-properties style:font-name="Verdana" fo:font-size="9pt" style:font-size-asian="9pt" style:font-size-complex="9pt"/>
    </style:style>
    <style:style style:name="P1758" style:parent-style-name="Standaard" style:family="paragraph">
      <style:text-properties style:font-name="Verdana" fo:font-style="italic" style:font-style-asian="italic" style:font-style-complex="italic" fo:font-size="9pt" style:font-size-asian="9pt" style:font-size-complex="9pt"/>
    </style:style>
    <style:style style:name="P1759" style:parent-style-name="Kop2" style:list-style-name="LFO22" style:family="paragraph">
      <style:paragraph-properties fo:break-before="page" fo:margin-top="0in" fo:margin-left="0in" fo:text-indent="0in">
        <style:tab-stops/>
      </style:paragraph-properties>
    </style:style>
    <style:style style:name="T1760" style:parent-style-name="Standaardalinea-lettertype" style:family="text">
      <style:text-properties style:font-name="Verdana" fo:font-weight="bold" style:font-weight-asian="bold" style:font-weight-complex="bold" style:use-window-font-color="true"/>
    </style:style>
    <style:style style:name="T1761" style:parent-style-name="Standaardalinea-lettertype" style:family="text">
      <style:text-properties style:font-name="Verdana" fo:font-weight="bold" style:font-weight-asian="bold" style:font-weight-complex="bold" style:use-window-font-color="true"/>
    </style:style>
    <style:style style:name="T1762" style:parent-style-name="Standaardalinea-lettertype" style:family="text">
      <style:text-properties style:font-name="Verdana" fo:font-weight="bold" style:font-weight-asian="bold" style:font-weight-complex="bold" style:use-window-font-color="true"/>
    </style:style>
    <style:style style:name="P1763" style:parent-style-name="Standaard" style:family="paragraph">
      <style:text-properties style:font-name="Verdana"/>
    </style:style>
    <style:style style:name="P1764" style:parent-style-name="Standaard" style:family="paragraph">
      <style:paragraph-properties fo:margin-left="2.95in" fo:text-indent="0.4916in">
        <style:tab-stops/>
      </style:paragraph-properties>
    </style:style>
    <style:style style:name="P1765" style:parent-style-name="Standaard" style:family="paragraph">
      <style:text-properties style:font-name="Verdana"/>
    </style:style>
    <style:style style:name="P1766" style:parent-style-name="Kop3" style:list-style-name="LFO23" style:family="paragraph">
      <style:text-properties style:font-name="Verdana" fo:font-weight="bold" style:font-weight-asian="bold" style:font-weight-complex="bold" style:use-window-font-color="true"/>
    </style:style>
    <style:style style:name="P1767" style:parent-style-name="Standaard" style:family="paragraph">
      <style:text-properties style:font-name="Verdana" fo:font-size="9pt" style:font-size-asian="9pt" style:font-size-complex="9pt"/>
    </style:style>
    <style:style style:name="P1768" style:parent-style-name="Kop4" style:list-style-name="LFO23" style:family="paragraph">
      <style:text-properties style:font-name="Verdana" fo:font-weight="bold" style:font-weight-asian="bold" style:font-weight-complex="bold" style:use-window-font-color="true"/>
    </style:style>
    <style:style style:name="P1769" style:parent-style-name="Standaard" style:family="paragraph">
      <style:text-properties style:font-name="Verdana" fo:font-size="9pt" style:font-size-asian="9pt" style:font-size-complex="9pt"/>
    </style:style>
    <style:style style:name="P1770" style:parent-style-name="Standaard" style:family="paragraph">
      <style:text-properties style:font-name="Verdana" fo:font-size="9pt" style:font-size-asian="9pt" style:font-size-complex="9pt"/>
    </style:style>
    <style:style style:name="P1771" style:parent-style-name="Standaard" style:family="paragraph">
      <style:text-properties style:font-name="Verdana" fo:font-size="9pt" style:font-size-asian="9pt" style:font-size-complex="9pt"/>
    </style:style>
    <style:style style:name="P1772" style:parent-style-name="Standaard" style:family="paragraph">
      <style:text-properties style:font-name="Verdana" fo:font-size="9pt" style:font-size-asian="9pt" style:font-size-complex="9pt"/>
    </style:style>
    <style:style style:name="P1773" style:parent-style-name="Standaard" style:family="paragraph">
      <style:text-properties style:font-name="Verdana" fo:font-size="9pt" style:font-size-asian="9pt" style:font-size-complex="9pt"/>
    </style:style>
    <style:style style:name="P1774" style:parent-style-name="Standaard" style:family="paragraph">
      <style:text-properties style:font-name="Verdana" fo:font-size="9pt" style:font-size-asian="9pt" style:font-size-complex="9pt"/>
    </style:style>
    <style:style style:name="P1775" style:parent-style-name="Standaard" style:family="paragraph">
      <style:text-properties style:font-name="Verdana" fo:font-size="9pt" style:font-size-asian="9pt" style:font-size-complex="9pt"/>
    </style:style>
    <style:style style:name="P1776" style:parent-style-name="Standaard" style:family="paragraph">
      <style:text-properties style:font-name="Verdana" fo:font-size="9pt" style:font-size-asian="9pt" style:font-size-complex="9pt"/>
    </style:style>
    <style:style style:name="P1777" style:parent-style-name="Standaard" style:family="paragraph">
      <style:text-properties style:font-name="Verdana" fo:font-size="9pt" style:font-size-asian="9pt" style:font-size-complex="9pt"/>
    </style:style>
    <style:style style:name="P1778" style:parent-style-name="Kop4" style:list-style-name="LFO23" style:family="paragraph">
      <style:paragraph-properties fo:margin-left="0in" fo:text-indent="0in">
        <style:tab-stops/>
      </style:paragraph-properties>
      <style:text-properties style:font-name="Verdana" fo:font-weight="bold" style:font-weight-asian="bold" style:font-weight-complex="bold" style:use-window-font-color="true"/>
    </style:style>
    <style:style style:name="T1779" style:parent-style-name="Standaardalinea-lettertype" style:family="text">
      <style:text-properties style:font-name="Verdana" fo:font-size="9pt" style:font-size-asian="9pt" style:font-size-complex="9pt"/>
    </style:style>
    <style:style style:name="P1780" style:parent-style-name="Standaard" style:family="paragraph">
      <style:text-properties style:font-name="Verdana"/>
    </style:style>
    <style:style style:name="P1781" style:parent-style-name="Kop5" style:family="paragraph">
      <style:text-properties style:font-name="Verdana" style:use-window-font-color="true"/>
    </style:style>
    <style:style style:name="P1782" style:parent-style-name="Kop6" style:family="paragraph">
      <style:paragraph-properties style:line-height-at-least="0.1944in"/>
      <style:text-properties style:font-name="Verdana" style:use-window-font-color="true"/>
    </style:style>
    <style:style style:name="P1783" style:parent-style-name="Kop7" style:family="paragraph">
      <style:text-properties style:font-name="Verdana" style:use-window-font-color="true"/>
    </style:style>
    <style:style style:name="T1784" style:parent-style-name="Standaardalinea-lettertype" style:family="text">
      <style:text-properties style:font-name="Verdana" style:use-window-font-color="true"/>
    </style:style>
    <style:style style:name="P1785" style:parent-style-name="Kop8" style:family="paragraph">
      <style:text-properties style:font-name="Verdana" style:use-window-font-color="true"/>
    </style:style>
    <style:style style:name="P1786" style:parent-style-name="Geenafstand" style:family="paragraph">
      <style:paragraph-properties style:line-height-at-least="0.1944in"/>
      <style:text-properties style:font-name="Verdana" fo:font-size="9pt" style:font-size-asian="9pt" style:font-size-complex="9pt"/>
    </style:style>
    <style:style style:name="P1787" style:parent-style-name="Standaard" style:family="paragraph">
      <style:text-properties style:font-name="Verdana"/>
    </style:style>
    <style:style style:name="P1788" style:parent-style-name="Kop8" style:family="paragraph">
      <style:text-properties style:font-name="Verdana" style:use-window-font-color="true"/>
    </style:style>
    <style:style style:name="P1789" style:parent-style-name="Geenafstand" style:family="paragraph">
      <style:paragraph-properties style:line-height-at-least="0.1944in"/>
      <style:text-properties style:font-name="Verdana" fo:font-size="9pt" style:font-size-asian="9pt" style:font-size-complex="9pt"/>
    </style:style>
    <style:style style:name="P1790" style:parent-style-name="Geenafstand" style:family="paragraph">
      <style:paragraph-properties style:line-height-at-least="0.1944in"/>
      <style:text-properties style:font-name="Verdana" fo:font-size="9pt" style:font-size-asian="9pt" style:font-size-complex="9pt"/>
    </style:style>
    <style:style style:name="P1791" style:parent-style-name="Geenafstand" style:family="paragraph">
      <style:paragraph-properties style:line-height-at-least="0.1944in"/>
      <style:text-properties style:font-name="Verdana" fo:font-size="9pt" style:font-size-asian="9pt" style:font-size-complex="9pt"/>
    </style:style>
    <style:style style:name="P1792" style:parent-style-name="Geenafstand" style:family="paragraph">
      <style:paragraph-properties style:line-height-at-least="0.1944in"/>
      <style:text-properties style:font-name="Verdana" fo:font-size="9pt" style:font-size-asian="9pt" style:font-size-complex="9pt"/>
    </style:style>
    <style:style style:name="P1793" style:parent-style-name="Standaard" style:family="paragraph">
      <style:text-properties style:font-name="Verdana" fo:font-style="italic" style:font-style-asian="italic" style:font-style-complex="italic" fo:font-size="9pt" style:font-size-asian="9pt" style:font-size-complex="9pt"/>
    </style:style>
    <style:style style:name="P1794" style:parent-style-name="Standaard" style:family="paragraph">
      <style:text-properties style:font-name="Verdana" fo:font-size="9pt" style:font-size-asian="9pt" style:font-size-complex="9pt"/>
    </style:style>
    <style:style style:name="T1795" style:parent-style-name="Standaardalinea-lettertype" style:family="text">
      <style:text-properties style:font-name="Verdana" style:use-window-font-color="true" fo:language="de" fo:country="DE"/>
    </style:style>
    <style:style style:name="P1796" style:parent-style-name="Kop8" style:family="paragraph">
      <style:text-properties style:font-name="Verdana" style:use-window-font-color="true"/>
    </style:style>
    <style:style style:name="P1797" style:parent-style-name="Standaard" style:family="paragraph">
      <style:text-properties style:font-name="Verdana" fo:font-size="9pt" style:font-size-asian="9pt" style:font-size-complex="9pt"/>
    </style:style>
    <style:style style:name="P1798" style:parent-style-name="Geenafstand" style:family="paragraph">
      <style:paragraph-properties style:line-height-at-least="0.1944in"/>
      <style:text-properties style:font-name="Verdana" fo:font-size="9pt" style:font-size-asian="9pt" style:font-size-complex="9pt"/>
    </style:style>
    <style:style style:name="P1799" style:parent-style-name="Geenafstand" style:family="paragraph">
      <style:paragraph-properties style:line-height-at-least="0.1944in"/>
      <style:text-properties style:font-name="Verdana" fo:font-size="9pt" style:font-size-asian="9pt" style:font-size-complex="9pt"/>
    </style:style>
    <style:style style:name="P1800" style:parent-style-name="Geenafstand" style:family="paragraph">
      <style:paragraph-properties style:line-height-at-least="0.1944in"/>
    </style:style>
    <style:style style:name="T1801" style:parent-style-name="Standaardalinea-lettertype" style:family="text">
      <style:text-properties style:font-name="Verdana" fo:font-size="9pt" style:font-size-asian="9pt" style:font-size-complex="9pt"/>
    </style:style>
    <style:style style:name="T1802" style:parent-style-name="Standaardalinea-lettertype" style:family="text">
      <style:text-properties style:font-name="Verdana" fo:font-size="9pt" style:font-size-asian="9pt" style:font-size-complex="9pt"/>
    </style:style>
    <style:style style:name="P1803" style:parent-style-name="Geenafstand" style:family="paragraph">
      <style:paragraph-properties style:line-height-at-least="0.1944in"/>
      <style:text-properties style:font-name="Verdana" fo:font-size="9pt" style:font-size-asian="9pt" style:font-size-complex="9pt"/>
    </style:style>
    <style:style style:name="P1804" style:parent-style-name="Geenafstand" style:family="paragraph">
      <style:paragraph-properties style:line-height-at-least="0.1944in"/>
    </style:style>
    <style:style style:name="T1805" style:parent-style-name="Standaardalinea-lettertype" style:family="text">
      <style:text-properties style:font-name="Verdana" fo:font-style="italic" style:font-style-asian="italic" style:font-style-complex="italic" fo:font-size="9pt" style:font-size-asian="9pt" style:font-size-complex="9pt"/>
    </style:style>
    <style:style style:name="T1806" style:parent-style-name="Standaardalinea-lettertype" style:family="text">
      <style:text-properties style:font-name="Verdana" fo:font-style="italic" style:font-style-asian="italic" style:font-style-complex="italic" fo:font-size="9pt" style:font-size-asian="9pt" style:font-size-complex="9pt"/>
    </style:style>
    <style:style style:name="T1807" style:parent-style-name="Standaardalinea-lettertype" style:family="text">
      <style:text-properties style:font-name="Verdana" fo:font-style="italic" style:font-style-asian="italic" style:font-style-complex="italic" fo:font-size="9pt" style:font-size-asian="9pt" style:font-size-complex="9pt"/>
    </style:style>
    <style:style style:name="P1808" style:parent-style-name="Geenafstand" style:family="paragraph">
      <style:paragraph-properties style:line-height-at-least="0.1944in"/>
      <style:text-properties style:font-name="Verdana" fo:font-size="9pt" style:font-size-asian="9pt" style:font-size-complex="9pt"/>
    </style:style>
    <style:style style:name="P1809" style:parent-style-name="Kop8" style:family="paragraph">
      <style:text-properties style:font-name="Verdana" style:use-window-font-color="true"/>
    </style:style>
    <style:style style:name="P1810" style:parent-style-name="Standaard" style:family="paragraph">
      <style:text-properties style:font-name="Verdana" fo:font-size="9pt" style:font-size-asian="9pt" style:font-size-complex="9pt"/>
    </style:style>
    <style:style style:name="P1811" style:parent-style-name="Lijstalinea" style:list-style-name="LFO24" style:family="paragraph">
      <style:text-properties style:font-name="Verdana" fo:font-size="9pt" style:font-size-asian="9pt" style:font-size-complex="9pt"/>
    </style:style>
    <style:style style:name="P1812" style:parent-style-name="Lijstalinea" style:list-style-name="LFO24" style:family="paragraph">
      <style:text-properties style:font-name="Verdana" fo:font-size="9pt" style:font-size-asian="9pt" style:font-size-complex="9pt" fo:language="en" fo:country="US"/>
    </style:style>
    <style:style style:name="P1813" style:parent-style-name="Lijstalinea" style:list-style-name="LFO24" style:family="paragraph">
      <style:text-properties style:font-name="Verdana" fo:font-size="9pt" style:font-size-asian="9pt" style:font-size-complex="9pt"/>
    </style:style>
    <style:style style:name="P1814" style:parent-style-name="Geenafstand" style:family="paragraph">
      <style:paragraph-properties style:line-height-at-least="0.1944in"/>
      <style:text-properties style:font-name="Verdana" fo:font-size="9pt" style:font-size-asian="9pt" style:font-size-complex="9pt"/>
    </style:style>
    <style:style style:name="T1815" style:parent-style-name="Standaardalinea-lettertype" style:family="text">
      <style:text-properties style:font-name="Verdana" fo:font-style="italic" style:font-style-asian="italic" style:font-style-complex="italic" fo:font-size="9pt" style:font-size-asian="9pt" style:font-size-complex="9pt"/>
    </style:style>
    <style:style style:name="T1816" style:parent-style-name="Standaardalinea-lettertype" style:family="text">
      <style:text-properties style:font-name="Verdana" fo:font-style="italic" style:font-style-asian="italic" style:font-style-complex="italic" fo:font-size="9pt" style:font-size-asian="9pt" style:font-size-complex="9pt"/>
    </style:style>
    <style:style style:name="T1817" style:parent-style-name="Standaardalinea-lettertype" style:family="text">
      <style:text-properties style:font-name="Verdana" fo:font-size="9pt" style:font-size-asian="9pt" style:font-size-complex="9pt"/>
    </style:style>
    <style:style style:name="T1818" style:parent-style-name="Standaardalinea-lettertype" style:family="text">
      <style:text-properties style:font-name="Verdana" fo:font-style="italic" style:font-style-asian="italic" style:font-style-complex="italic" fo:font-size="9pt" style:font-size-asian="9pt" style:font-size-complex="9pt"/>
    </style:style>
    <style:style style:name="T1819" style:parent-style-name="Standaardalinea-lettertype" style:family="text">
      <style:text-properties style:font-name="Verdana" fo:font-style="italic" style:font-style-asian="italic" style:font-style-complex="italic" fo:font-size="9pt" style:font-size-asian="9pt" style:font-size-complex="9pt"/>
    </style:style>
    <style:style style:name="P1820" style:parent-style-name="Standaard" style:family="paragraph">
      <style:text-properties style:font-name="Verdana" fo:font-style="italic" style:font-style-asian="italic" style:font-style-complex="italic" fo:font-size="9pt" style:font-size-asian="9pt" style:font-size-complex="9pt"/>
    </style:style>
    <style:style style:name="P1821" style:parent-style-name="Kop8" style:family="paragraph">
      <style:text-properties style:font-name="Verdana" style:use-window-font-color="true"/>
    </style:style>
    <style:style style:name="P1822" style:parent-style-name="Standaard" style:family="paragraph">
      <style:text-properties style:font-name="Verdana" fo:font-size="9pt" style:font-size-asian="9pt" style:font-size-complex="9pt"/>
    </style:style>
    <style:style style:name="P1823" style:parent-style-name="Standaard" style:family="paragraph">
      <style:text-properties style:font-name="Verdana" fo:font-size="9pt" style:font-size-asian="9pt" style:font-size-complex="9pt"/>
    </style:style>
    <style:style style:name="P1824" style:parent-style-name="Standaard" style:family="paragraph">
      <style:text-properties style:font-name="Verdana" fo:font-size="9pt" style:font-size-asian="9pt" style:font-size-complex="9pt"/>
    </style:style>
    <style:style style:name="P1825" style:parent-style-name="Standaard" style:family="paragraph">
      <style:text-properties style:font-name="Verdana" fo:font-size="9pt" style:font-size-asian="9pt" style:font-size-complex="9pt"/>
    </style:style>
    <style:style style:name="P1826" style:parent-style-name="Geenafstand" style:family="paragraph">
      <style:paragraph-properties style:line-height-at-least="0.1944in"/>
      <style:text-properties style:font-name="Verdana" fo:font-size="9pt" style:font-size-asian="9pt" style:font-size-complex="9pt"/>
    </style:style>
    <style:style style:name="P1827" style:parent-style-name="Geenafstand" style:family="paragraph">
      <style:paragraph-properties style:line-height-at-least="0.1944in"/>
    </style:style>
    <style:style style:name="T1828" style:parent-style-name="Standaardalinea-lettertype" style:family="text">
      <style:text-properties style:font-name="Verdana" fo:font-style="italic" style:font-style-asian="italic" style:font-style-complex="italic" fo:font-size="9pt" style:font-size-asian="9pt" style:font-size-complex="9pt"/>
    </style:style>
    <style:style style:name="T1829" style:parent-style-name="Standaardalinea-lettertype" style:family="text">
      <style:text-properties style:font-name="Verdana" fo:font-style="italic" style:font-style-asian="italic" style:font-style-complex="italic" fo:font-size="9pt" style:font-size-asian="9pt" style:font-size-complex="9pt"/>
    </style:style>
    <style:style style:name="T1830" style:parent-style-name="Standaardalinea-lettertype" style:family="text">
      <style:text-properties style:font-name="Verdana" fo:font-size="9pt" style:font-size-asian="9pt" style:font-size-complex="9pt"/>
    </style:style>
    <style:style style:name="T1831" style:parent-style-name="Standaardalinea-lettertype" style:family="text">
      <style:text-properties style:font-name="Verdana" fo:font-style="italic" style:font-style-asian="italic" style:font-style-complex="italic" fo:font-size="9pt" style:font-size-asian="9pt" style:font-size-complex="9pt"/>
    </style:style>
    <style:style style:name="T1832" style:parent-style-name="Standaardalinea-lettertype" style:family="text">
      <style:text-properties style:font-name="Verdana" fo:font-style="italic" style:font-style-asian="italic" style:font-style-complex="italic" fo:font-size="9pt" style:font-size-asian="9pt" style:font-size-complex="9pt"/>
    </style:style>
    <style:style style:name="P1833" style:parent-style-name="Geenafstand" style:family="paragraph">
      <style:paragraph-properties style:line-height-at-least="0.1944in"/>
      <style:text-properties style:font-name="Verdana" fo:font-style="italic" style:font-style-asian="italic" style:font-style-complex="italic" fo:font-size="9pt" style:font-size-asian="9pt" style:font-size-complex="9pt"/>
    </style:style>
    <style:style style:name="P1834" style:parent-style-name="Kop8" style:family="paragraph">
      <style:text-properties style:font-name="Verdana" style:use-window-font-color="true"/>
    </style:style>
    <style:style style:name="P1835" style:parent-style-name="Standaard" style:family="paragraph">
      <style:text-properties style:font-name="Verdana" fo:font-size="9pt" style:font-size-asian="9pt" style:font-size-complex="9pt"/>
    </style:style>
    <style:style style:name="P1836" style:parent-style-name="Standaard" style:family="paragraph">
      <style:text-properties style:font-name="Verdana" fo:font-size="9pt" style:font-size-asian="9pt" style:font-size-complex="9pt"/>
    </style:style>
    <style:style style:name="P1837" style:parent-style-name="Standaard" style:family="paragraph">
      <style:text-properties style:font-name="Verdana" fo:font-size="9pt" style:font-size-asian="9pt" style:font-size-complex="9pt"/>
    </style:style>
    <style:style style:name="P1838" style:parent-style-name="Standaard" style:family="paragraph">
      <style:text-properties style:font-name="Verdana" fo:font-size="9pt" style:font-size-asian="9pt" style:font-size-complex="9pt"/>
    </style:style>
    <style:style style:name="P1839" style:parent-style-name="Geenafstand" style:family="paragraph">
      <style:paragraph-properties style:line-height-at-least="0.1944in"/>
      <style:text-properties style:font-name="Verdana" fo:font-size="9pt" style:font-size-asian="9pt" style:font-size-complex="9pt"/>
    </style:style>
    <style:style style:name="P1840" style:parent-style-name="Standaard" style:family="paragraph">
      <style:text-properties style:font-name="Verdana" fo:font-style="italic" style:font-style-asian="italic" style:font-style-complex="italic" fo:font-size="9pt" style:font-size-asian="9pt" style:font-size-complex="9pt"/>
    </style:style>
    <style:style style:name="P1841" style:parent-style-name="Geenafstand" style:family="paragraph">
      <style:paragraph-properties style:line-height-at-least="0.1944in"/>
      <style:text-properties style:font-name="Verdana" fo:font-size="9pt" style:font-size-asian="9pt" style:font-size-complex="9pt"/>
    </style:style>
    <style:style style:name="P1842" style:parent-style-name="Kop5" style:family="paragraph">
      <style:text-properties style:font-name="Verdana" style:use-window-font-color="true"/>
    </style:style>
    <style:style style:name="P1843" style:parent-style-name="Kop6" style:family="paragraph">
      <style:paragraph-properties style:line-height-at-least="0.1944in"/>
      <style:text-properties style:font-name="Verdana" style:use-window-font-color="true"/>
    </style:style>
    <style:style style:name="P1844" style:parent-style-name="Kop7" style:family="paragraph">
      <style:text-properties style:font-name="Verdana" style:use-window-font-color="true"/>
    </style:style>
    <style:style style:name="P1845" style:parent-style-name="Kop7" style:family="paragraph">
      <style:text-properties style:font-name="Verdana" style:use-window-font-color="true"/>
    </style:style>
    <style:style style:name="P1846" style:parent-style-name="Standaard" style:family="paragraph">
      <style:text-properties style:font-name="Verdana" fo:font-style="italic" style:font-style-asian="italic" style:font-style-complex="italic" fo:font-size="9pt" style:font-size-asian="9pt" style:font-size-complex="9pt"/>
    </style:style>
    <style:style style:name="P1847" style:parent-style-name="Standaard" style:family="paragraph">
      <style:text-properties style:font-name="Verdana"/>
    </style:style>
    <style:style style:name="P1848" style:parent-style-name="Kop7" style:family="paragraph">
      <style:text-properties style:font-name="Verdana" style:use-window-font-color="true"/>
    </style:style>
    <style:style style:name="P1849" style:parent-style-name="Kop8" style:family="paragraph">
      <style:text-properties style:font-name="Verdana" style:use-window-font-color="true"/>
    </style:style>
    <style:style style:name="P1850" style:parent-style-name="Standaard" style:family="paragraph">
      <style:text-properties style:font-name="Verdana" fo:font-size="9pt" style:font-size-asian="9pt" style:font-size-complex="9pt"/>
    </style:style>
    <style:style style:name="P1851" style:parent-style-name="Standaard" style:family="paragraph">
      <style:text-properties style:font-name="Verdana" fo:font-size="9pt" style:font-size-asian="9pt" style:font-size-complex="9pt"/>
    </style:style>
    <style:style style:name="P1852" style:parent-style-name="Kop8" style:family="paragraph">
      <style:text-properties style:font-name="Verdana" style:use-window-font-color="true"/>
    </style:style>
    <style:style style:name="P1853" style:parent-style-name="Standaard" style:family="paragraph">
      <style:text-properties style:font-name="Verdana" fo:font-size="9pt" style:font-size-asian="9pt" style:font-size-complex="9pt"/>
    </style:style>
    <style:style style:name="P1854" style:parent-style-name="Standaard" style:family="paragraph">
      <style:text-properties style:font-name="Verdana" fo:font-size="9pt" style:font-size-asian="9pt" style:font-size-complex="9pt"/>
    </style:style>
    <style:style style:name="P1855" style:parent-style-name="Kop8" style:family="paragraph">
      <style:text-properties style:font-name="Verdana" style:use-window-font-color="true"/>
    </style:style>
    <style:style style:name="P1856" style:parent-style-name="Standaard" style:family="paragraph">
      <style:text-properties style:font-name="Verdana" fo:font-size="9pt" style:font-size-asian="9pt" style:font-size-complex="9pt"/>
    </style:style>
    <style:style style:name="P1857" style:parent-style-name="Standaard" style:family="paragraph">
      <style:text-properties style:font-name="Verdana" fo:font-size="9pt" style:font-size-asian="9pt" style:font-size-complex="9pt"/>
    </style:style>
    <style:style style:name="P1858" style:parent-style-name="Standaard" style:family="paragraph">
      <style:text-properties style:font-name="Verdana" fo:font-size="9pt" style:font-size-asian="9pt" style:font-size-complex="9pt"/>
    </style:style>
    <style:style style:name="T1859" style:parent-style-name="Standaardalinea-lettertype" style:family="text">
      <style:text-properties style:font-name="Verdana" fo:font-size="9pt" style:font-size-asian="9pt" style:font-size-complex="9pt"/>
    </style:style>
    <style:style style:name="T1860" style:parent-style-name="Standaardalinea-lettertype" style:family="text">
      <style:text-properties style:font-name="Verdana" style:text-position="super 66.6%" fo:font-size="9pt" style:font-size-asian="9pt" style:font-size-complex="9pt"/>
    </style:style>
    <style:style style:name="T1861" style:parent-style-name="Standaardalinea-lettertype" style:family="text">
      <style:text-properties style:font-name="Verdana" fo:font-size="9pt" style:font-size-asian="9pt" style:font-size-complex="9pt"/>
    </style:style>
    <style:style style:name="T1862" style:parent-style-name="Standaardalinea-lettertype" style:family="text">
      <style:text-properties style:font-name="Verdana" fo:font-size="9pt" style:font-size-asian="9pt" style:font-size-complex="9pt"/>
    </style:style>
    <style:style style:name="T1863" style:parent-style-name="Standaardalinea-lettertype" style:family="text">
      <style:text-properties style:font-name="Verdana" fo:font-size="9pt" style:font-size-asian="9pt" style:font-size-complex="9pt"/>
    </style:style>
    <style:style style:name="P1864" style:parent-style-name="Standaard" style:family="paragraph">
      <style:text-properties style:font-name="Verdana" fo:font-size="9pt" style:font-size-asian="9pt" style:font-size-complex="9pt"/>
    </style:style>
    <style:style style:name="T1865" style:parent-style-name="Standaardalinea-lettertype" style:family="text">
      <style:text-properties style:font-name="Verdana" fo:font-size="9pt" style:font-size-asian="9pt" style:font-size-complex="9pt"/>
    </style:style>
    <style:style style:name="T1866" style:parent-style-name="Standaardalinea-lettertype" style:family="text">
      <style:text-properties style:font-name="Verdana" style:text-position="super 66.6%" fo:font-size="9pt" style:font-size-asian="9pt" style:font-size-complex="9pt"/>
    </style:style>
    <style:style style:name="T1867" style:parent-style-name="Standaardalinea-lettertype" style:family="text">
      <style:text-properties style:font-name="Verdana" fo:font-size="9pt" style:font-size-asian="9pt" style:font-size-complex="9pt"/>
    </style:style>
    <style:style style:name="T1868" style:parent-style-name="Standaardalinea-lettertype" style:family="text">
      <style:text-properties style:font-name="Verdana" fo:font-size="9pt" style:font-size-asian="9pt" style:font-size-complex="9pt"/>
    </style:style>
    <style:style style:name="P1869" style:parent-style-name="Standaard" style:family="paragraph">
      <style:text-properties style:font-name="Verdana" fo:font-size="9pt" style:font-size-asian="9pt" style:font-size-complex="9pt"/>
    </style:style>
    <style:style style:name="T1870" style:parent-style-name="Standaardalinea-lettertype" style:family="text">
      <style:text-properties style:font-name="Verdana" fo:font-size="9pt" style:font-size-asian="9pt" style:font-size-complex="9pt"/>
    </style:style>
    <style:style style:name="T1871" style:parent-style-name="Standaardalinea-lettertype" style:family="text">
      <style:text-properties style:font-name="Verdana" style:text-position="super 66.6%" fo:font-size="9pt" style:font-size-asian="9pt" style:font-size-complex="9pt"/>
    </style:style>
    <style:style style:name="T1872" style:parent-style-name="Standaardalinea-lettertype" style:family="text">
      <style:text-properties style:font-name="Verdana" fo:font-size="9pt" style:font-size-asian="9pt" style:font-size-complex="9pt"/>
    </style:style>
    <style:style style:name="T1873" style:parent-style-name="Standaardalinea-lettertype" style:family="text">
      <style:text-properties style:font-name="Verdana" fo:font-size="9pt" style:font-size-asian="9pt" style:font-size-complex="9pt"/>
    </style:style>
    <style:style style:name="P1874" style:parent-style-name="Standaard" style:family="paragraph">
      <style:text-properties style:font-name="Verdana" fo:font-size="9pt" style:font-size-asian="9pt" style:font-size-complex="9pt"/>
    </style:style>
    <style:style style:name="T1875" style:parent-style-name="Standaardalinea-lettertype" style:family="text">
      <style:text-properties style:font-name="Verdana" fo:font-size="9pt" style:font-size-asian="9pt" style:font-size-complex="9pt"/>
    </style:style>
    <style:style style:name="T1876" style:parent-style-name="Standaardalinea-lettertype" style:family="text">
      <style:text-properties style:font-name="Verdana" fo:font-size="9pt" style:font-size-asian="9pt" style:font-size-complex="9pt"/>
    </style:style>
    <style:style style:name="T1877" style:parent-style-name="Standaardalinea-lettertype" style:family="text">
      <style:text-properties style:font-name="Verdana" style:text-position="super 66.6%" fo:font-size="9pt" style:font-size-asian="9pt" style:font-size-complex="9pt"/>
    </style:style>
    <style:style style:name="T1878" style:parent-style-name="Standaardalinea-lettertype" style:family="text">
      <style:text-properties style:font-name="Verdana" fo:font-size="9pt" style:font-size-asian="9pt" style:font-size-complex="9pt"/>
    </style:style>
    <style:style style:name="T1879" style:parent-style-name="Standaardalinea-lettertype" style:family="text">
      <style:text-properties style:font-name="Verdana" fo:font-size="9pt" style:font-size-asian="9pt" style:font-size-complex="9pt"/>
    </style:style>
    <style:style style:name="P1880" style:parent-style-name="Standaard" style:family="paragraph">
      <style:text-properties style:font-name="Verdana" fo:font-size="9pt" style:font-size-asian="9pt" style:font-size-complex="9pt"/>
    </style:style>
    <style:style style:name="P1881" style:parent-style-name="Standaard" style:family="paragraph">
      <style:text-properties style:font-name="Verdana" fo:font-style="italic" style:font-style-asian="italic" style:font-style-complex="italic" fo:font-size="9pt" style:font-size-asian="9pt" style:font-size-complex="9pt"/>
    </style:style>
    <style:style style:name="P1882" style:parent-style-name="Standaard" style:family="paragraph">
      <style:text-properties style:font-name="Verdana" fo:font-style="italic" style:font-style-asian="italic" style:font-style-complex="italic" fo:font-size="9pt" style:font-size-asian="9pt" style:font-size-complex="9pt"/>
    </style:style>
    <style:style style:name="T1883" style:parent-style-name="Standaardalinea-lettertype" style:family="text">
      <style:text-properties style:font-name="Verdana" fo:font-style="italic" style:font-style-asian="italic" style:font-style-complex="italic" fo:font-size="9pt" style:font-size-asian="9pt" style:font-size-complex="9pt"/>
    </style:style>
    <style:style style:name="T1884" style:parent-style-name="Standaardalinea-lettertype" style:family="text">
      <style:text-properties style:font-name="Verdana" fo:font-style="italic" style:font-style-asian="italic" style:font-style-complex="italic" fo:font-size="9pt" style:font-size-asian="9pt" style:font-size-complex="9pt"/>
    </style:style>
    <style:style style:name="T1885" style:parent-style-name="Standaardalinea-lettertype" style:family="text">
      <style:text-properties style:font-name="Verdana" fo:font-style="italic" style:font-style-asian="italic" style:font-style-complex="italic" style:text-position="super 66.6%" fo:font-size="9pt" style:font-size-asian="9pt" style:font-size-complex="9pt"/>
    </style:style>
    <style:style style:name="T1886" style:parent-style-name="Standaardalinea-lettertype" style:family="text">
      <style:text-properties style:font-name="Verdana" fo:font-style="italic" style:font-style-asian="italic" style:font-style-complex="italic" fo:font-size="9pt" style:font-size-asian="9pt" style:font-size-complex="9pt"/>
    </style:style>
    <style:style style:name="T1887" style:parent-style-name="Standaardalinea-lettertype" style:family="text">
      <style:text-properties style:font-name="Verdana" fo:font-style="italic" style:font-style-asian="italic" style:font-style-complex="italic" fo:font-size="9pt" style:font-size-asian="9pt" style:font-size-complex="9pt"/>
    </style:style>
    <style:style style:name="T1888" style:parent-style-name="Standaardalinea-lettertype" style:family="text">
      <style:text-properties style:font-name="Verdana" fo:font-style="italic" style:font-style-asian="italic" style:font-style-complex="italic" style:text-position="super 66.6%" fo:font-size="9pt" style:font-size-asian="9pt" style:font-size-complex="9pt"/>
    </style:style>
    <style:style style:name="T1889" style:parent-style-name="Standaardalinea-lettertype" style:family="text">
      <style:text-properties style:font-name="Verdana" fo:font-style="italic" style:font-style-asian="italic" style:font-style-complex="italic" fo:font-size="9pt" style:font-size-asian="9pt" style:font-size-complex="9pt"/>
    </style:style>
    <style:style style:name="T1890" style:parent-style-name="Standaardalinea-lettertype" style:family="text">
      <style:text-properties style:font-name="Verdana" fo:font-style="italic" style:font-style-asian="italic" style:font-style-complex="italic" style:text-position="super 66.6%" fo:font-size="9pt" style:font-size-asian="9pt" style:font-size-complex="9pt"/>
    </style:style>
    <style:style style:name="T1891" style:parent-style-name="Standaardalinea-lettertype" style:family="text">
      <style:text-properties style:font-name="Verdana" fo:font-style="italic" style:font-style-asian="italic" style:font-style-complex="italic" fo:font-size="9pt" style:font-size-asian="9pt" style:font-size-complex="9pt"/>
    </style:style>
    <style:style style:name="T1892" style:parent-style-name="Standaardalinea-lettertype" style:family="text">
      <style:text-properties style:font-name="Verdana" fo:font-style="italic" style:font-style-asian="italic" style:font-style-complex="italic" fo:font-size="9pt" style:font-size-asian="9pt" style:font-size-complex="9pt"/>
    </style:style>
    <style:style style:name="T1893" style:parent-style-name="Standaardalinea-lettertype" style:family="text">
      <style:text-properties style:font-name="Verdana" fo:font-style="italic" style:font-style-asian="italic" style:font-style-complex="italic" style:text-position="super 66.6%" fo:font-size="9pt" style:font-size-asian="9pt" style:font-size-complex="9pt"/>
    </style:style>
    <style:style style:name="T1894" style:parent-style-name="Standaardalinea-lettertype" style:family="text">
      <style:text-properties style:font-name="Verdana" fo:font-style="italic" style:font-style-asian="italic" style:font-style-complex="italic" fo:font-size="9pt" style:font-size-asian="9pt" style:font-size-complex="9pt"/>
    </style:style>
    <style:style style:name="P1895" style:parent-style-name="Standaard" style:family="paragraph">
      <style:text-properties style:font-name="Verdana" fo:font-style="italic" style:font-style-asian="italic" style:font-style-complex="italic" fo:font-size="9pt" style:font-size-asian="9pt" style:font-size-complex="9pt"/>
    </style:style>
    <style:style style:name="P1896" style:parent-style-name="Kop8" style:family="paragraph">
      <style:text-properties style:font-name="Verdana" style:use-window-font-color="true"/>
    </style:style>
    <style:style style:name="P1897" style:parent-style-name="Standaard" style:family="paragraph">
      <style:text-properties style:font-name="Verdana" fo:font-size="9pt" style:font-size-asian="9pt" style:font-size-complex="9pt"/>
    </style:style>
    <style:style style:name="T1898" style:parent-style-name="Standaardalinea-lettertype" style:family="text">
      <style:text-properties style:font-name="Verdana" fo:font-size="9pt" style:font-size-asian="9pt" style:font-size-complex="9pt"/>
    </style:style>
    <style:style style:name="T1899" style:parent-style-name="Standaardalinea-lettertype" style:family="text">
      <style:text-properties style:font-name="Verdana" fo:font-size="9pt" style:font-size-asian="9pt" style:font-size-complex="9pt"/>
    </style:style>
    <style:style style:name="P1900" style:parent-style-name="Standaard" style:family="paragraph">
      <style:text-properties style:font-name="Verdana" fo:font-size="9pt" style:font-size-asian="9pt" style:font-size-complex="9pt"/>
    </style:style>
    <style:style style:name="P1901" style:parent-style-name="Standaard" style:family="paragraph">
      <style:text-properties style:font-name="Verdana" fo:font-size="9pt" style:font-size-asian="9pt" style:font-size-complex="9pt"/>
    </style:style>
    <style:style style:name="P1902" style:parent-style-name="Standaard" style:family="paragraph">
      <style:text-properties style:font-name="Verdana" fo:font-size="9pt" style:font-size-asian="9pt" style:font-size-complex="9pt"/>
    </style:style>
    <style:style style:name="T1903" style:parent-style-name="Standaardalinea-lettertype" style:family="text">
      <style:text-properties style:font-name="Verdana" fo:font-size="9pt" style:font-size-asian="9pt" style:font-size-complex="9pt"/>
    </style:style>
    <style:style style:name="P1904" style:parent-style-name="Standaard" style:family="paragraph">
      <style:text-properties style:font-name="Verdana" fo:font-size="9pt" style:font-size-asian="9pt" style:font-size-complex="9pt"/>
    </style:style>
    <style:style style:name="P1905" style:parent-style-name="Standaard" style:family="paragraph">
      <style:text-properties style:font-name="Verdana" fo:font-size="9pt" style:font-size-asian="9pt" style:font-size-complex="9pt"/>
    </style:style>
    <style:style style:name="P1906" style:parent-style-name="Standaard" style:family="paragraph">
      <style:text-properties style:font-name="Verdana" fo:font-size="9pt" style:font-size-asian="9pt" style:font-size-complex="9pt"/>
    </style:style>
    <style:style style:name="P1907" style:parent-style-name="Standaard" style:family="paragraph">
      <style:text-properties style:font-name="Verdana" fo:font-size="9pt" style:font-size-asian="9pt" style:font-size-complex="9pt"/>
    </style:style>
    <style:style style:name="P1908" style:parent-style-name="Standaard" style:family="paragraph">
      <style:text-properties style:font-name="Verdana" fo:font-size="9pt" style:font-size-asian="9pt" style:font-size-complex="9pt"/>
    </style:style>
    <style:style style:name="T1909" style:parent-style-name="Standaardalinea-lettertype" style:family="text">
      <style:text-properties style:font-name="Verdana" fo:font-size="9pt" style:font-size-asian="9pt" style:font-size-complex="9pt"/>
    </style:style>
    <style:style style:name="T1910" style:parent-style-name="Standaardalinea-lettertype" style:family="text">
      <style:text-properties style:font-name="Verdana" fo:font-size="9pt" style:font-size-asian="9pt" style:font-size-complex="9pt"/>
    </style:style>
    <style:style style:name="T1911" style:parent-style-name="Standaardalinea-lettertype" style:family="text">
      <style:text-properties style:font-name="Verdana" fo:font-size="9pt" style:font-size-asian="9pt" style:font-size-complex="9pt"/>
    </style:style>
    <style:style style:name="P1912" style:parent-style-name="Standaard" style:family="paragraph">
      <style:text-properties style:font-name="Verdana" fo:font-style="italic" style:font-style-asian="italic" style:font-style-complex="italic" fo:font-size="9pt" style:font-size-asian="9pt" style:font-size-complex="9pt"/>
    </style:style>
    <style:style style:name="T1913" style:parent-style-name="Standaardalinea-lettertype" style:family="text">
      <style:text-properties style:font-name="Verdana" style:font-weight-complex="bold" fo:font-style="italic" style:font-style-asian="italic" style:font-style-complex="italic" fo:font-size="9pt" style:font-size-asian="9pt" style:font-size-complex="9pt"/>
    </style:style>
    <style:style style:name="T1914" style:parent-style-name="Standaardalinea-lettertype" style:family="text">
      <style:text-properties style:font-name="Verdana" style:font-weight-complex="bold" fo:font-style="italic" style:font-style-asian="italic" style:font-style-complex="italic" fo:font-size="9pt" style:font-size-asian="9pt" style:font-size-complex="9pt"/>
    </style:style>
    <style:style style:name="T1915" style:parent-style-name="Standaardalinea-lettertype" style:family="text">
      <style:text-properties style:font-name="Verdana" style:font-weight-complex="bold" fo:font-style="italic" style:font-style-asian="italic" style:font-style-complex="italic" fo:font-size="9pt" style:font-size-asian="9pt" style:font-size-complex="9pt"/>
    </style:style>
    <style:style style:name="T1916" style:parent-style-name="Standaardalinea-lettertype" style:family="text">
      <style:text-properties style:font-name="Verdana" style:font-weight-complex="bold" fo:font-style="italic" style:font-style-asian="italic" style:font-style-complex="italic" fo:font-size="9pt" style:font-size-asian="9pt" style:font-size-complex="9pt"/>
    </style:style>
    <style:style style:name="T1917" style:parent-style-name="Standaardalinea-lettertype" style:family="text">
      <style:text-properties style:font-name="Verdana" fo:font-style="italic" style:font-style-asian="italic" style:font-style-complex="italic" fo:font-size="9pt" style:font-size-asian="9pt" style:font-size-complex="9pt"/>
    </style:style>
    <style:style style:name="T1918" style:parent-style-name="Standaardalinea-lettertype" style:family="text">
      <style:text-properties style:font-name="Verdana" fo:font-style="italic" style:font-style-asian="italic" style:font-style-complex="italic" fo:font-size="9pt" style:font-size-asian="9pt" style:font-size-complex="9pt"/>
    </style:style>
    <style:style style:name="T1919" style:parent-style-name="Standaardalinea-lettertype" style:family="text">
      <style:text-properties style:font-name="Verdana" fo:font-style="italic" style:font-style-asian="italic" style:font-style-complex="italic" fo:font-size="9pt" style:font-size-asian="9pt" style:font-size-complex="9pt"/>
    </style:style>
    <style:style style:name="P1920" style:parent-style-name="Standaard" style:family="paragraph">
      <style:text-properties style:font-name="Verdana" fo:font-style="italic" style:font-style-asian="italic" style:font-style-complex="italic" fo:font-size="9pt" style:font-size-asian="9pt" style:font-size-complex="9pt"/>
    </style:style>
    <style:style style:name="T1921" style:parent-style-name="Standaardalinea-lettertype" style:family="text">
      <style:text-properties style:font-name="Verdana" fo:font-style="italic" style:font-style-asian="italic" style:font-style-complex="italic" fo:font-size="9pt" style:font-size-asian="9pt" style:font-size-complex="9pt"/>
    </style:style>
    <style:style style:name="T1922" style:parent-style-name="Standaardalinea-lettertype" style:family="text">
      <style:text-properties style:font-name="Verdana" fo:font-style="italic" style:font-style-asian="italic" style:font-style-complex="italic" fo:font-size="9pt" style:font-size-asian="9pt" style:font-size-complex="9pt"/>
    </style:style>
    <style:style style:name="T1923" style:parent-style-name="Standaardalinea-lettertype" style:family="text">
      <style:text-properties style:font-name="Verdana" fo:font-style="italic" style:font-style-asian="italic" style:font-style-complex="italic" fo:font-size="9pt" style:font-size-asian="9pt" style:font-size-complex="9pt"/>
    </style:style>
    <style:style style:name="T1924" style:parent-style-name="Standaardalinea-lettertype" style:family="text">
      <style:text-properties style:font-name="Verdana" fo:font-style="italic" style:font-style-asian="italic" style:font-style-complex="italic" fo:font-size="9pt" style:font-size-asian="9pt" style:font-size-complex="9pt"/>
    </style:style>
    <style:style style:name="T1925" style:parent-style-name="Standaardalinea-lettertype" style:family="text">
      <style:text-properties style:font-name="Verdana" fo:font-style="italic" style:font-style-asian="italic" style:font-style-complex="italic" fo:font-size="9pt" style:font-size-asian="9pt" style:font-size-complex="9pt"/>
    </style:style>
    <style:style style:name="P1926" style:parent-style-name="Standaard" style:family="paragraph">
      <style:text-properties style:font-name="Verdana" fo:font-style="italic" style:font-style-asian="italic" style:font-style-complex="italic" fo:font-size="9pt" style:font-size-asian="9pt" style:font-size-complex="9pt"/>
    </style:style>
    <style:style style:name="P1927" style:parent-style-name="Standaard" style:family="paragraph">
      <style:text-properties style:font-name="Verdana" fo:font-style="italic" style:font-style-asian="italic" style:font-style-complex="italic" fo:font-size="9pt" style:font-size-asian="9pt" style:font-size-complex="9pt"/>
    </style:style>
    <style:style style:name="P1928" style:parent-style-name="Standaard" style:family="paragraph">
      <style:text-properties style:font-name="Verdana" fo:font-style="italic" style:font-style-asian="italic" style:font-style-complex="italic" fo:font-size="9pt" style:font-size-asian="9pt" style:font-size-complex="9pt"/>
    </style:style>
    <style:style style:name="P1929" style:parent-style-name="Standaard" style:family="paragraph">
      <style:text-properties style:font-name="Verdana" fo:font-style="italic" style:font-style-asian="italic" style:font-style-complex="italic" fo:font-size="9pt" style:font-size-asian="9pt" style:font-size-complex="9pt"/>
    </style:style>
    <style:style style:name="P1930" style:parent-style-name="Standaard" style:family="paragraph">
      <style:text-properties style:font-name="Verdana" fo:font-style="italic" style:font-style-asian="italic" style:font-style-complex="italic" fo:font-size="9pt" style:font-size-asian="9pt" style:font-size-complex="9pt"/>
    </style:style>
    <style:style style:name="P1931" style:parent-style-name="Standaard" style:family="paragraph">
      <style:text-properties style:font-name="Verdana" fo:font-style="italic" style:font-style-asian="italic" style:font-style-complex="italic" fo:font-size="9pt" style:font-size-asian="9pt" style:font-size-complex="9pt"/>
    </style:style>
    <style:style style:name="P1932" style:parent-style-name="Standaard" style:family="paragraph">
      <style:text-properties style:font-name="Verdana" fo:font-style="italic" style:font-style-asian="italic" style:font-style-complex="italic" fo:font-size="9pt" style:font-size-asian="9pt" style:font-size-complex="9pt"/>
    </style:style>
    <style:style style:name="P1933" style:parent-style-name="Standaard" style:family="paragraph">
      <style:text-properties style:font-name="Verdana" fo:font-style="italic" style:font-style-asian="italic" style:font-style-complex="italic" fo:font-size="9pt" style:font-size-asian="9pt" style:font-size-complex="9pt"/>
    </style:style>
    <style:style style:name="P1934" style:parent-style-name="Standaard" style:family="paragraph">
      <style:text-properties style:font-name="Verdana" fo:font-style="italic" style:font-style-asian="italic" style:font-style-complex="italic" fo:font-size="9pt" style:font-size-asian="9pt" style:font-size-complex="9pt"/>
    </style:style>
    <style:style style:name="P1935" style:parent-style-name="Standaard" style:family="paragraph">
      <style:text-properties style:font-name="Verdana" fo:font-style="italic" style:font-style-asian="italic" style:font-style-complex="italic" fo:font-size="9pt" style:font-size-asian="9pt" style:font-size-complex="9pt"/>
    </style:style>
    <style:style style:name="P1936" style:parent-style-name="Kop8" style:family="paragraph">
      <style:text-properties style:font-name="Verdana" style:use-window-font-color="true"/>
    </style:style>
    <style:style style:name="T1937" style:parent-style-name="Standaardalinea-lettertype" style:family="text">
      <style:text-properties style:font-name="Verdana" fo:font-size="9pt" style:font-size-asian="9pt" style:font-size-complex="9pt"/>
    </style:style>
    <style:style style:name="T1938" style:parent-style-name="Standaardalinea-lettertype" style:family="text">
      <style:text-properties style:font-name="Verdana" fo:font-size="9pt" style:font-size-asian="9pt" style:font-size-complex="9pt"/>
    </style:style>
    <style:style style:name="P1939" style:parent-style-name="Tekstopmerking" style:family="paragraph">
      <style:paragraph-properties style:line-height-at-least="0.1944in"/>
    </style:style>
    <style:style style:name="T1940" style:parent-style-name="Standaardalinea-lettertype" style:family="text">
      <style:text-properties style:font-name="Verdana" fo:font-size="9pt" style:font-size-asian="9pt" style:font-size-complex="9pt"/>
    </style:style>
    <style:style style:name="T1941" style:parent-style-name="Standaardalinea-lettertype" style:family="text">
      <style:text-properties style:font-name="Verdana" fo:font-style="italic" style:font-style-asian="italic" style:font-style-complex="italic" fo:font-size="9pt" style:font-size-asian="9pt" style:font-size-complex="9pt"/>
    </style:style>
    <style:style style:name="T1942" style:parent-style-name="Standaardalinea-lettertype" style:family="text">
      <style:text-properties style:font-name="Verdana" fo:font-size="9pt" style:font-size-asian="9pt" style:font-size-complex="9pt"/>
    </style:style>
    <style:style style:name="P1943" style:parent-style-name="Tekstopmerking" style:family="paragraph">
      <style:paragraph-properties style:line-height-at-least="0.1944in"/>
      <style:text-properties style:font-name="Verdana" fo:font-size="9pt" style:font-size-asian="9pt" style:font-size-complex="9pt"/>
    </style:style>
    <style:style style:name="P1944" style:parent-style-name="Standaard" style:family="paragraph">
      <style:text-properties style:font-name="Verdana" fo:font-size="9pt" style:font-size-asian="9pt" style:font-size-complex="9pt"/>
    </style:style>
    <style:style style:name="P1945" style:parent-style-name="Standaard" style:family="paragraph">
      <style:text-properties style:font-name="Verdana" fo:font-size="9pt" style:font-size-asian="9pt" style:font-size-complex="9pt"/>
    </style:style>
    <style:style style:name="P1946" style:parent-style-name="Standaard" style:family="paragraph">
      <style:text-properties style:font-name="Verdana" fo:font-size="9pt" style:font-size-asian="9pt" style:font-size-complex="9pt"/>
    </style:style>
    <style:style style:name="T1947" style:parent-style-name="Standaardalinea-lettertype" style:family="text">
      <style:text-properties style:font-name="Verdana" fo:font-size="9pt" style:font-size-asian="9pt" style:font-size-complex="9pt"/>
    </style:style>
    <style:style style:name="T1948" style:parent-style-name="Standaardalinea-lettertype" style:family="text">
      <style:text-properties style:font-name="Verdana" fo:font-size="9pt" style:font-size-asian="9pt" style:font-size-complex="9pt"/>
    </style:style>
    <style:style style:name="T1949" style:parent-style-name="Standaardalinea-lettertype" style:family="text">
      <style:text-properties style:font-name="Verdana" fo:font-size="9pt" style:font-size-asian="9pt" style:font-size-complex="9pt"/>
    </style:style>
    <style:style style:name="T1950" style:parent-style-name="Standaardalinea-lettertype" style:family="text">
      <style:text-properties style:font-name="Verdana" style:font-name-complex="Times New Roman" fo:font-size="9pt" style:font-size-asian="9pt" style:font-size-complex="9pt"/>
    </style:style>
    <style:style style:name="T1951" style:parent-style-name="Standaardalinea-lettertype" style:family="text">
      <style:text-properties style:font-name="Verdana" fo:font-size="9pt" style:font-size-asian="9pt" style:font-size-complex="9pt"/>
    </style:style>
    <style:style style:name="P1952" style:parent-style-name="Standaard" style:family="paragraph">
      <style:text-properties style:font-name="Verdana" fo:font-style="italic" style:font-style-asian="italic" style:font-style-complex="italic" fo:font-size="9pt" style:font-size-asian="9pt" style:font-size-complex="9pt"/>
    </style:style>
    <style:style style:name="T1953" style:parent-style-name="Standaardalinea-lettertype" style:family="text">
      <style:text-properties style:font-name="Verdana" fo:font-style="italic" style:font-style-asian="italic" style:font-style-complex="italic" fo:font-size="9pt" style:font-size-asian="9pt" style:font-size-complex="9pt"/>
    </style:style>
    <style:style style:name="T1954" style:parent-style-name="Standaardalinea-lettertype" style:family="text">
      <style:text-properties style:font-name="Verdana" fo:font-style="italic" style:font-style-asian="italic" style:font-style-complex="italic" fo:font-size="9pt" style:font-size-asian="9pt" style:font-size-complex="9pt"/>
    </style:style>
    <style:style style:name="T1955" style:parent-style-name="Standaardalinea-lettertype" style:family="text">
      <style:text-properties style:font-name="Verdana" fo:font-style="italic" style:font-style-asian="italic" style:font-style-complex="italic" fo:font-size="9pt" style:font-size-asian="9pt" style:font-size-complex="9pt"/>
    </style:style>
    <style:style style:name="T1956" style:parent-style-name="Standaardalinea-lettertype" style:family="text">
      <style:text-properties style:font-name="Verdana" fo:font-style="italic" style:font-style-asian="italic" style:font-style-complex="italic" fo:font-size="9pt" style:font-size-asian="9pt" style:font-size-complex="9pt"/>
    </style:style>
    <style:style style:name="P1957" style:parent-style-name="Standaard" style:family="paragraph">
      <style:text-properties style:font-name="Verdana"/>
    </style:style>
    <style:style style:name="T1958" style:parent-style-name="Standaardalinea-lettertype" style:family="text">
      <style:text-properties style:font-name="Verdana" style:use-window-font-color="true"/>
    </style:style>
    <style:style style:name="T1959" style:parent-style-name="Standaardalinea-lettertype" style:family="text">
      <style:text-properties style:font-name="Verdana" style:font-name-asian="MS Mincho" style:font-name-complex="Arial" style:use-window-font-color="true"/>
    </style:style>
    <style:style style:name="T1960" style:parent-style-name="Standaardalinea-lettertype" style:family="text">
      <style:text-properties style:font-name="Verdana" style:use-window-font-color="true"/>
    </style:style>
    <style:style style:name="P1961" style:parent-style-name="Standaard" style:family="paragraph">
      <style:text-properties style:font-name="Verdana" fo:font-size="9pt" style:font-size-asian="9pt" style:font-size-complex="9pt"/>
    </style:style>
    <style:style style:name="T1962" style:parent-style-name="Standaardalinea-lettertype" style:family="text">
      <style:text-properties style:font-name="Verdana" fo:font-size="9pt" style:font-size-asian="9pt" style:font-size-complex="9pt"/>
    </style:style>
    <style:style style:name="T1963" style:parent-style-name="Standaardalinea-lettertype" style:family="text">
      <style:text-properties style:font-name="Verdana" fo:font-size="9pt" style:font-size-asian="9pt" style:font-size-complex="9pt"/>
    </style:style>
    <style:style style:name="T1964" style:parent-style-name="Standaardalinea-lettertype" style:family="text">
      <style:text-properties style:font-name="Verdana" fo:font-size="9pt" style:font-size-asian="9pt" style:font-size-complex="9pt"/>
    </style:style>
    <style:style style:name="P1965" style:parent-style-name="Standaard" style:family="paragraph">
      <style:text-properties style:font-name="Verdana" fo:font-size="9pt" style:font-size-asian="9pt" style:font-size-complex="9pt"/>
    </style:style>
    <style:style style:name="P1966" style:parent-style-name="Standaard" style:family="paragraph">
      <style:text-properties style:font-name="Verdana" fo:font-size="9pt" style:font-size-asian="9pt" style:font-size-complex="9pt"/>
    </style:style>
    <style:style style:name="P1967" style:parent-style-name="Standaard" style:family="paragraph">
      <style:text-properties style:font-name="Verdana" fo:font-size="9pt" style:font-size-asian="9pt" style:font-size-complex="9pt"/>
    </style:style>
    <style:style style:name="T1968" style:parent-style-name="Standaardalinea-lettertype" style:family="text">
      <style:text-properties style:font-name="Verdana" fo:font-size="9pt" style:font-size-asian="9pt" style:font-size-complex="9pt"/>
    </style:style>
    <style:style style:name="P1969" style:parent-style-name="Standaard" style:family="paragraph">
      <style:text-properties style:font-name="Verdana" fo:font-size="9pt" style:font-size-asian="9pt" style:font-size-complex="9pt"/>
    </style:style>
    <style:style style:name="P1970" style:parent-style-name="Standaard" style:family="paragraph">
      <style:text-properties style:font-name="Verdana" fo:font-size="9pt" style:font-size-asian="9pt" style:font-size-complex="9pt"/>
    </style:style>
    <style:style style:name="T1971" style:parent-style-name="Standaardalinea-lettertype" style:family="text">
      <style:text-properties style:font-name="Verdana" fo:font-size="9pt" style:font-size-asian="9pt" style:font-size-complex="9pt"/>
    </style:style>
    <style:style style:name="T1972" style:parent-style-name="Standaardalinea-lettertype" style:family="text">
      <style:text-properties style:font-name="Verdana" fo:font-size="9pt" style:font-size-asian="9pt" style:font-size-complex="9pt"/>
    </style:style>
    <style:style style:name="P1973" style:parent-style-name="Standaard" style:family="paragraph">
      <style:text-properties style:font-name="Verdana" fo:font-size="9pt" style:font-size-asian="9pt" style:font-size-complex="9pt"/>
    </style:style>
    <style:style style:name="P1974" style:parent-style-name="Standaard" style:family="paragraph">
      <style:text-properties style:font-name="Verdana" fo:font-style="italic" style:font-style-asian="italic" style:font-style-complex="italic" fo:font-size="9pt" style:font-size-asian="9pt" style:font-size-complex="9pt"/>
    </style:style>
    <style:style style:name="P1975" style:parent-style-name="Standaard" style:family="paragraph">
      <style:text-properties style:font-name="Verdana" fo:font-style="italic" style:font-style-asian="italic" style:font-style-complex="italic" fo:font-size="9pt" style:font-size-asian="9pt" style:font-size-complex="9pt"/>
    </style:style>
    <style:style style:name="P1976" style:parent-style-name="Standaard" style:family="paragraph">
      <style:text-properties style:font-name="Verdana" fo:font-style="italic" style:font-style-asian="italic" style:font-style-complex="italic" fo:font-size="9pt" style:font-size-asian="9pt" style:font-size-complex="9pt"/>
    </style:style>
    <style:style style:name="T1977" style:parent-style-name="Standaardalinea-lettertype" style:family="text">
      <style:text-properties style:font-name="Verdana" fo:font-style="italic" style:font-style-asian="italic" style:font-style-complex="italic" fo:font-size="9pt" style:font-size-asian="9pt" style:font-size-complex="9pt"/>
    </style:style>
    <style:style style:name="T1978" style:parent-style-name="Standaardalinea-lettertype" style:family="text">
      <style:text-properties style:font-name="Verdana" fo:font-style="italic" style:font-style-asian="italic" style:font-style-complex="italic" fo:font-size="9pt" style:font-size-asian="9pt" style:font-size-complex="9pt"/>
    </style:style>
    <style:style style:name="T1979" style:parent-style-name="Standaardalinea-lettertype" style:family="text">
      <style:text-properties style:font-name="Verdana" fo:font-style="italic" style:font-style-asian="italic" style:font-style-complex="italic" fo:font-size="9pt" style:font-size-asian="9pt" style:font-size-complex="9pt"/>
    </style:style>
    <style:style style:name="T1980" style:parent-style-name="Standaardalinea-lettertype" style:family="text">
      <style:text-properties style:font-name="Verdana" fo:font-style="italic" style:font-style-asian="italic" style:font-style-complex="italic" fo:font-size="9pt" style:font-size-asian="9pt" style:font-size-complex="9pt"/>
    </style:style>
    <style:style style:name="T1981" style:parent-style-name="Standaardalinea-lettertype" style:family="text">
      <style:text-properties style:font-name="Verdana" fo:font-style="italic" style:font-style-asian="italic" style:font-style-complex="italic" fo:font-size="9pt" style:font-size-asian="9pt" style:font-size-complex="9pt"/>
    </style:style>
    <style:style style:name="T1982" style:parent-style-name="Standaardalinea-lettertype" style:family="text">
      <style:text-properties style:font-name="Verdana" fo:font-style="italic" style:font-style-asian="italic" style:font-style-complex="italic" fo:font-size="9pt" style:font-size-asian="9pt" style:font-size-complex="9pt"/>
    </style:style>
    <style:style style:name="P1983" style:parent-style-name="Standaard" style:family="paragraph">
      <style:text-properties style:font-name="Verdana" fo:font-style="italic" style:font-style-asian="italic" style:font-style-complex="italic" fo:font-size="9pt" style:font-size-asian="9pt" style:font-size-complex="9pt"/>
    </style:style>
    <style:style style:name="P1984" style:parent-style-name="Standaard" style:family="paragraph">
      <style:text-properties style:font-name="Verdana" fo:font-style="italic" style:font-style-asian="italic" style:font-style-complex="italic" fo:font-size="9pt" style:font-size-asian="9pt" style:font-size-complex="9pt"/>
    </style:style>
    <style:style style:name="P1985" style:parent-style-name="Standaard" style:family="paragraph">
      <style:text-properties style:font-name="Verdana" fo:font-style="italic" style:font-style-asian="italic" style:font-style-complex="italic" fo:font-size="9pt" style:font-size-asian="9pt" style:font-size-complex="9pt"/>
    </style:style>
    <style:style style:name="P1986" style:parent-style-name="Standaard" style:family="paragraph">
      <style:text-properties style:font-name="Verdana" fo:font-style="italic" style:font-style-asian="italic" style:font-style-complex="italic" fo:font-size="9pt" style:font-size-asian="9pt" style:font-size-complex="9pt"/>
    </style:style>
    <style:style style:name="P1987" style:parent-style-name="Standaard" style:family="paragraph">
      <style:text-properties style:font-name="Verdana" fo:font-style="italic" style:font-style-asian="italic" style:font-style-complex="italic" fo:font-size="9pt" style:font-size-asian="9pt" style:font-size-complex="9pt"/>
    </style:style>
    <style:style style:name="P1988" style:parent-style-name="Standaard" style:family="paragraph">
      <style:text-properties style:font-name="Verdana" fo:font-style="italic" style:font-style-asian="italic" style:font-style-complex="italic" fo:font-size="9pt" style:font-size-asian="9pt" style:font-size-complex="9pt"/>
    </style:style>
    <style:style style:name="P1989" style:parent-style-name="Standaard" style:family="paragraph">
      <style:text-properties style:font-name="Verdana" fo:font-style="italic" style:font-style-asian="italic" style:font-style-complex="italic" fo:font-size="9pt" style:font-size-asian="9pt" style:font-size-complex="9pt"/>
    </style:style>
    <style:style style:name="P1990" style:parent-style-name="Standaard" style:family="paragraph">
      <style:text-properties style:font-name="Verdana" fo:font-style="italic" style:font-style-asian="italic" style:font-style-complex="italic" fo:font-size="9pt" style:font-size-asian="9pt" style:font-size-complex="9pt"/>
    </style:style>
    <style:style style:name="P1991" style:parent-style-name="Standaard" style:family="paragraph">
      <style:text-properties style:font-name="Verdana" fo:font-style="italic" style:font-style-asian="italic" style:font-style-complex="italic" fo:font-size="9pt" style:font-size-asian="9pt" style:font-size-complex="9pt"/>
    </style:style>
    <style:style style:name="P1992" style:parent-style-name="Standaard" style:family="paragraph">
      <style:text-properties style:font-name="Verdana" fo:font-style="italic" style:font-style-asian="italic" style:font-style-complex="italic" fo:font-size="9pt" style:font-size-asian="9pt" style:font-size-complex="9pt"/>
    </style:style>
    <style:style style:name="P1993" style:parent-style-name="Standaard" style:family="paragraph">
      <style:text-properties style:font-name="Verdana" fo:font-style="italic" style:font-style-asian="italic" style:font-style-complex="italic" fo:font-size="9pt" style:font-size-asian="9pt" style:font-size-complex="9pt"/>
    </style:style>
    <style:style style:name="P1994" style:parent-style-name="Standaard" style:family="paragraph">
      <style:text-properties style:font-name="Verdana" fo:font-style="italic" style:font-style-asian="italic" style:font-style-complex="italic" fo:font-size="9pt" style:font-size-asian="9pt" style:font-size-complex="9pt"/>
    </style:style>
    <style:style style:name="P1995" style:parent-style-name="Standaard" style:family="paragraph">
      <style:text-properties style:font-name="Verdana" fo:font-style="italic" style:font-style-asian="italic" style:font-style-complex="italic" fo:font-size="9pt" style:font-size-asian="9pt" style:font-size-complex="9pt"/>
    </style:style>
    <style:style style:name="P1996" style:parent-style-name="Kop7" style:family="paragraph">
      <style:text-properties style:font-name="Verdana" style:use-window-font-color="true"/>
    </style:style>
    <style:style style:name="P1997" style:parent-style-name="Kop8" style:family="paragraph">
      <style:text-properties style:font-name="Verdana" style:use-window-font-color="true"/>
    </style:style>
    <style:style style:name="P1998" style:parent-style-name="Standaard" style:family="paragraph">
      <style:text-properties style:font-name="Verdana" fo:font-size="9pt" style:font-size-asian="9pt" style:font-size-complex="9pt"/>
    </style:style>
    <style:style style:name="P1999" style:parent-style-name="Standaard" style:family="paragraph">
      <style:text-properties style:font-name="Verdana" fo:font-size="9pt" style:font-size-asian="9pt" style:font-size-complex="9pt"/>
    </style:style>
    <style:style style:name="P2000" style:parent-style-name="Kop8" style:family="paragraph">
      <style:text-properties style:font-name="Verdana" style:use-window-font-color="true"/>
    </style:style>
    <style:style style:name="P2001" style:parent-style-name="Standaard" style:family="paragraph">
      <style:text-properties style:font-name="Verdana" fo:font-size="9pt" style:font-size-asian="9pt" style:font-size-complex="9pt"/>
    </style:style>
    <style:style style:name="P2002" style:parent-style-name="Standaard" style:family="paragraph">
      <style:text-properties style:font-name="Verdana" fo:font-size="9pt" style:font-size-asian="9pt" style:font-size-complex="9pt"/>
    </style:style>
    <style:style style:name="T2003" style:parent-style-name="Standaardalinea-lettertype" style:family="text">
      <style:text-properties style:font-name="Verdana" style:use-window-font-color="true"/>
    </style:style>
    <style:style style:name="T2004" style:parent-style-name="Standaardalinea-lettertype" style:family="text">
      <style:text-properties style:font-name="Verdana" style:font-name-asian="MS Mincho" style:font-name-complex="Arial" style:use-window-font-color="true"/>
    </style:style>
    <style:style style:name="T2005" style:parent-style-name="Standaardalinea-lettertype" style:family="text">
      <style:text-properties style:font-name="Verdana" style:use-window-font-color="true"/>
    </style:style>
    <style:style style:name="P2006" style:parent-style-name="Standaard" style:family="paragraph">
      <style:text-properties style:font-name="Verdana" fo:font-size="9pt" style:font-size-asian="9pt" style:font-size-complex="9pt"/>
    </style:style>
    <style:style style:name="P2007" style:parent-style-name="Standaard" style:family="paragraph">
      <style:text-properties style:font-name="Verdana" fo:font-size="9pt" style:font-size-asian="9pt" style:font-size-complex="9pt"/>
    </style:style>
    <style:style style:name="P2008" style:parent-style-name="Standaard" style:family="paragraph">
      <style:text-properties style:font-name="Verdana" fo:font-size="9pt" style:font-size-asian="9pt" style:font-size-complex="9pt"/>
    </style:style>
    <style:style style:name="T2009" style:parent-style-name="Standaardalinea-lettertype" style:family="text">
      <style:text-properties style:font-name="Verdana" fo:font-size="9pt" style:font-size-asian="9pt" style:font-size-complex="9pt"/>
    </style:style>
    <style:style style:name="T2010" style:parent-style-name="Standaardalinea-lettertype" style:family="text">
      <style:text-properties style:font-name="Verdana" fo:font-style="italic" style:font-style-asian="italic" style:font-style-complex="italic" fo:font-size="9pt" style:font-size-asian="9pt" style:font-size-complex="9pt"/>
    </style:style>
    <style:style style:name="T2011" style:parent-style-name="Standaardalinea-lettertype" style:family="text">
      <style:text-properties style:font-name="Verdana" fo:font-size="9pt" style:font-size-asian="9pt" style:font-size-complex="9pt"/>
    </style:style>
    <style:style style:name="T2012" style:parent-style-name="Standaardalinea-lettertype" style:family="text">
      <style:text-properties style:font-name="Verdana" fo:font-style="italic" style:font-style-asian="italic" style:font-style-complex="italic" fo:font-size="9pt" style:font-size-asian="9pt" style:font-size-complex="9pt"/>
    </style:style>
    <style:style style:name="T2013" style:parent-style-name="Standaardalinea-lettertype" style:family="text">
      <style:text-properties style:font-name="Verdana" fo:font-style="italic" style:font-style-asian="italic" style:font-style-complex="italic" fo:font-size="9pt" style:font-size-asian="9pt" style:font-size-complex="9pt"/>
    </style:style>
    <style:style style:name="P2014" style:parent-style-name="Standaard" style:family="paragraph">
      <style:text-properties style:font-name="Verdana" fo:font-style="italic" style:font-style-asian="italic" style:font-style-complex="italic" fo:font-size="9pt" style:font-size-asian="9pt" style:font-size-complex="9pt"/>
    </style:style>
    <style:style style:name="P2015" style:parent-style-name="Standaard" style:family="paragraph">
      <style:text-properties style:font-name="Verdana" fo:font-style="italic" style:font-style-asian="italic" style:font-style-complex="italic" fo:font-size="9pt" style:font-size-asian="9pt" style:font-size-complex="9pt"/>
    </style:style>
    <style:style style:name="P2016" style:parent-style-name="Standaard" style:family="paragraph">
      <style:text-properties style:font-name="Verdana" fo:font-style="italic" style:font-style-asian="italic" style:font-style-complex="italic" fo:font-size="9pt" style:font-size-asian="9pt" style:font-size-complex="9pt"/>
    </style:style>
    <style:style style:name="P2017" style:parent-style-name="Standaard" style:family="paragraph">
      <style:text-properties style:font-name="Verdana" fo:font-style="italic" style:font-style-asian="italic" style:font-style-complex="italic" fo:font-size="9pt" style:font-size-asian="9pt" style:font-size-complex="9pt"/>
    </style:style>
    <style:style style:name="P2018" style:parent-style-name="Standaard" style:family="paragraph">
      <style:text-properties style:font-name="Verdana" fo:font-style="italic" style:font-style-asian="italic" style:font-style-complex="italic" fo:font-size="9pt" style:font-size-asian="9pt" style:font-size-complex="9pt"/>
    </style:style>
    <style:style style:name="P2019" style:parent-style-name="Standaard" style:family="paragraph">
      <style:text-properties style:font-name="Verdana" fo:font-style="italic" style:font-style-asian="italic" style:font-style-complex="italic" fo:font-size="9pt" style:font-size-asian="9pt" style:font-size-complex="9pt"/>
    </style:style>
    <style:style style:name="P2020" style:parent-style-name="Standaard" style:family="paragraph">
      <style:text-properties style:font-name="Verdana" fo:font-style="italic" style:font-style-asian="italic" style:font-style-complex="italic" fo:font-size="9pt" style:font-size-asian="9pt" style:font-size-complex="9pt"/>
    </style:style>
    <style:style style:name="P2021" style:parent-style-name="Standaard" style:family="paragraph">
      <style:text-properties style:font-name="Verdana" fo:font-style="italic" style:font-style-asian="italic" style:font-style-complex="italic" fo:font-size="9pt" style:font-size-asian="9pt" style:font-size-complex="9pt"/>
    </style:style>
    <style:style style:name="P2022" style:parent-style-name="Standaard" style:family="paragraph">
      <style:text-properties style:font-name="Verdana" fo:font-style="italic" style:font-style-asian="italic" style:font-style-complex="italic" fo:font-size="9pt" style:font-size-asian="9pt" style:font-size-complex="9pt"/>
    </style:style>
    <style:style style:name="P2023" style:parent-style-name="Standaard" style:family="paragraph">
      <style:text-properties style:font-name="Verdana" fo:font-style="italic" style:font-style-asian="italic" style:font-style-complex="italic" fo:font-size="9pt" style:font-size-asian="9pt" style:font-size-complex="9pt"/>
    </style:style>
    <style:style style:name="P2024" style:parent-style-name="Standaard" style:family="paragraph">
      <style:text-properties style:font-name="Verdana" fo:font-style="italic" style:font-style-asian="italic" style:font-style-complex="italic" fo:font-size="9pt" style:font-size-asian="9pt" style:font-size-complex="9pt"/>
    </style:style>
    <style:style style:name="P2025" style:parent-style-name="Standaard" style:family="paragraph">
      <style:text-properties style:font-name="Verdana" fo:font-style="italic" style:font-style-asian="italic" style:font-style-complex="italic" fo:font-size="9pt" style:font-size-asian="9pt" style:font-size-complex="9pt"/>
    </style:style>
    <style:style style:name="T2026" style:parent-style-name="Standaardalinea-lettertype" style:family="text">
      <style:text-properties style:font-name="Verdana" fo:font-style="italic" style:font-style-asian="italic" style:font-style-complex="italic" fo:font-size="9pt" style:font-size-asian="9pt" style:font-size-complex="9pt"/>
    </style:style>
    <style:style style:name="T2027" style:parent-style-name="Standaardalinea-lettertype" style:family="text">
      <style:text-properties style:font-name="Verdana" fo:font-style="italic" style:font-style-asian="italic" style:font-style-complex="italic" fo:font-size="9pt" style:font-size-asian="9pt" style:font-size-complex="9pt"/>
    </style:style>
    <style:style style:name="P2028" style:parent-style-name="Standaard" style:family="paragraph">
      <style:text-properties style:font-name="Verdana" fo:font-style="italic" style:font-style-asian="italic" style:font-style-complex="italic" fo:font-size="9pt" style:font-size-asian="9pt" style:font-size-complex="9pt"/>
    </style:style>
    <style:style style:name="T2029" style:parent-style-name="Standaardalinea-lettertype" style:family="text">
      <style:text-properties style:font-name="Verdana" fo:font-style="italic" style:font-style-asian="italic" style:font-style-complex="italic" fo:font-size="9pt" style:font-size-asian="9pt" style:font-size-complex="9pt"/>
    </style:style>
    <style:style style:name="T2030" style:parent-style-name="Standaardalinea-lettertype" style:family="text">
      <style:text-properties style:font-name="Verdana" fo:font-style="italic" style:font-style-asian="italic" style:font-style-complex="italic" fo:font-size="9pt" style:font-size-asian="9pt" style:font-size-complex="9pt"/>
    </style:style>
    <style:style style:name="T2031" style:parent-style-name="Standaardalinea-lettertype" style:family="text">
      <style:text-properties style:font-name="Verdana" fo:font-size="9pt" style:font-size-asian="9pt" style:font-size-complex="9pt"/>
    </style:style>
    <style:style style:name="T2032" style:parent-style-name="Standaardalinea-lettertype" style:family="text">
      <style:text-properties style:font-name="Verdana" fo:font-style="italic" style:font-style-asian="italic" style:font-style-complex="italic" fo:font-size="9pt" style:font-size-asian="9pt" style:font-size-complex="9pt"/>
    </style:style>
    <style:style style:name="P2033" style:parent-style-name="Standaard" style:family="paragraph">
      <style:text-properties style:font-name="Verdana" fo:font-size="9pt" style:font-size-asian="9pt" style:font-size-complex="9pt"/>
    </style:style>
    <style:style style:name="T2034" style:parent-style-name="Standaardalinea-lettertype" style:family="text">
      <style:text-properties style:font-name="Verdana" fo:font-size="9pt" style:font-size-asian="9pt" style:font-size-complex="9pt"/>
    </style:style>
    <style:style style:name="T2035" style:parent-style-name="Standaardalinea-lettertype" style:family="text">
      <style:text-properties style:font-name="Verdana" style:font-style-complex="italic" fo:font-size="9pt" style:font-size-asian="9pt" style:font-size-complex="9pt"/>
    </style:style>
    <style:style style:name="T2036" style:parent-style-name="Standaardalinea-lettertype" style:family="text">
      <style:text-properties style:font-name="Verdana" style:font-style-complex="italic" fo:font-size="9pt" style:font-size-asian="9pt" style:font-size-complex="9pt"/>
    </style:style>
    <style:style style:name="T2037" style:parent-style-name="Standaardalinea-lettertype" style:family="text">
      <style:text-properties style:font-name="Verdana" fo:font-size="9pt" style:font-size-asian="9pt" style:font-size-complex="9pt"/>
    </style:style>
    <style:style style:name="T2038" style:parent-style-name="Standaardalinea-lettertype" style:family="text">
      <style:text-properties style:font-name="Verdana" style:font-style-complex="italic" fo:font-size="9pt" style:font-size-asian="9pt" style:font-size-complex="9pt"/>
    </style:style>
    <style:style style:name="T2039" style:parent-style-name="Standaardalinea-lettertype" style:family="text">
      <style:text-properties style:font-name="Verdana" style:font-style-complex="italic" fo:font-size="9pt" style:font-size-asian="9pt" style:font-size-complex="9pt"/>
    </style:style>
    <style:style style:name="T2040" style:parent-style-name="Standaardalinea-lettertype" style:family="text">
      <style:text-properties style:font-name="Verdana" style:font-style-complex="italic" fo:font-size="9pt" style:font-size-asian="9pt" style:font-size-complex="9pt"/>
    </style:style>
    <style:style style:name="T2041" style:parent-style-name="Standaardalinea-lettertype" style:family="text">
      <style:text-properties style:font-name="Verdana" style:font-style-complex="italic" fo:font-size="9pt" style:font-size-asian="9pt" style:font-size-complex="9pt"/>
    </style:style>
    <style:style style:name="T2042" style:parent-style-name="Standaardalinea-lettertype" style:family="text">
      <style:text-properties style:font-name="Verdana" fo:font-size="9pt" style:font-size-asian="9pt" style:font-size-complex="9pt"/>
    </style:style>
    <style:style style:name="T2043" style:parent-style-name="Standaardalinea-lettertype" style:family="text">
      <style:text-properties style:font-name="Verdana" fo:font-size="9pt" style:font-size-asian="9pt" style:font-size-complex="9pt"/>
    </style:style>
    <style:style style:name="T2044" style:parent-style-name="Standaardalinea-lettertype" style:family="text">
      <style:text-properties style:font-name="Verdana" style:text-position="super 66.6%" fo:font-size="9pt" style:font-size-asian="9pt" style:font-size-complex="9pt"/>
    </style:style>
    <style:style style:name="T2045" style:parent-style-name="Standaardalinea-lettertype" style:family="text">
      <style:text-properties style:font-name="Verdana" fo:font-size="9pt" style:font-size-asian="9pt" style:font-size-complex="9pt"/>
    </style:style>
    <style:style style:name="T2046" style:parent-style-name="Standaardalinea-lettertype" style:family="text">
      <style:text-properties style:font-name="Verdana" fo:font-size="9pt" style:font-size-asian="9pt" style:font-size-complex="9pt"/>
    </style:style>
    <style:style style:name="T2047" style:parent-style-name="Standaardalinea-lettertype" style:family="text">
      <style:text-properties style:font-name="Verdana" fo:font-size="9pt" style:font-size-asian="9pt" style:font-size-complex="9pt"/>
    </style:style>
    <style:style style:name="T2048" style:parent-style-name="Standaardalinea-lettertype" style:family="text">
      <style:text-properties style:font-name="Verdana" style:text-position="super 66.6%" fo:font-size="9pt" style:font-size-asian="9pt" style:font-size-complex="9pt"/>
    </style:style>
    <style:style style:name="T2049" style:parent-style-name="Standaardalinea-lettertype" style:family="text">
      <style:text-properties style:font-name="Verdana" fo:font-size="9pt" style:font-size-asian="9pt" style:font-size-complex="9pt"/>
    </style:style>
    <style:style style:name="T2050" style:parent-style-name="Standaardalinea-lettertype" style:family="text">
      <style:text-properties style:font-name="Verdana" fo:font-size="9pt" style:font-size-asian="9pt" style:font-size-complex="9pt"/>
    </style:style>
    <style:style style:name="T2051" style:parent-style-name="Standaardalinea-lettertype" style:family="text">
      <style:text-properties style:font-name="Verdana" fo:font-size="9pt" style:font-size-asian="9pt" style:font-size-complex="9pt"/>
    </style:style>
    <style:style style:name="T2052" style:parent-style-name="Standaardalinea-lettertype" style:family="text">
      <style:text-properties style:font-name="Verdana" style:text-position="super 66.6%" fo:font-size="9pt" style:font-size-asian="9pt" style:font-size-complex="9pt"/>
    </style:style>
    <style:style style:name="T2053" style:parent-style-name="Standaardalinea-lettertype" style:family="text">
      <style:text-properties style:font-name="Verdana" fo:font-size="9pt" style:font-size-asian="9pt" style:font-size-complex="9pt"/>
    </style:style>
    <style:style style:name="T2054" style:parent-style-name="Standaardalinea-lettertype" style:family="text">
      <style:text-properties style:font-name="Verdana" fo:font-size="9pt" style:font-size-asian="9pt" style:font-size-complex="9pt"/>
    </style:style>
    <style:style style:name="T2055" style:parent-style-name="Standaardalinea-lettertype" style:family="text">
      <style:text-properties style:font-name="Verdana" style:text-position="super 66.6%" fo:font-size="9pt" style:font-size-asian="9pt" style:font-size-complex="9pt"/>
    </style:style>
    <style:style style:name="T2056" style:parent-style-name="Standaardalinea-lettertype" style:family="text">
      <style:text-properties style:font-name="Verdana" fo:font-size="9pt" style:font-size-asian="9pt" style:font-size-complex="9pt"/>
    </style:style>
    <style:style style:name="P2057" style:parent-style-name="Standaard" style:family="paragraph">
      <style:text-properties style:font-name="Verdana" fo:font-size="9pt" style:font-size-asian="9pt" style:font-size-complex="9pt"/>
    </style:style>
    <style:style style:name="P2058" style:parent-style-name="Standaard" style:family="paragraph">
      <style:text-properties style:font-name="Verdana" fo:font-style="italic" style:font-style-asian="italic" style:font-style-complex="italic" fo:font-size="9pt" style:font-size-asian="9pt" style:font-size-complex="9pt"/>
    </style:style>
    <style:style style:name="P2059" style:parent-style-name="Standaard" style:family="paragraph">
      <style:text-properties style:font-name="Verdana" fo:font-style="italic" style:font-style-asian="italic" style:font-style-complex="italic" fo:font-size="9pt" style:font-size-asian="9pt" style:font-size-complex="9pt"/>
    </style:style>
    <style:style style:name="T2060" style:parent-style-name="Standaardalinea-lettertype" style:family="text">
      <style:text-properties style:font-name="Verdana" fo:font-style="italic" style:font-style-asian="italic" style:font-style-complex="italic" fo:font-size="9pt" style:font-size-asian="9pt" style:font-size-complex="9pt"/>
    </style:style>
    <style:style style:name="T2061" style:parent-style-name="Standaardalinea-lettertype" style:family="text">
      <style:text-properties style:font-name="Verdana" fo:font-style="italic" style:font-style-asian="italic" style:font-style-complex="italic" fo:font-size="9pt" style:font-size-asian="9pt" style:font-size-complex="9pt"/>
    </style:style>
    <style:style style:name="T2062" style:parent-style-name="Standaardalinea-lettertype" style:family="text">
      <style:text-properties style:font-name="Verdana" fo:font-style="italic" style:font-style-asian="italic" style:font-style-complex="italic" fo:font-size="9pt" style:font-size-asian="9pt" style:font-size-complex="9pt"/>
    </style:style>
    <style:style style:name="T2063" style:parent-style-name="Standaardalinea-lettertype" style:family="text">
      <style:text-properties style:font-name="Verdana" fo:font-style="italic" style:font-style-asian="italic" style:font-style-complex="italic" fo:font-size="9pt" style:font-size-asian="9pt" style:font-size-complex="9pt"/>
    </style:style>
    <style:style style:name="P2064" style:parent-style-name="Standaard" style:family="paragraph">
      <style:text-properties style:font-name="Verdana" fo:font-style="italic" style:font-style-asian="italic" style:font-style-complex="italic" fo:font-size="9pt" style:font-size-asian="9pt" style:font-size-complex="9pt"/>
    </style:style>
    <style:style style:name="P2065" style:parent-style-name="Standaard" style:family="paragraph">
      <style:text-properties style:font-name="Verdana" fo:font-style="italic" style:font-style-asian="italic" style:font-style-complex="italic" fo:font-size="9pt" style:font-size-asian="9pt" style:font-size-complex="9pt"/>
    </style:style>
    <style:style style:name="T2066" style:parent-style-name="Standaardalinea-lettertype" style:family="text">
      <style:text-properties style:font-name="Verdana" fo:font-style="italic" style:font-style-asian="italic" style:font-style-complex="italic" fo:font-size="9pt" style:font-size-asian="9pt" style:font-size-complex="9pt"/>
    </style:style>
    <style:style style:name="T2067" style:parent-style-name="Standaardalinea-lettertype" style:family="text">
      <style:text-properties style:font-name="Verdana" fo:font-style="italic" style:font-style-asian="italic" style:font-style-complex="italic" style:text-position="super 66.6%" fo:font-size="9pt" style:font-size-asian="9pt" style:font-size-complex="9pt"/>
    </style:style>
    <style:style style:name="T2068" style:parent-style-name="Standaardalinea-lettertype" style:family="text">
      <style:text-properties style:font-name="Verdana" fo:font-style="italic" style:font-style-asian="italic" style:font-style-complex="italic" fo:font-size="9pt" style:font-size-asian="9pt" style:font-size-complex="9pt"/>
    </style:style>
    <style:style style:name="T2069" style:parent-style-name="Standaardalinea-lettertype" style:family="text">
      <style:text-properties style:font-name="Verdana" fo:font-style="italic" style:font-style-asian="italic" style:font-style-complex="italic" fo:font-size="9pt" style:font-size-asian="9pt" style:font-size-complex="9pt"/>
    </style:style>
    <style:style style:name="T2070" style:parent-style-name="Standaardalinea-lettertype" style:family="text">
      <style:text-properties style:font-name="Verdana" fo:font-style="italic" style:font-style-asian="italic" style:font-style-complex="italic" fo:font-size="9pt" style:font-size-asian="9pt" style:font-size-complex="9pt"/>
    </style:style>
    <style:style style:name="T2071" style:parent-style-name="Standaardalinea-lettertype" style:family="text">
      <style:text-properties style:font-name="Verdana" fo:font-style="italic" style:font-style-asian="italic" style:font-style-complex="italic" style:text-position="super 66.6%" fo:font-size="9pt" style:font-size-asian="9pt" style:font-size-complex="9pt"/>
    </style:style>
    <style:style style:name="T2072" style:parent-style-name="Standaardalinea-lettertype" style:family="text">
      <style:text-properties style:font-name="Verdana" fo:font-style="italic" style:font-style-asian="italic" style:font-style-complex="italic" fo:font-size="9pt" style:font-size-asian="9pt" style:font-size-complex="9pt"/>
    </style:style>
    <style:style style:name="T2073" style:parent-style-name="Standaardalinea-lettertype" style:family="text">
      <style:text-properties style:font-name="Verdana" fo:font-style="italic" style:font-style-asian="italic" style:font-style-complex="italic" style:text-position="super 66.6%" fo:font-size="9pt" style:font-size-asian="9pt" style:font-size-complex="9pt"/>
    </style:style>
    <style:style style:name="T2074" style:parent-style-name="Standaardalinea-lettertype" style:family="text">
      <style:text-properties style:font-name="Verdana" fo:font-style="italic" style:font-style-asian="italic" style:font-style-complex="italic" fo:font-size="9pt" style:font-size-asian="9pt" style:font-size-complex="9pt"/>
    </style:style>
    <style:style style:name="T2075" style:parent-style-name="Standaardalinea-lettertype" style:family="text">
      <style:text-properties style:font-name="Verdana" fo:font-style="italic" style:font-style-asian="italic" style:font-style-complex="italic" fo:font-size="9pt" style:font-size-asian="9pt" style:font-size-complex="9pt"/>
    </style:style>
    <style:style style:name="T2076" style:parent-style-name="Standaardalinea-lettertype" style:family="text">
      <style:text-properties style:font-name="Verdana" fo:font-style="italic" style:font-style-asian="italic" style:font-style-complex="italic" style:text-position="super 66.6%" fo:font-size="9pt" style:font-size-asian="9pt" style:font-size-complex="9pt"/>
    </style:style>
    <style:style style:name="T2077" style:parent-style-name="Standaardalinea-lettertype" style:family="text">
      <style:text-properties style:font-name="Verdana" fo:font-style="italic" style:font-style-asian="italic" style:font-style-complex="italic" fo:font-size="9pt" style:font-size-asian="9pt" style:font-size-complex="9pt"/>
    </style:style>
    <style:style style:name="P2078" style:parent-style-name="Standaard" style:family="paragraph">
      <style:text-properties style:font-name="Verdana" fo:font-style="italic" style:font-style-asian="italic" style:font-style-complex="italic" fo:font-size="9pt" style:font-size-asian="9pt" style:font-size-complex="9pt"/>
    </style:style>
    <style:style style:name="P2079" style:parent-style-name="Standaard" style:family="paragraph">
      <style:text-properties style:font-name="Verdana" fo:font-style="italic" style:font-style-asian="italic" style:font-style-complex="italic" fo:font-size="9pt" style:font-size-asian="9pt" style:font-size-complex="9pt"/>
    </style:style>
    <style:style style:name="P2080" style:parent-style-name="Kop8" style:family="paragraph">
      <style:text-properties style:font-name="Verdana" style:use-window-font-color="true"/>
    </style:style>
    <style:style style:name="P2081" style:parent-style-name="Standaard" style:family="paragraph">
      <style:text-properties style:font-name="Verdana" fo:font-size="9pt" style:font-size-asian="9pt" style:font-size-complex="9pt"/>
    </style:style>
    <style:style style:name="T2082" style:parent-style-name="Standaardalinea-lettertype" style:family="text">
      <style:text-properties style:font-name="Verdana" fo:font-size="9pt" style:font-size-asian="9pt" style:font-size-complex="9pt"/>
    </style:style>
    <style:style style:name="T2083" style:parent-style-name="Standaardalinea-lettertype" style:family="text">
      <style:text-properties style:font-name="Verdana" fo:font-size="9pt" style:font-size-asian="9pt" style:font-size-complex="9pt"/>
    </style:style>
    <style:style style:name="T2084" style:parent-style-name="Standaardalinea-lettertype" style:family="text">
      <style:text-properties style:font-name="Verdana" fo:font-size="9pt" style:font-size-asian="9pt" style:font-size-complex="9pt"/>
    </style:style>
    <style:style style:name="T2085" style:parent-style-name="Standaardalinea-lettertype" style:family="text">
      <style:text-properties style:font-name="Verdana" fo:font-size="9pt" style:font-size-asian="9pt" style:font-size-complex="9pt"/>
    </style:style>
    <style:style style:name="T2086" style:parent-style-name="Standaardalinea-lettertype" style:family="text">
      <style:text-properties style:font-name="Verdana" fo:font-size="9pt" style:font-size-asian="9pt" style:font-size-complex="9pt"/>
    </style:style>
    <style:style style:name="T2087" style:parent-style-name="Standaardalinea-lettertype" style:family="text">
      <style:text-properties style:font-name="Verdana" fo:font-size="9pt" style:font-size-asian="9pt" style:font-size-complex="9pt"/>
    </style:style>
    <style:style style:name="P2088" style:parent-style-name="Standaard" style:family="paragraph">
      <style:text-properties style:font-name="Verdana" fo:font-size="9pt" style:font-size-asian="9pt" style:font-size-complex="9pt"/>
    </style:style>
    <style:style style:name="T2089" style:parent-style-name="Standaardalinea-lettertype" style:family="text">
      <style:text-properties style:font-name="Verdana" fo:font-size="9pt" style:font-size-asian="9pt" style:font-size-complex="9pt"/>
    </style:style>
    <style:style style:name="T2090" style:parent-style-name="Standaardalinea-lettertype" style:family="text">
      <style:text-properties style:font-name="Verdana" fo:font-size="9pt" style:font-size-asian="9pt" style:font-size-complex="9pt"/>
    </style:style>
    <style:style style:name="T2091" style:parent-style-name="Standaardalinea-lettertype" style:family="text">
      <style:text-properties style:font-name="Verdana" fo:font-size="9pt" style:font-size-asian="9pt" style:font-size-complex="9pt"/>
    </style:style>
    <style:style style:name="P2092" style:parent-style-name="Standaard" style:family="paragraph">
      <style:text-properties style:font-name="Verdana" fo:font-size="9pt" style:font-size-asian="9pt" style:font-size-complex="9pt"/>
    </style:style>
    <style:style style:name="P2093" style:parent-style-name="Standaard" style:family="paragraph">
      <style:text-properties style:font-name="Verdana" fo:font-size="9pt" style:font-size-asian="9pt" style:font-size-complex="9pt"/>
    </style:style>
    <style:style style:name="P2094" style:parent-style-name="Standaard" style:family="paragraph">
      <style:text-properties style:font-name="Verdana" fo:font-size="9pt" style:font-size-asian="9pt" style:font-size-complex="9pt"/>
    </style:style>
    <style:style style:name="P2095" style:parent-style-name="Standaard" style:family="paragraph">
      <style:text-properties style:font-name="Verdana" fo:font-size="9pt" style:font-size-asian="9pt" style:font-size-complex="9pt"/>
    </style:style>
    <style:style style:name="P2096" style:parent-style-name="Standaard" style:family="paragraph">
      <style:text-properties style:font-name="Verdana" fo:font-size="9pt" style:font-size-asian="9pt" style:font-size-complex="9pt"/>
    </style:style>
    <style:style style:name="P2097" style:parent-style-name="Standaard" style:family="paragraph">
      <style:text-properties style:font-name="Verdana" fo:font-size="9pt" style:font-size-asian="9pt" style:font-size-complex="9pt"/>
    </style:style>
    <style:style style:name="P2098" style:parent-style-name="Standaard" style:family="paragraph">
      <style:text-properties style:font-name="Verdana" fo:font-size="9pt" style:font-size-asian="9pt" style:font-size-complex="9pt"/>
    </style:style>
    <style:style style:name="P2099" style:parent-style-name="Standaard" style:family="paragraph">
      <style:text-properties style:font-name="Verdana" fo:font-size="9pt" style:font-size-asian="9pt" style:font-size-complex="9pt"/>
    </style:style>
    <style:style style:name="P2100" style:parent-style-name="Standaard" style:family="paragraph">
      <style:text-properties style:font-name="Verdana" fo:font-size="9pt" style:font-size-asian="9pt" style:font-size-complex="9pt"/>
    </style:style>
    <style:style style:name="T2101" style:parent-style-name="Standaardalinea-lettertype" style:family="text">
      <style:text-properties style:font-name="Verdana" fo:font-size="9pt" style:font-size-asian="9pt" style:font-size-complex="9pt"/>
    </style:style>
    <style:style style:name="T2102" style:parent-style-name="Standaardalinea-lettertype" style:family="text">
      <style:text-properties style:font-name="Verdana" fo:font-size="9pt" style:font-size-asian="9pt" style:font-size-complex="9pt"/>
    </style:style>
    <style:style style:name="P2103" style:parent-style-name="Standaard" style:family="paragraph">
      <style:text-properties style:font-name="Verdana" fo:font-style="italic" style:font-style-asian="italic" style:font-style-complex="italic" fo:font-size="9pt" style:font-size-asian="9pt" style:font-size-complex="9pt"/>
    </style:style>
    <style:style style:name="P2104" style:parent-style-name="Standaard" style:family="paragraph">
      <style:text-properties style:font-name="Verdana" fo:font-style="italic" style:font-style-asian="italic" style:font-style-complex="italic" fo:font-size="9pt" style:font-size-asian="9pt" style:font-size-complex="9pt"/>
    </style:style>
    <style:style style:name="P2105" style:parent-style-name="Standaard" style:family="paragraph">
      <style:text-properties style:font-name="Verdana" fo:font-style="italic" style:font-style-asian="italic" style:font-style-complex="italic" fo:font-size="9pt" style:font-size-asian="9pt" style:font-size-complex="9pt"/>
    </style:style>
    <style:style style:name="P2106" style:parent-style-name="Standaard" style:family="paragraph">
      <style:text-properties style:font-name="Verdana" fo:font-style="italic" style:font-style-asian="italic" style:font-style-complex="italic" fo:font-size="9pt" style:font-size-asian="9pt" style:font-size-complex="9pt"/>
    </style:style>
    <style:style style:name="P2107" style:parent-style-name="Standaard" style:family="paragraph">
      <style:text-properties style:font-name="Verdana" fo:font-style="italic" style:font-style-asian="italic" style:font-style-complex="italic" fo:font-size="9pt" style:font-size-asian="9pt" style:font-size-complex="9pt"/>
    </style:style>
    <style:style style:name="P2108" style:parent-style-name="Standaard" style:family="paragraph">
      <style:text-properties style:font-name="Verdana" fo:font-style="italic" style:font-style-asian="italic" style:font-style-complex="italic" fo:font-size="9pt" style:font-size-asian="9pt" style:font-size-complex="9pt"/>
    </style:style>
    <style:style style:name="P2109" style:parent-style-name="Standaard" style:family="paragraph">
      <style:text-properties style:font-name="Verdana" fo:font-style="italic" style:font-style-asian="italic" style:font-style-complex="italic" fo:font-size="9pt" style:font-size-asian="9pt" style:font-size-complex="9pt"/>
    </style:style>
    <style:style style:name="P2110" style:parent-style-name="Standaard" style:family="paragraph">
      <style:text-properties style:font-name="Verdana" fo:font-style="italic" style:font-style-asian="italic" style:font-style-complex="italic" fo:font-size="9pt" style:font-size-asian="9pt" style:font-size-complex="9pt"/>
    </style:style>
    <style:style style:name="P2111" style:parent-style-name="Standaard" style:family="paragraph">
      <style:text-properties style:font-name="Verdana" style:font-weight-complex="bold" fo:font-style="italic" style:font-style-asian="italic" style:font-style-complex="italic" fo:font-size="9pt" style:font-size-asian="9pt" style:font-size-complex="9pt"/>
    </style:style>
    <style:style style:name="T2112" style:parent-style-name="Standaardalinea-lettertype" style:family="text">
      <style:text-properties style:font-name="Verdana" style:font-weight-complex="bold" fo:font-style="italic" style:font-style-asian="italic" style:font-style-complex="italic" fo:font-size="9pt" style:font-size-asian="9pt" style:font-size-complex="9pt"/>
    </style:style>
    <style:style style:name="T2113" style:parent-style-name="Standaardalinea-lettertype" style:family="text">
      <style:text-properties style:font-name="Verdana" fo:font-style="italic" style:font-style-asian="italic" style:font-style-complex="italic" fo:font-size="9pt" style:font-size-asian="9pt" style:font-size-complex="9pt"/>
    </style:style>
    <style:style style:name="T2114" style:parent-style-name="Standaardalinea-lettertype" style:family="text">
      <style:text-properties style:font-name="Verdana" fo:font-style="italic" style:font-style-asian="italic" style:font-style-complex="italic" fo:font-size="9pt" style:font-size-asian="9pt" style:font-size-complex="9pt"/>
    </style:style>
    <style:style style:name="T2115" style:parent-style-name="Standaardalinea-lettertype" style:family="text">
      <style:text-properties style:font-name="Verdana" fo:font-style="italic" style:font-style-asian="italic" style:font-style-complex="italic" fo:font-size="9pt" style:font-size-asian="9pt" style:font-size-complex="9pt"/>
    </style:style>
    <style:style style:name="P2116" style:parent-style-name="Standaard" style:family="paragraph">
      <style:text-properties style:font-name="Verdana" fo:font-style="italic" style:font-style-asian="italic" style:font-style-complex="italic" fo:font-size="9pt" style:font-size-asian="9pt" style:font-size-complex="9pt"/>
    </style:style>
    <style:style style:name="T2117" style:parent-style-name="Standaardalinea-lettertype" style:family="text">
      <style:text-properties style:font-name="Verdana" fo:font-style="italic" style:font-style-asian="italic" style:font-style-complex="italic" fo:font-size="9pt" style:font-size-asian="9pt" style:font-size-complex="9pt"/>
    </style:style>
    <style:style style:name="T2118" style:parent-style-name="Standaardalinea-lettertype" style:family="text">
      <style:text-properties style:font-name="Verdana" fo:font-style="italic" style:font-style-asian="italic" style:font-style-complex="italic" fo:font-size="9pt" style:font-size-asian="9pt" style:font-size-complex="9pt"/>
    </style:style>
    <style:style style:name="T2119" style:parent-style-name="Standaardalinea-lettertype" style:family="text">
      <style:text-properties style:font-name="Verdana" style:font-weight-complex="bold" fo:font-style="italic" style:font-style-asian="italic" style:font-style-complex="italic" fo:font-size="9pt" style:font-size-asian="9pt" style:font-size-complex="9pt"/>
    </style:style>
    <style:style style:name="P2120" style:parent-style-name="Standaard" style:family="paragraph">
      <style:text-properties style:font-name="Verdana" style:font-weight-complex="bold" fo:font-style="italic" style:font-style-asian="italic" style:font-style-complex="italic" fo:font-size="9pt" style:font-size-asian="9pt" style:font-size-complex="9pt"/>
    </style:style>
    <style:style style:name="T2121" style:parent-style-name="Standaardalinea-lettertype" style:family="text">
      <style:text-properties style:font-name="Verdana" style:font-weight-complex="bold" fo:font-style="italic" style:font-style-asian="italic" style:font-style-complex="italic" fo:font-size="9pt" style:font-size-asian="9pt" style:font-size-complex="9pt"/>
    </style:style>
    <style:style style:name="T2122" style:parent-style-name="Standaardalinea-lettertype" style:family="text">
      <style:text-properties style:font-name="Verdana" style:font-weight-complex="bold" fo:font-style="italic" style:font-style-asian="italic" style:font-style-complex="italic" fo:font-size="9pt" style:font-size-asian="9pt" style:font-size-complex="9pt"/>
    </style:style>
    <style:style style:name="P2123" style:parent-style-name="Standaard" style:family="paragraph">
      <style:text-properties style:font-name="Verdana" fo:font-style="italic" style:font-style-asian="italic" style:font-style-complex="italic" fo:font-size="9pt" style:font-size-asian="9pt" style:font-size-complex="9pt"/>
    </style:style>
    <style:style style:name="P2124" style:parent-style-name="Kop8" style:family="paragraph">
      <style:text-properties style:font-name="Verdana" style:use-window-font-color="true"/>
    </style:style>
    <style:style style:name="T2125" style:parent-style-name="Standaardalinea-lettertype" style:family="text">
      <style:text-properties style:font-name="Verdana" fo:font-size="9pt" style:font-size-asian="9pt" style:font-size-complex="9pt"/>
    </style:style>
    <style:style style:name="P2126" style:parent-style-name="Tekstopmerking" style:family="paragraph">
      <style:paragraph-properties style:line-height-at-least="0.1944in"/>
    </style:style>
    <style:style style:name="T2127" style:parent-style-name="Standaardalinea-lettertype" style:family="text">
      <style:text-properties style:font-name="Verdana" fo:font-size="9pt" style:font-size-asian="9pt" style:font-size-complex="9pt"/>
    </style:style>
    <style:style style:name="T2128" style:parent-style-name="Standaardalinea-lettertype" style:family="text">
      <style:text-properties style:font-name="Verdana" fo:font-size="9pt" style:font-size-asian="9pt" style:font-size-complex="9pt"/>
    </style:style>
    <style:style style:name="P2129" style:parent-style-name="Tekstopmerking" style:family="paragraph">
      <style:paragraph-properties style:line-height-at-least="0.1944in"/>
      <style:text-properties style:font-name="Verdana" fo:font-size="9pt" style:font-size-asian="9pt" style:font-size-complex="9pt"/>
    </style:style>
    <style:style style:name="P2130" style:parent-style-name="Standaard" style:family="paragraph">
      <style:text-properties style:font-name="Verdana" fo:font-size="9pt" style:font-size-asian="9pt" style:font-size-complex="9pt"/>
    </style:style>
    <style:style style:name="T2131" style:parent-style-name="Standaardalinea-lettertype" style:family="text">
      <style:text-properties style:font-name="Verdana" fo:font-size="9pt" style:font-size-asian="9pt" style:font-size-complex="9pt"/>
    </style:style>
    <style:style style:name="T2132" style:parent-style-name="Standaardalinea-lettertype" style:family="text">
      <style:text-properties style:font-name="Verdana" style:font-name-complex="Times New Roman" fo:font-size="9pt" style:font-size-asian="9pt" style:font-size-complex="9pt"/>
    </style:style>
    <style:style style:name="T2133" style:parent-style-name="Standaardalinea-lettertype" style:family="text">
      <style:text-properties style:font-name="Verdana" style:font-name-complex="Times New Roman" fo:font-size="9pt" style:font-size-asian="9pt" style:font-size-complex="9pt"/>
    </style:style>
    <style:style style:name="T2134" style:parent-style-name="Standaardalinea-lettertype" style:family="text">
      <style:text-properties style:font-name="Verdana" fo:font-size="9pt" style:font-size-asian="9pt" style:font-size-complex="9pt"/>
    </style:style>
    <style:style style:name="P2135" style:parent-style-name="Standaard" style:family="paragraph">
      <style:text-properties style:font-name="Verdana" fo:font-style="italic" style:font-style-asian="italic" style:font-style-complex="italic" fo:font-size="9pt" style:font-size-asian="9pt" style:font-size-complex="9pt"/>
    </style:style>
    <style:style style:name="T2136" style:parent-style-name="Standaardalinea-lettertype" style:family="text">
      <style:text-properties style:font-name="Verdana" fo:font-style="italic" style:font-style-asian="italic" style:font-style-complex="italic" fo:font-size="9pt" style:font-size-asian="9pt" style:font-size-complex="9pt"/>
    </style:style>
    <style:style style:name="T2137" style:parent-style-name="Standaardalinea-lettertype" style:family="text">
      <style:text-properties style:font-name="Verdana" fo:font-style="italic" style:font-style-asian="italic" style:font-style-complex="italic" fo:font-size="9pt" style:font-size-asian="9pt" style:font-size-complex="9pt"/>
    </style:style>
    <style:style style:name="T2138" style:parent-style-name="Standaardalinea-lettertype" style:family="text">
      <style:text-properties style:font-name="Verdana" fo:font-style="italic" style:font-style-asian="italic" style:font-style-complex="italic" fo:font-size="9pt" style:font-size-asian="9pt" style:font-size-complex="9pt"/>
    </style:style>
    <style:style style:name="P2139" style:parent-style-name="Standaard" style:family="paragraph">
      <style:text-properties style:font-name="Verdana" fo:font-size="9pt" style:font-size-asian="9pt" style:font-size-complex="9pt"/>
    </style:style>
    <style:style style:name="P2140" style:parent-style-name="Kop8" style:family="paragraph">
      <style:text-properties style:font-name="Verdana" style:use-window-font-color="true"/>
    </style:style>
    <style:style style:name="P2141" style:parent-style-name="Standaard" style:family="paragraph">
      <style:text-properties style:font-name="Verdana" fo:font-size="9pt" style:font-size-asian="9pt" style:font-size-complex="9pt"/>
    </style:style>
    <style:style style:name="T2142" style:parent-style-name="Standaardalinea-lettertype" style:family="text">
      <style:text-properties style:font-name="Verdana" fo:font-size="9pt" style:font-size-asian="9pt" style:font-size-complex="9pt"/>
    </style:style>
    <style:style style:name="T2143" style:parent-style-name="Standaardalinea-lettertype" style:family="text">
      <style:text-properties style:font-name="Verdana" fo:font-size="9pt" style:font-size-asian="9pt" style:font-size-complex="9pt"/>
    </style:style>
    <style:style style:name="P2144" style:parent-style-name="Standaard" style:family="paragraph">
      <style:text-properties style:font-name="Verdana" fo:font-size="9pt" style:font-size-asian="9pt" style:font-size-complex="9pt"/>
    </style:style>
    <style:style style:name="P2145" style:parent-style-name="Standaard" style:family="paragraph">
      <style:text-properties style:font-name="Verdana" fo:font-size="9pt" style:font-size-asian="9pt" style:font-size-complex="9pt"/>
    </style:style>
    <style:style style:name="P2146" style:parent-style-name="Standaard" style:family="paragraph">
      <style:text-properties style:font-name="Verdana" fo:font-size="9pt" style:font-size-asian="9pt" style:font-size-complex="9pt"/>
    </style:style>
    <style:style style:name="T2147" style:parent-style-name="Standaardalinea-lettertype" style:family="text">
      <style:text-properties style:font-name="Verdana" fo:font-size="9pt" style:font-size-asian="9pt" style:font-size-complex="9pt"/>
    </style:style>
    <style:style style:name="P2148" style:parent-style-name="Standaard" style:family="paragraph">
      <style:text-properties style:font-name="Verdana" fo:font-size="9pt" style:font-size-asian="9pt" style:font-size-complex="9pt"/>
    </style:style>
    <style:style style:name="P2149" style:parent-style-name="Standaard" style:family="paragraph">
      <style:text-properties style:font-name="Verdana" fo:font-size="9pt" style:font-size-asian="9pt" style:font-size-complex="9pt"/>
    </style:style>
    <style:style style:name="T2150" style:parent-style-name="Standaardalinea-lettertype" style:family="text">
      <style:text-properties style:font-name="Verdana" fo:font-size="9pt" style:font-size-asian="9pt" style:font-size-complex="9pt"/>
    </style:style>
    <style:style style:name="T2151" style:parent-style-name="Standaardalinea-lettertype" style:family="text">
      <style:text-properties style:font-name="Verdana" fo:font-size="9pt" style:font-size-asian="9pt" style:font-size-complex="9pt"/>
    </style:style>
    <style:style style:name="P2152" style:parent-style-name="Standaard" style:family="paragraph">
      <style:text-properties style:font-name="Verdana" fo:font-size="9pt" style:font-size-asian="9pt" style:font-size-complex="9pt"/>
    </style:style>
    <style:style style:name="P2153" style:parent-style-name="Standaard" style:family="paragraph">
      <style:text-properties style:font-name="Verdana" fo:font-style="italic" style:font-style-asian="italic" style:font-style-complex="italic" fo:font-size="9pt" style:font-size-asian="9pt" style:font-size-complex="9pt"/>
    </style:style>
    <style:style style:name="P2154" style:parent-style-name="Standaard" style:family="paragraph">
      <style:text-properties style:font-name="Verdana" fo:font-style="italic" style:font-style-asian="italic" style:font-style-complex="italic" fo:font-size="9pt" style:font-size-asian="9pt" style:font-size-complex="9pt"/>
    </style:style>
    <style:style style:name="P2155" style:parent-style-name="Standaard" style:family="paragraph">
      <style:text-properties style:font-name="Verdana" fo:font-style="italic" style:font-style-asian="italic" style:font-style-complex="italic" fo:font-size="9pt" style:font-size-asian="9pt" style:font-size-complex="9pt"/>
    </style:style>
    <style:style style:name="P2156" style:parent-style-name="Standaard" style:family="paragraph">
      <style:text-properties style:font-name="Verdana" fo:font-style="italic" style:font-style-asian="italic" style:font-style-complex="italic" fo:font-size="9pt" style:font-size-asian="9pt" style:font-size-complex="9pt"/>
    </style:style>
    <style:style style:name="T2157" style:parent-style-name="Standaardalinea-lettertype" style:family="text">
      <style:text-properties style:font-name="Verdana" fo:font-style="italic" style:font-style-asian="italic" style:font-style-complex="italic" fo:font-size="9pt" style:font-size-asian="9pt" style:font-size-complex="9pt"/>
    </style:style>
    <style:style style:name="T2158" style:parent-style-name="Standaardalinea-lettertype" style:family="text">
      <style:text-properties style:font-name="Verdana" fo:font-style="italic" style:font-style-asian="italic" style:font-style-complex="italic" fo:font-size="9pt" style:font-size-asian="9pt" style:font-size-complex="9pt"/>
    </style:style>
    <style:style style:name="T2159" style:parent-style-name="Standaardalinea-lettertype" style:family="text">
      <style:text-properties style:font-name="Verdana" fo:font-style="italic" style:font-style-asian="italic" style:font-style-complex="italic" fo:font-size="9pt" style:font-size-asian="9pt" style:font-size-complex="9pt"/>
    </style:style>
    <style:style style:name="T2160" style:parent-style-name="Standaardalinea-lettertype" style:family="text">
      <style:text-properties style:font-name="Verdana" fo:font-style="italic" style:font-style-asian="italic" style:font-style-complex="italic" fo:font-size="9pt" style:font-size-asian="9pt" style:font-size-complex="9pt"/>
    </style:style>
    <style:style style:name="T2161" style:parent-style-name="Standaardalinea-lettertype" style:family="text">
      <style:text-properties style:font-name="Verdana" fo:font-style="italic" style:font-style-asian="italic" style:font-style-complex="italic" fo:font-size="9pt" style:font-size-asian="9pt" style:font-size-complex="9pt"/>
    </style:style>
    <style:style style:name="T2162" style:parent-style-name="Standaardalinea-lettertype" style:family="text">
      <style:text-properties style:font-name="Verdana" fo:font-style="italic" style:font-style-asian="italic" style:font-style-complex="italic" fo:font-size="9pt" style:font-size-asian="9pt" style:font-size-complex="9pt"/>
    </style:style>
    <style:style style:name="P2163" style:parent-style-name="Standaard" style:family="paragraph">
      <style:text-properties style:font-name="Verdana" fo:font-style="italic" style:font-style-asian="italic" style:font-style-complex="italic" fo:font-size="9pt" style:font-size-asian="9pt" style:font-size-complex="9pt"/>
    </style:style>
    <style:style style:name="P2164" style:parent-style-name="Standaard" style:family="paragraph">
      <style:text-properties style:font-name="Verdana" fo:font-style="italic" style:font-style-asian="italic" style:font-style-complex="italic" fo:font-size="9pt" style:font-size-asian="9pt" style:font-size-complex="9pt"/>
    </style:style>
    <style:style style:name="P2165" style:parent-style-name="Standaard" style:family="paragraph">
      <style:text-properties style:font-name="Verdana" fo:font-style="italic" style:font-style-asian="italic" style:font-style-complex="italic" fo:font-size="9pt" style:font-size-asian="9pt" style:font-size-complex="9pt"/>
    </style:style>
    <style:style style:name="P2166" style:parent-style-name="Standaard" style:family="paragraph">
      <style:text-properties style:font-name="Verdana" fo:font-style="italic" style:font-style-asian="italic" style:font-style-complex="italic" fo:font-size="9pt" style:font-size-asian="9pt" style:font-size-complex="9pt"/>
    </style:style>
    <style:style style:name="P2167" style:parent-style-name="Standaard" style:family="paragraph">
      <style:text-properties style:font-name="Verdana" fo:font-style="italic" style:font-style-asian="italic" style:font-style-complex="italic" fo:font-size="9pt" style:font-size-asian="9pt" style:font-size-complex="9pt"/>
    </style:style>
    <style:style style:name="P2168" style:parent-style-name="Standaard" style:family="paragraph">
      <style:text-properties style:font-name="Verdana" fo:font-style="italic" style:font-style-asian="italic" style:font-style-complex="italic" fo:font-size="9pt" style:font-size-asian="9pt" style:font-size-complex="9pt"/>
    </style:style>
    <style:style style:name="P2169" style:parent-style-name="Standaard" style:family="paragraph">
      <style:text-properties style:font-name="Verdana" fo:font-style="italic" style:font-style-asian="italic" style:font-style-complex="italic" fo:font-size="9pt" style:font-size-asian="9pt" style:font-size-complex="9pt"/>
    </style:style>
    <style:style style:name="P2170" style:parent-style-name="Standaard" style:family="paragraph">
      <style:text-properties style:font-name="Verdana" fo:font-style="italic" style:font-style-asian="italic" style:font-style-complex="italic" fo:font-size="9pt" style:font-size-asian="9pt" style:font-size-complex="9pt"/>
    </style:style>
    <style:style style:name="P2171" style:parent-style-name="Standaard" style:family="paragraph">
      <style:text-properties style:font-name="Verdana" fo:font-style="italic" style:font-style-asian="italic" style:font-style-complex="italic" fo:font-size="9pt" style:font-size-asian="9pt" style:font-size-complex="9pt"/>
    </style:style>
    <style:style style:name="P2172" style:parent-style-name="Standaard" style:family="paragraph">
      <style:text-properties style:font-name="Verdana" fo:font-style="italic" style:font-style-asian="italic" style:font-style-complex="italic" fo:font-size="9pt" style:font-size-asian="9pt" style:font-size-complex="9pt"/>
    </style:style>
    <style:style style:name="P2173" style:parent-style-name="Standaard" style:family="paragraph">
      <style:text-properties style:font-name="Verdana" fo:font-size="9pt" style:font-size-asian="9pt" style:font-size-complex="9pt"/>
    </style:style>
    <style:style style:name="P2174" style:parent-style-name="Kop7" style:family="paragraph">
      <style:text-properties style:font-name="Verdana" style:use-window-font-color="true"/>
    </style:style>
    <style:style style:name="P2175" style:parent-style-name="Kop8" style:family="paragraph">
      <style:text-properties style:font-name="Verdana" style:use-window-font-color="true"/>
    </style:style>
    <style:style style:name="P2176" style:parent-style-name="Standaard" style:family="paragraph">
      <style:text-properties style:font-name="Verdana" fo:font-size="9pt" style:font-size-asian="9pt" style:font-size-complex="9pt"/>
    </style:style>
    <style:style style:name="P2177" style:parent-style-name="Standaard" style:family="paragraph">
      <style:text-properties style:font-name="Verdana" fo:font-size="9pt" style:font-size-asian="9pt" style:font-size-complex="9pt"/>
    </style:style>
    <style:style style:name="P2178" style:parent-style-name="Kop8" style:family="paragraph">
      <style:text-properties style:font-name="Verdana" style:use-window-font-color="true"/>
    </style:style>
    <style:style style:name="P2179" style:parent-style-name="Standaard" style:family="paragraph">
      <style:text-properties style:font-name="Verdana" fo:font-size="9pt" style:font-size-asian="9pt" style:font-size-complex="9pt"/>
    </style:style>
    <style:style style:name="P2180" style:parent-style-name="Standaard" style:family="paragraph">
      <style:text-properties style:font-name="Verdana" fo:font-size="9pt" style:font-size-asian="9pt" style:font-size-complex="9pt"/>
    </style:style>
    <style:style style:name="P2181" style:parent-style-name="Kop8" style:family="paragraph">
      <style:text-properties style:font-name="Verdana" style:use-window-font-color="true"/>
    </style:style>
    <style:style style:name="P2182" style:parent-style-name="Standaard" style:family="paragraph">
      <style:text-properties style:font-name="Verdana" fo:font-size="9pt" style:font-size-asian="9pt" style:font-size-complex="9pt"/>
    </style:style>
    <style:style style:name="T2183" style:parent-style-name="Standaardalinea-lettertype" style:family="text">
      <style:text-properties style:font-name="Verdana" fo:font-size="9pt" style:font-size-asian="9pt" style:font-size-complex="9pt"/>
    </style:style>
    <style:style style:name="T2184" style:parent-style-name="Standaardalinea-lettertype" style:family="text">
      <style:text-properties style:font-name="Verdana" fo:font-size="9pt" style:font-size-asian="9pt" style:font-size-complex="9pt"/>
    </style:style>
    <style:style style:name="T2185" style:parent-style-name="Standaardalinea-lettertype" style:family="text">
      <style:text-properties style:font-name="Verdana" style:text-position="super 66.6%" fo:font-size="9pt" style:font-size-asian="9pt" style:font-size-complex="9pt"/>
    </style:style>
    <style:style style:name="T2186" style:parent-style-name="Standaardalinea-lettertype" style:family="text">
      <style:text-properties style:font-name="Verdana" fo:font-size="9pt" style:font-size-asian="9pt" style:font-size-complex="9pt"/>
    </style:style>
    <style:style style:name="T2187" style:parent-style-name="Standaardalinea-lettertype" style:family="text">
      <style:text-properties style:font-name="Verdana" fo:font-size="9pt" style:font-size-asian="9pt" style:font-size-complex="9pt"/>
    </style:style>
    <style:style style:name="T2188" style:parent-style-name="Standaardalinea-lettertype" style:family="text">
      <style:text-properties style:font-name="Verdana" style:text-position="super 66.6%" fo:font-size="9pt" style:font-size-asian="9pt" style:font-size-complex="9pt"/>
    </style:style>
    <style:style style:name="T2189" style:parent-style-name="Standaardalinea-lettertype" style:family="text">
      <style:text-properties style:font-name="Verdana" fo:font-size="9pt" style:font-size-asian="9pt" style:font-size-complex="9pt"/>
    </style:style>
    <style:style style:name="T2190" style:parent-style-name="Standaardalinea-lettertype" style:family="text">
      <style:text-properties style:font-name="Verdana" fo:font-size="9pt" style:font-size-asian="9pt" style:font-size-complex="9pt"/>
    </style:style>
    <style:style style:name="T2191" style:parent-style-name="Standaardalinea-lettertype" style:family="text">
      <style:text-properties style:font-name="Verdana" fo:font-size="9pt" style:font-size-asian="9pt" style:font-size-complex="9pt"/>
    </style:style>
    <style:style style:name="T2192" style:parent-style-name="Standaardalinea-lettertype" style:family="text">
      <style:text-properties style:font-name="Verdana" style:text-position="super 66.6%" fo:font-size="9pt" style:font-size-asian="9pt" style:font-size-complex="9pt"/>
    </style:style>
    <style:style style:name="T2193" style:parent-style-name="Standaardalinea-lettertype" style:family="text">
      <style:text-properties style:font-name="Verdana" fo:font-size="9pt" style:font-size-asian="9pt" style:font-size-complex="9pt"/>
    </style:style>
    <style:style style:name="T2194" style:parent-style-name="Standaardalinea-lettertype" style:family="text">
      <style:text-properties style:font-name="Verdana" fo:font-size="9pt" style:font-size-asian="9pt" style:font-size-complex="9pt"/>
    </style:style>
    <style:style style:name="T2195" style:parent-style-name="Standaardalinea-lettertype" style:family="text">
      <style:text-properties style:font-name="Verdana" style:text-position="super 66.6%" fo:font-size="9pt" style:font-size-asian="9pt" style:font-size-complex="9pt"/>
    </style:style>
    <style:style style:name="T2196" style:parent-style-name="Standaardalinea-lettertype" style:family="text">
      <style:text-properties style:font-name="Verdana" fo:font-size="9pt" style:font-size-asian="9pt" style:font-size-complex="9pt"/>
    </style:style>
    <style:style style:name="T2197" style:parent-style-name="Standaardalinea-lettertype" style:family="text">
      <style:text-properties style:font-name="Verdana" fo:font-size="9pt" style:font-size-asian="9pt" style:font-size-complex="9pt"/>
    </style:style>
    <style:style style:name="P2198" style:parent-style-name="Standaard" style:family="paragraph">
      <style:text-properties style:font-name="Verdana" fo:font-size="9pt" style:font-size-asian="9pt" style:font-size-complex="9pt"/>
    </style:style>
    <style:style style:name="P2199" style:parent-style-name="Standaard" style:family="paragraph">
      <style:text-properties style:font-name="Verdana" fo:font-style="italic" style:font-style-asian="italic" style:font-style-complex="italic" fo:font-size="9pt" style:font-size-asian="9pt" style:font-size-complex="9pt"/>
    </style:style>
    <style:style style:name="P2200" style:parent-style-name="Standaard" style:family="paragraph">
      <style:text-properties style:font-name="Verdana" fo:font-style="italic" style:font-style-asian="italic" style:font-style-complex="italic" fo:font-size="9pt" style:font-size-asian="9pt" style:font-size-complex="9pt"/>
    </style:style>
    <style:style style:name="P2201" style:parent-style-name="Kop8" style:family="paragraph">
      <style:text-properties style:font-name="Verdana" style:use-window-font-color="true"/>
    </style:style>
    <style:style style:name="P2202" style:parent-style-name="Standaard" style:family="paragraph">
      <style:text-properties style:font-name="Verdana" fo:font-size="9pt" style:font-size-asian="9pt" style:font-size-complex="9pt"/>
    </style:style>
    <style:style style:name="T2203" style:parent-style-name="Standaardalinea-lettertype" style:family="text">
      <style:text-properties style:font-name="Verdana" fo:font-size="9pt" style:font-size-asian="9pt" style:font-size-complex="9pt"/>
    </style:style>
    <style:style style:name="T2204" style:parent-style-name="Standaardalinea-lettertype" style:family="text">
      <style:text-properties style:font-name="Verdana" fo:font-size="9pt" style:font-size-asian="9pt" style:font-size-complex="9pt"/>
    </style:style>
    <style:style style:name="P2205" style:parent-style-name="Standaard" style:family="paragraph">
      <style:text-properties style:font-name="Verdana" fo:font-size="9pt" style:font-size-asian="9pt" style:font-size-complex="9pt"/>
    </style:style>
    <style:style style:name="P2206" style:parent-style-name="Standaard" style:family="paragraph">
      <style:text-properties style:font-name="Verdana" fo:font-size="9pt" style:font-size-asian="9pt" style:font-size-complex="9pt"/>
    </style:style>
    <style:style style:name="P2207" style:parent-style-name="Standaard" style:family="paragraph">
      <style:text-properties style:font-name="Verdana" fo:font-style="italic" style:font-style-asian="italic" style:font-style-complex="italic" fo:font-size="9pt" style:font-size-asian="9pt" style:font-size-complex="9pt"/>
    </style:style>
    <style:style style:name="P2208" style:parent-style-name="Standaard" style:family="paragraph">
      <style:text-properties style:font-name="Verdana" fo:font-style="italic" style:font-style-asian="italic" style:font-style-complex="italic" fo:font-size="9pt" style:font-size-asian="9pt" style:font-size-complex="9pt"/>
    </style:style>
    <style:style style:name="P2209" style:parent-style-name="Standaard" style:family="paragraph">
      <style:text-properties style:font-name="Verdana" fo:font-style="italic" style:font-style-asian="italic" style:font-style-complex="italic" fo:font-size="9pt" style:font-size-asian="9pt" style:font-size-complex="9pt"/>
    </style:style>
    <style:style style:name="P2210" style:parent-style-name="Standaard" style:family="paragraph">
      <style:text-properties style:font-name="Verdana" fo:font-style="italic" style:font-style-asian="italic" style:font-style-complex="italic" fo:font-size="9pt" style:font-size-asian="9pt" style:font-size-complex="9pt"/>
    </style:style>
    <style:style style:name="P2211" style:parent-style-name="Kop8" style:family="paragraph">
      <style:text-properties style:font-name="Verdana" style:use-window-font-color="true"/>
    </style:style>
    <style:style style:name="T2212" style:parent-style-name="Standaardalinea-lettertype" style:family="text">
      <style:text-properties style:font-name="Verdana" fo:font-size="9pt" style:font-size-asian="9pt" style:font-size-complex="9pt"/>
    </style:style>
    <style:style style:name="P2213" style:parent-style-name="Tekstopmerking" style:family="paragraph">
      <style:paragraph-properties style:line-height-at-least="0.1944in"/>
    </style:style>
    <style:style style:name="T2214" style:parent-style-name="Standaardalinea-lettertype" style:family="text">
      <style:text-properties style:font-name="Verdana" fo:font-size="9pt" style:font-size-asian="9pt" style:font-size-complex="9pt"/>
    </style:style>
    <style:style style:name="P2215" style:parent-style-name="Tekstopmerking" style:family="paragraph">
      <style:paragraph-properties style:line-height-at-least="0.1944in"/>
      <style:text-properties style:font-name="Verdana" fo:font-size="9pt" style:font-size-asian="9pt" style:font-size-complex="9pt"/>
    </style:style>
    <style:style style:name="P2216" style:parent-style-name="Standaard" style:family="paragraph">
      <style:text-properties style:font-name="Verdana" fo:font-size="9pt" style:font-size-asian="9pt" style:font-size-complex="9pt"/>
    </style:style>
    <style:style style:name="T2217" style:parent-style-name="Standaardalinea-lettertype" style:family="text">
      <style:text-properties style:font-name="Verdana" fo:font-size="9pt" style:font-size-asian="9pt" style:font-size-complex="9pt"/>
    </style:style>
    <style:style style:name="T2218" style:parent-style-name="Standaardalinea-lettertype" style:family="text">
      <style:text-properties style:font-name="Verdana" style:font-name-complex="Times New Roman" fo:font-size="9pt" style:font-size-asian="9pt" style:font-size-complex="9pt"/>
    </style:style>
    <style:style style:name="T2219" style:parent-style-name="Standaardalinea-lettertype" style:family="text">
      <style:text-properties style:font-name="Verdana" fo:font-size="9pt" style:font-size-asian="9pt" style:font-size-complex="9pt"/>
    </style:style>
    <style:style style:name="P2220" style:parent-style-name="Standaard" style:family="paragraph">
      <style:text-properties style:font-name="Verdana" fo:font-style="italic" style:font-style-asian="italic" style:font-style-complex="italic" fo:font-size="9pt" style:font-size-asian="9pt" style:font-size-complex="9pt"/>
    </style:style>
    <style:style style:name="T2221" style:parent-style-name="Standaardalinea-lettertype" style:family="text">
      <style:text-properties style:font-name="Verdana" fo:font-style="italic" style:font-style-asian="italic" style:font-style-complex="italic" fo:font-size="9pt" style:font-size-asian="9pt" style:font-size-complex="9pt"/>
    </style:style>
    <style:style style:name="T2222" style:parent-style-name="Standaardalinea-lettertype" style:family="text">
      <style:text-properties style:font-name="Verdana" fo:font-style="italic" style:font-style-asian="italic" style:font-style-complex="italic" fo:font-size="9pt" style:font-size-asian="9pt" style:font-size-complex="9pt"/>
    </style:style>
    <style:style style:name="T2223" style:parent-style-name="Standaardalinea-lettertype" style:family="text">
      <style:text-properties style:font-name="Verdana" fo:font-style="italic" style:font-style-asian="italic" style:font-style-complex="italic" fo:font-size="9pt" style:font-size-asian="9pt" style:font-size-complex="9pt"/>
    </style:style>
    <style:style style:name="P2224" style:parent-style-name="Standaard" style:family="paragraph">
      <style:text-properties style:font-name="Verdana" fo:font-size="9pt" style:font-size-asian="9pt" style:font-size-complex="9pt"/>
    </style:style>
    <style:style style:name="P2225" style:parent-style-name="Kop8" style:family="paragraph">
      <style:text-properties style:font-name="Verdana" style:use-window-font-color="true"/>
    </style:style>
    <style:style style:name="T2226" style:parent-style-name="Standaardalinea-lettertype" style:family="text">
      <style:text-properties style:font-name="Verdana" fo:font-size="9pt" style:font-size-asian="9pt" style:font-size-complex="9pt"/>
    </style:style>
    <style:style style:name="T2227" style:parent-style-name="Standaardalinea-lettertype" style:family="text">
      <style:text-properties style:font-name="Verdana" fo:font-size="9pt" style:font-size-asian="9pt" style:font-size-complex="9pt"/>
    </style:style>
    <style:style style:name="T2228" style:parent-style-name="Standaardalinea-lettertype" style:family="text">
      <style:text-properties style:font-name="Verdana" fo:font-size="9pt" style:font-size-asian="9pt" style:font-size-complex="9pt"/>
    </style:style>
    <style:style style:name="T2229" style:parent-style-name="Standaardalinea-lettertype" style:family="text">
      <style:text-properties style:font-name="Verdana" fo:font-size="9pt" style:font-size-asian="9pt" style:font-size-complex="9pt"/>
    </style:style>
    <style:style style:name="T2230" style:parent-style-name="Standaardalinea-lettertype" style:family="text">
      <style:text-properties style:font-name="Verdana" fo:font-size="9pt" style:font-size-asian="9pt" style:font-size-complex="9pt"/>
    </style:style>
    <style:style style:name="P2231" style:parent-style-name="Standaard" style:family="paragraph">
      <style:text-properties style:font-name="Verdana" fo:font-size="9pt" style:font-size-asian="9pt" style:font-size-complex="9pt"/>
    </style:style>
    <style:style style:name="P2232" style:parent-style-name="Standaard" style:family="paragraph">
      <style:text-properties style:font-name="Verdana" fo:font-size="9pt" style:font-size-asian="9pt" style:font-size-complex="9pt"/>
    </style:style>
    <style:style style:name="P2233" style:parent-style-name="Standaard" style:family="paragraph">
      <style:text-properties style:font-name="Verdana" fo:font-size="9pt" style:font-size-asian="9pt" style:font-size-complex="9pt"/>
    </style:style>
    <style:style style:name="P2234" style:parent-style-name="Standaard" style:family="paragraph">
      <style:text-properties style:font-name="Verdana" fo:font-size="9pt" style:font-size-asian="9pt" style:font-size-complex="9pt"/>
    </style:style>
    <style:style style:name="T2235" style:parent-style-name="Standaardalinea-lettertype" style:family="text">
      <style:text-properties style:font-name="Verdana" fo:font-size="9pt" style:font-size-asian="9pt" style:font-size-complex="9pt"/>
    </style:style>
    <style:style style:name="P2236" style:parent-style-name="Standaard" style:family="paragraph">
      <style:text-properties style:font-name="Verdana" fo:font-size="9pt" style:font-size-asian="9pt" style:font-size-complex="9pt"/>
    </style:style>
    <style:style style:name="P2237" style:parent-style-name="Standaard" style:family="paragraph">
      <style:text-properties style:font-name="Verdana" fo:font-size="9pt" style:font-size-asian="9pt" style:font-size-complex="9pt"/>
    </style:style>
    <style:style style:name="P2238" style:parent-style-name="Standaard" style:family="paragraph">
      <style:text-properties style:font-name="Verdana" fo:font-size="9pt" style:font-size-asian="9pt" style:font-size-complex="9pt"/>
    </style:style>
    <style:style style:name="P2239" style:parent-style-name="Standaard" style:family="paragraph">
      <style:text-properties style:font-name="Verdana" fo:font-size="9pt" style:font-size-asian="9pt" style:font-size-complex="9pt"/>
    </style:style>
    <style:style style:name="P2240" style:parent-style-name="Standaard" style:family="paragraph">
      <style:text-properties style:font-name="Verdana" fo:font-size="9pt" style:font-size-asian="9pt" style:font-size-complex="9pt"/>
    </style:style>
    <style:style style:name="P2241" style:parent-style-name="Standaard" style:family="paragraph">
      <style:text-properties style:font-name="Verdana" fo:font-style="italic" style:font-style-asian="italic" style:font-style-complex="italic" fo:font-size="9pt" style:font-size-asian="9pt" style:font-size-complex="9pt"/>
    </style:style>
    <style:style style:name="P2242" style:parent-style-name="Standaard" style:family="paragraph">
      <style:text-properties style:font-name="Verdana" fo:font-style="italic" style:font-style-asian="italic" style:font-style-complex="italic" fo:font-size="9pt" style:font-size-asian="9pt" style:font-size-complex="9pt"/>
    </style:style>
    <style:style style:name="P2243" style:parent-style-name="Standaard" style:family="paragraph">
      <style:text-properties style:font-name="Verdana" fo:font-style="italic" style:font-style-asian="italic" style:font-style-complex="italic" fo:font-size="9pt" style:font-size-asian="9pt" style:font-size-complex="9pt"/>
    </style:style>
    <style:style style:name="T2244" style:parent-style-name="Standaardalinea-lettertype" style:family="text">
      <style:text-properties style:font-name="Verdana" fo:font-style="italic" style:font-style-asian="italic" style:font-style-complex="italic" fo:font-size="9pt" style:font-size-asian="9pt" style:font-size-complex="9pt"/>
    </style:style>
    <style:style style:name="T2245" style:parent-style-name="Standaardalinea-lettertype" style:family="text">
      <style:text-properties style:font-name="Verdana" fo:font-style="italic" style:font-style-asian="italic" style:font-style-complex="italic" fo:font-size="9pt" style:font-size-asian="9pt" style:font-size-complex="9pt"/>
    </style:style>
    <style:style style:name="T2246" style:parent-style-name="Standaardalinea-lettertype" style:family="text">
      <style:text-properties style:font-name="Verdana" fo:font-style="italic" style:font-style-asian="italic" style:font-style-complex="italic" fo:font-size="9pt" style:font-size-asian="9pt" style:font-size-complex="9pt"/>
    </style:style>
    <style:style style:name="T2247" style:parent-style-name="Standaardalinea-lettertype" style:family="text">
      <style:text-properties style:font-name="Verdana" fo:font-style="italic" style:font-style-asian="italic" style:font-style-complex="italic" fo:font-size="9pt" style:font-size-asian="9pt" style:font-size-complex="9pt"/>
    </style:style>
    <style:style style:name="T2248" style:parent-style-name="Standaardalinea-lettertype" style:family="text">
      <style:text-properties style:font-name="Verdana" fo:font-style="italic" style:font-style-asian="italic" style:font-style-complex="italic" fo:font-size="9pt" style:font-size-asian="9pt" style:font-size-complex="9pt"/>
    </style:style>
    <style:style style:name="T2249" style:parent-style-name="Standaardalinea-lettertype" style:family="text">
      <style:text-properties style:font-name="Verdana" fo:font-style="italic" style:font-style-asian="italic" style:font-style-complex="italic" fo:font-size="9pt" style:font-size-asian="9pt" style:font-size-complex="9pt"/>
    </style:style>
    <style:style style:name="P2250" style:parent-style-name="Standaard" style:family="paragraph">
      <style:text-properties style:font-name="Verdana" fo:font-style="italic" style:font-style-asian="italic" style:font-style-complex="italic" fo:font-size="9pt" style:font-size-asian="9pt" style:font-size-complex="9pt"/>
    </style:style>
    <style:style style:name="P2251" style:parent-style-name="Standaard" style:family="paragraph">
      <style:text-properties style:font-name="Verdana" fo:font-style="italic" style:font-style-asian="italic" style:font-style-complex="italic" fo:font-size="9pt" style:font-size-asian="9pt" style:font-size-complex="9pt"/>
    </style:style>
    <style:style style:name="P2252" style:parent-style-name="Standaard" style:family="paragraph">
      <style:text-properties style:font-name="Verdana" fo:font-style="italic" style:font-style-asian="italic" style:font-style-complex="italic" fo:font-size="9pt" style:font-size-asian="9pt" style:font-size-complex="9pt"/>
    </style:style>
    <style:style style:name="P2253" style:parent-style-name="Standaard" style:family="paragraph">
      <style:text-properties style:font-name="Verdana" fo:font-style="italic" style:font-style-asian="italic" style:font-style-complex="italic" fo:font-size="9pt" style:font-size-asian="9pt" style:font-size-complex="9pt"/>
    </style:style>
    <style:style style:name="P2254" style:parent-style-name="Standaard" style:family="paragraph">
      <style:text-properties style:font-name="Verdana" fo:font-style="italic" style:font-style-asian="italic" style:font-style-complex="italic" fo:font-size="9pt" style:font-size-asian="9pt" style:font-size-complex="9pt"/>
    </style:style>
    <style:style style:name="T2255" style:parent-style-name="Standaardalinea-lettertype" style:family="text">
      <style:text-properties style:font-name="Verdana" fo:font-style="italic" style:font-style-asian="italic" style:font-style-complex="italic" fo:font-size="9pt" style:font-size-asian="9pt" style:font-size-complex="9pt"/>
    </style:style>
    <style:style style:name="T2256" style:parent-style-name="Standaardalinea-lettertype" style:family="text">
      <style:text-properties style:font-name="Verdana" fo:font-style="italic" style:font-style-asian="italic" style:font-style-complex="italic" fo:font-size="9pt" style:font-size-asian="9pt" style:font-size-complex="9pt"/>
    </style:style>
    <style:style style:name="T2257" style:parent-style-name="Standaardalinea-lettertype" style:family="text">
      <style:text-properties style:font-name="Verdana" fo:font-style="italic" style:font-style-asian="italic" style:font-style-complex="italic" fo:font-size="9pt" style:font-size-asian="9pt" style:font-size-complex="9pt"/>
    </style:style>
    <style:style style:name="T2258" style:parent-style-name="Standaardalinea-lettertype" style:family="text">
      <style:text-properties style:font-name="Verdana" fo:font-style="italic" style:font-style-asian="italic" style:font-style-complex="italic" fo:font-size="9pt" style:font-size-asian="9pt" style:font-size-complex="9pt"/>
    </style:style>
    <style:style style:name="P2259" style:parent-style-name="Standaard" style:family="paragraph">
      <style:text-properties style:font-name="Verdana" fo:font-style="italic" style:font-style-asian="italic" style:font-style-complex="italic" fo:font-size="9pt" style:font-size-asian="9pt" style:font-size-complex="9pt"/>
    </style:style>
    <style:style style:name="P2260" style:parent-style-name="Standaard" style:family="paragraph">
      <style:text-properties style:font-name="Verdana" fo:font-style="italic" style:font-style-asian="italic" style:font-style-complex="italic" fo:font-size="9pt" style:font-size-asian="9pt" style:font-size-complex="9pt"/>
    </style:style>
    <style:style style:name="P2261" style:parent-style-name="Standaard" style:family="paragraph">
      <style:text-properties style:font-name="Verdana" fo:font-style="italic" style:font-style-asian="italic" style:font-style-complex="italic" fo:font-size="9pt" style:font-size-asian="9pt" style:font-size-complex="9pt"/>
    </style:style>
    <style:style style:name="P2262" style:parent-style-name="Standaard" style:family="paragraph">
      <style:text-properties style:font-name="Verdana" fo:font-style="italic" style:font-style-asian="italic" style:font-style-complex="italic" fo:font-size="9pt" style:font-size-asian="9pt" style:font-size-complex="9pt"/>
    </style:style>
    <style:style style:name="T2263" style:parent-style-name="Standaardalinea-lettertype" style:family="text">
      <style:text-properties style:font-name="Verdana" fo:font-style="italic" style:font-style-asian="italic" style:font-style-complex="italic" fo:font-size="9pt" style:font-size-asian="9pt" style:font-size-complex="9pt"/>
    </style:style>
    <style:style style:name="T2264" style:parent-style-name="Standaardalinea-lettertype" style:family="text">
      <style:text-properties style:font-name="Verdana" fo:font-style="italic" style:font-style-asian="italic" style:font-style-complex="italic" fo:font-size="9pt" style:font-size-asian="9pt" style:font-size-complex="9pt"/>
    </style:style>
    <style:style style:name="P2265" style:parent-style-name="Standaard" style:family="paragraph">
      <style:text-properties style:font-name="Verdana" fo:font-size="9pt" style:font-size-asian="9pt" style:font-size-complex="9pt"/>
    </style:style>
    <style:style style:name="P2266" style:parent-style-name="Kop5" style:family="paragraph">
      <style:text-properties style:font-name="Verdana" style:use-window-font-color="true"/>
    </style:style>
    <style:style style:name="P2267" style:parent-style-name="Kop6" style:family="paragraph">
      <style:text-properties style:font-name="Verdana" style:use-window-font-color="true"/>
    </style:style>
    <style:style style:name="P2268" style:parent-style-name="Kop7" style:family="paragraph">
      <style:text-properties style:font-name="Verdana" style:use-window-font-color="true"/>
    </style:style>
    <style:style style:name="T2269" style:parent-style-name="Standaardalinea-lettertype" style:family="text">
      <style:text-properties style:font-name="Verdana" style:use-window-font-color="true"/>
    </style:style>
    <style:style style:name="T2270" style:parent-style-name="Standaardalinea-lettertype" style:family="text">
      <style:text-properties style:font-name="Verdana" style:font-name-asian="Calibri" style:use-window-font-color="true"/>
    </style:style>
    <style:style style:name="T2271" style:parent-style-name="Standaardalinea-lettertype" style:family="text">
      <style:text-properties style:font-name="Verdana" style:use-window-font-color="true"/>
    </style:style>
    <style:style style:name="P2272" style:parent-style-name="Standaard" style:family="paragraph">
      <style:text-properties style:font-name="Verdana" fo:font-size="9pt" style:font-size-asian="9pt" style:font-size-complex="9pt"/>
    </style:style>
    <style:style style:name="T2273" style:parent-style-name="Standaardalinea-lettertype" style:family="text">
      <style:text-properties style:font-name="Verdana" fo:font-size="9pt" style:font-size-asian="9pt" style:font-size-complex="9pt"/>
    </style:style>
    <style:style style:name="T2274" style:parent-style-name="Standaardalinea-lettertype" style:family="text">
      <style:text-properties style:font-name="Verdana" fo:font-size="9pt" style:font-size-asian="9pt" style:font-size-complex="9pt"/>
    </style:style>
    <style:style style:name="T2275" style:parent-style-name="Standaardalinea-lettertype" style:family="text">
      <style:text-properties style:font-name="Verdana" fo:font-size="9pt" style:font-size-asian="9pt" style:font-size-complex="9pt"/>
    </style:style>
    <style:style style:name="T2276" style:parent-style-name="Standaardalinea-lettertype" style:family="text">
      <style:text-properties style:font-name="Verdana" fo:font-size="9pt" style:font-size-asian="9pt" style:font-size-complex="9pt"/>
    </style:style>
    <style:style style:name="P2277" style:parent-style-name="Standaard" style:family="paragraph">
      <style:text-properties style:font-name="Verdana" fo:font-size="9pt" style:font-size-asian="9pt" style:font-size-complex="9pt"/>
    </style:style>
    <style:style style:name="P2278" style:parent-style-name="Standaard" style:family="paragraph">
      <style:text-properties style:font-name="Verdana" fo:font-style="italic" style:font-style-asian="italic" style:font-style-complex="italic" fo:font-size="9pt" style:font-size-asian="9pt" style:font-size-complex="9pt"/>
    </style:style>
    <style:style style:name="P2279" style:parent-style-name="Standaard" style:family="paragraph">
      <style:text-properties style:font-name="Verdana" fo:font-style="italic" style:font-style-asian="italic" style:font-style-complex="italic" fo:font-size="9pt" style:font-size-asian="9pt" style:font-size-complex="9pt"/>
    </style:style>
    <style:style style:name="P2280" style:parent-style-name="Standaard" style:family="paragraph">
      <style:text-properties style:font-name="Verdana" fo:font-style="italic" style:font-style-asian="italic" style:font-style-complex="italic" fo:font-size="9pt" style:font-size-asian="9pt" style:font-size-complex="9pt"/>
    </style:style>
    <style:style style:name="P2281" style:parent-style-name="Standaard" style:family="paragraph">
      <style:text-properties style:font-name="Verdana" fo:font-size="9pt" style:font-size-asian="9pt" style:font-size-complex="9pt"/>
    </style:style>
    <style:style style:name="P2282" style:parent-style-name="Kop3" style:list-style-name="LFO23" style:family="paragraph">
      <style:paragraph-properties fo:break-before="page"/>
      <style:text-properties style:font-name="Verdana" fo:font-weight="bold" style:font-weight-asian="bold" style:font-weight-complex="bold" style:use-window-font-color="true"/>
    </style:style>
    <style:style style:name="P2283" style:parent-style-name="Standaard" style:family="paragraph">
      <style:text-properties style:font-name="Verdana" style:font-size-complex="10.5pt"/>
    </style:style>
    <style:style style:name="P2284" style:parent-style-name="Kop4" style:list-style-name="LFO23" style:family="paragraph"/>
    <style:style style:name="T2285" style:parent-style-name="Kop4Char" style:family="text">
      <style:text-properties style:font-name="Verdana" fo:font-weight="bold" style:font-weight-asian="bold" style:font-weight-complex="bold" fo:font-style="italic" style:font-style-asian="italic" style:font-style-complex="italic" style:use-window-font-color="true"/>
    </style:style>
    <style:style style:name="T2286" style:parent-style-name="Standaardalinea-lettertype" style:family="text">
      <style:text-properties style:font-name="Verdana" fo:font-size="9pt" style:font-size-asian="9pt" style:font-size-complex="9pt"/>
    </style:style>
    <style:style style:name="T2287" style:parent-style-name="Standaardalinea-lettertype" style:family="text">
      <style:text-properties style:font-name="Verdana" fo:font-size="9pt" style:font-size-asian="9pt" style:font-size-complex="9pt"/>
    </style:style>
    <style:style style:name="T2288" style:parent-style-name="Standaardalinea-lettertype" style:family="text">
      <style:text-properties style:font-name="Verdana" fo:font-size="9pt" style:font-size-asian="9pt" style:font-size-complex="9pt"/>
    </style:style>
    <style:style style:name="T2289" style:parent-style-name="Standaardalinea-lettertype" style:family="text">
      <style:text-properties style:font-name="Verdana" fo:font-style="italic" style:font-style-asian="italic" style:font-style-complex="italic" fo:font-size="9pt" style:font-size-asian="9pt" style:font-size-complex="9pt"/>
    </style:style>
    <style:style style:name="T2290" style:parent-style-name="Standaardalinea-lettertype" style:family="text">
      <style:text-properties style:font-name="Verdana" fo:font-size="9pt" style:font-size-asian="9pt" style:font-size-complex="9pt"/>
    </style:style>
    <style:style style:name="T2291" style:parent-style-name="Standaardalinea-lettertype" style:family="text">
      <style:text-properties style:font-name="Verdana" fo:font-size="9pt" style:font-size-asian="9pt" style:font-size-complex="9pt"/>
    </style:style>
    <style:style style:name="P2292" style:parent-style-name="Standaard" style:family="paragraph">
      <style:text-properties style:font-name="Verdana" fo:font-size="9pt" style:font-size-asian="9pt" style:font-size-complex="9pt"/>
    </style:style>
    <style:style style:name="P2293" style:parent-style-name="Standaard" style:family="paragraph">
      <style:text-properties style:font-name="Verdana" fo:font-size="9pt" style:font-size-asian="9pt" style:font-size-complex="9pt"/>
    </style:style>
    <style:style style:name="P2294" style:parent-style-name="Standaard" style:family="paragraph">
      <style:text-properties style:font-name="Verdana" fo:font-size="9pt" style:font-size-asian="9pt" style:font-size-complex="9pt"/>
    </style:style>
    <style:style style:name="P2295" style:parent-style-name="Standaard" style:family="paragraph">
      <style:text-properties style:font-name="Verdana" fo:font-size="9pt" style:font-size-asian="9pt" style:font-size-complex="9pt"/>
    </style:style>
    <style:style style:name="P2296" style:parent-style-name="Standaard" style:family="paragraph">
      <style:text-properties style:font-name="Verdana" fo:font-size="9pt" style:font-size-asian="9pt" style:font-size-complex="9pt"/>
    </style:style>
    <style:style style:name="P2297" style:parent-style-name="Standaard" style:family="paragraph">
      <style:text-properties style:font-name="Verdana" fo:font-size="9pt" style:font-size-asian="9pt" style:font-size-complex="9pt"/>
    </style:style>
    <style:style style:name="P2298" style:parent-style-name="Kop4" style:list-style-name="LFO25" style:family="paragraph">
      <style:paragraph-properties fo:margin-left="0.7479in" fo:text-indent="-0.7479in">
        <style:tab-stops/>
      </style:paragraph-properties>
      <style:text-properties style:font-name="Verdana" fo:font-weight="bold" style:font-weight-asian="bold" style:font-weight-complex="bold" style:use-window-font-color="true"/>
    </style:style>
    <style:style style:name="P2299" style:parent-style-name="Standaard" style:family="paragraph">
      <style:text-properties style:font-name="Verdana" fo:font-size="9pt" style:font-size-asian="9pt" style:font-size-complex="9pt"/>
    </style:style>
    <style:style style:name="P2300" style:parent-style-name="Standaard" style:family="paragraph">
      <style:text-properties style:font-name="Verdana" fo:font-size="9pt" style:font-size-asian="9pt" style:font-size-complex="9pt"/>
    </style:style>
    <style:style style:name="P2301" style:parent-style-name="Kop5" style:family="paragraph">
      <style:text-properties style:font-name="Verdana" style:use-window-font-color="true"/>
    </style:style>
    <style:style style:name="P2302" style:parent-style-name="Kop6" style:family="paragraph">
      <style:paragraph-properties style:line-height-at-least="0.1944in"/>
      <style:text-properties style:font-name="Verdana" style:use-window-font-color="true"/>
    </style:style>
    <style:style style:name="P2303" style:parent-style-name="Kop7" style:family="paragraph">
      <style:text-properties style:font-name="Verdana" style:use-window-font-color="true"/>
    </style:style>
    <style:style style:name="T2304" style:parent-style-name="Standaardalinea-lettertype" style:family="text">
      <style:text-properties style:font-name="Verdana" style:use-window-font-color="true"/>
    </style:style>
    <style:style style:name="P2305" style:parent-style-name="Kop8" style:family="paragraph">
      <style:text-properties style:font-name="Verdana" style:use-window-font-color="true"/>
    </style:style>
    <style:style style:name="P2306" style:parent-style-name="Geenafstand" style:family="paragraph">
      <style:paragraph-properties style:line-height-at-least="0.1944in"/>
      <style:text-properties style:font-name="Verdana" fo:font-size="9pt" style:font-size-asian="9pt" style:font-size-complex="9pt"/>
    </style:style>
    <style:style style:name="P2307" style:parent-style-name="Geenafstand" style:family="paragraph">
      <style:paragraph-properties style:line-height-at-least="0.1944in"/>
      <style:text-properties style:font-name="Verdana" fo:font-weight="bold" style:font-weight-asian="bold" style:font-weight-complex="bold" fo:font-size="9pt" style:font-size-asian="9pt" style:font-size-complex="9pt"/>
    </style:style>
    <style:style style:name="P2308" style:parent-style-name="Kop8" style:family="paragraph">
      <style:text-properties style:font-name="Verdana" style:use-window-font-color="true"/>
    </style:style>
    <style:style style:name="P2309" style:parent-style-name="Geenafstand" style:family="paragraph">
      <style:paragraph-properties style:line-height-at-least="0.1944in"/>
      <style:text-properties style:font-name="Verdana" fo:font-size="9pt" style:font-size-asian="9pt" style:font-size-complex="9pt"/>
    </style:style>
    <style:style style:name="P2310" style:parent-style-name="Geenafstand" style:family="paragraph">
      <style:paragraph-properties style:line-height-at-least="0.1944in"/>
      <style:text-properties style:font-name="Verdana" fo:font-size="9pt" style:font-size-asian="9pt" style:font-size-complex="9pt"/>
    </style:style>
    <style:style style:name="P2311" style:parent-style-name="Geenafstand" style:family="paragraph">
      <style:paragraph-properties style:line-height-at-least="0.1944in"/>
      <style:text-properties style:font-name="Verdana" fo:font-size="9pt" style:font-size-asian="9pt" style:font-size-complex="9pt"/>
    </style:style>
    <style:style style:name="P2312" style:parent-style-name="Geenafstand" style:family="paragraph">
      <style:paragraph-properties style:line-height-at-least="0.1944in"/>
      <style:text-properties style:font-name="Verdana" fo:font-size="9pt" style:font-size-asian="9pt" style:font-size-complex="9pt"/>
    </style:style>
    <style:style style:name="P2313" style:parent-style-name="Standaard" style:family="paragraph">
      <style:text-properties style:font-name="Verdana" fo:font-style="italic" style:font-style-asian="italic" style:font-style-complex="italic" fo:font-size="9pt" style:font-size-asian="9pt" style:font-size-complex="9pt"/>
    </style:style>
    <style:style style:name="P2314" style:parent-style-name="Standaard" style:family="paragraph">
      <style:text-properties style:font-name="Verdana" fo:font-size="9pt" style:font-size-asian="9pt" style:font-size-complex="9pt"/>
    </style:style>
    <style:style style:name="T2315" style:parent-style-name="Standaardalinea-lettertype" style:family="text">
      <style:text-properties style:font-name="Verdana" style:use-window-font-color="true"/>
    </style:style>
    <style:style style:name="T2316" style:parent-style-name="Standaardalinea-lettertype" style:family="text">
      <style:text-properties style:font-name="Verdana" style:use-window-font-color="true"/>
    </style:style>
    <style:style style:name="P2317" style:parent-style-name="Kop8" style:family="paragraph">
      <style:text-properties style:font-name="Verdana" style:use-window-font-color="true"/>
    </style:style>
    <style:style style:name="P2318" style:parent-style-name="Standaard" style:family="paragraph">
      <style:text-properties style:font-name="Verdana" fo:font-size="9pt" style:font-size-asian="9pt" style:font-size-complex="9pt"/>
    </style:style>
    <style:style style:name="P2319" style:parent-style-name="Standaard" style:family="paragraph">
      <style:text-properties style:font-name="Verdana" fo:font-style="italic" style:font-style-asian="italic" style:font-style-complex="italic" fo:font-size="9pt" style:font-size-asian="9pt" style:font-size-complex="9pt"/>
    </style:style>
    <style:style style:name="P2320" style:parent-style-name="Standaard" style:family="paragraph">
      <style:text-properties style:font-name="Verdana" fo:font-style="italic" style:font-style-asian="italic" style:font-style-complex="italic" fo:font-size="9pt" style:font-size-asian="9pt" style:font-size-complex="9pt"/>
    </style:style>
    <style:style style:name="P2321" style:parent-style-name="Standaard" style:family="paragraph">
      <style:text-properties style:font-name="Verdana" fo:font-style="italic" style:font-style-asian="italic" style:font-style-complex="italic" fo:font-size="9pt" style:font-size-asian="9pt" style:font-size-complex="9pt"/>
    </style:style>
    <style:style style:name="P2322" style:parent-style-name="Standaard" style:family="paragraph">
      <style:text-properties style:font-name="Verdana" fo:font-style="italic" style:font-style-asian="italic" style:font-style-complex="italic" fo:font-size="9pt" style:font-size-asian="9pt" style:font-size-complex="9pt"/>
    </style:style>
    <style:style style:name="P2323" style:parent-style-name="Standaard" style:family="paragraph">
      <style:text-properties style:font-name="Verdana" fo:font-style="italic" style:font-style-asian="italic" style:font-style-complex="italic" fo:font-size="9pt" style:font-size-asian="9pt" style:font-size-complex="9pt"/>
    </style:style>
    <style:style style:name="P2324" style:parent-style-name="Standaard" style:family="paragraph">
      <style:text-properties style:font-name="Verdana" fo:font-style="italic" style:font-style-asian="italic" style:font-style-complex="italic" fo:font-size="9pt" style:font-size-asian="9pt" style:font-size-complex="9pt"/>
    </style:style>
    <style:style style:name="P2325" style:parent-style-name="Standaard" style:family="paragraph">
      <style:text-properties style:font-name="Verdana" fo:font-style="italic" style:font-style-asian="italic" style:font-style-complex="italic" fo:font-size="9pt" style:font-size-asian="9pt" style:font-size-complex="9pt"/>
    </style:style>
    <style:style style:name="P2326" style:parent-style-name="Standaard" style:family="paragraph">
      <style:text-properties style:font-name="Verdana" fo:font-style="italic" style:font-style-asian="italic" style:font-style-complex="italic" fo:font-size="9pt" style:font-size-asian="9pt" style:font-size-complex="9pt"/>
    </style:style>
    <style:style style:name="P2327" style:parent-style-name="Standaard" style:family="paragraph">
      <style:text-properties style:font-name="Verdana" fo:font-style="italic" style:font-style-asian="italic" style:font-style-complex="italic" fo:font-size="9pt" style:font-size-asian="9pt" style:font-size-complex="9pt"/>
    </style:style>
    <style:style style:name="P2328" style:parent-style-name="Standaard" style:family="paragraph">
      <style:text-properties style:font-name="Verdana" fo:font-style="italic" style:font-style-asian="italic" style:font-style-complex="italic" fo:font-size="9pt" style:font-size-asian="9pt" style:font-size-complex="9pt"/>
    </style:style>
    <style:style style:name="P2329" style:parent-style-name="Standaard" style:family="paragraph">
      <style:text-properties style:font-name="Verdana" fo:font-style="italic" style:font-style-asian="italic" style:font-style-complex="italic" fo:font-size="9pt" style:font-size-asian="9pt" style:font-size-complex="9pt"/>
    </style:style>
    <style:style style:name="T2330" style:parent-style-name="Standaardalinea-lettertype" style:family="text">
      <style:text-properties style:font-name="Verdana" fo:font-style="italic" style:font-style-asian="italic" style:font-style-complex="italic" fo:font-size="9pt" style:font-size-asian="9pt" style:font-size-complex="9pt"/>
    </style:style>
    <style:style style:name="T2331" style:parent-style-name="Standaardalinea-lettertype" style:family="text">
      <style:text-properties style:font-name="Verdana" style:font-name-complex="Calibri" fo:font-style="italic" style:font-style-asian="italic" style:font-style-complex="italic" fo:font-size="9pt" style:font-size-asian="9pt" style:font-size-complex="9pt"/>
    </style:style>
    <style:style style:name="T2332" style:parent-style-name="Standaardalinea-lettertype" style:family="text">
      <style:text-properties style:font-name="Verdana" fo:font-style="italic" style:font-style-asian="italic" style:font-style-complex="italic" fo:font-size="9pt" style:font-size-asian="9pt" style:font-size-complex="9pt"/>
    </style:style>
    <style:style style:name="T2333" style:parent-style-name="Standaardalinea-lettertype" style:family="text">
      <style:text-properties style:font-name="Verdana" fo:font-style="italic" style:font-style-asian="italic" style:font-style-complex="italic" fo:font-size="9pt" style:font-size-asian="9pt" style:font-size-complex="9pt"/>
    </style:style>
    <style:style style:name="P2334" style:parent-style-name="Standaard" style:family="paragraph">
      <style:text-properties style:font-name="Verdana" fo:font-style="italic" style:font-style-asian="italic" style:font-style-complex="italic" fo:font-size="9pt" style:font-size-asian="9pt" style:font-size-complex="9pt"/>
    </style:style>
    <style:style style:name="P2335" style:parent-style-name="Standaard" style:family="paragraph">
      <style:text-properties style:font-name="Verdana" fo:font-size="9pt" style:font-size-asian="9pt" style:font-size-complex="9pt"/>
    </style:style>
    <style:style style:name="P2336" style:parent-style-name="Kop5" style:family="paragraph">
      <style:text-properties style:font-name="Verdana" style:use-window-font-color="true"/>
    </style:style>
    <style:style style:name="P2337" style:parent-style-name="Standaard" style:family="paragraph">
      <style:text-properties style:font-name="Verdana" fo:font-size="9pt" style:font-size-asian="9pt" style:font-size-complex="9pt"/>
    </style:style>
    <style:style style:name="TableColumn2339" style:family="table-column">
      <style:table-column-properties style:column-width="1.9347in"/>
    </style:style>
    <style:style style:name="TableColumn2340" style:family="table-column">
      <style:table-column-properties style:column-width="1.5069in"/>
    </style:style>
    <style:style style:name="TableColumn2341" style:family="table-column">
      <style:table-column-properties style:column-width="1.1312in"/>
    </style:style>
    <style:style style:name="TableColumn2342" style:family="table-column">
      <style:table-column-properties style:column-width="1.1854in"/>
    </style:style>
    <style:style style:name="TableColumn2343" style:family="table-column">
      <style:table-column-properties style:column-width="1.5583in"/>
    </style:style>
    <style:style style:name="Table2338" style:family="table">
      <style:table-properties style:width="7.3166in" style:rel-width="100%" fo:margin-left="0in" table:align="left"/>
    </style:style>
    <style:style style:name="TableRow2344" style:family="table-row">
      <style:table-row-properties/>
    </style:style>
    <style:style style:name="TableCell2345" style:family="table-cell">
      <style:table-cell-properties fo:border="0.0069in solid #000000" style:writing-mode="lr-tb" fo:padding-top="0in" fo:padding-left="0.075in" fo:padding-bottom="0in" fo:padding-right="0.075in"/>
    </style:style>
    <style:style style:name="P2346" style:parent-style-name="Standaard" style:family="paragraph">
      <style:text-properties style:font-name="Verdana" fo:font-weight="bold" style:font-weight-asian="bold" style:font-weight-complex="bold" fo:font-size="8pt" style:font-size-asian="8pt" style:font-size-complex="8pt"/>
    </style:style>
    <style:style style:name="P2347" style:parent-style-name="Standaard" style:family="paragraph">
      <style:text-properties style:font-name="Verdana" fo:font-weight="bold" style:font-weight-asian="bold" style:font-weight-complex="bold" fo:font-size="8pt" style:font-size-asian="8pt" style:font-size-complex="8pt"/>
    </style:style>
    <style:style style:name="TableRow2348" style:family="table-row">
      <style:table-row-properties/>
    </style:style>
    <style:style style:name="TableCell2349" style:family="table-cell">
      <style:table-cell-properties fo:border="0.0069in solid #000000" style:writing-mode="lr-tb" fo:padding-top="0in" fo:padding-left="0.075in" fo:padding-bottom="0in" fo:padding-right="0.075in"/>
    </style:style>
    <style:style style:name="T2350" style:parent-style-name="Standaardalinea-lettertype" style:family="text">
      <style:text-properties style:font-name="Verdana" fo:font-weight="bold" style:font-weight-asian="bold" style:font-weight-complex="bold" fo:font-size="8pt" style:font-size-asian="8pt" style:font-size-complex="8pt"/>
    </style:style>
    <style:style style:name="T2351" style:parent-style-name="Standaardalinea-lettertype" style:family="text">
      <style:text-properties style:font-name="Verdana" fo:font-size="8pt" style:font-size-asian="8pt" style:font-size-complex="8pt"/>
    </style:style>
    <style:style style:name="P2352" style:parent-style-name="Standaard" style:family="paragraph">
      <style:text-properties style:font-name="Verdana" fo:font-weight="bold" style:font-weight-asian="bold" style:font-weight-complex="bold" fo:font-size="8pt" style:font-size-asian="8pt" style:font-size-complex="8pt"/>
    </style:style>
    <style:style style:name="TableCell2353" style:family="table-cell">
      <style:table-cell-properties fo:border="0.0069in solid #000000" style:writing-mode="lr-tb" fo:padding-top="0in" fo:padding-left="0.075in" fo:padding-bottom="0in" fo:padding-right="0.075in"/>
    </style:style>
    <style:style style:name="P2354" style:parent-style-name="Standaard" style:family="paragraph">
      <style:text-properties style:font-name="Verdana" fo:font-weight="bold" style:font-weight-asian="bold" style:font-weight-complex="bold" fo:font-size="8pt" style:font-size-asian="8pt" style:font-size-complex="8pt"/>
    </style:style>
    <style:style style:name="P2355" style:parent-style-name="Standaard" style:family="paragraph">
      <style:text-properties style:font-name="Verdana" fo:font-weight="bold" style:font-weight-asian="bold" style:font-weight-complex="bold" fo:font-size="8pt" style:font-size-asian="8pt" style:font-size-complex="8pt"/>
    </style:style>
    <style:style style:name="P2356" style:parent-style-name="Standaard" style:family="paragraph">
      <style:text-properties style:font-name="Verdana" fo:font-size="8pt" style:font-size-asian="8pt" style:font-size-complex="8pt"/>
    </style:style>
    <style:style style:name="TableCell2357" style:family="table-cell">
      <style:table-cell-properties fo:border="0.0069in solid #000000" style:writing-mode="lr-tb" fo:padding-top="0in" fo:padding-left="0.075in" fo:padding-bottom="0in" fo:padding-right="0.075in"/>
    </style:style>
    <style:style style:name="P2358" style:parent-style-name="Standaard" style:family="paragraph">
      <style:text-properties style:font-name="Verdana" fo:font-weight="bold" style:font-weight-asian="bold" style:font-weight-complex="bold" fo:font-size="8pt" style:font-size-asian="8pt" style:font-size-complex="8pt"/>
    </style:style>
    <style:style style:name="TableCell2359" style:family="table-cell">
      <style:table-cell-properties fo:border="0.0069in solid #000000" style:writing-mode="lr-tb" fo:padding-top="0in" fo:padding-left="0.075in" fo:padding-bottom="0in" fo:padding-right="0.075in"/>
    </style:style>
    <style:style style:name="P2360" style:parent-style-name="Standaard" style:family="paragraph">
      <style:text-properties style:font-name="Verdana" fo:font-weight="bold" style:font-weight-asian="bold" style:font-weight-complex="bold" fo:font-size="8pt" style:font-size-asian="8pt" style:font-size-complex="8pt"/>
    </style:style>
    <style:style style:name="P2361" style:parent-style-name="Standaard" style:family="paragraph">
      <style:text-properties style:font-name="Verdana" fo:font-size="8pt" style:font-size-asian="8pt" style:font-size-complex="8pt"/>
    </style:style>
    <style:style style:name="P2362" style:parent-style-name="Standaard" style:family="paragraph">
      <style:text-properties style:font-name="Verdana" fo:font-size="8pt" style:font-size-asian="8pt" style:font-size-complex="8pt"/>
    </style:style>
    <style:style style:name="TableCell2363" style:family="table-cell">
      <style:table-cell-properties fo:border="0.0069in solid #000000" style:writing-mode="lr-tb" fo:padding-top="0in" fo:padding-left="0.075in" fo:padding-bottom="0in" fo:padding-right="0.075in"/>
    </style:style>
    <style:style style:name="P2364" style:parent-style-name="Standaard" style:family="paragraph">
      <style:text-properties style:font-name="Verdana" fo:font-weight="bold" style:font-weight-asian="bold" style:font-weight-complex="bold" fo:font-size="8pt" style:font-size-asian="8pt" style:font-size-complex="8pt"/>
    </style:style>
    <style:style style:name="P2365" style:parent-style-name="Standaard" style:family="paragraph">
      <style:text-properties style:font-name="Verdana" fo:font-weight="bold" style:font-weight-asian="bold" style:font-weight-complex="bold" fo:font-size="8pt" style:font-size-asian="8pt" style:font-size-complex="8pt"/>
    </style:style>
    <style:style style:name="P2366" style:parent-style-name="Standaard" style:family="paragraph">
      <style:text-properties style:font-name="Verdana" fo:font-weight="bold" style:font-weight-asian="bold" style:font-weight-complex="bold" fo:font-size="8pt" style:font-size-asian="8pt" style:font-size-complex="8pt"/>
    </style:style>
    <style:style style:name="P2367" style:parent-style-name="Standaard" style:family="paragraph">
      <style:text-properties style:font-name="Verdana" fo:font-size="8pt" style:font-size-asian="8pt" style:font-size-complex="8pt"/>
    </style:style>
    <style:style style:name="TableRow2368" style:family="table-row">
      <style:table-row-properties/>
    </style:style>
    <style:style style:name="TableCell2369" style:family="table-cell">
      <style:table-cell-properties fo:border="0.0069in solid #000000" style:writing-mode="lr-tb" fo:padding-top="0in" fo:padding-left="0.075in" fo:padding-bottom="0in" fo:padding-right="0.075in"/>
    </style:style>
    <style:style style:name="P2370" style:parent-style-name="Standaard" style:family="paragraph">
      <style:text-properties style:font-name="Verdana" fo:font-size="8pt" style:font-size-asian="8pt" style:font-size-complex="8pt"/>
    </style:style>
    <style:style style:name="TableCell2371" style:family="table-cell">
      <style:table-cell-properties fo:border="0.0069in solid #000000" style:writing-mode="lr-tb" fo:padding-top="0in" fo:padding-left="0.075in" fo:padding-bottom="0in" fo:padding-right="0.075in"/>
    </style:style>
    <style:style style:name="P2372" style:parent-style-name="Standaard" style:family="paragraph">
      <style:text-properties style:font-name="Verdana" fo:font-size="8pt" style:font-size-asian="8pt" style:font-size-complex="8pt"/>
    </style:style>
    <style:style style:name="TableCell2373" style:family="table-cell">
      <style:table-cell-properties fo:border="0.0069in solid #000000" style:writing-mode="lr-tb" fo:padding-top="0in" fo:padding-left="0.075in" fo:padding-bottom="0in" fo:padding-right="0.075in"/>
    </style:style>
    <style:style style:name="P2374" style:parent-style-name="Standaard" style:family="paragraph">
      <style:text-properties style:font-name="Verdana" fo:font-size="8pt" style:font-size-asian="8pt" style:font-size-complex="8pt"/>
    </style:style>
    <style:style style:name="P2375" style:parent-style-name="Standaard" style:family="paragraph">
      <style:text-properties style:font-name="Verdana" fo:font-size="8pt" style:font-size-asian="8pt" style:font-size-complex="8pt"/>
    </style:style>
    <style:style style:name="TableCell2376" style:family="table-cell">
      <style:table-cell-properties fo:border="0.0069in solid #000000" style:writing-mode="lr-tb" fo:padding-top="0in" fo:padding-left="0.075in" fo:padding-bottom="0in" fo:padding-right="0.075in"/>
    </style:style>
    <style:style style:name="P2377" style:parent-style-name="Standaard" style:family="paragraph">
      <style:text-properties style:font-name="Verdana" fo:font-size="8pt" style:font-size-asian="8pt" style:font-size-complex="8pt"/>
    </style:style>
    <style:style style:name="TableCell2378" style:family="table-cell">
      <style:table-cell-properties fo:border="0.0069in solid #000000" style:writing-mode="lr-tb" fo:padding-top="0in" fo:padding-left="0.075in" fo:padding-bottom="0in" fo:padding-right="0.075in"/>
    </style:style>
    <style:style style:name="P2379" style:parent-style-name="Standaard" style:family="paragraph">
      <style:text-properties style:font-name="Verdana" fo:font-size="8pt" style:font-size-asian="8pt" style:font-size-complex="8pt"/>
    </style:style>
    <style:style style:name="P2380" style:parent-style-name="Standaard" style:family="paragraph">
      <style:text-properties style:font-name="Verdana" fo:font-size="8pt" style:font-size-asian="8pt" style:font-size-complex="8pt"/>
    </style:style>
    <style:style style:name="TableRow2381" style:family="table-row">
      <style:table-row-properties/>
    </style:style>
    <style:style style:name="TableCell2382" style:family="table-cell">
      <style:table-cell-properties fo:border="0.0069in solid #000000" style:writing-mode="lr-tb" fo:padding-top="0in" fo:padding-left="0.075in" fo:padding-bottom="0in" fo:padding-right="0.075in"/>
    </style:style>
    <style:style style:name="P2383" style:parent-style-name="Standaard" style:family="paragraph">
      <style:text-properties style:font-name="Verdana" fo:font-size="8pt" style:font-size-asian="8pt" style:font-size-complex="8pt"/>
    </style:style>
    <style:style style:name="TableCell2384" style:family="table-cell">
      <style:table-cell-properties fo:border="0.0069in solid #000000" style:writing-mode="lr-tb" fo:padding-top="0in" fo:padding-left="0.075in" fo:padding-bottom="0in" fo:padding-right="0.075in"/>
    </style:style>
    <style:style style:name="P2385" style:parent-style-name="Standaard" style:family="paragraph">
      <style:text-properties style:font-name="Verdana" fo:font-size="8pt" style:font-size-asian="8pt" style:font-size-complex="8pt"/>
    </style:style>
    <style:style style:name="P2386" style:parent-style-name="Standaard" style:family="paragraph">
      <style:text-properties style:font-name="Verdana" fo:font-size="8pt" style:font-size-asian="8pt" style:font-size-complex="8pt"/>
    </style:style>
    <style:style style:name="TableCell2387" style:family="table-cell">
      <style:table-cell-properties fo:border="0.0069in solid #000000" style:writing-mode="lr-tb" fo:padding-top="0in" fo:padding-left="0.075in" fo:padding-bottom="0in" fo:padding-right="0.075in"/>
    </style:style>
    <style:style style:name="P2388" style:parent-style-name="Standaard" style:family="paragraph">
      <style:text-properties style:font-name="Verdana" fo:font-size="8pt" style:font-size-asian="8pt" style:font-size-complex="8pt"/>
    </style:style>
    <style:style style:name="P2389" style:parent-style-name="Standaard" style:family="paragraph">
      <style:text-properties style:font-name="Verdana" fo:font-size="8pt" style:font-size-asian="8pt" style:font-size-complex="8pt"/>
    </style:style>
    <style:style style:name="TableCell2390" style:family="table-cell">
      <style:table-cell-properties fo:border="0.0069in solid #000000" style:writing-mode="lr-tb" fo:padding-top="0in" fo:padding-left="0.075in" fo:padding-bottom="0in" fo:padding-right="0.075in"/>
    </style:style>
    <style:style style:name="P2391" style:parent-style-name="Standaard" style:family="paragraph">
      <style:text-properties style:font-name="Verdana" fo:font-size="8pt" style:font-size-asian="8pt" style:font-size-complex="8pt"/>
    </style:style>
    <style:style style:name="TableCell2392" style:family="table-cell">
      <style:table-cell-properties fo:border="0.0069in solid #000000" style:writing-mode="lr-tb" fo:padding-top="0in" fo:padding-left="0.075in" fo:padding-bottom="0in" fo:padding-right="0.075in"/>
    </style:style>
    <style:style style:name="P2393" style:parent-style-name="Standaard" style:family="paragraph">
      <style:text-properties style:font-name="Verdana" fo:font-size="8pt" style:font-size-asian="8pt" style:font-size-complex="8pt"/>
    </style:style>
    <style:style style:name="TableRow2394" style:family="table-row">
      <style:table-row-properties/>
    </style:style>
    <style:style style:name="TableCell2395" style:family="table-cell">
      <style:table-cell-properties fo:border="0.0069in solid #000000" style:writing-mode="lr-tb" fo:padding-top="0in" fo:padding-left="0.075in" fo:padding-bottom="0in" fo:padding-right="0.075in"/>
    </style:style>
    <style:style style:name="P2396" style:parent-style-name="Standaard" style:family="paragraph">
      <style:text-properties style:font-name="Verdana" fo:font-size="8pt" style:font-size-asian="8pt" style:font-size-complex="8pt"/>
    </style:style>
    <style:style style:name="TableCell2397" style:family="table-cell">
      <style:table-cell-properties fo:border="0.0069in solid #000000" style:writing-mode="lr-tb" fo:padding-top="0in" fo:padding-left="0.075in" fo:padding-bottom="0in" fo:padding-right="0.075in"/>
    </style:style>
    <style:style style:name="P2398" style:parent-style-name="Standaard" style:family="paragraph">
      <style:text-properties style:font-name="Verdana" fo:font-size="8pt" style:font-size-asian="8pt" style:font-size-complex="8pt"/>
    </style:style>
    <style:style style:name="TableCell2399" style:family="table-cell">
      <style:table-cell-properties fo:border="0.0069in solid #000000" style:writing-mode="lr-tb" fo:padding-top="0in" fo:padding-left="0.075in" fo:padding-bottom="0in" fo:padding-right="0.075in"/>
    </style:style>
    <style:style style:name="P2400" style:parent-style-name="Standaard" style:family="paragraph">
      <style:text-properties style:font-name="Verdana" fo:font-size="8pt" style:font-size-asian="8pt" style:font-size-complex="8pt"/>
    </style:style>
    <style:style style:name="TableCell2401" style:family="table-cell">
      <style:table-cell-properties fo:border="0.0069in solid #000000" style:writing-mode="lr-tb" fo:padding-top="0in" fo:padding-left="0.075in" fo:padding-bottom="0in" fo:padding-right="0.075in"/>
    </style:style>
    <style:style style:name="P2402" style:parent-style-name="Standaard" style:family="paragraph">
      <style:text-properties style:font-name="Verdana" fo:font-size="8pt" style:font-size-asian="8pt" style:font-size-complex="8pt"/>
    </style:style>
    <style:style style:name="TableCell2403" style:family="table-cell">
      <style:table-cell-properties fo:border="0.0069in solid #000000" style:writing-mode="lr-tb" fo:padding-top="0in" fo:padding-left="0.075in" fo:padding-bottom="0in" fo:padding-right="0.075in"/>
    </style:style>
    <style:style style:name="P2404" style:parent-style-name="Standaard" style:family="paragraph">
      <style:text-properties style:font-name="Verdana" fo:font-size="8pt" style:font-size-asian="8pt" style:font-size-complex="8pt"/>
    </style:style>
    <style:style style:name="P2405" style:parent-style-name="Standaard" style:family="paragraph">
      <style:text-properties style:font-name="Verdana" fo:font-weight="bold" style:font-weight-asian="bold" style:font-weight-complex="bold" fo:font-size="9pt" style:font-size-asian="9pt" style:font-size-complex="9pt"/>
    </style:style>
    <style:style style:name="P2406" style:parent-style-name="Standaard" style:family="paragraph">
      <style:text-properties style:font-name="Verdana" fo:font-style="italic" style:font-style-asian="italic" style:font-style-complex="italic" fo:font-size="9pt" style:font-size-asian="9pt" style:font-size-complex="9pt"/>
    </style:style>
    <style:style style:name="P2407" style:parent-style-name="Standaard" style:family="paragraph">
      <style:text-properties style:font-name="Verdana" fo:font-style="italic" style:font-style-asian="italic" style:font-style-complex="italic" fo:font-size="9pt" style:font-size-asian="9pt" style:font-size-complex="9pt"/>
    </style:style>
    <style:style style:name="P2408" style:parent-style-name="Standaard" style:family="paragraph">
      <style:text-properties style:font-name="Verdana" fo:font-style="italic" style:font-style-asian="italic" style:font-style-complex="italic" fo:font-size="9pt" style:font-size-asian="9pt" style:font-size-complex="9pt"/>
    </style:style>
    <style:style style:name="P2409" style:parent-style-name="Standaard" style:family="paragraph">
      <style:text-properties style:font-name="Verdana" fo:font-style="italic" style:font-style-asian="italic" style:font-style-complex="italic" fo:font-size="9pt" style:font-size-asian="9pt" style:font-size-complex="9pt"/>
    </style:style>
    <style:style style:name="P2410" style:parent-style-name="Standaard" style:family="paragraph">
      <style:text-properties style:font-name="Verdana" fo:font-style="italic" style:font-style-asian="italic" style:font-style-complex="italic" fo:font-size="9pt" style:font-size-asian="9pt" style:font-size-complex="9pt"/>
    </style:style>
    <style:style style:name="P2411" style:parent-style-name="Standaard" style:family="paragraph">
      <style:text-properties style:font-name="Verdana" fo:font-style="italic" style:font-style-asian="italic" style:font-style-complex="italic" fo:font-size="9pt" style:font-size-asian="9pt" style:font-size-complex="9pt"/>
    </style:style>
    <style:style style:name="P2412" style:parent-style-name="Standaard" style:family="paragraph">
      <style:text-properties style:font-name="Verdana" fo:font-style="italic" style:font-style-asian="italic" style:font-style-complex="italic" fo:font-size="9pt" style:font-size-asian="9pt" style:font-size-complex="9pt"/>
    </style:style>
    <style:style style:name="P2413" style:parent-style-name="Standaard" style:family="paragraph">
      <style:text-properties style:font-name="Verdana" fo:font-style="italic" style:font-style-asian="italic" style:font-style-complex="italic" fo:font-size="9pt" style:font-size-asian="9pt" style:font-size-complex="9pt"/>
    </style:style>
    <style:style style:name="P2414" style:parent-style-name="Standaard" style:family="paragraph">
      <style:text-properties style:font-name="Verdana" fo:font-style="italic" style:font-style-asian="italic" style:font-style-complex="italic" fo:font-size="9pt" style:font-size-asian="9pt" style:font-size-complex="9pt"/>
    </style:style>
    <style:style style:name="P2415" style:parent-style-name="Standaard" style:family="paragraph">
      <style:text-properties style:font-name="Verdana" fo:font-style="italic" style:font-style-asian="italic" style:font-style-complex="italic" fo:font-size="9pt" style:font-size-asian="9pt" style:font-size-complex="9pt"/>
    </style:style>
    <style:style style:name="P2416" style:parent-style-name="Standaard" style:family="paragraph">
      <style:text-properties style:font-name="Verdana" fo:font-style="italic" style:font-style-asian="italic" style:font-style-complex="italic" fo:font-size="9pt" style:font-size-asian="9pt" style:font-size-complex="9pt"/>
    </style:style>
    <style:style style:name="P2417" style:parent-style-name="Standaard" style:family="paragraph">
      <style:text-properties style:font-name="Verdana" fo:font-style="italic" style:font-style-asian="italic" style:font-style-complex="italic" fo:font-size="9pt" style:font-size-asian="9pt" style:font-size-complex="9pt"/>
    </style:style>
    <style:style style:name="P2418" style:parent-style-name="Standaard" style:family="paragraph">
      <style:text-properties style:font-name="Verdana" fo:font-style="italic" style:font-style-asian="italic" style:font-style-complex="italic" fo:font-size="9pt" style:font-size-asian="9pt" style:font-size-complex="9pt"/>
    </style:style>
    <style:style style:name="P2419" style:parent-style-name="Standaard" style:family="paragraph">
      <style:text-properties style:font-name="Verdana" fo:font-style="italic" style:font-style-asian="italic" style:font-style-complex="italic" fo:font-size="9pt" style:font-size-asian="9pt" style:font-size-complex="9pt"/>
    </style:style>
    <style:style style:name="P2420" style:parent-style-name="Standaard" style:family="paragraph">
      <style:text-properties style:font-name="Verdana" fo:font-style="italic" style:font-style-asian="italic" style:font-style-complex="italic" fo:font-size="9pt" style:font-size-asian="9pt" style:font-size-complex="9pt"/>
    </style:style>
    <style:style style:name="P2421" style:parent-style-name="Standaard" style:family="paragraph">
      <style:text-properties style:font-name="Verdana" fo:font-style="italic" style:font-style-asian="italic" style:font-style-complex="italic" fo:font-size="9pt" style:font-size-asian="9pt" style:font-size-complex="9pt"/>
    </style:style>
    <style:style style:name="P2422" style:parent-style-name="Standaard" style:family="paragraph">
      <style:text-properties style:font-name="Verdana" fo:font-style="italic" style:font-style-asian="italic" style:font-style-complex="italic" fo:font-size="9pt" style:font-size-asian="9pt" style:font-size-complex="9pt"/>
    </style:style>
    <style:style style:name="P2423" style:parent-style-name="Standaard" style:family="paragraph">
      <style:text-properties style:font-name="Verdana" fo:font-weight="bold" style:font-weight-asian="bold" style:font-weight-complex="bold" fo:font-style="italic" style:font-style-asian="italic" style:font-style-complex="italic" fo:font-size="9pt" style:font-size-asian="9pt" style:font-size-complex="9pt"/>
    </style:style>
    <style:style style:name="P2424" style:parent-style-name="Standaard" style:family="paragraph">
      <style:text-properties style:font-name="Verdana" fo:font-weight="bold" style:font-weight-asian="bold" style:font-weight-complex="bold" fo:font-style="italic" style:font-style-asian="italic" style:font-style-complex="italic" fo:font-size="9pt" style:font-size-asian="9pt" style:font-size-complex="9pt"/>
    </style:style>
    <style:style style:name="P2425" style:parent-style-name="Standaard" style:family="paragraph">
      <style:text-properties style:font-name="Verdana" fo:font-style="italic" style:font-style-asian="italic" style:font-style-complex="italic" fo:font-size="9pt" style:font-size-asian="9pt" style:font-size-complex="9pt"/>
    </style:style>
    <style:style style:name="T2426" style:parent-style-name="Standaardalinea-lettertype" style:family="text">
      <style:text-properties style:font-name="Verdana" fo:font-style="italic" style:font-style-asian="italic" style:font-style-complex="italic" fo:font-size="9pt" style:font-size-asian="9pt" style:font-size-complex="9pt"/>
    </style:style>
    <style:style style:name="T2427" style:parent-style-name="Standaardalinea-lettertype" style:family="text">
      <style:text-properties style:font-name="Verdana" fo:font-style="italic" style:font-style-asian="italic" style:font-style-complex="italic" fo:font-size="9pt" style:font-size-asian="9pt" style:font-size-complex="9pt"/>
    </style:style>
    <style:style style:name="P2428" style:parent-style-name="Standaard" style:family="paragraph">
      <style:text-properties style:font-name="Verdana" fo:font-size="9pt" style:font-size-asian="9pt" style:font-size-complex="9pt"/>
    </style:style>
    <style:style style:name="P2429" style:parent-style-name="Kop8" style:family="paragraph">
      <style:text-properties style:font-name="Verdana" style:use-window-font-color="true"/>
    </style:style>
    <style:style style:name="P2430" style:parent-style-name="Standaard" style:family="paragraph">
      <style:text-properties style:font-name="Verdana" fo:font-size="9pt" style:font-size-asian="9pt" style:font-size-complex="9pt"/>
    </style:style>
    <style:style style:name="P2431" style:parent-style-name="Standaard" style:family="paragraph">
      <style:text-properties style:font-name="Verdana" fo:font-size="9pt" style:font-size-asian="9pt" style:font-size-complex="9pt"/>
    </style:style>
    <style:style style:name="P2432" style:parent-style-name="Standaard" style:family="paragraph">
      <style:text-properties style:font-name="Verdana" fo:font-size="9pt" style:font-size-asian="9pt" style:font-size-complex="9pt"/>
    </style:style>
    <style:style style:name="P2433" style:parent-style-name="Standaard" style:family="paragraph">
      <style:text-properties style:font-name="Verdana" fo:font-size="9pt" style:font-size-asian="9pt" style:font-size-complex="9pt"/>
    </style:style>
    <style:style style:name="P2434" style:parent-style-name="Standaard" style:family="paragraph">
      <style:text-properties style:font-name="Verdana" fo:font-size="9pt" style:font-size-asian="9pt" style:font-size-complex="9pt"/>
    </style:style>
    <style:style style:name="P2435" style:parent-style-name="Standaard" style:family="paragraph">
      <style:text-properties style:font-name="Verdana" fo:font-style="italic" style:font-style-asian="italic" style:font-style-complex="italic" fo:font-size="9pt" style:font-size-asian="9pt" style:font-size-complex="9pt"/>
    </style:style>
    <style:style style:name="P2436" style:parent-style-name="Standaard" style:family="paragraph">
      <style:paragraph-properties fo:line-height="100%"/>
      <style:text-properties style:font-name="Verdana" fo:font-size="9pt" style:font-size-asian="9pt" style:font-size-complex="9pt"/>
    </style:style>
    <style:style style:name="P2437" style:parent-style-name="Kop5" style:family="paragraph">
      <style:text-properties style:font-name="Verdana" style:use-window-font-color="true"/>
    </style:style>
    <style:style style:name="P2438" style:parent-style-name="Kop6" style:family="paragraph">
      <style:paragraph-properties style:line-height-at-least="0.1944in"/>
      <style:text-properties style:font-name="Verdana" style:use-window-font-color="true"/>
    </style:style>
    <style:style style:name="P2439" style:parent-style-name="Kop7" style:family="paragraph">
      <style:text-properties style:font-name="Verdana" style:use-window-font-color="true"/>
    </style:style>
    <style:style style:name="P2440" style:parent-style-name="Kop8" style:family="paragraph">
      <style:text-properties style:font-name="Verdana" style:use-window-font-color="true"/>
    </style:style>
    <style:style style:name="P2441" style:parent-style-name="Standaard" style:family="paragraph">
      <style:text-properties style:font-name="Verdana" fo:font-size="9pt" style:font-size-asian="9pt" style:font-size-complex="9pt"/>
    </style:style>
    <style:style style:name="P2442" style:parent-style-name="Standaard" style:family="paragraph">
      <style:text-properties style:font-name="Verdana" fo:font-size="9pt" style:font-size-asian="9pt" style:font-size-complex="9pt"/>
    </style:style>
    <style:style style:name="P2443" style:parent-style-name="Kop8" style:family="paragraph">
      <style:text-properties style:font-name="Verdana" style:use-window-font-color="true"/>
    </style:style>
    <style:style style:name="P2444" style:parent-style-name="Standaard" style:family="paragraph">
      <style:text-properties style:font-name="Verdana" fo:font-size="9pt" style:font-size-asian="9pt" style:font-size-complex="9pt"/>
    </style:style>
    <style:style style:name="P2445" style:parent-style-name="Standaard" style:family="paragraph">
      <style:text-properties style:font-name="Verdana" fo:font-size="9pt" style:font-size-asian="9pt" style:font-size-complex="9pt"/>
    </style:style>
    <style:style style:name="P2446" style:parent-style-name="Kop8" style:family="paragraph">
      <style:text-properties style:font-name="Verdana" style:use-window-font-color="true"/>
    </style:style>
    <style:style style:name="P2447" style:parent-style-name="Standaard" style:family="paragraph">
      <style:text-properties style:font-name="Verdana" fo:font-size="9pt" style:font-size-asian="9pt" style:font-size-complex="9pt"/>
    </style:style>
    <style:style style:name="P2448" style:parent-style-name="Standaard" style:family="paragraph">
      <style:text-properties style:font-name="Verdana" fo:font-size="9pt" style:font-size-asian="9pt" style:font-size-complex="9pt"/>
    </style:style>
    <style:style style:name="P2449" style:parent-style-name="Standaard" style:family="paragraph">
      <style:text-properties style:font-name="Verdana" fo:font-style="italic" style:font-style-asian="italic" style:font-style-complex="italic" fo:font-size="9pt" style:font-size-asian="9pt" style:font-size-complex="9pt"/>
    </style:style>
    <style:style style:name="P2450" style:parent-style-name="Standaard" style:family="paragraph">
      <style:text-properties style:font-name="Verdana" fo:font-size="9pt" style:font-size-asian="9pt" style:font-size-complex="9pt"/>
    </style:style>
    <style:style style:name="P2451" style:parent-style-name="Kop8" style:family="paragraph">
      <style:text-properties style:font-name="Verdana" style:use-window-font-color="true"/>
    </style:style>
    <style:style style:name="P2452" style:parent-style-name="Standaard" style:family="paragraph">
      <style:text-properties style:font-name="Verdana" fo:font-size="9pt" style:font-size-asian="9pt" style:font-size-complex="9pt"/>
    </style:style>
    <style:style style:name="P2453" style:parent-style-name="Standaard" style:family="paragraph">
      <style:text-properties style:font-name="Verdana" fo:font-size="9pt" style:font-size-asian="9pt" style:font-size-complex="9pt"/>
    </style:style>
    <style:style style:name="P2454" style:parent-style-name="Standaard" style:family="paragraph">
      <style:text-properties style:font-name="Verdana" fo:font-style="italic" style:font-style-asian="italic" style:font-style-complex="italic" fo:font-size="9pt" style:font-size-asian="9pt" style:font-size-complex="9pt"/>
    </style:style>
    <style:style style:name="P2455" style:parent-style-name="Standaard" style:family="paragraph">
      <style:text-properties style:font-name="Verdana" fo:font-style="italic" style:font-style-asian="italic" style:font-style-complex="italic" fo:font-size="9pt" style:font-size-asian="9pt" style:font-size-complex="9pt"/>
    </style:style>
    <style:style style:name="P2456" style:parent-style-name="Standaard" style:family="paragraph">
      <style:text-properties style:font-name="Verdana" fo:font-style="italic" style:font-style-asian="italic" style:font-style-complex="italic" fo:font-size="9pt" style:font-size-asian="9pt" style:font-size-complex="9pt"/>
    </style:style>
    <style:style style:name="P2457" style:parent-style-name="Standaard" style:family="paragraph">
      <style:text-properties style:font-name="Verdana" fo:font-style="italic" style:font-style-asian="italic" style:font-style-complex="italic" fo:font-size="9pt" style:font-size-asian="9pt" style:font-size-complex="9pt"/>
    </style:style>
    <style:style style:name="P2458" style:parent-style-name="Standaard" style:family="paragraph">
      <style:text-properties style:font-name="Verdana" fo:font-style="italic" style:font-style-asian="italic" style:font-style-complex="italic" fo:font-size="9pt" style:font-size-asian="9pt" style:font-size-complex="9pt"/>
    </style:style>
    <style:style style:name="P2459" style:parent-style-name="Standaard" style:family="paragraph">
      <style:text-properties style:font-name="Verdana" fo:font-size="9pt" style:font-size-asian="9pt" style:font-size-complex="9pt"/>
    </style:style>
    <style:style style:name="P2460" style:parent-style-name="Kop8" style:family="paragraph">
      <style:text-properties style:font-name="Verdana" style:use-window-font-color="true"/>
    </style:style>
    <style:style style:name="T2461" style:parent-style-name="Standaardalinea-lettertype" style:family="text">
      <style:text-properties style:font-name="Verdana" fo:font-size="9pt" style:font-size-asian="9pt" style:font-size-complex="9pt"/>
    </style:style>
    <style:style style:name="T2462" style:parent-style-name="Standaardalinea-lettertype" style:family="text">
      <style:text-properties style:font-name="Verdana" fo:font-style="italic" style:font-style-asian="italic" style:font-style-complex="italic" fo:font-size="9pt" style:font-size-asian="9pt" style:font-size-complex="9pt"/>
    </style:style>
    <style:style style:name="T2463" style:parent-style-name="Standaardalinea-lettertype" style:family="text">
      <style:text-properties style:font-name="Verdana" fo:font-size="9pt" style:font-size-asian="9pt" style:font-size-complex="9pt"/>
    </style:style>
    <style:style style:name="P2464" style:parent-style-name="Standaard" style:family="paragraph">
      <style:text-properties style:font-name="Verdana" fo:font-size="9pt" style:font-size-asian="9pt" style:font-size-complex="9pt"/>
    </style:style>
    <style:style style:name="P2465" style:parent-style-name="Standaard" style:family="paragraph">
      <style:text-properties style:font-name="Verdana" fo:font-style="italic" style:font-style-asian="italic" style:font-style-complex="italic" fo:font-size="9pt" style:font-size-asian="9pt" style:font-size-complex="9pt"/>
    </style:style>
    <style:style style:name="P2466" style:parent-style-name="Standaard" style:family="paragraph">
      <style:text-properties style:font-name="Verdana" fo:font-size="9pt" style:font-size-asian="9pt" style:font-size-complex="9pt"/>
    </style:style>
    <style:style style:name="P2467" style:parent-style-name="Kop8" style:family="paragraph">
      <style:text-properties style:font-name="Verdana" style:use-window-font-color="true"/>
    </style:style>
    <style:style style:name="P2468" style:parent-style-name="Standaard" style:family="paragraph">
      <style:text-properties style:font-name="Verdana" fo:font-size="9pt" style:font-size-asian="9pt" style:font-size-complex="9pt"/>
    </style:style>
    <style:style style:name="P2469" style:parent-style-name="Standaard" style:family="paragraph">
      <style:text-properties style:font-name="Verdana" fo:font-size="9pt" style:font-size-asian="9pt" style:font-size-complex="9pt"/>
    </style:style>
    <style:style style:name="P2470" style:parent-style-name="Standaard" style:family="paragraph">
      <style:text-properties style:font-name="Verdana" fo:font-size="9pt" style:font-size-asian="9pt" style:font-size-complex="9pt"/>
    </style:style>
    <style:style style:name="P2471" style:parent-style-name="Standaard" style:family="paragraph">
      <style:text-properties style:font-name="Verdana" fo:font-size="9pt" style:font-size-asian="9pt" style:font-size-complex="9pt"/>
    </style:style>
    <style:style style:name="T2472" style:parent-style-name="Standaardalinea-lettertype" style:family="text">
      <style:text-properties style:font-name="Verdana" fo:font-size="9pt" style:font-size-asian="9pt" style:font-size-complex="9pt"/>
    </style:style>
    <style:style style:name="T2473" style:parent-style-name="Standaardalinea-lettertype" style:family="text">
      <style:text-properties style:font-name="Verdana" fo:font-size="9pt" style:font-size-asian="9pt" style:font-size-complex="9pt"/>
    </style:style>
    <style:style style:name="T2474" style:parent-style-name="Standaardalinea-lettertype" style:family="text">
      <style:text-properties style:font-name="Verdana" style:text-position="super 66.6%" fo:font-size="9pt" style:font-size-asian="9pt" style:font-size-complex="9pt"/>
    </style:style>
    <style:style style:name="T2475" style:parent-style-name="Standaardalinea-lettertype" style:family="text">
      <style:text-properties style:font-name="Verdana" fo:font-size="9pt" style:font-size-asian="9pt" style:font-size-complex="9pt"/>
    </style:style>
    <style:style style:name="T2476" style:parent-style-name="Standaardalinea-lettertype" style:family="text">
      <style:text-properties style:font-name="Verdana" fo:font-size="9pt" style:font-size-asian="9pt" style:font-size-complex="9pt"/>
    </style:style>
    <style:style style:name="T2477" style:parent-style-name="Standaardalinea-lettertype" style:family="text">
      <style:text-properties style:font-name="Verdana" style:font-style-complex="italic" fo:font-size="9pt" style:font-size-asian="9pt" style:font-size-complex="9pt"/>
    </style:style>
    <style:style style:name="T2478" style:parent-style-name="Standaardalinea-lettertype" style:family="text">
      <style:text-properties style:font-name="Verdana" style:font-style-complex="italic" fo:font-size="9pt" style:font-size-asian="9pt" style:font-size-complex="9pt"/>
    </style:style>
    <style:style style:name="T2479" style:parent-style-name="Standaardalinea-lettertype" style:family="text">
      <style:text-properties style:font-name="Verdana" fo:font-size="9pt" style:font-size-asian="9pt" style:font-size-complex="9pt"/>
    </style:style>
    <style:style style:name="T2480" style:parent-style-name="Standaardalinea-lettertype" style:family="text">
      <style:text-properties style:font-name="Verdana" style:font-style-complex="italic" fo:font-size="9pt" style:font-size-asian="9pt" style:font-size-complex="9pt"/>
    </style:style>
    <style:style style:name="T2481" style:parent-style-name="Standaardalinea-lettertype" style:family="text">
      <style:text-properties style:font-name="Verdana" style:font-style-complex="italic" fo:font-size="9pt" style:font-size-asian="9pt" style:font-size-complex="9pt"/>
    </style:style>
    <style:style style:name="T2482" style:parent-style-name="Standaardalinea-lettertype" style:family="text">
      <style:text-properties style:font-name="Verdana" fo:font-size="9pt" style:font-size-asian="9pt" style:font-size-complex="9pt"/>
    </style:style>
    <style:style style:name="T2483" style:parent-style-name="Standaardalinea-lettertype" style:family="text">
      <style:text-properties style:font-name="Verdana" style:font-style-complex="italic" fo:font-size="9pt" style:font-size-asian="9pt" style:font-size-complex="9pt"/>
    </style:style>
    <style:style style:name="T2484" style:parent-style-name="Standaardalinea-lettertype" style:family="text">
      <style:text-properties style:font-name="Verdana" style:font-style-complex="italic" fo:font-size="9pt" style:font-size-asian="9pt" style:font-size-complex="9pt"/>
    </style:style>
    <style:style style:name="T2485" style:parent-style-name="Standaardalinea-lettertype" style:family="text">
      <style:text-properties style:font-name="Verdana" fo:font-size="9pt" style:font-size-asian="9pt" style:font-size-complex="9pt"/>
    </style:style>
    <style:style style:name="P2486" style:parent-style-name="Standaard" style:family="paragraph">
      <style:text-properties style:font-name="Verdana" fo:font-size="9pt" style:font-size-asian="9pt" style:font-size-complex="9pt"/>
    </style:style>
    <style:style style:name="T2487" style:parent-style-name="Standaardalinea-lettertype" style:family="text">
      <style:text-properties style:font-name="Verdana" fo:font-size="9pt" style:font-size-asian="9pt" style:font-size-complex="9pt"/>
    </style:style>
    <style:style style:name="T2488" style:parent-style-name="Standaardalinea-lettertype" style:family="text">
      <style:text-properties style:font-name="Verdana" style:text-position="super 66.6%" fo:font-size="9pt" style:font-size-asian="9pt" style:font-size-complex="9pt"/>
    </style:style>
    <style:style style:name="T2489" style:parent-style-name="Standaardalinea-lettertype" style:family="text">
      <style:text-properties style:font-name="Verdana" fo:font-size="9pt" style:font-size-asian="9pt" style:font-size-complex="9pt"/>
    </style:style>
    <style:style style:name="P2490" style:parent-style-name="Standaard" style:family="paragraph">
      <style:text-properties style:font-name="Verdana" fo:font-size="9pt" style:font-size-asian="9pt" style:font-size-complex="9pt"/>
    </style:style>
    <style:style style:name="P2491" style:parent-style-name="Standaard" style:family="paragraph">
      <style:text-properties style:font-name="Verdana" fo:font-style="italic" style:font-style-asian="italic" style:font-style-complex="italic" fo:font-size="9pt" style:font-size-asian="9pt" style:font-size-complex="9pt"/>
    </style:style>
    <style:style style:name="P2492" style:parent-style-name="Standaard" style:family="paragraph">
      <style:text-properties style:font-name="Verdana" fo:font-style="italic" style:font-style-asian="italic" style:font-style-complex="italic" fo:font-size="9pt" style:font-size-asian="9pt" style:font-size-complex="9pt"/>
    </style:style>
    <style:style style:name="P2493" style:parent-style-name="Standaard" style:family="paragraph">
      <style:text-properties style:font-name="Verdana" fo:font-style="italic" style:font-style-asian="italic" style:font-style-complex="italic" fo:font-size="9pt" style:font-size-asian="9pt" style:font-size-complex="9pt"/>
    </style:style>
    <style:style style:name="P2494" style:parent-style-name="Standaard" style:family="paragraph">
      <style:text-properties style:font-name="Verdana" fo:font-style="italic" style:font-style-asian="italic" style:font-style-complex="italic" fo:font-size="9pt" style:font-size-asian="9pt" style:font-size-complex="9pt"/>
    </style:style>
    <style:style style:name="P2495" style:parent-style-name="Standaard" style:family="paragraph">
      <style:text-properties style:font-name="Verdana" fo:font-style="italic" style:font-style-asian="italic" style:font-style-complex="italic" fo:font-size="9pt" style:font-size-asian="9pt" style:font-size-complex="9pt"/>
    </style:style>
    <style:style style:name="P2496" style:parent-style-name="Standaard" style:family="paragraph">
      <style:text-properties style:font-name="Verdana" fo:font-style="italic" style:font-style-asian="italic" style:font-style-complex="italic" fo:font-size="9pt" style:font-size-asian="9pt" style:font-size-complex="9pt"/>
    </style:style>
    <style:style style:name="P2497" style:parent-style-name="Standaard" style:family="paragraph">
      <style:text-properties style:font-name="Verdana" fo:font-style="italic" style:font-style-asian="italic" style:font-style-complex="italic" fo:font-size="9pt" style:font-size-asian="9pt" style:font-size-complex="9pt"/>
    </style:style>
    <style:style style:name="P2498" style:parent-style-name="Standaard" style:family="paragraph">
      <style:text-properties style:font-name="Verdana" fo:font-style="italic" style:font-style-asian="italic" style:font-style-complex="italic" fo:font-size="9pt" style:font-size-asian="9pt" style:font-size-complex="9pt"/>
    </style:style>
    <style:style style:name="P2499" style:parent-style-name="Kop8" style:family="paragraph">
      <style:text-properties style:font-name="Verdana" style:use-window-font-color="true"/>
    </style:style>
    <style:style style:name="P2500" style:parent-style-name="Standaard" style:family="paragraph">
      <style:text-properties style:font-name="Verdana" fo:font-style="italic" style:font-style-asian="italic" style:font-style-complex="italic" fo:font-size="9pt" style:font-size-asian="9pt" style:font-size-complex="9pt"/>
    </style:style>
    <style:style style:name="P2501" style:parent-style-name="Standaard" style:family="paragraph">
      <style:text-properties style:font-name="Verdana" fo:font-style="italic" style:font-style-asian="italic" style:font-style-complex="italic" fo:font-size="9pt" style:font-size-asian="9pt" style:font-size-complex="9pt"/>
    </style:style>
    <style:style style:name="P2502" style:parent-style-name="Standaard" style:list-style-name="LFO17" style:family="paragraph">
      <style:text-properties style:font-name="Verdana" fo:font-style="italic" style:font-style-asian="italic" style:font-style-complex="italic" fo:font-size="9pt" style:font-size-asian="9pt" style:font-size-complex="9pt"/>
    </style:style>
    <style:style style:name="P2503" style:parent-style-name="Standaard" style:list-style-name="LFO17" style:family="paragraph">
      <style:text-properties style:font-name="Verdana" fo:font-style="italic" style:font-style-asian="italic" style:font-style-complex="italic" fo:font-size="9pt" style:font-size-asian="9pt" style:font-size-complex="9pt"/>
    </style:style>
    <style:style style:name="P2504" style:parent-style-name="Standaard" style:list-style-name="LFO17" style:family="paragraph">
      <style:text-properties style:font-name="Verdana" fo:font-style="italic" style:font-style-asian="italic" style:font-style-complex="italic" fo:font-size="9pt" style:font-size-asian="9pt" style:font-size-complex="9pt"/>
    </style:style>
    <style:style style:name="P2505" style:parent-style-name="Standaard" style:list-style-name="LFO17" style:family="paragraph">
      <style:text-properties style:font-name="Verdana" fo:font-style="italic" style:font-style-asian="italic" style:font-style-complex="italic" fo:font-size="9pt" style:font-size-asian="9pt" style:font-size-complex="9pt"/>
    </style:style>
    <style:style style:name="P2506" style:parent-style-name="Standaard" style:list-style-name="LFO17" style:family="paragraph">
      <style:text-properties style:font-name="Verdana" fo:font-style="italic" style:font-style-asian="italic" style:font-style-complex="italic" fo:font-size="9pt" style:font-size-asian="9pt" style:font-size-complex="9pt"/>
    </style:style>
    <style:style style:name="P2507" style:parent-style-name="Standaard" style:family="paragraph">
      <style:text-properties style:font-name="Verdana" fo:font-style="italic" style:font-style-asian="italic" style:font-style-complex="italic" fo:font-size="9pt" style:font-size-asian="9pt" style:font-size-complex="9pt"/>
    </style:style>
    <style:style style:name="P2508" style:parent-style-name="Standaard" style:family="paragraph">
      <style:text-properties style:font-name="Verdana" fo:font-style="italic" style:font-style-asian="italic" style:font-style-complex="italic" fo:font-size="9pt" style:font-size-asian="9pt" style:font-size-complex="9pt"/>
    </style:style>
    <style:style style:name="P2509" style:parent-style-name="Standaard" style:family="paragraph">
      <style:text-properties style:font-name="Verdana" fo:font-style="italic" style:font-style-asian="italic" style:font-style-complex="italic" fo:font-size="9pt" style:font-size-asian="9pt" style:font-size-complex="9pt"/>
    </style:style>
    <style:style style:name="P2510" style:parent-style-name="Standaard" style:family="paragraph">
      <style:text-properties style:font-name="Verdana" fo:font-style="italic" style:font-style-asian="italic" style:font-style-complex="italic" fo:font-size="9pt" style:font-size-asian="9pt" style:font-size-complex="9pt"/>
    </style:style>
    <style:style style:name="P2511" style:parent-style-name="Standaard" style:family="paragraph">
      <style:text-properties style:font-name="Verdana" fo:font-style="italic" style:font-style-asian="italic" style:font-style-complex="italic" fo:font-size="9pt" style:font-size-asian="9pt" style:font-size-complex="9pt"/>
    </style:style>
    <style:style style:name="P2512" style:parent-style-name="Standaard" style:family="paragraph">
      <style:text-properties style:font-name="Verdana" fo:font-style="italic" style:font-style-asian="italic" style:font-style-complex="italic" fo:font-size="9pt" style:font-size-asian="9pt" style:font-size-complex="9pt"/>
    </style:style>
    <style:style style:name="P2513" style:parent-style-name="Standaard" style:family="paragraph">
      <style:text-properties style:font-name="Verdana" fo:font-style="italic" style:font-style-asian="italic" style:font-style-complex="italic" fo:font-size="9pt" style:font-size-asian="9pt" style:font-size-complex="9pt"/>
    </style:style>
    <style:style style:name="P2514" style:parent-style-name="Standaard" style:family="paragraph">
      <style:text-properties style:font-name="Verdana" fo:font-style="italic" style:font-style-asian="italic" style:font-style-complex="italic" fo:font-size="9pt" style:font-size-asian="9pt" style:font-size-complex="9pt"/>
    </style:style>
    <style:style style:name="P2515" style:parent-style-name="Standaard" style:family="paragraph">
      <style:text-properties style:font-name="Verdana" fo:font-style="italic" style:font-style-asian="italic" style:font-style-complex="italic" fo:font-size="9pt" style:font-size-asian="9pt" style:font-size-complex="9pt"/>
    </style:style>
    <style:style style:name="P2516" style:parent-style-name="Standaard" style:family="paragraph">
      <style:text-properties style:font-name="Verdana" fo:font-style="italic" style:font-style-asian="italic" style:font-style-complex="italic" fo:font-size="9pt" style:font-size-asian="9pt" style:font-size-complex="9pt"/>
    </style:style>
    <style:style style:name="P2517" style:parent-style-name="Standaard" style:family="paragraph">
      <style:text-properties style:font-name="Verdana" fo:font-style="italic" style:font-style-asian="italic" style:font-style-complex="italic" fo:font-size="9pt" style:font-size-asian="9pt" style:font-size-complex="9pt"/>
    </style:style>
    <style:style style:name="P2518" style:parent-style-name="Standaard" style:family="paragraph">
      <style:text-properties style:font-name="Verdana" fo:font-style="italic" style:font-style-asian="italic" style:font-style-complex="italic" fo:font-size="9pt" style:font-size-asian="9pt" style:font-size-complex="9pt"/>
    </style:style>
    <style:style style:name="P2519" style:parent-style-name="Standaard" style:family="paragraph">
      <style:text-properties style:font-name="Verdana" fo:font-style="italic" style:font-style-asian="italic" style:font-style-complex="italic" fo:font-size="9pt" style:font-size-asian="9pt" style:font-size-complex="9pt"/>
    </style:style>
    <style:style style:name="P2520" style:parent-style-name="Standaard" style:family="paragraph">
      <style:text-properties style:font-name="Verdana" fo:font-style="italic" style:font-style-asian="italic" style:font-style-complex="italic" fo:font-size="9pt" style:font-size-asian="9pt" style:font-size-complex="9pt"/>
    </style:style>
    <style:style style:name="P2521" style:parent-style-name="Standaard" style:family="paragraph">
      <style:text-properties style:font-name="Verdana" fo:font-style="italic" style:font-style-asian="italic" style:font-style-complex="italic" fo:font-size="9pt" style:font-size-asian="9pt" style:font-size-complex="9pt"/>
    </style:style>
    <style:style style:name="P2522" style:parent-style-name="Standaard" style:family="paragraph">
      <style:text-properties style:font-name="Verdana" fo:font-style="italic" style:font-style-asian="italic" style:font-style-complex="italic" fo:font-size="9pt" style:font-size-asian="9pt" style:font-size-complex="9pt"/>
    </style:style>
    <style:style style:name="P2523" style:parent-style-name="Kop8" style:family="paragraph">
      <style:text-properties style:font-name="Verdana" style:use-window-font-color="true"/>
    </style:style>
    <style:style style:name="P2524" style:parent-style-name="Standaard" style:family="paragraph">
      <style:text-properties style:font-name="Verdana" fo:font-size="9pt" style:font-size-asian="9pt" style:font-size-complex="9pt"/>
    </style:style>
    <style:style style:name="P2525" style:parent-style-name="Standaard" style:family="paragraph">
      <style:text-properties style:font-name="Verdana" fo:font-size="9pt" style:font-size-asian="9pt" style:font-size-complex="9pt"/>
    </style:style>
    <style:style style:name="P2526" style:parent-style-name="Standaard" style:family="paragraph">
      <style:text-properties style:font-name="Verdana" fo:font-size="9pt" style:font-size-asian="9pt" style:font-size-complex="9pt"/>
    </style:style>
    <style:style style:name="P2527" style:parent-style-name="Standaard" style:family="paragraph">
      <style:text-properties style:font-name="Verdana" fo:font-size="9pt" style:font-size-asian="9pt" style:font-size-complex="9pt"/>
    </style:style>
    <style:style style:name="P2528" style:parent-style-name="Standaard" style:family="paragraph">
      <style:text-properties style:font-name="Verdana" fo:font-size="9pt" style:font-size-asian="9pt" style:font-size-complex="9pt"/>
    </style:style>
    <style:style style:name="P2529" style:parent-style-name="Standaard" style:family="paragraph">
      <style:text-properties style:font-name="Verdana" fo:font-style="italic" style:font-style-asian="italic" style:font-style-complex="italic" fo:font-size="9pt" style:font-size-asian="9pt" style:font-size-complex="9pt"/>
    </style:style>
    <style:style style:name="P2530" style:parent-style-name="Standaard" style:family="paragraph">
      <style:text-properties style:font-name="Verdana" fo:font-style="italic" style:font-style-asian="italic" style:font-style-complex="italic" fo:font-size="9pt" style:font-size-asian="9pt" style:font-size-complex="9pt"/>
    </style:style>
    <style:style style:name="P2531" style:parent-style-name="Standaard" style:family="paragraph">
      <style:text-properties style:font-name="Verdana" fo:font-style="italic" style:font-style-asian="italic" style:font-style-complex="italic" fo:font-size="9pt" style:font-size-asian="9pt" style:font-size-complex="9pt"/>
    </style:style>
    <style:style style:name="P2532" style:parent-style-name="Standaard" style:family="paragraph">
      <style:text-properties style:font-name="Verdana" fo:font-style="italic" style:font-style-asian="italic" style:font-style-complex="italic" fo:font-size="9pt" style:font-size-asian="9pt" style:font-size-complex="9pt"/>
    </style:style>
    <style:style style:name="P2533" style:parent-style-name="Standaard" style:family="paragraph">
      <style:text-properties style:font-name="Verdana" fo:font-style="italic" style:font-style-asian="italic" style:font-style-complex="italic" fo:font-size="9pt" style:font-size-asian="9pt" style:font-size-complex="9pt"/>
    </style:style>
    <style:style style:name="P2534" style:parent-style-name="Standaard" style:family="paragraph">
      <style:text-properties style:font-name="Verdana" fo:font-style="italic" style:font-style-asian="italic" style:font-style-complex="italic" fo:font-size="9pt" style:font-size-asian="9pt" style:font-size-complex="9pt"/>
    </style:style>
    <style:style style:name="P2535" style:parent-style-name="Standaard" style:family="paragraph">
      <style:text-properties style:font-name="Verdana" fo:font-style="italic" style:font-style-asian="italic" style:font-style-complex="italic" fo:font-size="9pt" style:font-size-asian="9pt" style:font-size-complex="9pt"/>
    </style:style>
    <style:style style:name="P2536" style:parent-style-name="Standaard" style:family="paragraph">
      <style:text-properties style:font-name="Verdana" fo:font-style="italic" style:font-style-asian="italic" style:font-style-complex="italic" fo:font-size="9pt" style:font-size-asian="9pt" style:font-size-complex="9pt"/>
    </style:style>
    <style:style style:name="P2537" style:parent-style-name="Standaard" style:family="paragraph">
      <style:text-properties style:font-name="Verdana" fo:font-style="italic" style:font-style-asian="italic" style:font-style-complex="italic" fo:font-size="9pt" style:font-size-asian="9pt" style:font-size-complex="9pt"/>
    </style:style>
    <style:style style:name="P2538" style:parent-style-name="Standaard" style:family="paragraph">
      <style:text-properties style:font-name="Verdana" fo:font-style="italic" style:font-style-asian="italic" style:font-style-complex="italic" fo:font-size="9pt" style:font-size-asian="9pt" style:font-size-complex="9pt"/>
    </style:style>
    <style:style style:name="P2539" style:parent-style-name="Standaard" style:family="paragraph">
      <style:text-properties style:font-name="Verdana" fo:font-style="italic" style:font-style-asian="italic" style:font-style-complex="italic" fo:font-size="9pt" style:font-size-asian="9pt" style:font-size-complex="9pt"/>
    </style:style>
    <style:style style:name="P2540" style:parent-style-name="Standaard" style:family="paragraph">
      <style:text-properties style:font-name="Verdana" fo:font-style="italic" style:font-style-asian="italic" style:font-style-complex="italic" fo:font-size="9pt" style:font-size-asian="9pt" style:font-size-complex="9pt"/>
    </style:style>
    <style:style style:name="P2541" style:parent-style-name="Standaard" style:family="paragraph">
      <style:text-properties style:font-name="Verdana" fo:font-style="italic" style:font-style-asian="italic" style:font-style-complex="italic" fo:font-size="9pt" style:font-size-asian="9pt" style:font-size-complex="9pt"/>
    </style:style>
    <style:style style:name="P2542" style:parent-style-name="Standaard" style:family="paragraph">
      <style:text-properties style:font-name="Verdana" fo:font-style="italic" style:font-style-asian="italic" style:font-style-complex="italic" fo:font-size="9pt" style:font-size-asian="9pt" style:font-size-complex="9pt"/>
    </style:style>
    <style:style style:name="P2543" style:parent-style-name="Kop8" style:family="paragraph">
      <style:text-properties style:font-name="Verdana" style:use-window-font-color="true"/>
    </style:style>
    <style:style style:name="P2544" style:parent-style-name="Standaard" style:family="paragraph">
      <style:text-properties style:font-name="Verdana" fo:font-size="9pt" style:font-size-asian="9pt" style:font-size-complex="9pt"/>
    </style:style>
    <style:style style:name="P2545" style:parent-style-name="Standaard" style:family="paragraph">
      <style:text-properties style:font-name="Verdana" fo:font-size="9pt" style:font-size-asian="9pt" style:font-size-complex="9pt"/>
    </style:style>
    <style:style style:name="P2546" style:parent-style-name="Standaard" style:family="paragraph">
      <style:text-properties style:font-name="Verdana" fo:font-size="9pt" style:font-size-asian="9pt" style:font-size-complex="9pt"/>
    </style:style>
    <style:style style:name="T2547" style:parent-style-name="Standaardalinea-lettertype" style:family="text">
      <style:text-properties style:font-name="Verdana" fo:font-size="9pt" style:font-size-asian="9pt" style:font-size-complex="9pt"/>
    </style:style>
    <style:style style:name="P2548" style:parent-style-name="Standaard" style:family="paragraph">
      <style:text-properties style:font-name="Verdana" fo:font-size="9pt" style:font-size-asian="9pt" style:font-size-complex="9pt"/>
    </style:style>
    <style:style style:name="P2549" style:parent-style-name="Standaard" style:family="paragraph">
      <style:text-properties style:font-name="Verdana" fo:font-size="9pt" style:font-size-asian="9pt" style:font-size-complex="9pt"/>
    </style:style>
    <style:style style:name="T2550" style:parent-style-name="Standaardalinea-lettertype" style:family="text">
      <style:text-properties style:font-name="Verdana" fo:font-size="9pt" style:font-size-asian="9pt" style:font-size-complex="9pt"/>
    </style:style>
    <style:style style:name="P2551" style:parent-style-name="Standaard" style:family="paragraph">
      <style:text-properties style:font-name="Verdana" fo:font-size="9pt" style:font-size-asian="9pt" style:font-size-complex="9pt"/>
    </style:style>
    <style:style style:name="P2552" style:parent-style-name="Standaard" style:family="paragraph">
      <style:text-properties style:font-name="Verdana" fo:font-size="9pt" style:font-size-asian="9pt" style:font-size-complex="9pt"/>
    </style:style>
    <style:style style:name="P2553" style:parent-style-name="Standaard" style:family="paragraph">
      <style:text-properties style:font-name="Verdana" fo:font-size="9pt" style:font-size-asian="9pt" style:font-size-complex="9pt"/>
    </style:style>
    <style:style style:name="T2554" style:parent-style-name="Standaardalinea-lettertype" style:family="text">
      <style:text-properties style:font-name="Verdana" fo:font-size="9pt" style:font-size-asian="9pt" style:font-size-complex="9pt"/>
    </style:style>
    <style:style style:name="P2555" style:parent-style-name="Standaard" style:family="paragraph">
      <style:text-properties style:font-name="Verdana" fo:font-size="9pt" style:font-size-asian="9pt" style:font-size-complex="9pt"/>
    </style:style>
    <style:style style:name="T2556" style:parent-style-name="Standaardalinea-lettertype" style:family="text">
      <style:text-properties style:font-name="Verdana" fo:font-size="9pt" style:font-size-asian="9pt" style:font-size-complex="9pt"/>
    </style:style>
    <style:style style:name="T2557" style:parent-style-name="Standaardalinea-lettertype" style:family="text">
      <style:text-properties style:font-name="Verdana" fo:font-size="9pt" style:font-size-asian="9pt" style:font-size-complex="9pt"/>
    </style:style>
    <style:style style:name="P2558" style:parent-style-name="Standaard" style:family="paragraph">
      <style:text-properties style:font-name="Verdana" fo:font-size="9pt" style:font-size-asian="9pt" style:font-size-complex="9pt"/>
    </style:style>
    <style:style style:name="P2559" style:parent-style-name="Standaard" style:family="paragraph">
      <style:text-properties style:font-name="Verdana" fo:font-size="9pt" style:font-size-asian="9pt" style:font-size-complex="9pt"/>
    </style:style>
    <style:style style:name="P2560" style:parent-style-name="Standaard" style:family="paragraph">
      <style:text-properties style:font-name="Verdana" fo:font-size="9pt" style:font-size-asian="9pt" style:font-size-complex="9pt"/>
    </style:style>
    <style:style style:name="P2561" style:parent-style-name="Standaard" style:family="paragraph">
      <style:text-properties style:font-name="Verdana" fo:font-size="9pt" style:font-size-asian="9pt" style:font-size-complex="9pt"/>
    </style:style>
    <style:style style:name="P2562" style:parent-style-name="Standaard" style:family="paragraph">
      <style:text-properties style:font-name="Verdana" fo:font-size="9pt" style:font-size-asian="9pt" style:font-size-complex="9pt"/>
    </style:style>
    <style:style style:name="P2563" style:parent-style-name="Standaard" style:family="paragraph">
      <style:text-properties style:font-name="Verdana" fo:font-size="9pt" style:font-size-asian="9pt" style:font-size-complex="9pt"/>
    </style:style>
    <style:style style:name="P2564" style:parent-style-name="Standaard" style:family="paragraph">
      <style:text-properties style:font-name="Verdana" fo:font-size="9pt" style:font-size-asian="9pt" style:font-size-complex="9pt"/>
    </style:style>
    <style:style style:name="T2565" style:parent-style-name="Standaardalinea-lettertype" style:family="text">
      <style:text-properties style:font-name="Verdana" fo:font-size="9pt" style:font-size-asian="9pt" style:font-size-complex="9pt"/>
    </style:style>
    <style:style style:name="P2566" style:parent-style-name="Standaard" style:family="paragraph">
      <style:text-properties style:font-name="Verdana" fo:font-size="9pt" style:font-size-asian="9pt" style:font-size-complex="9pt"/>
    </style:style>
    <style:style style:name="P2567" style:parent-style-name="Standaard" style:family="paragraph">
      <style:text-properties style:font-name="Verdana" fo:font-size="9pt" style:font-size-asian="9pt" style:font-size-complex="9pt"/>
    </style:style>
    <style:style style:name="P2568" style:parent-style-name="Standaard" style:family="paragraph">
      <style:text-properties style:font-name="Verdana" fo:font-size="9pt" style:font-size-asian="9pt" style:font-size-complex="9pt"/>
    </style:style>
    <style:style style:name="P2569" style:parent-style-name="Standaard" style:family="paragraph">
      <style:text-properties style:font-name="Verdana" fo:font-size="9pt" style:font-size-asian="9pt" style:font-size-complex="9pt"/>
    </style:style>
    <style:style style:name="P2570" style:parent-style-name="Standaard" style:family="paragraph">
      <style:text-properties style:font-name="Verdana" fo:font-size="9pt" style:font-size-asian="9pt" style:font-size-complex="9pt"/>
    </style:style>
    <style:style style:name="P2571" style:parent-style-name="Standaard" style:family="paragraph">
      <style:text-properties style:font-name="Verdana" fo:font-size="9pt" style:font-size-asian="9pt" style:font-size-complex="9pt"/>
    </style:style>
    <style:style style:name="P2572" style:parent-style-name="Standaard" style:family="paragraph">
      <style:text-properties style:font-name="Verdana" fo:font-style="italic" style:font-style-asian="italic" style:font-style-complex="italic" fo:font-size="9pt" style:font-size-asian="9pt" style:font-size-complex="9pt"/>
    </style:style>
    <style:style style:name="P2573" style:parent-style-name="Standaard" style:family="paragraph">
      <style:text-properties style:font-name="Verdana" fo:font-style="italic" style:font-style-asian="italic" style:font-style-complex="italic" fo:font-size="9pt" style:font-size-asian="9pt" style:font-size-complex="9pt"/>
    </style:style>
    <style:style style:name="P2574" style:parent-style-name="Standaard" style:family="paragraph">
      <style:text-properties style:font-name="Verdana" fo:font-style="italic" style:font-style-asian="italic" style:font-style-complex="italic" fo:font-size="9pt" style:font-size-asian="9pt" style:font-size-complex="9pt"/>
    </style:style>
    <style:style style:name="P2575" style:parent-style-name="Standaard" style:family="paragraph">
      <style:text-properties style:font-name="Verdana" fo:font-style="italic" style:font-style-asian="italic" style:font-style-complex="italic" fo:font-size="9pt" style:font-size-asian="9pt" style:font-size-complex="9pt"/>
    </style:style>
    <style:style style:name="P2576" style:parent-style-name="Standaard" style:family="paragraph">
      <style:text-properties style:font-name="Verdana" fo:font-style="italic" style:font-style-asian="italic" style:font-style-complex="italic" fo:font-size="9pt" style:font-size-asian="9pt" style:font-size-complex="9pt"/>
    </style:style>
    <style:style style:name="P2577" style:parent-style-name="Standaard" style:family="paragraph">
      <style:text-properties style:font-name="Verdana" fo:font-style="italic" style:font-style-asian="italic" style:font-style-complex="italic" fo:font-size="9pt" style:font-size-asian="9pt" style:font-size-complex="9pt"/>
    </style:style>
    <style:style style:name="P2578" style:parent-style-name="Standaard" style:family="paragraph">
      <style:text-properties style:font-name="Verdana" fo:font-style="italic" style:font-style-asian="italic" style:font-style-complex="italic" fo:font-size="9pt" style:font-size-asian="9pt" style:font-size-complex="9pt"/>
    </style:style>
    <style:style style:name="P2579" style:parent-style-name="Standaard" style:family="paragraph">
      <style:text-properties style:font-name="Verdana" fo:font-style="italic" style:font-style-asian="italic" style:font-style-complex="italic" fo:font-size="9pt" style:font-size-asian="9pt" style:font-size-complex="9pt"/>
    </style:style>
    <style:style style:name="P2580" style:parent-style-name="Standaard" style:family="paragraph">
      <style:text-properties style:font-name="Verdana" fo:font-style="italic" style:font-style-asian="italic" style:font-style-complex="italic" fo:font-size="9pt" style:font-size-asian="9pt" style:font-size-complex="9pt"/>
    </style:style>
    <style:style style:name="P2581" style:parent-style-name="Standaard" style:family="paragraph">
      <style:text-properties style:font-name="Verdana" fo:font-style="italic" style:font-style-asian="italic" style:font-style-complex="italic" fo:font-size="9pt" style:font-size-asian="9pt" style:font-size-complex="9pt"/>
    </style:style>
    <style:style style:name="P2582" style:parent-style-name="Standaard" style:family="paragraph">
      <style:text-properties style:font-name="Verdana" fo:font-style="italic" style:font-style-asian="italic" style:font-style-complex="italic" fo:font-size="9pt" style:font-size-asian="9pt" style:font-size-complex="9pt"/>
    </style:style>
    <style:style style:name="P2583" style:parent-style-name="Standaard" style:family="paragraph">
      <style:text-properties style:font-name="Verdana" fo:font-style="italic" style:font-style-asian="italic" style:font-style-complex="italic" fo:font-size="9pt" style:font-size-asian="9pt" style:font-size-complex="9pt"/>
    </style:style>
    <style:style style:name="P2584" style:parent-style-name="Standaard" style:family="paragraph">
      <style:text-properties style:font-name="Verdana" fo:font-style="italic" style:font-style-asian="italic" style:font-style-complex="italic" fo:font-size="9pt" style:font-size-asian="9pt" style:font-size-complex="9pt"/>
    </style:style>
    <style:style style:name="P2585" style:parent-style-name="Standaard" style:family="paragraph">
      <style:text-properties style:font-name="Verdana" fo:font-style="italic" style:font-style-asian="italic" style:font-style-complex="italic" fo:font-size="9pt" style:font-size-asian="9pt" style:font-size-complex="9pt"/>
    </style:style>
    <style:style style:name="P2586" style:parent-style-name="Standaard" style:family="paragraph">
      <style:text-properties style:font-name="Verdana" fo:font-style="italic" style:font-style-asian="italic" style:font-style-complex="italic" fo:font-size="9pt" style:font-size-asian="9pt" style:font-size-complex="9pt"/>
    </style:style>
    <style:style style:name="P2587" style:parent-style-name="Standaard" style:family="paragraph">
      <style:text-properties style:font-name="Verdana" fo:font-style="italic" style:font-style-asian="italic" style:font-style-complex="italic" fo:font-size="9pt" style:font-size-asian="9pt" style:font-size-complex="9pt"/>
    </style:style>
    <style:style style:name="P2588" style:parent-style-name="Standaard" style:family="paragraph">
      <style:text-properties style:font-name="Verdana" fo:font-style="italic" style:font-style-asian="italic" style:font-style-complex="italic" fo:font-size="9pt" style:font-size-asian="9pt" style:font-size-complex="9pt"/>
    </style:style>
    <style:style style:name="P2589" style:parent-style-name="Standaard" style:family="paragraph">
      <style:text-properties style:font-name="Verdana" fo:font-style="italic" style:font-style-asian="italic" style:font-style-complex="italic" fo:font-size="9pt" style:font-size-asian="9pt" style:font-size-complex="9pt"/>
    </style:style>
    <style:style style:name="P2590" style:parent-style-name="Standaard" style:family="paragraph">
      <style:text-properties style:font-name="Verdana" fo:font-style="italic" style:font-style-asian="italic" style:font-style-complex="italic" fo:font-size="9pt" style:font-size-asian="9pt" style:font-size-complex="9pt"/>
    </style:style>
    <style:style style:name="P2591" style:parent-style-name="Standaard" style:family="paragraph">
      <style:text-properties style:font-name="Verdana" fo:font-style="italic" style:font-style-asian="italic" style:font-style-complex="italic" fo:font-size="9pt" style:font-size-asian="9pt" style:font-size-complex="9pt"/>
    </style:style>
    <style:style style:name="P2592" style:parent-style-name="Standaard" style:family="paragraph">
      <style:text-properties style:font-name="Verdana" fo:font-style="italic" style:font-style-asian="italic" style:font-style-complex="italic" fo:font-size="9pt" style:font-size-asian="9pt" style:font-size-complex="9pt"/>
    </style:style>
    <style:style style:name="P2593" style:parent-style-name="Standaard" style:family="paragraph">
      <style:text-properties style:font-name="Verdana" fo:font-style="italic" style:font-style-asian="italic" style:font-style-complex="italic" fo:font-size="9pt" style:font-size-asian="9pt" style:font-size-complex="9pt"/>
    </style:style>
    <style:style style:name="P2594" style:parent-style-name="Standaard" style:family="paragraph">
      <style:text-properties style:font-name="Verdana" fo:font-style="italic" style:font-style-asian="italic" style:font-style-complex="italic" fo:font-size="9pt" style:font-size-asian="9pt" style:font-size-complex="9pt"/>
    </style:style>
    <style:style style:name="P2595" style:parent-style-name="Standaard" style:family="paragraph">
      <style:text-properties style:font-name="Verdana" fo:font-style="italic" style:font-style-asian="italic" style:font-style-complex="italic" fo:font-size="9pt" style:font-size-asian="9pt" style:font-size-complex="9pt"/>
    </style:style>
    <style:style style:name="P2596" style:parent-style-name="Standaard" style:family="paragraph">
      <style:text-properties style:font-name="Verdana" fo:font-style="italic" style:font-style-asian="italic" style:font-style-complex="italic" fo:font-size="9pt" style:font-size-asian="9pt" style:font-size-complex="9pt"/>
    </style:style>
    <style:style style:name="P2597" style:parent-style-name="Standaard" style:family="paragraph">
      <style:text-properties style:font-name="Verdana" fo:font-style="italic" style:font-style-asian="italic" style:font-style-complex="italic" fo:font-size="9pt" style:font-size-asian="9pt" style:font-size-complex="9pt"/>
    </style:style>
    <style:style style:name="P2598" style:parent-style-name="Standaard" style:family="paragraph">
      <style:text-properties style:font-name="Verdana" fo:font-style="italic" style:font-style-asian="italic" style:font-style-complex="italic" fo:font-size="9pt" style:font-size-asian="9pt" style:font-size-complex="9pt"/>
    </style:style>
    <style:style style:name="P2599" style:parent-style-name="Standaard" style:family="paragraph">
      <style:text-properties style:font-name="Verdana" fo:font-style="italic" style:font-style-asian="italic" style:font-style-complex="italic" fo:font-size="9pt" style:font-size-asian="9pt" style:font-size-complex="9pt"/>
    </style:style>
    <style:style style:name="P2600" style:parent-style-name="Standaard" style:family="paragraph">
      <style:text-properties style:font-name="Verdana" fo:font-style="italic" style:font-style-asian="italic" style:font-style-complex="italic" fo:font-size="9pt" style:font-size-asian="9pt" style:font-size-complex="9pt"/>
    </style:style>
    <style:style style:name="P2601" style:parent-style-name="Standaard" style:family="paragraph">
      <style:text-properties style:font-name="Verdana" fo:font-style="italic" style:font-style-asian="italic" style:font-style-complex="italic" fo:font-size="9pt" style:font-size-asian="9pt" style:font-size-complex="9pt"/>
    </style:style>
    <style:style style:name="P2602" style:parent-style-name="Standaard" style:family="paragraph">
      <style:text-properties style:font-name="Verdana" fo:font-style="italic" style:font-style-asian="italic" style:font-style-complex="italic" fo:font-size="9pt" style:font-size-asian="9pt" style:font-size-complex="9pt"/>
    </style:style>
    <style:style style:name="P2603" style:parent-style-name="Standaard" style:family="paragraph">
      <style:text-properties style:font-name="Verdana" fo:font-style="italic" style:font-style-asian="italic" style:font-style-complex="italic" fo:font-size="9pt" style:font-size-asian="9pt" style:font-size-complex="9pt"/>
    </style:style>
    <style:style style:name="P2604" style:parent-style-name="Standaard" style:family="paragraph">
      <style:text-properties style:font-name="Verdana" fo:font-style="italic" style:font-style-asian="italic" style:font-style-complex="italic" fo:font-size="9pt" style:font-size-asian="9pt" style:font-size-complex="9pt"/>
    </style:style>
    <style:style style:name="P2605" style:parent-style-name="Standaard" style:family="paragraph">
      <style:text-properties style:font-name="Verdana" fo:font-style="italic" style:font-style-asian="italic" style:font-style-complex="italic" fo:font-size="9pt" style:font-size-asian="9pt" style:font-size-complex="9pt"/>
    </style:style>
    <style:style style:name="P2606" style:parent-style-name="Standaard" style:family="paragraph">
      <style:text-properties style:font-name="Verdana" fo:font-style="italic" style:font-style-asian="italic" style:font-style-complex="italic" fo:font-size="9pt" style:font-size-asian="9pt" style:font-size-complex="9pt"/>
    </style:style>
    <style:style style:name="P2607" style:parent-style-name="Standaard" style:family="paragraph">
      <style:text-properties style:font-name="Verdana" fo:font-style="italic" style:font-style-asian="italic" style:font-style-complex="italic" fo:font-size="9pt" style:font-size-asian="9pt" style:font-size-complex="9pt"/>
    </style:style>
    <style:style style:name="P2608" style:parent-style-name="Standaard" style:family="paragraph">
      <style:text-properties style:font-name="Verdana" fo:font-style="italic" style:font-style-asian="italic" style:font-style-complex="italic" fo:font-size="9pt" style:font-size-asian="9pt" style:font-size-complex="9pt"/>
    </style:style>
    <style:style style:name="P2609" style:parent-style-name="Standaard" style:family="paragraph">
      <style:text-properties style:font-name="Verdana" fo:font-style="italic" style:font-style-asian="italic" style:font-style-complex="italic" fo:font-size="9pt" style:font-size-asian="9pt" style:font-size-complex="9pt"/>
    </style:style>
    <style:style style:name="P2610" style:parent-style-name="Standaard" style:family="paragraph">
      <style:text-properties style:font-name="Verdana" fo:font-style="italic" style:font-style-asian="italic" style:font-style-complex="italic" fo:font-size="9pt" style:font-size-asian="9pt" style:font-size-complex="9pt"/>
    </style:style>
    <style:style style:name="T2611" style:parent-style-name="Standaardalinea-lettertype" style:family="text">
      <style:text-properties style:font-name="Verdana" fo:font-style="italic" style:font-style-asian="italic" style:font-style-complex="italic" fo:font-size="9pt" style:font-size-asian="9pt" style:font-size-complex="9pt"/>
    </style:style>
    <style:style style:name="T2612" style:parent-style-name="Standaardalinea-lettertype" style:family="text">
      <style:text-properties style:font-name="Verdana" fo:font-style="italic" style:font-style-asian="italic" style:font-style-complex="italic" fo:font-size="9pt" style:font-size-asian="9pt" style:font-size-complex="9pt"/>
    </style:style>
    <style:style style:name="P2613" style:parent-style-name="Standaard" style:family="paragraph">
      <style:text-properties style:font-name="Verdana" fo:font-style="italic" style:font-style-asian="italic" style:font-style-complex="italic" fo:font-size="9pt" style:font-size-asian="9pt" style:font-size-complex="9pt"/>
    </style:style>
    <style:style style:name="P2614" style:parent-style-name="Standaard" style:family="paragraph">
      <style:text-properties style:font-name="Verdana" fo:font-style="italic" style:font-style-asian="italic" style:font-style-complex="italic" fo:font-size="9pt" style:font-size-asian="9pt" style:font-size-complex="9pt"/>
    </style:style>
    <style:style style:name="P2615" style:parent-style-name="Standaard" style:family="paragraph">
      <style:text-properties style:font-name="Verdana" fo:font-style="italic" style:font-style-asian="italic" style:font-style-complex="italic" fo:font-size="9pt" style:font-size-asian="9pt" style:font-size-complex="9pt"/>
    </style:style>
    <style:style style:name="T2616" style:parent-style-name="Standaardalinea-lettertype" style:family="text">
      <style:text-properties style:font-name="Verdana" fo:font-style="italic" style:font-style-asian="italic" style:font-style-complex="italic" fo:font-size="9pt" style:font-size-asian="9pt" style:font-size-complex="9pt"/>
    </style:style>
    <style:style style:name="T2617" style:parent-style-name="Standaardalinea-lettertype" style:family="text">
      <style:text-properties style:font-name="Verdana" fo:font-style="italic" style:font-style-asian="italic" style:font-style-complex="italic" fo:font-size="9pt" style:font-size-asian="9pt" style:font-size-complex="9pt"/>
    </style:style>
    <style:style style:name="T2618" style:parent-style-name="Standaardalinea-lettertype" style:family="text">
      <style:text-properties style:font-name="Verdana" style:font-weight-complex="bold" fo:font-style="italic" style:font-style-asian="italic" style:font-style-complex="italic" fo:font-size="9pt" style:font-size-asian="9pt" style:font-size-complex="9pt"/>
    </style:style>
    <style:style style:name="T2619" style:parent-style-name="Standaardalinea-lettertype" style:family="text">
      <style:text-properties style:font-name="Verdana" style:font-weight-complex="bold" fo:font-style="italic" style:font-style-asian="italic" style:font-style-complex="italic" fo:font-size="9pt" style:font-size-asian="9pt" style:font-size-complex="9pt"/>
    </style:style>
    <style:style style:name="T2620" style:parent-style-name="Standaardalinea-lettertype" style:family="text">
      <style:text-properties style:font-name="Verdana" fo:font-style="italic" style:font-style-asian="italic" style:font-style-complex="italic" fo:font-size="9pt" style:font-size-asian="9pt" style:font-size-complex="9pt"/>
    </style:style>
    <style:style style:name="P2621" style:parent-style-name="Standaard" style:family="paragraph">
      <style:text-properties style:font-name="Verdana" fo:font-style="italic" style:font-style-asian="italic" style:font-style-complex="italic" fo:font-size="9pt" style:font-size-asian="9pt" style:font-size-complex="9pt"/>
    </style:style>
    <style:style style:name="P2622" style:parent-style-name="Standaard" style:family="paragraph">
      <style:text-properties style:font-name="Verdana" fo:font-style="italic" style:font-style-asian="italic" style:font-style-complex="italic" fo:font-size="9pt" style:font-size-asian="9pt" style:font-size-complex="9pt"/>
    </style:style>
    <style:style style:name="P2623" style:parent-style-name="Standaard" style:family="paragraph">
      <style:text-properties style:font-name="Verdana" fo:font-style="italic" style:font-style-asian="italic" style:font-style-complex="italic" fo:font-size="9pt" style:font-size-asian="9pt" style:font-size-complex="9pt"/>
    </style:style>
    <style:style style:name="P2624" style:parent-style-name="Standaard" style:family="paragraph">
      <style:text-properties style:font-name="Verdana" fo:font-style="italic" style:font-style-asian="italic" style:font-style-complex="italic" fo:font-size="9pt" style:font-size-asian="9pt" style:font-size-complex="9pt"/>
    </style:style>
    <style:style style:name="P2625" style:parent-style-name="Standaard" style:family="paragraph">
      <style:text-properties style:font-name="Verdana" fo:font-style="italic" style:font-style-asian="italic" style:font-style-complex="italic" fo:font-size="9pt" style:font-size-asian="9pt" style:font-size-complex="9pt"/>
    </style:style>
    <style:style style:name="P2626" style:parent-style-name="Standaard" style:family="paragraph">
      <style:text-properties style:font-name="Verdana" fo:font-style="italic" style:font-style-asian="italic" style:font-style-complex="italic" fo:font-size="9pt" style:font-size-asian="9pt" style:font-size-complex="9pt"/>
    </style:style>
    <style:style style:name="P2627" style:parent-style-name="Standaard" style:family="paragraph">
      <style:text-properties style:font-name="Verdana" fo:font-style="italic" style:font-style-asian="italic" style:font-style-complex="italic" fo:font-size="9pt" style:font-size-asian="9pt" style:font-size-complex="9pt"/>
    </style:style>
    <style:style style:name="P2628" style:parent-style-name="Standaard" style:family="paragraph">
      <style:text-properties style:font-name="Verdana" fo:font-style="italic" style:font-style-asian="italic" style:font-style-complex="italic" fo:font-size="9pt" style:font-size-asian="9pt" style:font-size-complex="9pt"/>
    </style:style>
    <style:style style:name="P2629" style:parent-style-name="Standaard" style:family="paragraph">
      <style:text-properties style:font-name="Verdana" fo:font-size="9pt" style:font-size-asian="9pt" style:font-size-complex="9pt"/>
    </style:style>
    <style:style style:name="P2630" style:parent-style-name="Kop8" style:family="paragraph">
      <style:text-properties style:font-name="Verdana" style:use-window-font-color="true"/>
    </style:style>
    <style:style style:name="P2631" style:parent-style-name="Standaard" style:family="paragraph">
      <style:text-properties style:font-name="Verdana" fo:font-size="9pt" style:font-size-asian="9pt" style:font-size-complex="9pt"/>
    </style:style>
    <style:style style:name="P2632" style:parent-style-name="Standaard" style:family="paragraph">
      <style:text-properties style:font-name="Verdana" fo:font-size="9pt" style:font-size-asian="9pt" style:font-size-complex="9pt"/>
    </style:style>
    <style:style style:name="P2633" style:parent-style-name="Standaard" style:family="paragraph">
      <style:text-properties style:font-name="Verdana" fo:font-size="9pt" style:font-size-asian="9pt" style:font-size-complex="9pt"/>
    </style:style>
    <style:style style:name="P2634" style:parent-style-name="Standaard" style:family="paragraph">
      <style:text-properties style:font-name="Verdana" fo:font-size="9pt" style:font-size-asian="9pt" style:font-size-complex="9pt"/>
    </style:style>
    <style:style style:name="P2635" style:parent-style-name="Standaard" style:family="paragraph">
      <style:text-properties style:font-name="Verdana" fo:font-style="italic" style:font-style-asian="italic" style:font-style-complex="italic" fo:font-size="9pt" style:font-size-asian="9pt" style:font-size-complex="9pt"/>
    </style:style>
    <style:style style:name="P2636" style:parent-style-name="Kop8" style:family="paragraph">
      <style:text-properties style:font-name="Verdana" style:use-window-font-color="true"/>
    </style:style>
    <style:style style:name="P2637" style:parent-style-name="Standaard" style:family="paragraph">
      <style:text-properties style:font-name="Verdana" fo:font-size="9pt" style:font-size-asian="9pt" style:font-size-complex="9pt"/>
    </style:style>
    <style:style style:name="P2638" style:parent-style-name="Standaard" style:family="paragraph">
      <style:text-properties style:font-name="Verdana" fo:font-size="9pt" style:font-size-asian="9pt" style:font-size-complex="9pt"/>
    </style:style>
    <style:style style:name="T2639" style:parent-style-name="Standaardalinea-lettertype" style:family="text">
      <style:text-properties style:font-name="Verdana" style:font-name-complex="Times New Roman" fo:font-size="9pt" style:font-size-asian="9pt" style:font-size-complex="9pt"/>
    </style:style>
    <style:style style:name="T2640" style:parent-style-name="Standaardalinea-lettertype" style:family="text">
      <style:text-properties style:font-name="Verdana" style:font-name-complex="Times New Roman" fo:font-size="9pt" style:font-size-asian="9pt" style:font-size-complex="9pt"/>
    </style:style>
    <style:style style:name="T2641" style:parent-style-name="Standaardalinea-lettertype" style:family="text">
      <style:text-properties style:font-name="Verdana" style:font-name-complex="Times New Roman" fo:font-size="9pt" style:font-size-asian="9pt" style:font-size-complex="9pt"/>
    </style:style>
    <style:style style:name="T2642" style:parent-style-name="Standaardalinea-lettertype" style:family="text">
      <style:text-properties style:font-name="Verdana" fo:font-size="9pt" style:font-size-asian="9pt" style:font-size-complex="9pt"/>
    </style:style>
    <style:style style:name="P2643" style:parent-style-name="Standaard" style:family="paragraph">
      <style:text-properties style:font-name="Verdana" fo:font-size="9pt" style:font-size-asian="9pt" style:font-size-complex="9pt"/>
    </style:style>
    <style:style style:name="P2644" style:parent-style-name="Standaard" style:family="paragraph">
      <style:text-properties style:font-name="Verdana" fo:font-style="italic" style:font-style-asian="italic" style:font-style-complex="italic" fo:font-size="9pt" style:font-size-asian="9pt" style:font-size-complex="9pt"/>
    </style:style>
    <style:style style:name="P2645" style:parent-style-name="Standaard" style:family="paragraph">
      <style:text-properties style:font-name="Verdana" fo:font-style="italic" style:font-style-asian="italic" style:font-style-complex="italic" fo:font-size="9pt" style:font-size-asian="9pt" style:font-size-complex="9pt"/>
    </style:style>
    <style:style style:name="P2646" style:parent-style-name="Kop8" style:family="paragraph">
      <style:text-properties style:font-name="Verdana" style:use-window-font-color="true"/>
    </style:style>
    <style:style style:name="P2647" style:parent-style-name="Standaard" style:family="paragraph">
      <style:text-properties style:font-name="Verdana" fo:font-size="9pt" style:font-size-asian="9pt" style:font-size-complex="9pt"/>
    </style:style>
    <style:style style:name="T2648" style:parent-style-name="Standaardalinea-lettertype" style:family="text">
      <style:text-properties style:font-name="Verdana" fo:font-size="9pt" style:font-size-asian="9pt" style:font-size-complex="9pt"/>
    </style:style>
    <style:style style:name="T2649" style:parent-style-name="Standaardalinea-lettertype" style:family="text">
      <style:text-properties style:font-name="Verdana" fo:font-size="9pt" style:font-size-asian="9pt" style:font-size-complex="9pt"/>
    </style:style>
    <style:style style:name="T2650" style:parent-style-name="Standaardalinea-lettertype" style:family="text">
      <style:text-properties style:font-name="Verdana" fo:font-size="9pt" style:font-size-asian="9pt" style:font-size-complex="9pt"/>
    </style:style>
    <style:style style:name="P2651" style:parent-style-name="Standaard" style:family="paragraph">
      <style:text-properties style:font-name="Verdana" fo:font-size="9pt" style:font-size-asian="9pt" style:font-size-complex="9pt"/>
    </style:style>
    <style:style style:name="P2652" style:parent-style-name="Standaard" style:family="paragraph">
      <style:text-properties style:font-name="Verdana" fo:font-size="9pt" style:font-size-asian="9pt" style:font-size-complex="9pt"/>
    </style:style>
    <style:style style:name="P2653" style:parent-style-name="Standaard" style:family="paragraph">
      <style:text-properties style:font-name="Verdana" fo:font-size="9pt" style:font-size-asian="9pt" style:font-size-complex="9pt"/>
    </style:style>
    <style:style style:name="T2654" style:parent-style-name="Standaardalinea-lettertype" style:family="text">
      <style:text-properties style:font-name="Verdana" fo:font-size="9pt" style:font-size-asian="9pt" style:font-size-complex="9pt"/>
    </style:style>
    <style:style style:name="T2655" style:parent-style-name="Standaardalinea-lettertype" style:family="text">
      <style:text-properties style:font-name="Verdana" fo:font-size="9pt" style:font-size-asian="9pt" style:font-size-complex="9pt"/>
    </style:style>
    <style:style style:name="P2656" style:parent-style-name="Standaard" style:family="paragraph">
      <style:text-properties style:font-name="Verdana" fo:font-size="9pt" style:font-size-asian="9pt" style:font-size-complex="9pt"/>
    </style:style>
    <style:style style:name="P2657" style:parent-style-name="Standaard" style:family="paragraph">
      <style:text-properties style:font-name="Verdana" fo:font-size="9pt" style:font-size-asian="9pt" style:font-size-complex="9pt"/>
    </style:style>
    <style:style style:name="P2658" style:parent-style-name="Standaard" style:family="paragraph">
      <style:text-properties style:font-name="Verdana" fo:font-size="9pt" style:font-size-asian="9pt" style:font-size-complex="9pt"/>
    </style:style>
    <style:style style:name="P2659" style:parent-style-name="Standaard" style:family="paragraph">
      <style:text-properties style:font-name="Verdana" fo:font-size="9pt" style:font-size-asian="9pt" style:font-size-complex="9pt"/>
    </style:style>
    <style:style style:name="P2660" style:parent-style-name="Standaard" style:family="paragraph">
      <style:text-properties style:font-name="Verdana" fo:font-style="italic" style:font-style-asian="italic" style:font-style-complex="italic" fo:font-size="9pt" style:font-size-asian="9pt" style:font-size-complex="9pt"/>
    </style:style>
    <style:style style:name="P2661" style:parent-style-name="Standaard" style:family="paragraph">
      <style:text-properties style:font-name="Verdana" fo:font-style="italic" style:font-style-asian="italic" style:font-style-complex="italic" fo:font-size="9pt" style:font-size-asian="9pt" style:font-size-complex="9pt"/>
    </style:style>
    <style:style style:name="P2662" style:parent-style-name="Standaard" style:family="paragraph">
      <style:text-properties style:font-name="Verdana" fo:font-style="italic" style:font-style-asian="italic" style:font-style-complex="italic" fo:font-size="9pt" style:font-size-asian="9pt" style:font-size-complex="9pt"/>
    </style:style>
    <style:style style:name="P2663" style:parent-style-name="Standaard" style:family="paragraph">
      <style:text-properties style:font-name="Verdana" fo:font-style="italic" style:font-style-asian="italic" style:font-style-complex="italic" fo:font-size="9pt" style:font-size-asian="9pt" style:font-size-complex="9pt"/>
    </style:style>
    <style:style style:name="P2664" style:parent-style-name="Standaard" style:family="paragraph">
      <style:text-properties style:font-name="Verdana" fo:font-style="italic" style:font-style-asian="italic" style:font-style-complex="italic" fo:font-size="9pt" style:font-size-asian="9pt" style:font-size-complex="9pt"/>
    </style:style>
    <style:style style:name="T2665" style:parent-style-name="Standaardalinea-lettertype" style:family="text">
      <style:text-properties style:font-name="Verdana" fo:font-style="italic" style:font-style-asian="italic" style:font-style-complex="italic" fo:font-size="9pt" style:font-size-asian="9pt" style:font-size-complex="9pt"/>
    </style:style>
    <style:style style:name="T2666" style:parent-style-name="Standaardalinea-lettertype" style:family="text">
      <style:text-properties style:font-name="Verdana" fo:font-style="italic" style:font-style-asian="italic" style:font-style-complex="italic" fo:font-size="9pt" style:font-size-asian="9pt" style:font-size-complex="9pt"/>
    </style:style>
    <style:style style:name="T2667" style:parent-style-name="Standaardalinea-lettertype" style:family="text">
      <style:text-properties style:font-name="Verdana" fo:font-style="italic" style:font-style-asian="italic" style:font-style-complex="italic" fo:font-size="9pt" style:font-size-asian="9pt" style:font-size-complex="9pt"/>
    </style:style>
    <style:style style:name="P2668" style:parent-style-name="Standaard" style:family="paragraph">
      <style:text-properties style:font-name="Verdana" fo:font-style="italic" style:font-style-asian="italic" style:font-style-complex="italic" fo:font-size="9pt" style:font-size-asian="9pt" style:font-size-complex="9pt"/>
    </style:style>
    <style:style style:name="P2669" style:parent-style-name="Standaard" style:family="paragraph">
      <style:text-properties style:font-name="Verdana" fo:font-style="italic" style:font-style-asian="italic" style:font-style-complex="italic" fo:font-size="9pt" style:font-size-asian="9pt" style:font-size-complex="9pt"/>
    </style:style>
    <style:style style:name="P2670" style:parent-style-name="Standaard" style:family="paragraph">
      <style:text-properties style:font-name="Verdana" fo:font-style="italic" style:font-style-asian="italic" style:font-style-complex="italic" fo:font-size="9pt" style:font-size-asian="9pt" style:font-size-complex="9pt"/>
    </style:style>
    <style:style style:name="P2671" style:parent-style-name="Standaard" style:family="paragraph">
      <style:text-properties style:font-name="Verdana" fo:font-style="italic" style:font-style-asian="italic" style:font-style-complex="italic" fo:font-size="9pt" style:font-size-asian="9pt" style:font-size-complex="9pt"/>
    </style:style>
    <style:style style:name="P2672" style:parent-style-name="Standaard" style:family="paragraph">
      <style:text-properties style:font-name="Verdana" fo:font-style="italic" style:font-style-asian="italic" style:font-style-complex="italic" fo:font-size="9pt" style:font-size-asian="9pt" style:font-size-complex="9pt"/>
    </style:style>
    <style:style style:name="P2673" style:parent-style-name="Standaard" style:family="paragraph">
      <style:text-properties style:font-name="Verdana" fo:font-style="italic" style:font-style-asian="italic" style:font-style-complex="italic" fo:font-size="9pt" style:font-size-asian="9pt" style:font-size-complex="9pt"/>
    </style:style>
    <style:style style:name="P2674" style:parent-style-name="Standaard" style:family="paragraph">
      <style:text-properties style:font-name="Verdana" fo:font-style="italic" style:font-style-asian="italic" style:font-style-complex="italic" fo:font-size="9pt" style:font-size-asian="9pt" style:font-size-complex="9pt"/>
    </style:style>
    <style:style style:name="P2675" style:parent-style-name="Standaard" style:family="paragraph">
      <style:text-properties style:font-name="Verdana" fo:font-style="italic" style:font-style-asian="italic" style:font-style-complex="italic" fo:font-size="9pt" style:font-size-asian="9pt" style:font-size-complex="9pt"/>
    </style:style>
    <style:style style:name="P2676" style:parent-style-name="Standaard" style:family="paragraph">
      <style:text-properties style:font-name="Verdana" fo:font-style="italic" style:font-style-asian="italic" style:font-style-complex="italic" fo:font-size="9pt" style:font-size-asian="9pt" style:font-size-complex="9pt"/>
    </style:style>
    <style:style style:name="P2677" style:parent-style-name="Standaard" style:family="paragraph">
      <style:text-properties style:font-name="Verdana" fo:font-style="italic" style:font-style-asian="italic" style:font-style-complex="italic" fo:font-size="9pt" style:font-size-asian="9pt" style:font-size-complex="9pt"/>
    </style:style>
    <style:style style:name="P2678" style:parent-style-name="Standaard" style:family="paragraph">
      <style:text-properties style:font-name="Verdana" fo:font-style="italic" style:font-style-asian="italic" style:font-style-complex="italic" fo:font-size="9pt" style:font-size-asian="9pt" style:font-size-complex="9pt"/>
    </style:style>
    <style:style style:name="P2679" style:parent-style-name="Standaard" style:family="paragraph">
      <style:text-properties style:font-name="Verdana" fo:font-size="9pt" style:font-size-asian="9pt" style:font-size-complex="9pt"/>
    </style:style>
    <style:style style:name="P2680" style:parent-style-name="Standaard" style:family="paragraph">
      <style:text-properties style:font-name="Verdana"/>
    </style:style>
    <style:style style:name="P2681" style:parent-style-name="Kop5" style:family="paragraph">
      <style:text-properties style:font-name="Verdana" style:use-window-font-color="true"/>
    </style:style>
    <style:style style:name="P2682" style:parent-style-name="Kop6" style:family="paragraph">
      <style:text-properties style:font-name="Verdana" style:use-window-font-color="true"/>
    </style:style>
    <style:style style:name="P2683" style:parent-style-name="Kop7" style:family="paragraph">
      <style:text-properties style:font-name="Verdana" style:use-window-font-color="true"/>
    </style:style>
    <style:style style:name="P2684" style:parent-style-name="Kop8" style:family="paragraph">
      <style:text-properties style:font-name="Verdana" style:use-window-font-color="true"/>
    </style:style>
    <style:style style:name="T2685" style:parent-style-name="Standaardalinea-lettertype" style:family="text">
      <style:text-properties style:font-name="Verdana" fo:font-size="9pt" style:font-size-asian="9pt" style:font-size-complex="9pt"/>
    </style:style>
    <style:style style:name="T2686" style:parent-style-name="Standaardalinea-lettertype" style:family="text">
      <style:text-properties style:font-name="Verdana" fo:font-size="9pt" style:font-size-asian="9pt" style:font-size-complex="9pt"/>
    </style:style>
    <style:style style:name="T2687" style:parent-style-name="Standaardalinea-lettertype" style:family="text">
      <style:text-properties style:font-name="Verdana" fo:font-weight="bold" style:font-weight-asian="bold" style:font-weight-complex="bold" fo:font-size="9pt" style:font-size-asian="9pt" style:font-size-complex="9pt"/>
    </style:style>
    <style:style style:name="T2688" style:parent-style-name="Standaardalinea-lettertype" style:family="text">
      <style:text-properties style:font-name="Verdana" fo:font-size="9pt" style:font-size-asian="9pt" style:font-size-complex="9pt"/>
    </style:style>
    <style:style style:name="P2689" style:parent-style-name="Standaard" style:family="paragraph">
      <style:text-properties style:font-name="Verdana" fo:font-size="9pt" style:font-size-asian="9pt" style:font-size-complex="9pt"/>
    </style:style>
    <style:style style:name="P2690" style:parent-style-name="Standaard" style:family="paragraph">
      <style:text-properties style:font-name="Verdana" fo:font-style="italic" style:font-style-asian="italic" style:font-style-complex="italic" fo:font-size="9pt" style:font-size-asian="9pt" style:font-size-complex="9pt"/>
    </style:style>
    <style:style style:name="P2691" style:parent-style-name="Standaard" style:family="paragraph">
      <style:text-properties style:font-name="Verdana" fo:font-style="italic" style:font-style-asian="italic" style:font-style-complex="italic" fo:font-size="9pt" style:font-size-asian="9pt" style:font-size-complex="9pt"/>
    </style:style>
    <style:style style:name="P2692" style:parent-style-name="Standaard" style:family="paragraph">
      <style:paragraph-properties fo:break-before="page" fo:line-height="100%"/>
      <style:text-properties style:font-name="Verdana" fo:font-style="italic" style:font-style-asian="italic" style:font-style-complex="italic" fo:font-size="9pt" style:font-size-asian="9pt" style:font-size-complex="9pt"/>
    </style:style>
    <style:style style:name="P2693" style:parent-style-name="Kop2" style:list-style-name="LFO25" style:family="paragraph"/>
    <style:style style:name="T2694" style:parent-style-name="Standaardalinea-lettertype" style:family="text">
      <style:text-properties style:font-name="Verdana" fo:font-weight="bold" style:font-weight-asian="bold" style:font-weight-complex="bold" style:use-window-font-color="true"/>
    </style:style>
    <style:style style:name="T2695" style:parent-style-name="Standaardalinea-lettertype" style:family="text">
      <style:text-properties style:font-name="Verdana" fo:font-weight="bold" style:font-weight-asian="bold" style:font-weight-complex="bold" style:use-window-font-color="true"/>
    </style:style>
    <style:style style:name="P2696" style:parent-style-name="Standaard" style:family="paragraph">
      <style:text-properties style:font-name="Verdana" fo:font-size="9pt" style:font-size-asian="9pt" style:font-size-complex="9pt"/>
    </style:style>
    <style:style style:name="P2697" style:parent-style-name="Standaard" style:family="paragraph">
      <style:text-properties style:font-name="Verdana" fo:font-size="9pt" style:font-size-asian="9pt" style:font-size-complex="9pt"/>
    </style:style>
    <style:style style:name="P2698" style:parent-style-name="Kop3" style:list-style-name="LFO26" style:family="paragraph">
      <style:text-properties style:font-name="Verdana" fo:font-weight="bold" style:font-weight-asian="bold" style:font-weight-complex="bold" style:use-window-font-color="true"/>
    </style:style>
    <style:style style:name="P2699" style:parent-style-name="Standaard" style:family="paragraph">
      <style:text-properties style:font-name="Verdana" fo:font-size="9pt" style:font-size-asian="9pt" style:font-size-complex="9pt"/>
    </style:style>
    <style:style style:name="P2700" style:parent-style-name="Standaard" style:family="paragraph">
      <style:text-properties style:font-name="Verdana" fo:font-size="9pt" style:font-size-asian="9pt" style:font-size-complex="9pt"/>
    </style:style>
    <style:style style:name="P2701" style:parent-style-name="Standaard" style:family="paragraph">
      <style:text-properties style:font-name="Verdana" fo:font-size="9pt" style:font-size-asian="9pt" style:font-size-complex="9pt"/>
    </style:style>
    <style:style style:name="P2702" style:parent-style-name="Standaard" style:family="paragraph">
      <style:text-properties style:font-name="Verdana" fo:font-size="9pt" style:font-size-asian="9pt" style:font-size-complex="9pt"/>
    </style:style>
    <style:style style:name="P2703" style:parent-style-name="Standaard" style:family="paragraph">
      <style:text-properties style:font-name="Verdana" fo:font-size="9pt" style:font-size-asian="9pt" style:font-size-complex="9pt"/>
    </style:style>
    <style:style style:name="P2704" style:parent-style-name="Standaard" style:family="paragraph">
      <style:text-properties style:font-name="Verdana" fo:font-size="9pt" style:font-size-asian="9pt" style:font-size-complex="9pt"/>
    </style:style>
    <style:style style:name="P2705" style:parent-style-name="Standaard" style:family="paragraph">
      <style:text-properties style:font-name="Verdana" fo:font-size="9pt" style:font-size-asian="9pt" style:font-size-complex="9pt"/>
    </style:style>
    <style:style style:name="P2706" style:parent-style-name="Standaard" style:family="paragraph">
      <style:text-properties style:font-name="Verdana" fo:font-size="9pt" style:font-size-asian="9pt" style:font-size-complex="9pt"/>
    </style:style>
    <style:style style:name="P2707" style:parent-style-name="Standaard" style:family="paragraph">
      <style:text-properties style:font-name="Verdana" fo:font-size="9pt" style:font-size-asian="9pt" style:font-size-complex="9pt"/>
    </style:style>
    <style:style style:name="P2708" style:parent-style-name="Standaard" style:family="paragraph">
      <style:text-properties style:font-name="Verdana" fo:font-size="9pt" style:font-size-asian="9pt" style:font-size-complex="9pt"/>
    </style:style>
    <style:style style:name="P2709" style:parent-style-name="Standaard" style:family="paragraph">
      <style:text-properties style:font-name="Verdana" fo:font-size="9pt" style:font-size-asian="9pt" style:font-size-complex="9pt"/>
    </style:style>
    <style:style style:name="P2710" style:parent-style-name="Standaard" style:family="paragraph">
      <style:text-properties style:font-name="Verdana" fo:font-size="9pt" style:font-size-asian="9pt" style:font-size-complex="9pt"/>
    </style:style>
    <style:style style:name="P2711" style:parent-style-name="Standaard" style:family="paragraph">
      <style:text-properties style:font-name="Verdana" fo:font-size="9pt" style:font-size-asian="9pt" style:font-size-complex="9pt"/>
    </style:style>
    <style:style style:name="P2712" style:parent-style-name="Standaard" style:family="paragraph">
      <style:text-properties style:font-name="Verdana" fo:font-size="9pt" style:font-size-asian="9pt" style:font-size-complex="9pt"/>
    </style:style>
    <style:style style:name="P2713" style:parent-style-name="Standaard" style:family="paragraph">
      <style:text-properties style:font-name="Verdana" fo:font-size="9pt" style:font-size-asian="9pt" style:font-size-complex="9pt"/>
    </style:style>
    <style:style style:name="P2714" style:parent-style-name="Standaard" style:family="paragraph">
      <style:text-properties style:font-name="Verdana" fo:font-size="9pt" style:font-size-asian="9pt" style:font-size-complex="9pt"/>
    </style:style>
    <style:style style:name="P2715" style:parent-style-name="Standaard" style:family="paragraph">
      <style:text-properties style:font-name="Verdana" fo:font-size="9pt" style:font-size-asian="9pt" style:font-size-complex="9pt"/>
    </style:style>
    <style:style style:name="P2716" style:parent-style-name="Standaard" style:family="paragraph">
      <style:text-properties style:font-name="Verdana" fo:font-size="9pt" style:font-size-asian="9pt" style:font-size-complex="9pt"/>
    </style:style>
    <style:style style:name="P2717" style:parent-style-name="Kop3" style:list-style-name="LFO26" style:family="paragraph">
      <style:text-properties style:font-name="Verdana" fo:font-weight="bold" style:font-weight-asian="bold" style:font-weight-complex="bold" style:use-window-font-color="true"/>
    </style:style>
    <style:style style:name="P2718" style:parent-style-name="Standaard" style:family="paragraph">
      <style:text-properties style:font-name="Verdana" fo:font-size="9pt" style:font-size-asian="9pt" style:font-size-complex="9pt"/>
    </style:style>
    <style:style style:name="P2719" style:parent-style-name="Standaard" style:family="paragraph">
      <style:text-properties style:font-name="Verdana" fo:font-size="9pt" style:font-size-asian="9pt" style:font-size-complex="9pt"/>
    </style:style>
    <style:style style:name="P2720" style:parent-style-name="Kop5" style:family="paragraph">
      <style:text-properties style:font-name="Verdana" style:use-window-font-color="true"/>
    </style:style>
    <style:style style:name="P2721" style:parent-style-name="Kop6" style:family="paragraph">
      <style:paragraph-properties style:line-height-at-least="0.1944in"/>
      <style:text-properties style:font-name="Verdana" style:use-window-font-color="true"/>
    </style:style>
    <style:style style:name="P2722" style:parent-style-name="Kop7" style:family="paragraph">
      <style:text-properties style:font-name="Verdana" style:use-window-font-color="true"/>
    </style:style>
    <style:style style:name="T2723" style:parent-style-name="Standaardalinea-lettertype" style:family="text">
      <style:text-properties style:font-name="Verdana" style:use-window-font-color="true"/>
    </style:style>
    <style:style style:name="T2724" style:parent-style-name="Standaardalinea-lettertype" style:family="text">
      <style:text-properties style:font-name="Verdana" style:use-window-font-color="true"/>
    </style:style>
    <style:style style:name="P2725" style:parent-style-name="Kop8" style:family="paragraph">
      <style:text-properties style:font-name="Verdana" style:use-window-font-color="true"/>
    </style:style>
    <style:style style:name="P2726" style:parent-style-name="Geenafstand" style:family="paragraph">
      <style:paragraph-properties style:line-height-at-least="0.1944in"/>
      <style:text-properties style:font-name="Verdana" fo:font-size="9pt" style:font-size-asian="9pt" style:font-size-complex="9pt"/>
    </style:style>
    <style:style style:name="P2727" style:parent-style-name="Geenafstand" style:family="paragraph">
      <style:paragraph-properties style:line-height-at-least="0.1944in"/>
      <style:text-properties style:font-name="Verdana" fo:font-weight="bold" style:font-weight-asian="bold" style:font-weight-complex="bold" fo:font-size="9pt" style:font-size-asian="9pt" style:font-size-complex="9pt"/>
    </style:style>
    <style:style style:name="P2728" style:parent-style-name="Kop8" style:family="paragraph">
      <style:text-properties style:font-name="Verdana" style:use-window-font-color="true"/>
    </style:style>
    <style:style style:name="P2729" style:parent-style-name="Geenafstand" style:family="paragraph">
      <style:paragraph-properties style:line-height-at-least="0.1944in"/>
      <style:text-properties style:font-name="Verdana" fo:font-size="9pt" style:font-size-asian="9pt" style:font-size-complex="9pt"/>
    </style:style>
    <style:style style:name="P2730" style:parent-style-name="Geenafstand" style:family="paragraph">
      <style:paragraph-properties style:line-height-at-least="0.1944in"/>
      <style:text-properties style:font-name="Verdana" fo:font-size="9pt" style:font-size-asian="9pt" style:font-size-complex="9pt"/>
    </style:style>
    <style:style style:name="P2731" style:parent-style-name="Geenafstand" style:family="paragraph">
      <style:paragraph-properties style:line-height-at-least="0.1944in"/>
      <style:text-properties style:font-name="Verdana" fo:font-size="9pt" style:font-size-asian="9pt" style:font-size-complex="9pt"/>
    </style:style>
    <style:style style:name="P2732" style:parent-style-name="Geenafstand" style:family="paragraph">
      <style:paragraph-properties style:line-height-at-least="0.1944in"/>
      <style:text-properties style:font-name="Verdana" fo:font-size="9pt" style:font-size-asian="9pt" style:font-size-complex="9pt"/>
    </style:style>
    <style:style style:name="P2733" style:parent-style-name="Standaard" style:family="paragraph">
      <style:text-properties style:font-name="Verdana" fo:font-style="italic" style:font-style-asian="italic" style:font-style-complex="italic" fo:font-size="9pt" style:font-size-asian="9pt" style:font-size-complex="9pt"/>
    </style:style>
    <style:style style:name="P2734" style:parent-style-name="Standaard" style:family="paragraph">
      <style:text-properties style:font-name="Verdana" fo:font-size="9pt" style:font-size-asian="9pt" style:font-size-complex="9pt"/>
    </style:style>
    <style:style style:name="T2735" style:parent-style-name="Standaardalinea-lettertype" style:family="text">
      <style:text-properties style:font-name="Verdana" style:use-window-font-color="true"/>
    </style:style>
    <style:style style:name="P2736" style:parent-style-name="Kop8" style:family="paragraph">
      <style:text-properties style:font-name="Verdana" style:use-window-font-color="true"/>
    </style:style>
    <style:style style:name="P2737" style:parent-style-name="Standaard" style:family="paragraph">
      <style:text-properties style:font-name="Verdana" fo:font-size="9pt" style:font-size-asian="9pt" style:font-size-complex="9pt"/>
    </style:style>
    <style:style style:name="P2738" style:parent-style-name="Geenafstand" style:family="paragraph">
      <style:paragraph-properties style:line-height-at-least="0.1944in"/>
      <style:text-properties style:font-name="Verdana" fo:font-size="9pt" style:font-size-asian="9pt" style:font-size-complex="9pt"/>
    </style:style>
    <style:style style:name="P2739" style:parent-style-name="Standaard" style:family="paragraph">
      <style:text-properties style:font-name="Verdana" fo:font-size="9pt" style:font-size-asian="9pt" style:font-size-complex="9pt"/>
    </style:style>
    <style:style style:name="P2740" style:parent-style-name="Kop8" style:family="paragraph">
      <style:text-properties style:font-name="Verdana" style:use-window-font-color="true"/>
    </style:style>
    <style:style style:name="P2741" style:parent-style-name="Standaard" style:family="paragraph">
      <style:text-properties style:font-name="Verdana" fo:font-size="9pt" style:font-size-asian="9pt" style:font-size-complex="9pt"/>
    </style:style>
    <style:style style:name="P2742" style:parent-style-name="Standaard" style:family="paragraph">
      <style:text-properties style:font-name="Verdana" fo:font-size="9pt" style:font-size-asian="9pt" style:font-size-complex="9pt"/>
    </style:style>
    <style:style style:name="T2743" style:parent-style-name="Standaardalinea-lettertype" style:family="text">
      <style:text-properties style:font-name="Verdana" fo:font-style="italic" style:font-style-asian="italic" style:font-style-complex="italic" fo:font-size="9pt" style:font-size-asian="9pt" style:font-size-complex="9pt"/>
    </style:style>
    <style:style style:name="T2744" style:parent-style-name="Standaardalinea-lettertype" style:family="text">
      <style:text-properties style:font-name="Verdana" fo:font-style="italic" style:font-style-asian="italic" style:font-style-complex="italic" fo:font-size="9pt" style:font-size-asian="9pt" style:font-size-complex="9pt"/>
    </style:style>
    <style:style style:name="T2745" style:parent-style-name="Standaardalinea-lettertype" style:family="text">
      <style:text-properties style:font-name="Verdana"/>
    </style:style>
    <style:style style:name="T2746" style:parent-style-name="Standaardalinea-lettertype" style:family="text">
      <style:text-properties style:font-name="Verdana" fo:font-style="italic" style:font-style-asian="italic" style:font-style-complex="italic" fo:font-size="9pt" style:font-size-asian="9pt" style:font-size-complex="9pt"/>
    </style:style>
    <style:style style:name="P2747" style:parent-style-name="Standaard" style:family="paragraph">
      <style:text-properties style:font-name="Verdana" fo:font-size="9pt" style:font-size-asian="9pt" style:font-size-complex="9pt"/>
    </style:style>
    <style:style style:name="P2748" style:parent-style-name="Kop8" style:family="paragraph">
      <style:text-properties style:font-name="Verdana" style:use-window-font-color="true"/>
    </style:style>
    <style:style style:name="P2749" style:parent-style-name="Standaard" style:family="paragraph">
      <style:text-properties style:font-name="Verdana" fo:font-size="9pt" style:font-size-asian="9pt" style:font-size-complex="9pt"/>
    </style:style>
    <style:style style:name="P2750" style:parent-style-name="Standaard" style:family="paragraph">
      <style:text-properties style:font-name="Verdana" fo:font-size="9pt" style:font-size-asian="9pt" style:font-size-complex="9pt"/>
    </style:style>
    <style:style style:name="P2751" style:parent-style-name="Standaard" style:family="paragraph">
      <style:text-properties style:font-name="Verdana" fo:font-size="9pt" style:font-size-asian="9pt" style:font-size-complex="9pt"/>
    </style:style>
    <style:style style:name="P2752" style:parent-style-name="Standaard" style:family="paragraph">
      <style:text-properties style:font-name="Verdana" fo:font-size="9pt" style:font-size-asian="9pt" style:font-size-complex="9pt"/>
    </style:style>
    <style:style style:name="P2753" style:parent-style-name="Geenafstand" style:family="paragraph">
      <style:paragraph-properties style:line-height-at-least="0.1944in"/>
      <style:text-properties style:font-name="Verdana" fo:font-size="9pt" style:font-size-asian="9pt" style:font-size-complex="9pt"/>
    </style:style>
    <style:style style:name="P2754" style:parent-style-name="Standaard" style:family="paragraph">
      <style:text-properties style:font-name="Verdana" fo:font-style="italic" style:font-style-asian="italic" style:font-style-complex="italic" fo:font-size="9pt" style:font-size-asian="9pt" style:font-size-complex="9pt"/>
    </style:style>
    <style:style style:name="P2755" style:parent-style-name="Standaard" style:family="paragraph">
      <style:text-properties style:font-name="Verdana" fo:font-size="9pt" style:font-size-asian="9pt" style:font-size-complex="9pt"/>
    </style:style>
    <style:style style:name="P2756" style:parent-style-name="Kop8" style:family="paragraph">
      <style:text-properties style:font-name="Verdana" style:use-window-font-color="true"/>
    </style:style>
    <style:style style:name="P2757" style:parent-style-name="Standaard" style:family="paragraph">
      <style:text-properties style:font-name="Verdana" fo:font-size="9pt" style:font-size-asian="9pt" style:font-size-complex="9pt"/>
    </style:style>
    <style:style style:name="P2758" style:parent-style-name="Standaard" style:family="paragraph">
      <style:text-properties style:font-name="Verdana" fo:font-size="9pt" style:font-size-asian="9pt" style:font-size-complex="9pt"/>
    </style:style>
    <style:style style:name="P2759" style:parent-style-name="Standaard" style:family="paragraph">
      <style:text-properties style:font-name="Verdana" fo:font-size="9pt" style:font-size-asian="9pt" style:font-size-complex="9pt"/>
    </style:style>
    <style:style style:name="P2760" style:parent-style-name="Standaard" style:family="paragraph">
      <style:text-properties style:font-name="Verdana" fo:font-size="9pt" style:font-size-asian="9pt" style:font-size-complex="9pt"/>
    </style:style>
    <style:style style:name="P2761" style:parent-style-name="Geenafstand" style:family="paragraph">
      <style:paragraph-properties style:line-height-at-least="0.1944in"/>
      <style:text-properties style:font-name="Verdana" fo:font-size="9pt" style:font-size-asian="9pt" style:font-size-complex="9pt"/>
    </style:style>
    <style:style style:name="T2762" style:parent-style-name="Standaardalinea-lettertype" style:family="text">
      <style:text-properties style:font-name="Verdana" fo:font-style="italic" style:font-style-asian="italic" style:font-style-complex="italic" fo:font-size="9pt" style:font-size-asian="9pt" style:font-size-complex="9pt"/>
    </style:style>
    <style:style style:name="T2763" style:parent-style-name="Standaardalinea-lettertype" style:family="text">
      <style:text-properties style:font-name="Verdana" fo:font-style="italic" style:font-style-asian="italic" style:font-style-complex="italic" fo:font-size="9pt" style:font-size-asian="9pt" style:font-size-complex="9pt"/>
    </style:style>
    <style:style style:name="T2764" style:parent-style-name="Standaardalinea-lettertype" style:family="text">
      <style:text-properties style:font-name="Verdana" fo:font-style="italic" style:font-style-asian="italic" style:font-style-complex="italic" fo:font-size="9pt" style:font-size-asian="9pt" style:font-size-complex="9pt"/>
    </style:style>
    <style:style style:name="P2765" style:parent-style-name="Standaard" style:family="paragraph">
      <style:text-properties style:font-name="Verdana" fo:font-size="9pt" style:font-size-asian="9pt" style:font-size-complex="9pt"/>
    </style:style>
    <style:style style:name="P2766" style:parent-style-name="Kop8" style:family="paragraph">
      <style:text-properties style:font-name="Verdana" style:use-window-font-color="true"/>
    </style:style>
    <style:style style:name="P2767" style:parent-style-name="Standaard" style:family="paragraph">
      <style:text-properties style:font-name="Verdana" fo:font-size="9pt" style:font-size-asian="9pt" style:font-size-complex="9pt"/>
    </style:style>
    <style:style style:name="P2768" style:parent-style-name="Standaard" style:family="paragraph">
      <style:text-properties style:font-name="Verdana" fo:font-size="9pt" style:font-size-asian="9pt" style:font-size-complex="9pt"/>
    </style:style>
    <style:style style:name="P2769" style:parent-style-name="Standaard" style:family="paragraph">
      <style:text-properties style:font-name="Verdana" fo:font-size="9pt" style:font-size-asian="9pt" style:font-size-complex="9pt"/>
    </style:style>
    <style:style style:name="P2770" style:parent-style-name="Standaard" style:family="paragraph">
      <style:text-properties style:font-name="Verdana" fo:font-size="9pt" style:font-size-asian="9pt" style:font-size-complex="9pt"/>
    </style:style>
    <style:style style:name="P2771" style:parent-style-name="Geenafstand" style:family="paragraph">
      <style:paragraph-properties style:line-height-at-least="0.1944in"/>
      <style:text-properties style:font-name="Verdana" fo:font-size="9pt" style:font-size-asian="9pt" style:font-size-complex="9pt"/>
    </style:style>
    <style:style style:name="P2772" style:parent-style-name="Standaard" style:family="paragraph">
      <style:text-properties style:font-name="Verdana" fo:font-style="italic" style:font-style-asian="italic" style:font-style-complex="italic" fo:font-size="9pt" style:font-size-asian="9pt" style:font-size-complex="9pt"/>
    </style:style>
    <style:style style:name="P2773" style:parent-style-name="Standaard" style:family="paragraph">
      <style:text-properties style:font-name="Verdana" fo:font-size="9pt" style:font-size-asian="9pt" style:font-size-complex="9pt"/>
    </style:style>
    <style:style style:name="P2774" style:parent-style-name="Kop8" style:family="paragraph">
      <style:text-properties style:font-name="Verdana" style:use-window-font-color="true"/>
    </style:style>
    <style:style style:name="P2775" style:parent-style-name="Standaard" style:family="paragraph">
      <style:text-properties style:font-name="Verdana" fo:font-size="9pt" style:font-size-asian="9pt" style:font-size-complex="9pt"/>
    </style:style>
    <style:style style:name="P2776" style:parent-style-name="Standaard" style:family="paragraph">
      <style:text-properties style:font-name="Verdana" fo:font-size="9pt" style:font-size-asian="9pt" style:font-size-complex="9pt"/>
    </style:style>
    <style:style style:name="P2777" style:parent-style-name="Standaard" style:family="paragraph">
      <style:text-properties style:font-name="Verdana" fo:font-size="9pt" style:font-size-asian="9pt" style:font-size-complex="9pt"/>
    </style:style>
    <style:style style:name="P2778" style:parent-style-name="Standaard" style:family="paragraph">
      <style:text-properties style:font-name="Verdana" fo:font-size="9pt" style:font-size-asian="9pt" style:font-size-complex="9pt"/>
    </style:style>
    <style:style style:name="P2779" style:parent-style-name="Geenafstand" style:family="paragraph">
      <style:paragraph-properties style:line-height-at-least="0.1944in"/>
      <style:text-properties style:font-name="Verdana" fo:font-size="9pt" style:font-size-asian="9pt" style:font-size-complex="9pt"/>
    </style:style>
    <style:style style:name="P2780" style:parent-style-name="Standaard" style:family="paragraph">
      <style:text-properties style:font-name="Verdana" fo:font-style="italic" style:font-style-asian="italic" style:font-style-complex="italic" fo:font-size="9pt" style:font-size-asian="9pt" style:font-size-complex="9pt"/>
    </style:style>
    <style:style style:name="P2781" style:parent-style-name="Standaard" style:family="paragraph">
      <style:text-properties style:font-name="Verdana" fo:font-size="9pt" style:font-size-asian="9pt" style:font-size-complex="9pt"/>
    </style:style>
    <style:style style:name="P2782" style:parent-style-name="Kop7" style:family="paragraph">
      <style:text-properties style:font-name="Verdana" style:use-window-font-color="true"/>
    </style:style>
    <style:style style:name="P2783" style:parent-style-name="Kop7" style:family="paragraph">
      <style:text-properties style:font-name="Verdana" style:use-window-font-color="true"/>
    </style:style>
    <style:style style:name="P2784" style:parent-style-name="Kop8" style:family="paragraph">
      <style:text-properties style:font-name="Verdana" style:use-window-font-color="true"/>
    </style:style>
    <style:style style:name="P2785" style:parent-style-name="Standaard" style:family="paragraph">
      <style:text-properties style:font-name="Verdana" fo:font-size="9pt" style:font-size-asian="9pt" style:font-size-complex="9pt"/>
    </style:style>
    <style:style style:name="P2786" style:parent-style-name="Standaard" style:family="paragraph">
      <style:text-properties style:font-name="Verdana" fo:font-size="9pt" style:font-size-asian="9pt" style:font-size-complex="9pt"/>
    </style:style>
    <style:style style:name="T2787" style:parent-style-name="Standaardalinea-lettertype" style:family="text">
      <style:text-properties style:font-name="Verdana" style:use-window-font-color="true"/>
    </style:style>
    <style:style style:name="P2788" style:parent-style-name="Standaard" style:family="paragraph">
      <style:text-properties style:font-name="Verdana" fo:font-size="9pt" style:font-size-asian="9pt" style:font-size-complex="9pt"/>
    </style:style>
    <style:style style:name="P2789" style:parent-style-name="Standaard" style:family="paragraph">
      <style:text-properties style:font-name="Verdana" fo:font-size="9pt" style:font-size-asian="9pt" style:font-size-complex="9pt"/>
    </style:style>
    <style:style style:name="P2790" style:parent-style-name="Kop8" style:family="paragraph">
      <style:text-properties style:font-name="Verdana" style:use-window-font-color="true"/>
    </style:style>
    <style:style style:name="P2791" style:parent-style-name="Standaard" style:family="paragraph">
      <style:text-properties style:font-name="Verdana" fo:font-size="9pt" style:font-size-asian="9pt" style:font-size-complex="9pt"/>
    </style:style>
    <style:style style:name="P2792" style:parent-style-name="Standaard" style:family="paragraph">
      <style:text-properties style:font-name="Verdana" fo:font-size="9pt" style:font-size-asian="9pt" style:font-size-complex="9pt"/>
    </style:style>
    <style:style style:name="P2793" style:parent-style-name="Standaard" style:family="paragraph">
      <style:text-properties style:font-name="Verdana" fo:font-style="italic" style:font-style-asian="italic" style:font-style-complex="italic" fo:font-size="9pt" style:font-size-asian="9pt" style:font-size-complex="9pt"/>
    </style:style>
    <style:style style:name="P2794" style:parent-style-name="Cijfers" style:family="paragraph">
      <style:paragraph-properties fo:margin-left="0.2756in" fo:text-indent="-0.2756in">
        <style:tab-stops/>
      </style:paragraph-properties>
      <style:text-properties style:font-name="Verdana" style:font-style-complex="italic" fo:font-size="9pt" style:font-size-asian="9pt" style:font-size-complex="9pt"/>
    </style:style>
    <style:style style:name="P2795" style:parent-style-name="Kop8" style:family="paragraph">
      <style:text-properties style:font-name="Verdana" style:use-window-font-color="true"/>
    </style:style>
    <style:style style:name="P2796" style:parent-style-name="Standaard" style:family="paragraph">
      <style:text-properties style:font-name="Verdana" fo:font-size="9pt" style:font-size-asian="9pt" style:font-size-complex="9pt"/>
    </style:style>
    <style:style style:name="P2797" style:parent-style-name="Standaard" style:family="paragraph">
      <style:text-properties style:font-name="Verdana" fo:font-size="9pt" style:font-size-asian="9pt" style:font-size-complex="9pt"/>
    </style:style>
    <style:style style:name="P2798" style:parent-style-name="Standaard" style:family="paragraph">
      <style:text-properties style:font-name="Verdana" fo:font-size="9pt" style:font-size-asian="9pt" style:font-size-complex="9pt"/>
    </style:style>
    <style:style style:name="P2799" style:parent-style-name="Standaard" style:family="paragraph">
      <style:text-properties style:font-name="Verdana" fo:font-style="italic" style:font-style-asian="italic" style:font-style-complex="italic" fo:font-size="9pt" style:font-size-asian="9pt" style:font-size-complex="9pt"/>
    </style:style>
    <style:style style:name="P2800" style:parent-style-name="Standaard" style:family="paragraph">
      <style:text-properties style:font-name="Verdana" fo:font-size="9pt" style:font-size-asian="9pt" style:font-size-complex="9pt"/>
    </style:style>
    <style:style style:name="P2801" style:parent-style-name="Kop8" style:family="paragraph">
      <style:text-properties style:font-name="Verdana" style:use-window-font-color="true"/>
    </style:style>
    <style:style style:name="P2802" style:parent-style-name="Standaard" style:family="paragraph">
      <style:text-properties style:font-name="Verdana" fo:font-style="italic" style:font-style-asian="italic" style:font-style-complex="italic" fo:font-size="9pt" style:font-size-asian="9pt" style:font-size-complex="9pt"/>
    </style:style>
    <style:style style:name="P2803" style:parent-style-name="Standaard" style:family="paragraph">
      <style:text-properties style:font-name="Verdana" fo:font-style="italic" style:font-style-asian="italic" style:font-style-complex="italic" fo:font-size="9pt" style:font-size-asian="9pt" style:font-size-complex="9pt"/>
    </style:style>
    <style:style style:name="P2804" style:parent-style-name="Kop8" style:family="paragraph">
      <style:text-properties style:font-name="Verdana" style:use-window-font-color="true"/>
    </style:style>
    <style:style style:name="T2805" style:parent-style-name="Standaardalinea-lettertype" style:family="text">
      <style:text-properties style:font-name="Verdana" fo:font-size="9pt" style:font-size-asian="9pt" style:font-size-complex="9pt"/>
    </style:style>
    <style:style style:name="T2806" style:parent-style-name="Standaardalinea-lettertype" style:family="text">
      <style:text-properties style:font-name="Verdana" fo:font-size="9pt" style:font-size-asian="9pt" style:font-size-complex="9pt"/>
    </style:style>
    <style:style style:name="P2807" style:parent-style-name="Standaard" style:family="paragraph">
      <style:text-properties style:font-name="Verdana" style:font-style-complex="italic" fo:font-size="9pt" style:font-size-asian="9pt" style:font-size-complex="9pt"/>
    </style:style>
    <style:style style:name="P2808" style:parent-style-name="Standaard" style:family="paragraph">
      <style:text-properties style:font-name="Verdana" style:font-style-complex="italic" fo:font-size="9pt" style:font-size-asian="9pt" style:font-size-complex="9pt"/>
    </style:style>
    <style:style style:name="P2809" style:parent-style-name="Standaard" style:family="paragraph">
      <style:text-properties style:font-name="Verdana" style:font-style-complex="italic" fo:font-size="9pt" style:font-size-asian="9pt" style:font-size-complex="9pt"/>
    </style:style>
    <style:style style:name="P2810" style:parent-style-name="Standaard" style:family="paragraph">
      <style:text-properties style:font-name="Verdana" style:font-style-complex="italic" fo:font-size="9pt" style:font-size-asian="9pt" style:font-size-complex="9pt"/>
    </style:style>
    <style:style style:name="P2811" style:parent-style-name="Standaard" style:family="paragraph">
      <style:text-properties style:font-name="Verdana" style:font-style-complex="italic" fo:font-size="9pt" style:font-size-asian="9pt" style:font-size-complex="9pt"/>
    </style:style>
    <style:style style:name="T2812" style:parent-style-name="Standaardalinea-lettertype" style:family="text">
      <style:text-properties style:font-name="Verdana" style:font-style-complex="italic" fo:font-size="9pt" style:font-size-asian="9pt" style:font-size-complex="9pt"/>
    </style:style>
    <style:style style:name="T2813" style:parent-style-name="Standaardalinea-lettertype" style:family="text">
      <style:text-properties style:font-name="Verdana" fo:font-style="italic" style:font-style-asian="italic" style:font-style-complex="italic" fo:font-size="9pt" style:font-size-asian="9pt" style:font-size-complex="9pt"/>
    </style:style>
    <style:style style:name="T2814" style:parent-style-name="Standaardalinea-lettertype" style:family="text">
      <style:text-properties style:font-name="Verdana" style:font-style-complex="italic" fo:font-size="9pt" style:font-size-asian="9pt" style:font-size-complex="9pt"/>
    </style:style>
    <style:style style:name="P2815" style:parent-style-name="Standaard" style:family="paragraph">
      <style:text-properties style:font-name="Verdana" style:font-style-complex="italic" fo:font-size="9pt" style:font-size-asian="9pt" style:font-size-complex="9pt"/>
    </style:style>
    <style:style style:name="P2816" style:parent-style-name="Standaard" style:family="paragraph">
      <style:text-properties style:font-name="Verdana" style:font-style-complex="italic" fo:font-size="9pt" style:font-size-asian="9pt" style:font-size-complex="9pt"/>
    </style:style>
    <style:style style:name="P2817" style:parent-style-name="Cijfers" style:family="paragraph">
      <style:paragraph-properties fo:margin-left="0.2756in" fo:text-indent="-0.2756in">
        <style:tab-stops/>
      </style:paragraph-properties>
      <style:text-properties style:font-name="Verdana" style:font-style-complex="italic" fo:font-size="9pt" style:font-size-asian="9pt" style:font-size-complex="9pt"/>
    </style:style>
    <style:style style:name="P2818" style:parent-style-name="Cijfers" style:family="paragraph">
      <style:paragraph-properties fo:margin-left="0.2756in" fo:text-indent="-0.2756in">
        <style:tab-stops/>
      </style:paragraph-properties>
      <style:text-properties style:font-name="Verdana" style:font-style-complex="italic" fo:font-size="9pt" style:font-size-asian="9pt" style:font-size-complex="9pt"/>
    </style:style>
    <style:style style:name="P2819" style:parent-style-name="Standaard" style:family="paragraph">
      <style:text-properties style:font-name="Verdana" fo:font-style="italic" style:font-style-asian="italic" style:font-style-complex="italic" fo:font-size="9pt" style:font-size-asian="9pt" style:font-size-complex="9pt"/>
    </style:style>
    <style:style style:name="P2820" style:parent-style-name="Standaard" style:family="paragraph">
      <style:text-properties style:font-name="Verdana" fo:font-style="italic" style:font-style-asian="italic" style:font-style-complex="italic" fo:font-size="9pt" style:font-size-asian="9pt" style:font-size-complex="9pt"/>
    </style:style>
    <style:style style:name="P2821" style:parent-style-name="Standaard" style:family="paragraph">
      <style:text-properties style:font-name="Verdana" fo:font-style="italic" style:font-style-asian="italic" style:font-style-complex="italic" fo:font-size="9pt" style:font-size-asian="9pt" style:font-size-complex="9pt"/>
    </style:style>
    <style:style style:name="P2822" style:parent-style-name="Standaard" style:family="paragraph">
      <style:text-properties style:font-name="Verdana" fo:font-style="italic" style:font-style-asian="italic" style:font-style-complex="italic" fo:font-size="9pt" style:font-size-asian="9pt" style:font-size-complex="9pt"/>
    </style:style>
    <style:style style:name="P2823" style:parent-style-name="Standaard" style:family="paragraph">
      <style:text-properties style:font-name="Verdana" fo:font-style="italic" style:font-style-asian="italic" style:font-style-complex="italic" fo:font-size="9pt" style:font-size-asian="9pt" style:font-size-complex="9pt"/>
    </style:style>
    <style:style style:name="P2824" style:parent-style-name="Standaard" style:family="paragraph">
      <style:text-properties style:font-name="Verdana" fo:font-style="italic" style:font-style-asian="italic" style:font-style-complex="italic" fo:font-size="9pt" style:font-size-asian="9pt" style:font-size-complex="9pt"/>
    </style:style>
    <style:style style:name="P2825" style:parent-style-name="Standaard" style:family="paragraph">
      <style:text-properties style:font-name="Verdana" fo:font-style="italic" style:font-style-asian="italic" style:font-style-complex="italic" fo:font-size="9pt" style:font-size-asian="9pt" style:font-size-complex="9pt"/>
    </style:style>
    <style:style style:name="P2826" style:parent-style-name="Kop8" style:family="paragraph">
      <style:text-properties style:font-name="Verdana" style:use-window-font-color="true"/>
    </style:style>
    <style:style style:name="P2827" style:parent-style-name="Standaard" style:family="paragraph">
      <style:paragraph-properties style:contextual-spacing="true"/>
    </style:style>
    <style:style style:name="T2828" style:parent-style-name="Standaardalinea-lettertype" style:family="text">
      <style:text-properties style:font-name="Verdana" fo:font-size="9pt" style:font-size-asian="9pt" style:font-size-complex="9pt"/>
    </style:style>
    <style:style style:name="T2829" style:parent-style-name="Standaardalinea-lettertype" style:family="text">
      <style:text-properties style:font-name="Verdana" style:font-style-complex="italic" fo:font-size="9pt" style:font-size-asian="9pt" style:font-size-complex="9pt"/>
    </style:style>
    <style:style style:name="P2830" style:parent-style-name="Standaard" style:family="paragraph">
      <style:paragraph-properties style:contextual-spacing="true"/>
    </style:style>
    <style:style style:name="T2831" style:parent-style-name="Standaardalinea-lettertype" style:family="text">
      <style:text-properties style:font-name="Verdana" style:font-style-complex="italic" fo:font-size="9pt" style:font-size-asian="9pt" style:font-size-complex="9pt"/>
    </style:style>
    <style:style style:name="T2832" style:parent-style-name="Standaardalinea-lettertype" style:family="text">
      <style:text-properties style:font-name="Verdana" style:font-style-complex="italic" fo:font-size="9pt" style:font-size-asian="9pt" style:font-size-complex="9pt"/>
    </style:style>
    <style:style style:name="T2833" style:parent-style-name="Standaardalinea-lettertype" style:family="text">
      <style:text-properties style:font-name="Verdana" fo:font-size="9pt" style:font-size-asian="9pt" style:font-size-complex="9pt"/>
    </style:style>
    <style:style style:name="T2834" style:parent-style-name="Standaardalinea-lettertype" style:family="text">
      <style:text-properties style:font-name="Verdana" style:font-style-complex="italic" fo:font-size="9pt" style:font-size-asian="9pt" style:font-size-complex="9pt"/>
    </style:style>
    <style:style style:name="P2835" style:parent-style-name="Standaard" style:family="paragraph">
      <style:paragraph-properties style:contextual-spacing="true"/>
    </style:style>
    <style:style style:name="T2836" style:parent-style-name="Standaardalinea-lettertype" style:family="text">
      <style:text-properties style:font-name="Verdana" style:font-style-complex="italic" fo:font-size="9pt" style:font-size-asian="9pt" style:font-size-complex="9pt"/>
    </style:style>
    <style:style style:name="T2837" style:parent-style-name="Standaardalinea-lettertype" style:family="text">
      <style:text-properties style:font-name="Verdana" fo:font-size="9pt" style:font-size-asian="9pt" style:font-size-complex="9pt"/>
    </style:style>
    <style:style style:name="T2838" style:parent-style-name="Standaardalinea-lettertype" style:family="text">
      <style:text-properties style:font-name="Verdana" style:font-style-complex="italic" fo:font-size="9pt" style:font-size-asian="9pt" style:font-size-complex="9pt"/>
    </style:style>
    <style:style style:name="T2839" style:parent-style-name="Standaardalinea-lettertype" style:family="text">
      <style:text-properties style:font-name="Verdana" fo:font-size="9pt" style:font-size-asian="9pt" style:font-size-complex="9pt"/>
    </style:style>
    <style:style style:name="T2840" style:parent-style-name="Standaardalinea-lettertype" style:family="text">
      <style:text-properties style:font-name="Verdana" style:font-style-complex="italic" fo:font-size="9pt" style:font-size-asian="9pt" style:font-size-complex="9pt"/>
    </style:style>
    <style:style style:name="P2841" style:parent-style-name="Standaard" style:family="paragraph">
      <style:paragraph-properties style:contextual-spacing="true"/>
    </style:style>
    <style:style style:name="T2842" style:parent-style-name="Standaardalinea-lettertype" style:family="text">
      <style:text-properties style:font-name="Verdana" style:font-style-complex="italic" fo:font-size="9pt" style:font-size-asian="9pt" style:font-size-complex="9pt"/>
    </style:style>
    <style:style style:name="T2843" style:parent-style-name="Standaardalinea-lettertype" style:family="text">
      <style:text-properties style:font-name="Verdana" fo:font-size="9pt" style:font-size-asian="9pt" style:font-size-complex="9pt"/>
    </style:style>
    <style:style style:name="T2844" style:parent-style-name="Standaardalinea-lettertype" style:family="text">
      <style:text-properties style:font-name="Verdana" style:font-style-complex="italic" fo:font-size="9pt" style:font-size-asian="9pt" style:font-size-complex="9pt"/>
    </style:style>
    <style:style style:name="T2845" style:parent-style-name="Standaardalinea-lettertype" style:family="text">
      <style:text-properties style:font-name="Verdana" style:font-style-complex="italic" fo:font-size="9pt" style:font-size-asian="9pt" style:font-size-complex="9pt"/>
    </style:style>
    <style:style style:name="T2846" style:parent-style-name="Standaardalinea-lettertype" style:family="text">
      <style:text-properties style:font-name="Verdana" fo:font-size="9pt" style:font-size-asian="9pt" style:font-size-complex="9pt"/>
    </style:style>
    <style:style style:name="T2847" style:parent-style-name="Standaardalinea-lettertype" style:family="text">
      <style:text-properties style:font-name="Verdana" style:font-style-complex="italic" fo:font-size="9pt" style:font-size-asian="9pt" style:font-size-complex="9pt"/>
    </style:style>
    <style:style style:name="P2848" style:parent-style-name="Standaard" style:family="paragraph">
      <style:paragraph-properties style:contextual-spacing="true"/>
    </style:style>
    <style:style style:name="T2849" style:parent-style-name="Standaardalinea-lettertype" style:family="text">
      <style:text-properties style:font-name="Verdana" style:font-style-complex="italic" fo:font-size="9pt" style:font-size-asian="9pt" style:font-size-complex="9pt"/>
    </style:style>
    <style:style style:name="T2850" style:parent-style-name="Standaardalinea-lettertype" style:family="text">
      <style:text-properties style:font-name="Verdana" fo:font-size="9pt" style:font-size-asian="9pt" style:font-size-complex="9pt"/>
    </style:style>
    <style:style style:name="T2851" style:parent-style-name="Standaardalinea-lettertype" style:family="text">
      <style:text-properties style:font-name="Verdana" style:font-style-complex="italic" fo:font-size="9pt" style:font-size-asian="9pt" style:font-size-complex="9pt"/>
    </style:style>
    <style:style style:name="T2852" style:parent-style-name="Standaardalinea-lettertype" style:family="text">
      <style:text-properties style:font-name="Verdana" fo:font-size="9pt" style:font-size-asian="9pt" style:font-size-complex="9pt"/>
    </style:style>
    <style:style style:name="T2853" style:parent-style-name="Standaardalinea-lettertype" style:family="text">
      <style:text-properties style:font-name="Verdana" style:font-style-complex="italic" fo:font-size="9pt" style:font-size-asian="9pt" style:font-size-complex="9pt"/>
    </style:style>
    <style:style style:name="P2854" style:parent-style-name="Standaard" style:family="paragraph">
      <style:paragraph-properties style:contextual-spacing="true"/>
    </style:style>
    <style:style style:name="T2855" style:parent-style-name="Standaardalinea-lettertype" style:family="text">
      <style:text-properties style:font-name="Verdana" style:font-style-complex="italic" fo:font-size="9pt" style:font-size-asian="9pt" style:font-size-complex="9pt"/>
    </style:style>
    <style:style style:name="T2856" style:parent-style-name="Standaardalinea-lettertype" style:family="text">
      <style:text-properties style:font-name="Verdana" fo:font-size="9pt" style:font-size-asian="9pt" style:font-size-complex="9pt"/>
    </style:style>
    <style:style style:name="T2857" style:parent-style-name="Standaardalinea-lettertype" style:family="text">
      <style:text-properties style:font-name="Verdana" style:font-style-complex="italic" fo:font-size="9pt" style:font-size-asian="9pt" style:font-size-complex="9pt"/>
    </style:style>
    <style:style style:name="T2858" style:parent-style-name="Standaardalinea-lettertype" style:family="text">
      <style:text-properties style:font-name="Verdana" style:font-style-complex="italic" fo:font-size="9pt" style:font-size-asian="9pt" style:font-size-complex="9pt"/>
    </style:style>
    <style:style style:name="T2859" style:parent-style-name="Standaardalinea-lettertype" style:family="text">
      <style:text-properties style:font-name="Verdana" fo:font-size="9pt" style:font-size-asian="9pt" style:font-size-complex="9pt"/>
    </style:style>
    <style:style style:name="T2860" style:parent-style-name="Standaardalinea-lettertype" style:family="text">
      <style:text-properties style:font-name="Verdana" style:font-style-complex="italic" fo:font-size="9pt" style:font-size-asian="9pt" style:font-size-complex="9pt"/>
    </style:style>
    <style:style style:name="T2861" style:parent-style-name="Standaardalinea-lettertype" style:family="text">
      <style:text-properties style:font-name="Verdana" style:font-style-complex="italic" fo:font-size="9pt" style:font-size-asian="9pt" style:font-size-complex="9pt"/>
    </style:style>
    <style:style style:name="T2862" style:parent-style-name="Standaardalinea-lettertype" style:family="text">
      <style:text-properties style:font-name="Verdana" fo:font-size="9pt" style:font-size-asian="9pt" style:font-size-complex="9pt"/>
    </style:style>
    <style:style style:name="T2863" style:parent-style-name="Standaardalinea-lettertype" style:family="text">
      <style:text-properties style:font-name="Verdana" style:font-style-complex="italic" fo:font-size="9pt" style:font-size-asian="9pt" style:font-size-complex="9pt"/>
    </style:style>
    <style:style style:name="T2864" style:parent-style-name="Standaardalinea-lettertype" style:family="text">
      <style:text-properties style:font-name="Verdana" fo:font-style="italic" style:font-style-asian="italic" fo:font-size="9pt" style:font-size-asian="9pt" style:font-size-complex="9pt"/>
    </style:style>
    <style:style style:name="T2865" style:parent-style-name="Standaardalinea-lettertype" style:family="text">
      <style:text-properties style:font-name="Verdana" style:font-style-complex="italic" fo:font-size="9pt" style:font-size-asian="9pt" style:font-size-complex="9pt"/>
    </style:style>
    <style:style style:name="T2866" style:parent-style-name="Standaardalinea-lettertype" style:family="text">
      <style:text-properties style:font-name="Verdana" style:font-style-complex="italic" fo:font-size="9pt" style:font-size-asian="9pt" style:font-size-complex="9pt"/>
    </style:style>
    <style:style style:name="T2867" style:parent-style-name="Standaardalinea-lettertype" style:family="text">
      <style:text-properties style:font-name="Verdana" fo:font-size="9pt" style:font-size-asian="9pt" style:font-size-complex="9pt"/>
    </style:style>
    <style:style style:name="T2868" style:parent-style-name="Standaardalinea-lettertype" style:family="text">
      <style:text-properties style:font-name="Verdana" style:font-style-complex="italic" fo:font-size="9pt" style:font-size-asian="9pt" style:font-size-complex="9pt"/>
    </style:style>
    <style:style style:name="T2869" style:parent-style-name="Standaardalinea-lettertype" style:family="text">
      <style:text-properties style:font-name="Verdana" style:font-style-complex="italic" fo:font-size="9pt" style:font-size-asian="9pt" style:font-size-complex="9pt"/>
    </style:style>
    <style:style style:name="T2870" style:parent-style-name="Standaardalinea-lettertype" style:family="text">
      <style:text-properties style:font-name="Verdana" fo:font-size="9pt" style:font-size-asian="9pt" style:font-size-complex="9pt"/>
    </style:style>
    <style:style style:name="T2871" style:parent-style-name="Standaardalinea-lettertype" style:family="text">
      <style:text-properties style:font-name="Verdana" style:font-style-complex="italic" fo:font-size="9pt" style:font-size-asian="9pt" style:font-size-complex="9pt"/>
    </style:style>
    <style:style style:name="P2872" style:parent-style-name="Standaard" style:family="paragraph">
      <style:text-properties style:font-name="Verdana" style:font-style-complex="italic" fo:font-size="9pt" style:font-size-asian="9pt" style:font-size-complex="9pt"/>
    </style:style>
    <style:style style:name="P2873" style:parent-style-name="Standaard" style:family="paragraph">
      <style:text-properties style:font-name="Verdana" fo:font-size="9pt" style:font-size-asian="9pt" style:font-size-complex="9pt"/>
    </style:style>
    <style:style style:name="P2874" style:parent-style-name="Standaard" style:family="paragraph">
      <style:text-properties style:font-name="Verdana" fo:font-style="italic" style:font-style-asian="italic" style:font-style-complex="italic" fo:font-size="9pt" style:font-size-asian="9pt" style:font-size-complex="9pt"/>
    </style:style>
    <style:style style:name="P2875" style:parent-style-name="Standaard" style:family="paragraph">
      <style:text-properties style:font-name="Verdana" fo:font-style="italic" style:font-style-asian="italic" style:font-style-complex="italic" fo:font-size="9pt" style:font-size-asian="9pt" style:font-size-complex="9pt"/>
    </style:style>
    <style:style style:name="P2876" style:parent-style-name="Standaard" style:family="paragraph">
      <style:text-properties style:font-name="Verdana" fo:font-style="italic" style:font-style-asian="italic" style:font-style-complex="italic" fo:font-size="9pt" style:font-size-asian="9pt" style:font-size-complex="9pt"/>
    </style:style>
    <style:style style:name="P2877" style:parent-style-name="Kop7" style:family="paragraph">
      <style:text-properties style:font-name="Verdana" style:use-window-font-color="true"/>
    </style:style>
    <style:style style:name="P2878" style:parent-style-name="Kop8" style:family="paragraph">
      <style:text-properties style:font-name="Verdana" style:use-window-font-color="true"/>
    </style:style>
    <style:style style:name="P2879" style:parent-style-name="Standaard" style:family="paragraph">
      <style:text-properties style:font-name="Verdana" fo:font-size="9pt" style:font-size-asian="9pt" style:font-size-complex="9pt"/>
    </style:style>
    <style:style style:name="P2880" style:parent-style-name="Standaard" style:family="paragraph">
      <style:text-properties style:font-name="Verdana" fo:font-size="9pt" style:font-size-asian="9pt" style:font-size-complex="9pt"/>
    </style:style>
    <style:style style:name="T2881" style:parent-style-name="Standaardalinea-lettertype" style:family="text">
      <style:text-properties style:font-name="Verdana" style:use-window-font-color="true"/>
    </style:style>
    <style:style style:name="T2882" style:parent-style-name="Standaardalinea-lettertype" style:family="text">
      <style:text-properties style:font-name="Verdana" style:use-window-font-color="true"/>
    </style:style>
    <style:style style:name="P2883" style:parent-style-name="Standaard" style:family="paragraph">
      <style:text-properties style:font-name="Verdana" fo:font-size="9pt" style:font-size-asian="9pt" style:font-size-complex="9pt"/>
    </style:style>
    <style:style style:name="P2884" style:parent-style-name="Standaard" style:family="paragraph">
      <style:text-properties style:font-name="Verdana" fo:font-size="9pt" style:font-size-asian="9pt" style:font-size-complex="9pt"/>
    </style:style>
    <style:style style:name="P2885" style:parent-style-name="Kop8" style:family="paragraph">
      <style:text-properties style:font-name="Verdana" style:use-window-font-color="true"/>
    </style:style>
    <style:style style:name="P2886" style:parent-style-name="Standaard" style:family="paragraph">
      <style:text-properties style:font-name="Verdana" fo:font-size="9pt" style:font-size-asian="9pt" style:font-size-complex="9pt"/>
    </style:style>
    <style:style style:name="P2887" style:parent-style-name="Standaard" style:family="paragraph">
      <style:text-properties style:font-name="Verdana" fo:font-size="9pt" style:font-size-asian="9pt" style:font-size-complex="9pt"/>
    </style:style>
    <style:style style:name="T2888" style:parent-style-name="Standaardalinea-lettertype" style:family="text">
      <style:text-properties style:font-name="Verdana" fo:font-size="9pt" style:font-size-asian="9pt" style:font-size-complex="9pt"/>
    </style:style>
    <style:style style:name="T2889" style:parent-style-name="Standaardalinea-lettertype" style:family="text">
      <style:text-properties style:font-name="Verdana" fo:font-style="italic" style:font-style-asian="italic" style:font-style-complex="italic" fo:font-size="9pt" style:font-size-asian="9pt" style:font-size-complex="9pt"/>
    </style:style>
    <style:style style:name="P2890" style:parent-style-name="Standaard" style:family="paragraph">
      <style:text-properties style:font-name="Verdana" fo:font-style="italic" style:font-style-asian="italic" style:font-style-complex="italic" fo:font-size="9pt" style:font-size-asian="9pt" style:font-size-complex="9pt"/>
    </style:style>
    <style:style style:name="P2891" style:parent-style-name="Standaard" style:family="paragraph">
      <style:text-properties style:font-name="Verdana" fo:font-style="italic" style:font-style-asian="italic" style:font-style-complex="italic" fo:font-size="9pt" style:font-size-asian="9pt" style:font-size-complex="9pt"/>
    </style:style>
    <style:style style:name="P2892" style:parent-style-name="Standaard" style:family="paragraph">
      <style:text-properties style:font-name="Verdana" fo:font-style="italic" style:font-style-asian="italic" style:font-style-complex="italic" fo:font-size="9pt" style:font-size-asian="9pt" style:font-size-complex="9pt"/>
    </style:style>
    <style:style style:name="P2893" style:parent-style-name="Standaard" style:family="paragraph">
      <style:text-properties style:font-name="Verdana" fo:font-style="italic" style:font-style-asian="italic" style:font-style-complex="italic" fo:font-size="9pt" style:font-size-asian="9pt" style:font-size-complex="9pt"/>
    </style:style>
    <style:style style:name="P2894" style:parent-style-name="Standaard" style:family="paragraph">
      <style:text-properties style:font-name="Verdana" fo:font-style="italic" style:font-style-asian="italic" style:font-style-complex="italic" fo:font-size="9pt" style:font-size-asian="9pt" style:font-size-complex="9pt"/>
    </style:style>
    <style:style style:name="P2895" style:parent-style-name="Standaard" style:family="paragraph">
      <style:text-properties style:font-name="Verdana" fo:font-style="italic" style:font-style-asian="italic" style:font-style-complex="italic" fo:font-size="9pt" style:font-size-asian="9pt" style:font-size-complex="9pt"/>
    </style:style>
    <style:style style:name="T2896" style:parent-style-name="Standaardalinea-lettertype" style:family="text">
      <style:text-properties style:font-name="Verdana" fo:font-style="italic" style:font-style-asian="italic" style:font-style-complex="italic" fo:font-size="9pt" style:font-size-asian="9pt" style:font-size-complex="9pt"/>
    </style:style>
    <style:style style:name="T2897" style:parent-style-name="Standaardalinea-lettertype" style:family="text">
      <style:text-properties style:font-name="Verdana" fo:font-weight="bold" style:font-weight-asian="bold" style:font-weight-complex="bold" fo:font-size="9pt" style:font-size-asian="9pt" style:font-size-complex="9pt"/>
    </style:style>
    <style:style style:name="P2898" style:parent-style-name="Standaard" style:family="paragraph">
      <style:text-properties style:font-name="Verdana" fo:font-size="9pt" style:font-size-asian="9pt" style:font-size-complex="9pt"/>
    </style:style>
    <style:style style:name="P2899" style:parent-style-name="Kop8" style:family="paragraph">
      <style:text-properties style:font-name="Verdana" style:use-window-font-color="true"/>
    </style:style>
    <style:style style:name="P2900" style:parent-style-name="Standaard" style:family="paragraph">
      <style:text-properties style:font-name="Verdana" fo:font-size="9pt" style:font-size-asian="9pt" style:font-size-complex="9pt"/>
    </style:style>
    <style:style style:name="P2901" style:parent-style-name="Standaard" style:family="paragraph">
      <style:text-properties style:font-name="Verdana" fo:font-size="9pt" style:font-size-asian="9pt" style:font-size-complex="9pt"/>
    </style:style>
    <style:style style:name="P2902" style:parent-style-name="Standaard" style:family="paragraph">
      <style:text-properties style:font-name="Verdana" fo:font-style="italic" style:font-style-asian="italic" style:font-style-complex="italic" fo:font-size="9pt" style:font-size-asian="9pt" style:font-size-complex="9pt"/>
    </style:style>
    <style:style style:name="P2903" style:parent-style-name="Standaard" style:family="paragraph">
      <style:text-properties style:font-name="Verdana" fo:font-style="italic" style:font-style-asian="italic" style:font-style-complex="italic" fo:font-size="9pt" style:font-size-asian="9pt" style:font-size-complex="9pt"/>
    </style:style>
    <style:style style:name="P2904" style:parent-style-name="Kop8" style:family="paragraph">
      <style:text-properties style:font-name="Verdana" style:use-window-font-color="true"/>
    </style:style>
    <style:style style:name="P2905" style:parent-style-name="Standaard" style:family="paragraph">
      <style:text-properties style:font-name="Verdana" fo:font-size="9pt" style:font-size-asian="9pt" style:font-size-complex="9pt"/>
    </style:style>
    <style:style style:name="P2906" style:parent-style-name="Standaard" style:family="paragraph">
      <style:text-properties style:font-name="Verdana" fo:font-size="9pt" style:font-size-asian="9pt" style:font-size-complex="9pt"/>
    </style:style>
    <style:style style:name="P2907" style:parent-style-name="Standaard" style:family="paragraph">
      <style:text-properties style:font-name="Verdana" fo:font-size="9pt" style:font-size-asian="9pt" style:font-size-complex="9pt"/>
    </style:style>
    <style:style style:name="P2908" style:parent-style-name="Standaard" style:family="paragraph">
      <style:text-properties style:font-name="Verdana" fo:font-style="italic" style:font-style-asian="italic" style:font-style-complex="italic" fo:font-size="9pt" style:font-size-asian="9pt" style:font-size-complex="9pt"/>
    </style:style>
    <style:style style:name="P2909" style:parent-style-name="Standaard" style:family="paragraph">
      <style:text-properties style:font-name="Verdana" fo:font-style="italic" style:font-style-asian="italic" style:font-style-complex="italic" fo:font-size="9pt" style:font-size-asian="9pt" style:font-size-complex="9pt"/>
    </style:style>
    <style:style style:name="P2910" style:parent-style-name="Standaard" style:family="paragraph">
      <style:text-properties style:font-name="Verdana" fo:font-style="italic" style:font-style-asian="italic" fo:font-size="9pt" style:font-size-asian="9pt" style:font-size-complex="9pt"/>
    </style:style>
    <style:style style:name="P2911" style:parent-style-name="Standaard" style:family="paragraph">
      <style:text-properties style:font-name="Verdana" style:font-style-complex="italic" fo:font-size="9pt" style:font-size-asian="9pt" style:font-size-complex="9pt"/>
    </style:style>
    <style:style style:name="P2912" style:parent-style-name="Kop8" style:family="paragraph">
      <style:text-properties style:font-name="Verdana" style:use-window-font-color="true"/>
    </style:style>
    <style:style style:name="P2913" style:parent-style-name="Standaard" style:family="paragraph">
      <style:text-properties style:font-name="Verdana" fo:font-style="italic" style:font-style-asian="italic" style:font-style-complex="italic" fo:font-size="9pt" style:font-size-asian="9pt" style:font-size-complex="9pt"/>
    </style:style>
    <style:style style:name="P2914" style:parent-style-name="Standaard" style:family="paragraph">
      <style:text-properties style:font-name="Verdana" fo:font-style="italic" style:font-style-asian="italic" style:font-style-complex="italic" fo:font-size="9pt" style:font-size-asian="9pt" style:font-size-complex="9pt"/>
    </style:style>
    <style:style style:name="P2915" style:parent-style-name="Kop7" style:family="paragraph">
      <style:text-properties style:font-name="Verdana" style:use-window-font-color="true"/>
    </style:style>
    <style:style style:name="P2916" style:parent-style-name="Kop8" style:family="paragraph">
      <style:text-properties style:font-name="Verdana" style:use-window-font-color="true"/>
    </style:style>
    <style:style style:name="P2917" style:parent-style-name="Standaard" style:family="paragraph">
      <style:text-properties style:font-name="Verdana" fo:font-size="9pt" style:font-size-asian="9pt" style:font-size-complex="9pt"/>
    </style:style>
    <style:style style:name="P2918" style:parent-style-name="Standaard" style:family="paragraph">
      <style:text-properties style:font-name="Verdana" style:font-style-complex="italic" fo:font-size="9pt" style:font-size-asian="9pt" style:font-size-complex="9pt"/>
    </style:style>
    <style:style style:name="T2919" style:parent-style-name="Standaardalinea-lettertype" style:family="text">
      <style:text-properties style:font-name="Verdana" style:use-window-font-color="true"/>
    </style:style>
    <style:style style:name="P2920" style:parent-style-name="Standaard" style:family="paragraph">
      <style:text-properties style:font-name="Verdana" fo:font-size="9pt" style:font-size-asian="9pt" style:font-size-complex="9pt"/>
    </style:style>
    <style:style style:name="P2921" style:parent-style-name="Standaard" style:family="paragraph">
      <style:text-properties style:font-name="Verdana" fo:font-size="9pt" style:font-size-asian="9pt" style:font-size-complex="9pt"/>
    </style:style>
    <style:style style:name="P2922" style:parent-style-name="Kop8" style:family="paragraph">
      <style:text-properties style:font-name="Verdana" style:use-window-font-color="true"/>
    </style:style>
    <style:style style:name="P2923" style:parent-style-name="Standaard" style:family="paragraph">
      <style:text-properties style:font-name="Verdana" fo:font-size="9pt" style:font-size-asian="9pt" style:font-size-complex="9pt"/>
    </style:style>
    <style:style style:name="P2924" style:parent-style-name="Standaard" style:family="paragraph">
      <style:text-properties style:font-name="Verdana" fo:font-size="9pt" style:font-size-asian="9pt" style:font-size-complex="9pt"/>
    </style:style>
    <style:style style:name="P2925" style:parent-style-name="Kop8" style:family="paragraph">
      <style:text-properties style:font-name="Verdana" style:use-window-font-color="true"/>
    </style:style>
    <style:style style:name="P2926" style:parent-style-name="Standaard" style:family="paragraph">
      <style:text-properties style:font-name="Verdana" fo:font-size="9pt" style:font-size-asian="9pt" style:font-size-complex="9pt"/>
    </style:style>
    <style:style style:name="P2927" style:parent-style-name="Standaard" style:family="paragraph">
      <style:text-properties style:font-name="Verdana" fo:font-size="9pt" style:font-size-asian="9pt" style:font-size-complex="9pt"/>
    </style:style>
    <style:style style:name="P2928" style:parent-style-name="Standaard" style:family="paragraph">
      <style:text-properties style:font-name="Verdana" fo:font-style="italic" style:font-style-asian="italic" style:font-style-complex="italic" fo:font-size="9pt" style:font-size-asian="9pt" style:font-size-complex="9pt"/>
    </style:style>
    <style:style style:name="P2929" style:parent-style-name="Standaard" style:family="paragraph">
      <style:text-properties style:font-name="Verdana" fo:font-style="italic" style:font-style-asian="italic" style:font-style-complex="italic" fo:font-size="9pt" style:font-size-asian="9pt" style:font-size-complex="9pt"/>
    </style:style>
    <style:style style:name="P2930" style:parent-style-name="Kop8" style:family="paragraph">
      <style:text-properties style:font-name="Verdana" style:use-window-font-color="true"/>
    </style:style>
    <style:style style:name="P2931" style:parent-style-name="Standaard" style:family="paragraph">
      <style:text-properties style:font-name="Verdana" fo:font-size="9pt" style:font-size-asian="9pt" style:font-size-complex="9pt"/>
    </style:style>
    <style:style style:name="P2932" style:parent-style-name="Standaard" style:family="paragraph">
      <style:text-properties style:font-name="Verdana" fo:font-size="9pt" style:font-size-asian="9pt" style:font-size-complex="9pt"/>
    </style:style>
    <style:style style:name="P2933" style:parent-style-name="Standaard" style:family="paragraph">
      <style:text-properties style:font-name="Verdana" fo:font-size="9pt" style:font-size-asian="9pt" style:font-size-complex="9pt"/>
    </style:style>
    <style:style style:name="P2934" style:parent-style-name="Standaard" style:family="paragraph">
      <style:text-properties style:font-name="Verdana" fo:font-size="9pt" style:font-size-asian="9pt" style:font-size-complex="9pt"/>
    </style:style>
    <style:style style:name="P2935" style:parent-style-name="Standaard" style:family="paragraph">
      <style:text-properties style:font-name="Verdana" fo:font-size="9pt" style:font-size-asian="9pt" style:font-size-complex="9pt"/>
    </style:style>
    <style:style style:name="P2936" style:parent-style-name="Standaard" style:family="paragraph">
      <style:text-properties style:font-name="Verdana" fo:font-style="italic" style:font-style-asian="italic" style:font-style-complex="italic" fo:font-size="9pt" style:font-size-asian="9pt" style:font-size-complex="9pt"/>
    </style:style>
    <style:style style:name="P2937" style:parent-style-name="Standaard" style:family="paragraph">
      <style:text-properties style:font-name="Verdana" fo:font-style="italic" style:font-style-asian="italic" style:font-style-complex="italic" fo:font-size="9pt" style:font-size-asian="9pt" style:font-size-complex="9pt"/>
    </style:style>
    <style:style style:name="P2938" style:parent-style-name="Standaard" style:family="paragraph">
      <style:text-properties style:font-name="Verdana" fo:font-style="italic" style:font-style-asian="italic" style:font-style-complex="italic" fo:font-size="9pt" style:font-size-asian="9pt" style:font-size-complex="9pt"/>
    </style:style>
    <style:style style:name="P2939" style:parent-style-name="Standaard" style:family="paragraph">
      <style:text-properties style:font-name="Verdana" fo:font-style="italic" style:font-style-asian="italic" style:font-style-complex="italic" fo:font-size="9pt" style:font-size-asian="9pt" style:font-size-complex="9pt"/>
    </style:style>
    <style:style style:name="P2940" style:parent-style-name="Kop8" style:family="paragraph">
      <style:text-properties style:font-name="Verdana" style:use-window-font-color="true"/>
    </style:style>
    <style:style style:name="P2941" style:parent-style-name="Standaard" style:family="paragraph">
      <style:text-properties style:font-name="Verdana" fo:font-size="9pt" style:font-size-asian="9pt" style:font-size-complex="9pt"/>
    </style:style>
    <style:style style:name="P2942" style:parent-style-name="Standaard" style:family="paragraph">
      <style:text-properties style:font-name="Verdana" fo:font-size="9pt" style:font-size-asian="9pt" style:font-size-complex="9pt"/>
    </style:style>
    <style:style style:name="P2943" style:parent-style-name="Standaard" style:family="paragraph">
      <style:text-properties style:font-name="Verdana" fo:font-size="9pt" style:font-size-asian="9pt" style:font-size-complex="9pt"/>
    </style:style>
    <style:style style:name="P2944" style:parent-style-name="Standaard" style:family="paragraph">
      <style:text-properties style:font-name="Verdana" fo:font-size="9pt" style:font-size-asian="9pt" style:font-size-complex="9pt"/>
    </style:style>
    <style:style style:name="P2945" style:parent-style-name="Standaard" style:family="paragraph">
      <style:text-properties style:font-name="Verdana" fo:font-size="9pt" style:font-size-asian="9pt" style:font-size-complex="9pt"/>
    </style:style>
    <style:style style:name="P2946" style:parent-style-name="Standaard" style:family="paragraph">
      <style:text-properties style:font-name="Verdana" fo:font-size="9pt" style:font-size-asian="9pt" style:font-size-complex="9pt"/>
    </style:style>
    <style:style style:name="P2947" style:parent-style-name="Standaard" style:family="paragraph">
      <style:text-properties style:font-name="Verdana" fo:font-size="9pt" style:font-size-asian="9pt" style:font-size-complex="9pt"/>
    </style:style>
    <style:style style:name="P2948" style:parent-style-name="Standaard" style:family="paragraph">
      <style:text-properties style:font-name="Verdana" fo:font-size="9pt" style:font-size-asian="9pt" style:font-size-complex="9pt"/>
    </style:style>
    <style:style style:name="P2949" style:parent-style-name="Standaard" style:family="paragraph">
      <style:text-properties style:font-name="Verdana" fo:font-style="italic" style:font-style-asian="italic" style:font-style-complex="italic" fo:font-size="9pt" style:font-size-asian="9pt" style:font-size-complex="9pt"/>
    </style:style>
    <style:style style:name="T2950" style:parent-style-name="Standaardalinea-lettertype" style:family="text">
      <style:text-properties style:font-name="Verdana" fo:font-style="italic" style:font-style-asian="italic" style:font-style-complex="italic" fo:font-size="9pt" style:font-size-asian="9pt" style:font-size-complex="9pt"/>
    </style:style>
    <style:style style:name="T2951" style:parent-style-name="Standaardalinea-lettertype" style:family="text">
      <style:text-properties style:font-name="Verdana" fo:font-style="italic" style:font-style-asian="italic" style:font-style-complex="italic" fo:font-size="9pt" style:font-size-asian="9pt" style:font-size-complex="9pt"/>
    </style:style>
    <style:style style:name="T2952" style:parent-style-name="Standaardalinea-lettertype" style:family="text">
      <style:text-properties style:font-name="Verdana" fo:font-style="italic" style:font-style-asian="italic" style:font-style-complex="italic" fo:font-size="9pt" style:font-size-asian="9pt" style:font-size-complex="9pt"/>
    </style:style>
    <style:style style:name="T2953" style:parent-style-name="Standaardalinea-lettertype" style:family="text">
      <style:text-properties style:font-name="Verdana" fo:font-style="italic" style:font-style-asian="italic" style:font-style-complex="italic" fo:font-size="9pt" style:font-size-asian="9pt" style:font-size-complex="9pt"/>
    </style:style>
    <style:style style:name="T2954" style:parent-style-name="Standaardalinea-lettertype" style:family="text">
      <style:text-properties style:font-name="Verdana" fo:font-style="italic" style:font-style-asian="italic" style:font-style-complex="italic" fo:font-size="9pt" style:font-size-asian="9pt" style:font-size-complex="9pt"/>
    </style:style>
    <style:style style:name="P2955" style:parent-style-name="Standaard" style:family="paragraph">
      <style:text-properties style:font-name="Verdana" fo:font-size="9pt" style:font-size-asian="9pt" style:font-size-complex="9pt"/>
    </style:style>
    <style:style style:name="P2956" style:parent-style-name="Kop8" style:family="paragraph">
      <style:text-properties style:font-name="Verdana" style:use-window-font-color="true"/>
    </style:style>
    <style:style style:name="P2957" style:parent-style-name="Standaard" style:family="paragraph">
      <style:text-properties style:font-name="Verdana" fo:font-style="italic" style:font-style-asian="italic" style:font-style-complex="italic" fo:font-size="9pt" style:font-size-asian="9pt" style:font-size-complex="9pt"/>
    </style:style>
    <style:style style:name="P2958" style:parent-style-name="Standaard" style:family="paragraph">
      <style:text-properties style:font-name="Verdana" fo:font-style="italic" style:font-style-asian="italic" style:font-style-complex="italic" fo:font-size="9pt" style:font-size-asian="9pt" style:font-size-complex="9pt"/>
    </style:style>
    <style:style style:name="P2959" style:parent-style-name="Kop7" style:family="paragraph">
      <style:text-properties style:font-name="Verdana" style:use-window-font-color="true"/>
    </style:style>
    <style:style style:name="P2960" style:parent-style-name="Kop8" style:family="paragraph">
      <style:text-properties style:font-name="Verdana" style:use-window-font-color="true"/>
    </style:style>
    <style:style style:name="P2961" style:parent-style-name="Standaard" style:family="paragraph">
      <style:text-properties style:font-name="Verdana" fo:font-size="9pt" style:font-size-asian="9pt" style:font-size-complex="9pt"/>
    </style:style>
    <style:style style:name="P2962" style:parent-style-name="Standaard" style:family="paragraph">
      <style:text-properties style:font-name="Verdana" fo:font-size="9pt" style:font-size-asian="9pt" style:font-size-complex="9pt"/>
    </style:style>
    <style:style style:name="P2963" style:parent-style-name="Standaard" style:family="paragraph">
      <style:text-properties style:font-name="Verdana" fo:font-weight="bold" style:font-weight-asian="bold" style:font-weight-complex="bold" fo:font-size="9pt" style:font-size-asian="9pt" style:font-size-complex="9pt"/>
    </style:style>
    <style:style style:name="P2964" style:parent-style-name="Kop8" style:family="paragraph">
      <style:text-properties style:font-name="Verdana" style:use-window-font-color="true"/>
    </style:style>
    <style:style style:name="P2965" style:parent-style-name="Standaard" style:family="paragraph">
      <style:text-properties style:font-name="Verdana" fo:font-size="9pt" style:font-size-asian="9pt" style:font-size-complex="9pt"/>
    </style:style>
    <style:style style:name="P2966" style:parent-style-name="Standaard" style:family="paragraph">
      <style:text-properties style:font-name="Verdana" fo:font-size="9pt" style:font-size-asian="9pt" style:font-size-complex="9pt"/>
    </style:style>
    <style:style style:name="P2967" style:parent-style-name="Standaard" style:family="paragraph">
      <style:text-properties style:font-name="Verdana" fo:font-size="9pt" style:font-size-asian="9pt" style:font-size-complex="9pt"/>
    </style:style>
    <style:style style:name="P2968" style:parent-style-name="Standaard" style:family="paragraph">
      <style:text-properties style:font-name="Verdana" fo:font-size="9pt" style:font-size-asian="9pt" style:font-size-complex="9pt"/>
    </style:style>
    <style:style style:name="P2969" style:parent-style-name="Standaard" style:family="paragraph">
      <style:text-properties style:font-name="Verdana" fo:font-style="italic" style:font-style-asian="italic" style:font-style-complex="italic" fo:font-size="9pt" style:font-size-asian="9pt" style:font-size-complex="9pt"/>
    </style:style>
    <style:style style:name="P2970" style:parent-style-name="Standaard" style:family="paragraph">
      <style:text-properties style:font-name="Verdana" fo:font-weight="bold" style:font-weight-asian="bold" style:font-weight-complex="bold" fo:font-size="9pt" style:font-size-asian="9pt" style:font-size-complex="9pt"/>
    </style:style>
    <style:style style:name="P2971" style:parent-style-name="Kop8" style:family="paragraph">
      <style:text-properties style:font-name="Verdana" style:use-window-font-color="true"/>
    </style:style>
    <style:style style:name="P2972" style:parent-style-name="Standaard" style:family="paragraph">
      <style:text-properties style:font-name="Verdana" fo:font-size="9pt" style:font-size-asian="9pt" style:font-size-complex="9pt"/>
    </style:style>
    <style:style style:name="P2973" style:parent-style-name="Standaard" style:family="paragraph">
      <style:text-properties style:font-name="Verdana" fo:font-size="9pt" style:font-size-asian="9pt" style:font-size-complex="9pt"/>
    </style:style>
    <style:style style:name="P2974" style:parent-style-name="Standaard" style:family="paragraph">
      <style:text-properties style:font-name="Verdana" fo:font-size="9pt" style:font-size-asian="9pt" style:font-size-complex="9pt"/>
    </style:style>
    <style:style style:name="P2975" style:parent-style-name="Standaard" style:family="paragraph">
      <style:text-properties style:font-name="Verdana" fo:font-size="9pt" style:font-size-asian="9pt" style:font-size-complex="9pt"/>
    </style:style>
    <style:style style:name="P2976" style:parent-style-name="Standaard" style:family="paragraph">
      <style:text-properties style:font-name="Verdana" fo:font-size="9pt" style:font-size-asian="9pt" style:font-size-complex="9pt"/>
    </style:style>
    <style:style style:name="P2977" style:parent-style-name="Standaard" style:family="paragraph">
      <style:text-properties style:font-name="Verdana" fo:font-size="9pt" style:font-size-asian="9pt" style:font-size-complex="9pt"/>
    </style:style>
    <style:style style:name="P2978" style:parent-style-name="Kop8" style:family="paragraph">
      <style:text-properties style:font-name="Verdana" style:use-window-font-color="true"/>
    </style:style>
    <style:style style:name="P2979" style:parent-style-name="Standaard" style:family="paragraph">
      <style:text-properties style:font-name="Verdana" fo:font-size="9pt" style:font-size-asian="9pt" style:font-size-complex="9pt"/>
    </style:style>
    <style:style style:name="P2980" style:parent-style-name="Standaard" style:family="paragraph">
      <style:text-properties style:font-name="Verdana" fo:font-size="9pt" style:font-size-asian="9pt" style:font-size-complex="9pt"/>
    </style:style>
    <style:style style:name="P2981" style:parent-style-name="Standaard" style:family="paragraph">
      <style:text-properties style:font-name="Verdana" fo:font-size="9pt" style:font-size-asian="9pt" style:font-size-complex="9pt"/>
    </style:style>
    <style:style style:name="P2982" style:parent-style-name="Standaard" style:family="paragraph">
      <style:text-properties style:font-name="Verdana" fo:font-size="9pt" style:font-size-asian="9pt" style:font-size-complex="9pt"/>
    </style:style>
    <style:style style:name="P2983" style:parent-style-name="Standaard" style:family="paragraph">
      <style:text-properties style:font-name="Verdana" fo:font-size="9pt" style:font-size-asian="9pt" style:font-size-complex="9pt"/>
    </style:style>
    <style:style style:name="P2984" style:parent-style-name="Standaard" style:family="paragraph">
      <style:text-properties style:font-name="Verdana" fo:font-size="9pt" style:font-size-asian="9pt" style:font-size-complex="9pt"/>
    </style:style>
    <style:style style:name="P2985" style:parent-style-name="Kop8" style:family="paragraph">
      <style:text-properties style:font-name="Verdana" style:use-window-font-color="true"/>
    </style:style>
    <style:style style:name="P2986" style:parent-style-name="Standaard" style:family="paragraph">
      <style:text-properties style:font-name="Verdana" fo:font-size="9pt" style:font-size-asian="9pt" style:font-size-complex="9pt"/>
    </style:style>
    <style:style style:name="P2987" style:parent-style-name="Standaard" style:family="paragraph">
      <style:text-properties style:font-name="Verdana" fo:font-size="9pt" style:font-size-asian="9pt" style:font-size-complex="9pt"/>
    </style:style>
    <style:style style:name="P2988" style:parent-style-name="Kop8" style:family="paragraph">
      <style:text-properties style:font-name="Verdana" style:use-window-font-color="true"/>
    </style:style>
    <style:style style:name="P2989" style:parent-style-name="Standaard" style:family="paragraph">
      <style:text-properties style:font-name="Verdana" fo:font-size="9pt" style:font-size-asian="9pt" style:font-size-complex="9pt"/>
    </style:style>
    <style:style style:name="P2990" style:parent-style-name="Standaard" style:family="paragraph">
      <style:text-properties style:font-name="Verdana" fo:font-size="9pt" style:font-size-asian="9pt" style:font-size-complex="9pt"/>
    </style:style>
    <style:style style:name="P2991" style:parent-style-name="Standaard" style:family="paragraph">
      <style:text-properties style:font-name="Verdana" fo:font-style="italic" style:font-style-asian="italic" style:font-style-complex="italic" fo:font-size="9pt" style:font-size-asian="9pt" style:font-size-complex="9pt"/>
    </style:style>
    <style:style style:name="P2992" style:parent-style-name="Standaard" style:family="paragraph">
      <style:text-properties style:font-name="Verdana" fo:font-style="italic" style:font-style-asian="italic" style:font-style-complex="italic" fo:font-size="9pt" style:font-size-asian="9pt" style:font-size-complex="9pt"/>
    </style:style>
    <style:style style:name="P2993" style:parent-style-name="Kop8" style:family="paragraph">
      <style:text-properties style:font-name="Verdana" style:use-window-font-color="true"/>
    </style:style>
    <style:style style:name="T2994" style:parent-style-name="Standaardalinea-lettertype" style:family="text">
      <style:text-properties style:font-name="Verdana" fo:font-size="9pt" style:font-size-asian="9pt" style:font-size-complex="9pt"/>
    </style:style>
    <style:style style:name="T2995" style:parent-style-name="Standaardalinea-lettertype" style:family="text">
      <style:text-properties style:font-name="Verdana" fo:font-size="9pt" style:font-size-asian="9pt" style:font-size-complex="9pt"/>
    </style:style>
    <style:style style:name="T2996" style:parent-style-name="Standaardalinea-lettertype" style:family="text">
      <style:text-properties style:font-name="Verdana" fo:font-size="9pt" style:font-size-asian="9pt" style:font-size-complex="9pt"/>
    </style:style>
    <style:style style:name="P2997" style:parent-style-name="Standaard" style:family="paragraph">
      <style:text-properties style:font-name="Verdana" fo:font-size="9pt" style:font-size-asian="9pt" style:font-size-complex="9pt"/>
    </style:style>
    <style:style style:name="P2998" style:parent-style-name="Standaard" style:family="paragraph">
      <style:text-properties style:font-name="Verdana" fo:font-size="9pt" style:font-size-asian="9pt" style:font-size-complex="9pt"/>
    </style:style>
    <style:style style:name="P2999" style:parent-style-name="Standaard" style:family="paragraph">
      <style:text-properties style:font-name="Verdana" fo:font-size="9pt" style:font-size-asian="9pt" style:font-size-complex="9pt"/>
    </style:style>
    <style:style style:name="T3000" style:parent-style-name="Standaardalinea-lettertype" style:family="text">
      <style:text-properties style:font-name="Verdana" fo:font-style="italic" style:font-style-asian="italic" style:font-style-complex="italic" fo:font-size="9pt" style:font-size-asian="9pt" style:font-size-complex="9pt"/>
    </style:style>
    <style:style style:name="T3001" style:parent-style-name="Standaardalinea-lettertype" style:family="text">
      <style:text-properties style:font-name="Verdana" fo:font-style="italic" style:font-style-asian="italic" style:font-style-complex="italic" fo:font-size="9pt" style:font-size-asian="9pt" style:font-size-complex="9pt"/>
    </style:style>
    <style:style style:name="P3002" style:parent-style-name="Standaard" style:family="paragraph">
      <style:text-properties style:font-name="Verdana" fo:font-size="9pt" style:font-size-asian="9pt" style:font-size-complex="9pt"/>
    </style:style>
    <style:style style:name="P3003" style:parent-style-name="Kop5" style:family="paragraph">
      <style:text-properties style:font-name="Verdana" style:use-window-font-color="true"/>
    </style:style>
    <style:style style:name="P3004" style:parent-style-name="Kop6" style:family="paragraph">
      <style:text-properties style:font-name="Verdana" style:use-window-font-color="true"/>
    </style:style>
    <style:style style:name="P3005" style:parent-style-name="Kop7" style:family="paragraph">
      <style:text-properties style:font-name="Verdana" style:use-window-font-color="true"/>
    </style:style>
    <style:style style:name="P3006" style:parent-style-name="Kop8" style:family="paragraph">
      <style:text-properties style:font-name="Verdana" style:use-window-font-color="true"/>
    </style:style>
    <style:style style:name="T3007" style:parent-style-name="Standaardalinea-lettertype" style:family="text">
      <style:text-properties style:font-name="Verdana" fo:font-size="9pt" style:font-size-asian="9pt" style:font-size-complex="9pt"/>
    </style:style>
    <style:style style:name="T3008" style:parent-style-name="Standaardalinea-lettertype" style:family="text">
      <style:text-properties style:font-name="Verdana" fo:font-size="9pt" style:font-size-asian="9pt" style:font-size-complex="9pt"/>
    </style:style>
    <style:style style:name="T3009" style:parent-style-name="Standaardalinea-lettertype" style:family="text">
      <style:text-properties style:font-name="Verdana" fo:font-weight="bold" style:font-weight-asian="bold" style:font-weight-complex="bold" fo:font-size="9pt" style:font-size-asian="9pt" style:font-size-complex="9pt"/>
    </style:style>
    <style:style style:name="T3010" style:parent-style-name="Standaardalinea-lettertype" style:family="text">
      <style:text-properties style:font-name="Verdana" fo:font-size="9pt" style:font-size-asian="9pt" style:font-size-complex="9pt"/>
    </style:style>
    <style:style style:name="P3011" style:parent-style-name="Standaard" style:family="paragraph">
      <style:text-properties style:font-name="Verdana"/>
    </style:style>
    <style:style style:name="P3012" style:parent-style-name="Standaard" style:family="paragraph">
      <style:text-properties style:font-name="Verdana" fo:font-style="italic" style:font-style-asian="italic" style:font-style-complex="italic" fo:font-size="9pt" style:font-size-asian="9pt" style:font-size-complex="9pt"/>
    </style:style>
    <style:style style:name="P3013" style:parent-style-name="Standaard" style:family="paragraph">
      <style:text-properties style:font-name="Verdana" fo:font-style="italic" style:font-style-asian="italic" style:font-style-complex="italic" fo:font-size="9pt" style:font-size-asian="9pt" style:font-size-complex="9pt"/>
    </style:style>
    <style:style style:name="P3014" style:parent-style-name="Kop2" style:list-style-name="LFO26" style:family="paragraph">
      <style:paragraph-properties fo:break-before="page"/>
    </style:style>
    <style:style style:name="T3015" style:parent-style-name="Standaardalinea-lettertype" style:family="text">
      <style:text-properties style:font-name="Verdana" fo:font-weight="bold" style:font-weight-asian="bold" style:font-weight-complex="bold" style:use-window-font-color="true"/>
    </style:style>
    <style:style style:name="T3016" style:parent-style-name="Standaardalinea-lettertype" style:family="text">
      <style:text-properties style:font-name="Verdana" fo:font-weight="bold" style:font-weight-asian="bold" style:font-weight-complex="bold" style:use-window-font-color="true"/>
    </style:style>
    <style:style style:name="T3017" style:parent-style-name="Standaardalinea-lettertype" style:family="text">
      <style:text-properties style:font-name="Verdana" fo:font-weight="bold" style:font-weight-asian="bold" style:font-weight-complex="bold" style:use-window-font-color="true"/>
    </style:style>
    <style:style style:name="P3018" style:parent-style-name="Standaard" style:family="paragraph">
      <style:text-properties style:font-name="Verdana" fo:font-size="9pt" style:font-size-asian="9pt" style:font-size-complex="9pt"/>
    </style:style>
    <style:style style:name="P3019" style:parent-style-name="Standaard" style:family="paragraph">
      <style:paragraph-properties fo:margin-left="2.95in" fo:text-indent="0.4916in">
        <style:tab-stops/>
      </style:paragraph-properties>
    </style:style>
    <style:style style:name="P3020" style:parent-style-name="Standaard" style:family="paragraph">
      <style:text-properties style:font-name="Verdana" fo:font-size="9pt" style:font-size-asian="9pt" style:font-size-complex="9pt"/>
    </style:style>
    <style:style style:name="P3021" style:parent-style-name="Kop3" style:list-style-name="LFO26" style:family="paragraph">
      <style:text-properties style:font-name="Verdana" fo:font-weight="bold" style:font-weight-asian="bold" style:font-weight-complex="bold" style:use-window-font-color="true"/>
    </style:style>
    <style:style style:name="P3022" style:parent-style-name="Standaard" style:family="paragraph">
      <style:text-properties style:font-name="Verdana" fo:font-size="9pt" style:font-size-asian="9pt" style:font-size-complex="9pt"/>
    </style:style>
    <style:style style:name="P3023" style:parent-style-name="Standaard" style:family="paragraph">
      <style:text-properties style:font-name="Verdana" fo:font-size="9pt" style:font-size-asian="9pt" style:font-size-complex="9pt"/>
    </style:style>
    <style:style style:name="P3024" style:parent-style-name="Standaard" style:family="paragraph">
      <style:text-properties style:font-name="Verdana" fo:font-size="9pt" style:font-size-asian="9pt" style:font-size-complex="9pt"/>
    </style:style>
    <style:style style:name="P3025" style:parent-style-name="Standaard" style:family="paragraph">
      <style:text-properties style:font-name="Verdana" fo:font-size="9pt" style:font-size-asian="9pt" style:font-size-complex="9pt"/>
    </style:style>
    <style:style style:name="P3026" style:parent-style-name="Kop3" style:list-style-name="LFO26" style:family="paragraph">
      <style:text-properties style:font-name="Verdana" fo:font-weight="bold" style:font-weight-asian="bold" style:font-weight-complex="bold" style:use-window-font-color="true"/>
    </style:style>
    <style:style style:name="P3027" style:parent-style-name="Standaard" style:family="paragraph">
      <style:text-properties style:font-name="Verdana" fo:font-size="9pt" style:font-size-asian="9pt" style:font-size-complex="9pt"/>
    </style:style>
    <style:style style:name="P3028" style:parent-style-name="Standaard" style:family="paragraph">
      <style:text-properties style:font-name="Verdana" fo:font-size="9pt" style:font-size-asian="9pt" style:font-size-complex="9pt"/>
    </style:style>
    <style:style style:name="P3029" style:parent-style-name="Kop5" style:family="paragraph">
      <style:text-properties style:font-name="Verdana" style:use-window-font-color="true"/>
    </style:style>
    <style:style style:name="P3030" style:parent-style-name="Kop6" style:family="paragraph">
      <style:paragraph-properties style:line-height-at-least="0.1944in"/>
      <style:text-properties style:font-name="Verdana" style:use-window-font-color="true"/>
    </style:style>
    <style:style style:name="P3031" style:parent-style-name="Kop7" style:family="paragraph">
      <style:text-properties style:font-name="Verdana" style:use-window-font-color="true"/>
    </style:style>
    <style:style style:name="T3032" style:parent-style-name="Standaardalinea-lettertype" style:family="text">
      <style:text-properties style:font-name="Verdana" style:use-window-font-color="true"/>
    </style:style>
    <style:style style:name="P3033" style:parent-style-name="Kop8" style:family="paragraph">
      <style:text-properties style:font-name="Verdana" style:use-window-font-color="true"/>
    </style:style>
    <style:style style:name="P3034" style:parent-style-name="Geenafstand" style:family="paragraph">
      <style:paragraph-properties style:line-height-at-least="0.1944in"/>
      <style:text-properties style:font-name="Verdana" fo:font-size="9pt" style:font-size-asian="9pt" style:font-size-complex="9pt"/>
    </style:style>
    <style:style style:name="P3035" style:parent-style-name="Geenafstand" style:family="paragraph">
      <style:paragraph-properties style:line-height-at-least="0.1944in"/>
      <style:text-properties style:font-name="Verdana" fo:font-weight="bold" style:font-weight-asian="bold" style:font-weight-complex="bold" fo:font-size="9pt" style:font-size-asian="9pt" style:font-size-complex="9pt"/>
    </style:style>
    <style:style style:name="P3036" style:parent-style-name="Kop8" style:family="paragraph">
      <style:text-properties style:font-name="Verdana" style:use-window-font-color="true"/>
    </style:style>
    <style:style style:name="P3037" style:parent-style-name="Geenafstand" style:family="paragraph">
      <style:paragraph-properties style:line-height-at-least="0.1944in"/>
      <style:text-properties style:font-name="Verdana" fo:font-size="9pt" style:font-size-asian="9pt" style:font-size-complex="9pt"/>
    </style:style>
    <style:style style:name="P3038" style:parent-style-name="Geenafstand" style:family="paragraph">
      <style:paragraph-properties style:line-height-at-least="0.1944in"/>
      <style:text-properties style:font-name="Verdana" fo:font-size="9pt" style:font-size-asian="9pt" style:font-size-complex="9pt"/>
    </style:style>
    <style:style style:name="P3039" style:parent-style-name="Geenafstand" style:family="paragraph">
      <style:paragraph-properties style:line-height-at-least="0.1944in"/>
      <style:text-properties style:font-name="Verdana" fo:font-size="9pt" style:font-size-asian="9pt" style:font-size-complex="9pt"/>
    </style:style>
    <style:style style:name="P3040" style:parent-style-name="Geenafstand" style:family="paragraph">
      <style:paragraph-properties style:line-height-at-least="0.1944in"/>
      <style:text-properties style:font-name="Verdana" fo:font-size="9pt" style:font-size-asian="9pt" style:font-size-complex="9pt"/>
    </style:style>
    <style:style style:name="P3041" style:parent-style-name="Standaard" style:family="paragraph">
      <style:text-properties style:font-name="Verdana" fo:font-style="italic" style:font-style-asian="italic" style:font-style-complex="italic" fo:font-size="9pt" style:font-size-asian="9pt" style:font-size-complex="9pt"/>
    </style:style>
    <style:style style:name="P3042" style:parent-style-name="Standaard" style:family="paragraph">
      <style:text-properties style:font-name="Verdana" fo:font-size="9pt" style:font-size-asian="9pt" style:font-size-complex="9pt"/>
    </style:style>
    <style:style style:name="T3043" style:parent-style-name="Standaardalinea-lettertype" style:family="text">
      <style:text-properties style:font-name="Verdana" style:use-window-font-color="true"/>
    </style:style>
    <style:style style:name="P3044" style:parent-style-name="Kop8" style:family="paragraph">
      <style:text-properties style:font-name="Verdana" style:use-window-font-color="true"/>
    </style:style>
    <style:style style:name="P3045" style:parent-style-name="Standaard" style:family="paragraph">
      <style:text-properties style:font-name="Verdana" fo:font-size="9pt" style:font-size-asian="9pt" style:font-size-complex="9pt"/>
    </style:style>
    <style:style style:name="P3046" style:parent-style-name="Geenafstand" style:family="paragraph">
      <style:paragraph-properties style:line-height-at-least="0.1944in"/>
      <style:text-properties style:font-name="Verdana" fo:font-size="9pt" style:font-size-asian="9pt" style:font-size-complex="9pt"/>
    </style:style>
    <style:style style:name="P3047" style:parent-style-name="Standaard" style:family="paragraph">
      <style:text-properties style:font-name="Verdana" fo:font-size="9pt" style:font-size-asian="9pt" style:font-size-complex="9pt"/>
    </style:style>
    <style:style style:name="P3048" style:parent-style-name="Kop8" style:family="paragraph">
      <style:text-properties style:font-name="Verdana" style:use-window-font-color="true"/>
    </style:style>
    <style:style style:name="P3049" style:parent-style-name="Standaard" style:family="paragraph">
      <style:text-properties style:font-name="Verdana" fo:font-size="9pt" style:font-size-asian="9pt" style:font-size-complex="9pt"/>
    </style:style>
    <style:style style:name="P3050" style:parent-style-name="Geenafstand" style:family="paragraph">
      <style:paragraph-properties style:line-height-at-least="0.1944in"/>
      <style:text-properties style:font-name="Verdana" fo:font-size="9pt" style:font-size-asian="9pt" style:font-size-complex="9pt"/>
    </style:style>
    <style:style style:name="P3051" style:parent-style-name="Kop8" style:family="paragraph">
      <style:text-properties style:font-name="Verdana" style:use-window-font-color="true"/>
    </style:style>
    <style:style style:name="P3052" style:parent-style-name="Standaard" style:family="paragraph">
      <style:text-properties style:font-name="Verdana" fo:font-size="9pt" style:font-size-asian="9pt" style:font-size-complex="9pt"/>
    </style:style>
    <style:style style:name="P3053" style:parent-style-name="Standaard" style:family="paragraph">
      <style:text-properties style:font-name="Verdana" fo:font-size="9pt" style:font-size-asian="9pt" style:font-size-complex="9pt"/>
    </style:style>
    <style:style style:name="P3054" style:parent-style-name="Standaard" style:family="paragraph">
      <style:text-properties style:font-name="Verdana" fo:font-size="9pt" style:font-size-asian="9pt" style:font-size-complex="9pt"/>
    </style:style>
    <style:style style:name="P3055" style:parent-style-name="Standaard" style:family="paragraph">
      <style:text-properties style:font-name="Verdana" fo:font-size="9pt" style:font-size-asian="9pt" style:font-size-complex="9pt"/>
    </style:style>
    <style:style style:name="P3056" style:parent-style-name="Geenafstand" style:family="paragraph">
      <style:paragraph-properties style:line-height-at-least="0.1944in"/>
      <style:text-properties style:font-name="Verdana" fo:font-size="9pt" style:font-size-asian="9pt" style:font-size-complex="9pt"/>
    </style:style>
    <style:style style:name="P3057" style:parent-style-name="Standaard" style:family="paragraph">
      <style:text-properties style:font-name="Verdana" fo:font-style="italic" style:font-style-asian="italic" style:font-style-complex="italic" fo:font-size="9pt" style:font-size-asian="9pt" style:font-size-complex="9pt"/>
    </style:style>
    <style:style style:name="P3058" style:parent-style-name="Standaard" style:family="paragraph">
      <style:text-properties style:font-name="Verdana" fo:font-size="9pt" style:font-size-asian="9pt" style:font-size-complex="9pt"/>
    </style:style>
    <style:style style:name="P3059" style:parent-style-name="Kop8" style:family="paragraph">
      <style:text-properties style:font-name="Verdana" style:use-window-font-color="true"/>
    </style:style>
    <style:style style:name="P3060" style:parent-style-name="Standaard" style:family="paragraph">
      <style:text-properties style:font-name="Verdana" fo:font-size="9pt" style:font-size-asian="9pt" style:font-size-complex="9pt"/>
    </style:style>
    <style:style style:name="P3061" style:parent-style-name="Standaard" style:family="paragraph">
      <style:text-properties style:font-name="Verdana" fo:font-size="9pt" style:font-size-asian="9pt" style:font-size-complex="9pt"/>
    </style:style>
    <style:style style:name="P3062" style:parent-style-name="Standaard" style:family="paragraph">
      <style:text-properties style:font-name="Verdana" fo:font-size="9pt" style:font-size-asian="9pt" style:font-size-complex="9pt"/>
    </style:style>
    <style:style style:name="P3063" style:parent-style-name="Standaard" style:family="paragraph">
      <style:text-properties style:font-name="Verdana" fo:font-size="9pt" style:font-size-asian="9pt" style:font-size-complex="9pt"/>
    </style:style>
    <style:style style:name="P3064" style:parent-style-name="Geenafstand" style:family="paragraph">
      <style:paragraph-properties style:line-height-at-least="0.1944in"/>
      <style:text-properties style:font-name="Verdana" fo:font-size="9pt" style:font-size-asian="9pt" style:font-size-complex="9pt"/>
    </style:style>
    <style:style style:name="T3065" style:parent-style-name="Standaardalinea-lettertype" style:family="text">
      <style:text-properties style:font-name="Verdana" fo:font-style="italic" style:font-style-asian="italic" style:font-style-complex="italic" fo:font-size="9pt" style:font-size-asian="9pt" style:font-size-complex="9pt"/>
    </style:style>
    <style:style style:name="T3066" style:parent-style-name="Standaardalinea-lettertype" style:family="text">
      <style:text-properties style:font-name="Verdana" fo:font-style="italic" style:font-style-asian="italic" style:font-style-complex="italic" fo:font-size="9pt" style:font-size-asian="9pt" style:font-size-complex="9pt"/>
    </style:style>
    <style:style style:name="P3067" style:parent-style-name="Standaard" style:family="paragraph">
      <style:text-properties style:font-name="Verdana" fo:font-size="9pt" style:font-size-asian="9pt" style:font-size-complex="9pt"/>
    </style:style>
    <style:style style:name="P3068" style:parent-style-name="Kop8" style:family="paragraph">
      <style:text-properties style:font-name="Verdana" style:use-window-font-color="true"/>
    </style:style>
    <style:style style:name="P3069" style:parent-style-name="Standaard" style:family="paragraph">
      <style:text-properties style:font-name="Verdana" fo:font-size="9pt" style:font-size-asian="9pt" style:font-size-complex="9pt"/>
    </style:style>
    <style:style style:name="P3070" style:parent-style-name="Standaard" style:family="paragraph">
      <style:text-properties style:font-name="Verdana" fo:font-size="9pt" style:font-size-asian="9pt" style:font-size-complex="9pt"/>
    </style:style>
    <style:style style:name="P3071" style:parent-style-name="Standaard" style:family="paragraph">
      <style:text-properties style:font-name="Verdana" fo:font-size="9pt" style:font-size-asian="9pt" style:font-size-complex="9pt"/>
    </style:style>
    <style:style style:name="P3072" style:parent-style-name="Standaard" style:family="paragraph">
      <style:text-properties style:font-name="Verdana" fo:font-size="9pt" style:font-size-asian="9pt" style:font-size-complex="9pt"/>
    </style:style>
    <style:style style:name="P3073" style:parent-style-name="Geenafstand" style:family="paragraph">
      <style:paragraph-properties style:line-height-at-least="0.1944in"/>
      <style:text-properties style:font-name="Verdana" fo:font-size="9pt" style:font-size-asian="9pt" style:font-size-complex="9pt"/>
    </style:style>
    <style:style style:name="P3074" style:parent-style-name="Standaard" style:family="paragraph">
      <style:text-properties style:font-name="Verdana" fo:font-style="italic" style:font-style-asian="italic" style:font-style-complex="italic" fo:font-size="9pt" style:font-size-asian="9pt" style:font-size-complex="9pt"/>
    </style:style>
    <style:style style:name="P3075" style:parent-style-name="Standaard" style:family="paragraph">
      <style:text-properties style:font-name="Verdana" fo:font-size="9pt" style:font-size-asian="9pt" style:font-size-complex="9pt"/>
    </style:style>
    <style:style style:name="P3076" style:parent-style-name="Kop8" style:family="paragraph">
      <style:text-properties style:font-name="Verdana" style:use-window-font-color="true"/>
    </style:style>
    <style:style style:name="P3077" style:parent-style-name="Standaard" style:family="paragraph">
      <style:text-properties style:font-name="Verdana" fo:font-size="9pt" style:font-size-asian="9pt" style:font-size-complex="9pt"/>
    </style:style>
    <style:style style:name="P3078" style:parent-style-name="Standaard" style:family="paragraph">
      <style:text-properties style:font-name="Verdana" fo:font-size="9pt" style:font-size-asian="9pt" style:font-size-complex="9pt"/>
    </style:style>
    <style:style style:name="P3079" style:parent-style-name="Standaard" style:family="paragraph">
      <style:text-properties style:font-name="Verdana" fo:font-size="9pt" style:font-size-asian="9pt" style:font-size-complex="9pt"/>
    </style:style>
    <style:style style:name="P3080" style:parent-style-name="Standaard" style:family="paragraph">
      <style:text-properties style:font-name="Verdana" fo:font-size="9pt" style:font-size-asian="9pt" style:font-size-complex="9pt"/>
    </style:style>
    <style:style style:name="T3081" style:parent-style-name="Standaardalinea-lettertype" style:family="text">
      <style:text-properties style:font-name="Verdana" fo:font-style="italic" style:font-style-asian="italic" style:font-style-complex="italic" fo:font-size="9pt" style:font-size-asian="9pt" style:font-size-complex="9pt"/>
    </style:style>
    <style:style style:name="T3082" style:parent-style-name="Standaardalinea-lettertype" style:family="text">
      <style:text-properties style:font-name="Verdana" fo:font-style="italic" style:font-style-asian="italic" style:font-style-complex="italic" fo:font-size="9pt" style:font-size-asian="9pt" style:font-size-complex="9pt"/>
    </style:style>
    <style:style style:name="P3083" style:parent-style-name="Geenafstand" style:family="paragraph">
      <style:paragraph-properties style:line-height-at-least="0.1944in"/>
      <style:text-properties style:font-name="Verdana" fo:font-size="9pt" style:font-size-asian="9pt" style:font-size-complex="9pt"/>
    </style:style>
    <style:style style:name="P3084" style:parent-style-name="Kop5" style:family="paragraph">
      <style:text-properties style:font-name="Verdana" style:use-window-font-color="true"/>
    </style:style>
    <style:style style:name="P3085" style:parent-style-name="Kop6" style:family="paragraph">
      <style:paragraph-properties style:line-height-at-least="0.1944in"/>
      <style:text-properties style:font-name="Verdana" style:use-window-font-color="true"/>
    </style:style>
    <style:style style:name="P3086" style:parent-style-name="Kop7" style:family="paragraph">
      <style:text-properties style:font-name="Verdana" style:use-window-font-color="true"/>
    </style:style>
    <style:style style:name="P3087" style:parent-style-name="Kop7" style:family="paragraph">
      <style:text-properties style:font-name="Verdana" style:use-window-font-color="true"/>
    </style:style>
    <style:style style:name="P3088" style:parent-style-name="Standaard" style:family="paragraph">
      <style:text-properties style:font-name="Verdana" fo:font-style="italic" style:font-style-asian="italic" style:font-style-complex="italic" fo:font-size="9pt" style:font-size-asian="9pt" style:font-size-complex="9pt"/>
    </style:style>
    <style:style style:name="P3089" style:parent-style-name="Standaard" style:family="paragraph">
      <style:text-properties style:font-name="Verdana" fo:font-size="9pt" style:font-size-asian="9pt" style:font-size-complex="9pt"/>
    </style:style>
    <style:style style:name="P3090" style:parent-style-name="Kop7" style:family="paragraph">
      <style:text-properties style:font-name="Verdana" style:use-window-font-color="true"/>
    </style:style>
    <style:style style:name="P3091" style:parent-style-name="Kop7" style:family="paragraph">
      <style:text-properties style:font-name="Verdana" style:use-window-font-color="true"/>
    </style:style>
    <style:style style:name="P3092" style:parent-style-name="Kop8" style:family="paragraph">
      <style:text-properties style:font-name="Verdana" style:use-window-font-color="true"/>
    </style:style>
    <style:style style:name="P3093" style:parent-style-name="Standaard" style:family="paragraph">
      <style:text-properties style:font-name="Verdana" fo:font-size="9pt" style:font-size-asian="9pt" style:font-size-complex="9pt"/>
    </style:style>
    <style:style style:name="P3094" style:parent-style-name="Standaard" style:family="paragraph">
      <style:text-properties style:font-name="Verdana" fo:font-size="9pt" style:font-size-asian="9pt" style:font-size-complex="9pt"/>
    </style:style>
    <style:style style:name="T3095" style:parent-style-name="Standaardalinea-lettertype" style:family="text">
      <style:text-properties style:font-name="Verdana" style:use-window-font-color="true"/>
    </style:style>
    <style:style style:name="P3096" style:parent-style-name="Standaard" style:family="paragraph">
      <style:text-properties style:font-name="Verdana" fo:font-size="9pt" style:font-size-asian="9pt" style:font-size-complex="9pt"/>
    </style:style>
    <style:style style:name="P3097" style:parent-style-name="Standaard" style:family="paragraph">
      <style:text-properties style:font-name="Verdana" fo:font-size="9pt" style:font-size-asian="9pt" style:font-size-complex="9pt"/>
    </style:style>
    <style:style style:name="P3098" style:parent-style-name="Kop8" style:family="paragraph">
      <style:text-properties style:font-name="Verdana" style:use-window-font-color="true"/>
    </style:style>
    <style:style style:name="P3099" style:parent-style-name="Standaard" style:family="paragraph">
      <style:text-properties style:font-name="Verdana" fo:font-size="9pt" style:font-size-asian="9pt" style:font-size-complex="9pt"/>
    </style:style>
    <style:style style:name="P3100" style:parent-style-name="Standaard" style:family="paragraph">
      <style:text-properties style:font-name="Verdana" fo:font-size="9pt" style:font-size-asian="9pt" style:font-size-complex="9pt"/>
    </style:style>
    <style:style style:name="P3101" style:parent-style-name="Standaard" style:family="paragraph">
      <style:text-properties style:font-name="Verdana" fo:font-style="italic" style:font-style-asian="italic" style:font-style-complex="italic" fo:font-size="9pt" style:font-size-asian="9pt" style:font-size-complex="9pt"/>
    </style:style>
    <style:style style:name="P3102" style:parent-style-name="Cijfers" style:family="paragraph">
      <style:paragraph-properties fo:margin-left="0.2756in" fo:text-indent="-0.2756in">
        <style:tab-stops/>
      </style:paragraph-properties>
      <style:text-properties style:font-name="Verdana" style:font-style-complex="italic" fo:font-size="9pt" style:font-size-asian="9pt" style:font-size-complex="9pt"/>
    </style:style>
    <style:style style:name="P3103" style:parent-style-name="Kop8" style:family="paragraph">
      <style:text-properties style:font-name="Verdana" style:use-window-font-color="true"/>
    </style:style>
    <style:style style:name="P3104" style:parent-style-name="Standaard" style:family="paragraph">
      <style:text-properties style:font-name="Verdana" fo:font-size="9pt" style:font-size-asian="9pt" style:font-size-complex="9pt"/>
    </style:style>
    <style:style style:name="P3105" style:parent-style-name="Standaard" style:family="paragraph">
      <style:text-properties style:font-name="Verdana" fo:font-size="9pt" style:font-size-asian="9pt" style:font-size-complex="9pt"/>
    </style:style>
    <style:style style:name="P3106" style:parent-style-name="Standaard" style:family="paragraph">
      <style:text-properties style:font-name="Verdana" fo:font-size="9pt" style:font-size-asian="9pt" style:font-size-complex="9pt"/>
    </style:style>
    <style:style style:name="P3107" style:parent-style-name="Standaard" style:family="paragraph">
      <style:text-properties style:font-name="Verdana" fo:font-style="italic" style:font-style-asian="italic" style:font-style-complex="italic" fo:font-size="9pt" style:font-size-asian="9pt" style:font-size-complex="9pt"/>
    </style:style>
    <style:style style:name="P3108" style:parent-style-name="Standaard" style:family="paragraph">
      <style:text-properties style:font-name="Verdana" fo:font-size="9pt" style:font-size-asian="9pt" style:font-size-complex="9pt"/>
    </style:style>
    <style:style style:name="P3109" style:parent-style-name="Kop8" style:family="paragraph">
      <style:text-properties style:font-name="Verdana" style:use-window-font-color="true"/>
    </style:style>
    <style:style style:name="P3110" style:parent-style-name="Standaard" style:family="paragraph">
      <style:text-properties style:font-name="Verdana" fo:font-style="italic" style:font-style-asian="italic" style:font-style-complex="italic" fo:font-size="9pt" style:font-size-asian="9pt" style:font-size-complex="9pt"/>
    </style:style>
    <style:style style:name="P3111" style:parent-style-name="Standaard" style:family="paragraph">
      <style:text-properties style:font-name="Verdana" fo:font-style="italic" style:font-style-asian="italic" style:font-style-complex="italic" fo:font-size="9pt" style:font-size-asian="9pt" style:font-size-complex="9pt"/>
    </style:style>
    <style:style style:name="P3112" style:parent-style-name="Kop7" style:family="paragraph">
      <style:text-properties style:font-name="Verdana" style:use-window-font-color="true"/>
    </style:style>
    <style:style style:name="P3113" style:parent-style-name="Kop8" style:family="paragraph">
      <style:text-properties style:font-name="Verdana" style:use-window-font-color="true"/>
    </style:style>
    <style:style style:name="P3114" style:parent-style-name="Standaard" style:family="paragraph">
      <style:text-properties style:font-name="Verdana" fo:font-size="9pt" style:font-size-asian="9pt" style:font-size-complex="9pt"/>
    </style:style>
    <style:style style:name="P3115" style:parent-style-name="Standaard" style:family="paragraph">
      <style:text-properties style:font-name="Verdana" fo:font-size="9pt" style:font-size-asian="9pt" style:font-size-complex="9pt"/>
    </style:style>
    <style:style style:name="T3116" style:parent-style-name="Standaardalinea-lettertype" style:family="text">
      <style:text-properties style:font-name="Verdana" style:use-window-font-color="true"/>
    </style:style>
    <style:style style:name="P3117" style:parent-style-name="Standaard" style:family="paragraph">
      <style:text-properties style:font-name="Verdana" fo:font-size="9pt" style:font-size-asian="9pt" style:font-size-complex="9pt"/>
    </style:style>
    <style:style style:name="P3118" style:parent-style-name="Standaard" style:family="paragraph">
      <style:text-properties style:font-name="Verdana" fo:font-size="9pt" style:font-size-asian="9pt" style:font-size-complex="9pt"/>
    </style:style>
    <style:style style:name="P3119" style:parent-style-name="Kop8" style:family="paragraph">
      <style:text-properties style:font-name="Verdana" style:use-window-font-color="true"/>
    </style:style>
    <style:style style:name="P3120" style:parent-style-name="Standaard" style:family="paragraph">
      <style:text-properties style:font-name="Verdana" fo:font-size="9pt" style:font-size-asian="9pt" style:font-size-complex="9pt"/>
    </style:style>
    <style:style style:name="P3121" style:parent-style-name="Standaard" style:family="paragraph">
      <style:text-properties style:font-name="Verdana" fo:font-size="9pt" style:font-size-asian="9pt" style:font-size-complex="9pt"/>
    </style:style>
    <style:style style:name="T3122" style:parent-style-name="Standaardalinea-lettertype" style:family="text">
      <style:text-properties style:font-name="Verdana" fo:font-size="9pt" style:font-size-asian="9pt" style:font-size-complex="9pt"/>
    </style:style>
    <style:style style:name="T3123" style:parent-style-name="Standaardalinea-lettertype" style:family="text">
      <style:text-properties style:font-name="Verdana" fo:font-style="italic" style:font-style-asian="italic" style:font-style-complex="italic" fo:font-size="9pt" style:font-size-asian="9pt" style:font-size-complex="9pt"/>
    </style:style>
    <style:style style:name="P3124" style:parent-style-name="Standaard" style:family="paragraph">
      <style:text-properties style:font-name="Verdana" fo:font-style="italic" style:font-style-asian="italic" style:font-style-complex="italic" fo:font-size="9pt" style:font-size-asian="9pt" style:font-size-complex="9pt"/>
    </style:style>
    <style:style style:name="P3125" style:parent-style-name="Standaard" style:family="paragraph">
      <style:text-properties style:font-name="Verdana" fo:font-style="italic" style:font-style-asian="italic" style:font-style-complex="italic" fo:font-size="9pt" style:font-size-asian="9pt" style:font-size-complex="9pt"/>
    </style:style>
    <style:style style:name="P3126" style:parent-style-name="Standaard" style:family="paragraph">
      <style:text-properties style:font-name="Verdana" fo:font-style="italic" style:font-style-asian="italic" style:font-style-complex="italic" fo:font-size="9pt" style:font-size-asian="9pt" style:font-size-complex="9pt"/>
    </style:style>
    <style:style style:name="P3127" style:parent-style-name="Standaard" style:family="paragraph">
      <style:text-properties style:font-name="Verdana" fo:font-style="italic" style:font-style-asian="italic" style:font-style-complex="italic" fo:font-size="9pt" style:font-size-asian="9pt" style:font-size-complex="9pt"/>
    </style:style>
    <style:style style:name="P3128" style:parent-style-name="Standaard" style:family="paragraph">
      <style:text-properties style:font-name="Verdana" fo:font-style="italic" style:font-style-asian="italic" style:font-style-complex="italic" fo:font-size="9pt" style:font-size-asian="9pt" style:font-size-complex="9pt"/>
    </style:style>
    <style:style style:name="P3129" style:parent-style-name="Standaard" style:family="paragraph">
      <style:text-properties style:font-name="Verdana" fo:font-style="italic" style:font-style-asian="italic" style:font-style-complex="italic" fo:font-size="9pt" style:font-size-asian="9pt" style:font-size-complex="9pt"/>
    </style:style>
    <style:style style:name="P3130" style:parent-style-name="Standaard" style:family="paragraph">
      <style:text-properties style:font-name="Verdana" fo:font-style="italic" style:font-style-asian="italic" style:font-style-complex="italic" fo:font-size="9pt" style:font-size-asian="9pt" style:font-size-complex="9pt"/>
    </style:style>
    <style:style style:name="P3131" style:parent-style-name="Standaard" style:family="paragraph">
      <style:text-properties style:font-name="Verdana" fo:font-style="italic" style:font-style-asian="italic" style:font-style-complex="italic" fo:font-size="9pt" style:font-size-asian="9pt" style:font-size-complex="9pt"/>
    </style:style>
    <style:style style:name="P3132" style:parent-style-name="Standaard" style:family="paragraph">
      <style:text-properties style:font-name="Verdana" fo:font-style="italic" style:font-style-asian="italic" style:font-style-complex="italic" fo:font-size="9pt" style:font-size-asian="9pt" style:font-size-complex="9pt"/>
    </style:style>
    <style:style style:name="P3133" style:parent-style-name="Standaard" style:family="paragraph">
      <style:text-properties style:font-name="Verdana" fo:font-style="italic" style:font-style-asian="italic" style:font-style-complex="italic" fo:font-size="9pt" style:font-size-asian="9pt" style:font-size-complex="9pt"/>
    </style:style>
    <style:style style:name="T3134" style:parent-style-name="Standaardalinea-lettertype" style:family="text">
      <style:text-properties style:font-name="Verdana" fo:font-style="italic" style:font-style-asian="italic" style:font-style-complex="italic" fo:font-size="9pt" style:font-size-asian="9pt" style:font-size-complex="9pt"/>
    </style:style>
    <style:style style:name="P3135" style:parent-style-name="Standaard" style:family="paragraph">
      <style:text-properties style:font-name="Verdana" fo:font-size="9pt" style:font-size-asian="9pt" style:font-size-complex="9pt"/>
    </style:style>
    <style:style style:name="P3136" style:parent-style-name="Kop8" style:family="paragraph">
      <style:text-properties style:font-name="Verdana" style:use-window-font-color="true"/>
    </style:style>
    <style:style style:name="P3137" style:parent-style-name="Standaard" style:family="paragraph">
      <style:text-properties style:font-name="Verdana" fo:font-size="9pt" style:font-size-asian="9pt" style:font-size-complex="9pt"/>
    </style:style>
    <style:style style:name="P3138" style:parent-style-name="Standaard" style:family="paragraph">
      <style:text-properties style:font-name="Verdana" fo:font-size="9pt" style:font-size-asian="9pt" style:font-size-complex="9pt"/>
    </style:style>
    <style:style style:name="P3139" style:parent-style-name="Standaard" style:family="paragraph">
      <style:text-properties style:font-name="Verdana" fo:font-style="italic" style:font-style-asian="italic" style:font-style-complex="italic" fo:font-size="9pt" style:font-size-asian="9pt" style:font-size-complex="9pt"/>
    </style:style>
    <style:style style:name="P3140" style:parent-style-name="Standaard" style:family="paragraph">
      <style:text-properties style:font-name="Verdana" fo:font-style="italic" style:font-style-asian="italic" style:font-style-complex="italic" fo:font-size="9pt" style:font-size-asian="9pt" style:font-size-complex="9pt"/>
    </style:style>
    <style:style style:name="P3141" style:parent-style-name="Kop8" style:family="paragraph">
      <style:text-properties style:font-name="Verdana" style:use-window-font-color="true"/>
    </style:style>
    <style:style style:name="P3142" style:parent-style-name="Standaard" style:family="paragraph">
      <style:text-properties style:font-name="Verdana" fo:font-size="9pt" style:font-size-asian="9pt" style:font-size-complex="9pt"/>
    </style:style>
    <style:style style:name="P3143" style:parent-style-name="Standaard" style:family="paragraph">
      <style:text-properties style:font-name="Verdana" fo:font-size="9pt" style:font-size-asian="9pt" style:font-size-complex="9pt"/>
    </style:style>
    <style:style style:name="P3144" style:parent-style-name="Standaard" style:family="paragraph">
      <style:text-properties style:font-name="Verdana" fo:font-size="9pt" style:font-size-asian="9pt" style:font-size-complex="9pt"/>
    </style:style>
    <style:style style:name="P3145" style:parent-style-name="Standaard" style:family="paragraph">
      <style:text-properties style:font-name="Verdana" fo:font-style="italic" style:font-style-asian="italic" style:font-style-complex="italic" fo:font-size="9pt" style:font-size-asian="9pt" style:font-size-complex="9pt"/>
    </style:style>
    <style:style style:name="P3146" style:parent-style-name="Standaard" style:family="paragraph">
      <style:text-properties style:font-name="Verdana" fo:font-style="italic" style:font-style-asian="italic" style:font-style-complex="italic" fo:font-size="9pt" style:font-size-asian="9pt" style:font-size-complex="9pt"/>
    </style:style>
    <style:style style:name="P3147" style:parent-style-name="Standaard" style:family="paragraph">
      <style:text-properties style:font-name="Verdana" fo:font-style="italic" style:font-style-asian="italic" fo:font-size="9pt" style:font-size-asian="9pt" style:font-size-complex="9pt"/>
    </style:style>
    <style:style style:name="P3148" style:parent-style-name="Standaard" style:family="paragraph">
      <style:text-properties style:font-name="Verdana" style:font-style-complex="italic" fo:font-size="9pt" style:font-size-asian="9pt" style:font-size-complex="9pt"/>
    </style:style>
    <style:style style:name="P3149" style:parent-style-name="Kop8" style:family="paragraph">
      <style:text-properties style:font-name="Verdana" fo:font-style="italic" style:font-style-asian="italic" style:font-style-complex="italic" style:use-window-font-color="true"/>
    </style:style>
    <style:style style:name="P3150" style:parent-style-name="Standaard" style:family="paragraph">
      <style:text-properties style:font-name="Verdana" fo:font-style="italic" style:font-style-asian="italic" style:font-style-complex="italic" fo:font-size="9pt" style:font-size-asian="9pt" style:font-size-complex="9pt"/>
    </style:style>
    <style:style style:name="P3151" style:parent-style-name="Standaard" style:family="paragraph">
      <style:text-properties style:font-name="Verdana" fo:font-size="9pt" style:font-size-asian="9pt" style:font-size-complex="9pt"/>
    </style:style>
    <style:style style:name="P3152" style:parent-style-name="Kop7" style:family="paragraph">
      <style:text-properties style:font-name="Verdana" style:use-window-font-color="true"/>
    </style:style>
    <style:style style:name="P3153" style:parent-style-name="Kop8" style:family="paragraph">
      <style:text-properties style:font-name="Verdana" style:use-window-font-color="true"/>
    </style:style>
    <style:style style:name="P3154" style:parent-style-name="Standaard" style:family="paragraph">
      <style:text-properties style:font-name="Verdana" fo:font-size="9pt" style:font-size-asian="9pt" style:font-size-complex="9pt"/>
    </style:style>
    <style:style style:name="P3155" style:parent-style-name="Standaard" style:family="paragraph">
      <style:text-properties style:font-name="Verdana" style:font-style-complex="italic" fo:font-size="9pt" style:font-size-asian="9pt" style:font-size-complex="9pt"/>
    </style:style>
    <style:style style:name="T3156" style:parent-style-name="Standaardalinea-lettertype" style:family="text">
      <style:text-properties style:font-name="Verdana" style:use-window-font-color="true"/>
    </style:style>
    <style:style style:name="P3157" style:parent-style-name="Standaard" style:family="paragraph">
      <style:text-properties style:font-name="Verdana" fo:font-size="9pt" style:font-size-asian="9pt" style:font-size-complex="9pt"/>
    </style:style>
    <style:style style:name="P3158" style:parent-style-name="Standaard" style:family="paragraph">
      <style:text-properties style:font-name="Verdana" fo:font-size="9pt" style:font-size-asian="9pt" style:font-size-complex="9pt"/>
    </style:style>
    <style:style style:name="P3159" style:parent-style-name="Kop8" style:family="paragraph">
      <style:text-properties style:font-name="Verdana" style:use-window-font-color="true"/>
    </style:style>
    <style:style style:name="P3160" style:parent-style-name="Standaard" style:family="paragraph">
      <style:text-properties style:font-name="Verdana" fo:font-size="9pt" style:font-size-asian="9pt" style:font-size-complex="9pt"/>
    </style:style>
    <style:style style:name="P3161" style:parent-style-name="Standaard" style:family="paragraph">
      <style:text-properties style:font-name="Verdana" fo:font-size="9pt" style:font-size-asian="9pt" style:font-size-complex="9pt"/>
    </style:style>
    <style:style style:name="P3162" style:parent-style-name="Standaard" style:family="paragraph">
      <style:text-properties style:font-name="Verdana" fo:font-style="italic" style:font-style-asian="italic" style:font-style-complex="italic" fo:font-size="9pt" style:font-size-asian="9pt" style:font-size-complex="9pt"/>
    </style:style>
    <style:style style:name="P3163" style:parent-style-name="Standaard" style:family="paragraph">
      <style:text-properties style:font-name="Verdana" fo:font-style="italic" style:font-style-asian="italic" style:font-style-complex="italic" fo:font-size="9pt" style:font-size-asian="9pt" style:font-size-complex="9pt"/>
    </style:style>
    <style:style style:name="P3164" style:parent-style-name="Kop8" style:family="paragraph">
      <style:text-properties style:font-name="Verdana" style:use-window-font-color="true"/>
    </style:style>
    <style:style style:name="P3165" style:parent-style-name="Standaard" style:family="paragraph">
      <style:text-properties style:font-name="Verdana" fo:font-size="9pt" style:font-size-asian="9pt" style:font-size-complex="9pt"/>
    </style:style>
    <style:style style:name="P3166" style:parent-style-name="Standaard" style:family="paragraph">
      <style:text-properties style:font-name="Verdana" fo:font-size="9pt" style:font-size-asian="9pt" style:font-size-complex="9pt"/>
    </style:style>
    <style:style style:name="P3167" style:parent-style-name="Standaard" style:family="paragraph">
      <style:text-properties style:font-name="Verdana" fo:font-size="9pt" style:font-size-asian="9pt" style:font-size-complex="9pt"/>
    </style:style>
    <style:style style:name="P3168" style:parent-style-name="Standaard" style:family="paragraph">
      <style:text-properties style:font-name="Verdana" fo:font-style="italic" style:font-style-asian="italic" style:font-style-complex="italic" fo:font-size="9pt" style:font-size-asian="9pt" style:font-size-complex="9pt"/>
    </style:style>
    <style:style style:name="P3169" style:parent-style-name="Standaard" style:family="paragraph">
      <style:text-properties style:font-name="Verdana" fo:font-style="italic" style:font-style-asian="italic" style:font-style-complex="italic" fo:font-size="9pt" style:font-size-asian="9pt" style:font-size-complex="9pt"/>
    </style:style>
    <style:style style:name="P3170" style:parent-style-name="Standaard" style:family="paragraph">
      <style:text-properties style:font-name="Verdana" fo:font-style="italic" style:font-style-asian="italic" style:font-style-complex="italic" fo:font-size="9pt" style:font-size-asian="9pt" style:font-size-complex="9pt"/>
    </style:style>
    <style:style style:name="P3171" style:parent-style-name="Kop8" style:family="paragraph">
      <style:text-properties style:font-name="Verdana" style:use-window-font-color="true"/>
    </style:style>
    <style:style style:name="P3172" style:parent-style-name="Standaard" style:family="paragraph">
      <style:text-properties style:font-name="Verdana" fo:font-size="9pt" style:font-size-asian="9pt" style:font-size-complex="9pt"/>
    </style:style>
    <style:style style:name="P3173" style:parent-style-name="Standaard" style:family="paragraph">
      <style:text-properties style:font-name="Verdana" fo:font-size="9pt" style:font-size-asian="9pt" style:font-size-complex="9pt"/>
    </style:style>
    <style:style style:name="P3174" style:parent-style-name="Standaard" style:family="paragraph">
      <style:text-properties style:font-name="Verdana" fo:font-size="9pt" style:font-size-asian="9pt" style:font-size-complex="9pt"/>
    </style:style>
    <style:style style:name="P3175" style:parent-style-name="Standaard" style:family="paragraph">
      <style:text-properties style:font-name="Verdana" fo:font-size="9pt" style:font-size-asian="9pt" style:font-size-complex="9pt"/>
    </style:style>
    <style:style style:name="P3176" style:parent-style-name="Standaard" style:family="paragraph">
      <style:text-properties style:font-name="Verdana" fo:font-size="9pt" style:font-size-asian="9pt" style:font-size-complex="9pt"/>
    </style:style>
    <style:style style:name="P3177" style:parent-style-name="Standaard" style:family="paragraph">
      <style:text-properties style:font-name="Verdana" fo:font-style="italic" style:font-style-asian="italic" style:font-style-complex="italic" fo:font-size="9pt" style:font-size-asian="9pt" style:font-size-complex="9pt"/>
    </style:style>
    <style:style style:name="P3178" style:parent-style-name="Standaard" style:family="paragraph">
      <style:text-properties style:font-name="Verdana" fo:font-size="9pt" style:font-size-asian="9pt" style:font-size-complex="9pt"/>
    </style:style>
    <style:style style:name="P3179" style:parent-style-name="Kop8" style:family="paragraph">
      <style:text-properties style:font-name="Verdana" style:use-window-font-color="true"/>
    </style:style>
    <style:style style:name="P3180" style:parent-style-name="Standaard" style:family="paragraph">
      <style:text-properties style:font-name="Verdana" fo:font-style="italic" style:font-style-asian="italic" style:font-style-complex="italic" fo:font-size="9pt" style:font-size-asian="9pt" style:font-size-complex="9pt"/>
    </style:style>
    <style:style style:name="P3181" style:parent-style-name="Standaard" style:family="paragraph">
      <style:text-properties style:font-name="Verdana" fo:font-style="italic" style:font-style-asian="italic" style:font-style-complex="italic" fo:font-size="9pt" style:font-size-asian="9pt" style:font-size-complex="9pt"/>
    </style:style>
    <style:style style:name="P3182" style:parent-style-name="Kop7" style:family="paragraph">
      <style:text-properties style:font-name="Verdana" style:use-window-font-color="true"/>
    </style:style>
    <style:style style:name="P3183" style:parent-style-name="Kop8" style:family="paragraph">
      <style:text-properties style:font-name="Verdana" style:use-window-font-color="true"/>
    </style:style>
    <style:style style:name="P3184" style:parent-style-name="Standaard" style:family="paragraph">
      <style:text-properties style:font-name="Verdana" fo:font-size="9pt" style:font-size-asian="9pt" style:font-size-complex="9pt"/>
    </style:style>
    <style:style style:name="P3185" style:parent-style-name="Standaard" style:family="paragraph">
      <style:text-properties style:font-name="Verdana" fo:font-size="9pt" style:font-size-asian="9pt" style:font-size-complex="9pt"/>
    </style:style>
    <style:style style:name="P3186" style:parent-style-name="Standaard" style:family="paragraph">
      <style:text-properties style:font-name="Verdana" fo:font-weight="bold" style:font-weight-asian="bold" style:font-weight-complex="bold" fo:font-size="9pt" style:font-size-asian="9pt" style:font-size-complex="9pt"/>
    </style:style>
    <style:style style:name="P3187" style:parent-style-name="Kop8" style:family="paragraph">
      <style:text-properties style:font-name="Verdana" style:use-window-font-color="true"/>
    </style:style>
    <style:style style:name="P3188" style:parent-style-name="Standaard" style:family="paragraph">
      <style:text-properties style:font-name="Verdana" fo:font-size="9pt" style:font-size-asian="9pt" style:font-size-complex="9pt"/>
    </style:style>
    <style:style style:name="P3189" style:parent-style-name="Standaard" style:family="paragraph">
      <style:text-properties style:font-name="Verdana" fo:font-size="9pt" style:font-size-asian="9pt" style:font-size-complex="9pt"/>
    </style:style>
    <style:style style:name="P3190" style:parent-style-name="Standaard" style:family="paragraph">
      <style:text-properties style:font-name="Verdana" fo:font-size="9pt" style:font-size-asian="9pt" style:font-size-complex="9pt"/>
    </style:style>
    <style:style style:name="P3191" style:parent-style-name="Standaard" style:family="paragraph">
      <style:text-properties style:font-name="Verdana" fo:font-style="italic" style:font-style-asian="italic" style:font-style-complex="italic" fo:font-size="9pt" style:font-size-asian="9pt" style:font-size-complex="9pt"/>
    </style:style>
    <style:style style:name="P3192" style:parent-style-name="Standaard" style:family="paragraph">
      <style:text-properties style:font-name="Verdana" fo:font-weight="bold" style:font-weight-asian="bold" style:font-weight-complex="bold" fo:font-size="9pt" style:font-size-asian="9pt" style:font-size-complex="9pt"/>
    </style:style>
    <style:style style:name="P3193" style:parent-style-name="Kop8" style:family="paragraph">
      <style:text-properties style:font-name="Verdana" style:use-window-font-color="true"/>
    </style:style>
    <style:style style:name="P3194" style:parent-style-name="Standaard" style:family="paragraph">
      <style:text-properties style:font-name="Verdana" fo:font-size="9pt" style:font-size-asian="9pt" style:font-size-complex="9pt"/>
    </style:style>
    <style:style style:name="P3195" style:parent-style-name="Standaard" style:family="paragraph">
      <style:text-properties style:font-name="Verdana" fo:font-size="9pt" style:font-size-asian="9pt" style:font-size-complex="9pt"/>
    </style:style>
    <style:style style:name="P3196" style:parent-style-name="Standaard" style:family="paragraph">
      <style:text-properties style:font-name="Verdana" fo:font-size="9pt" style:font-size-asian="9pt" style:font-size-complex="9pt"/>
    </style:style>
    <style:style style:name="P3197" style:parent-style-name="Standaard" style:family="paragraph">
      <style:text-properties style:font-name="Verdana" fo:font-size="9pt" style:font-size-asian="9pt" style:font-size-complex="9pt"/>
    </style:style>
    <style:style style:name="P3198" style:parent-style-name="Standaard" style:family="paragraph">
      <style:text-properties style:font-name="Verdana" fo:font-size="9pt" style:font-size-asian="9pt" style:font-size-complex="9pt"/>
    </style:style>
    <style:style style:name="P3199" style:parent-style-name="Standaard" style:family="paragraph">
      <style:text-properties style:font-name="Verdana" fo:font-size="9pt" style:font-size-asian="9pt" style:font-size-complex="9pt"/>
    </style:style>
    <style:style style:name="P3200" style:parent-style-name="Kop8" style:family="paragraph">
      <style:text-properties style:font-name="Verdana" style:use-window-font-color="true"/>
    </style:style>
    <style:style style:name="P3201" style:parent-style-name="Standaard" style:family="paragraph">
      <style:text-properties style:font-name="Verdana" fo:font-size="9pt" style:font-size-asian="9pt" style:font-size-complex="9pt"/>
    </style:style>
    <style:style style:name="P3202" style:parent-style-name="Standaard" style:family="paragraph">
      <style:text-properties style:font-name="Verdana" fo:font-size="9pt" style:font-size-asian="9pt" style:font-size-complex="9pt"/>
    </style:style>
    <style:style style:name="P3203" style:parent-style-name="Standaard" style:family="paragraph">
      <style:text-properties style:font-name="Verdana" fo:font-size="9pt" style:font-size-asian="9pt" style:font-size-complex="9pt"/>
    </style:style>
    <style:style style:name="P3204" style:parent-style-name="Standaard" style:family="paragraph">
      <style:text-properties style:font-name="Verdana" fo:font-size="9pt" style:font-size-asian="9pt" style:font-size-complex="9pt"/>
    </style:style>
    <style:style style:name="P3205" style:parent-style-name="Standaard" style:family="paragraph">
      <style:text-properties style:font-name="Verdana" fo:font-size="9pt" style:font-size-asian="9pt" style:font-size-complex="9pt"/>
    </style:style>
    <style:style style:name="P3206" style:parent-style-name="Standaard" style:family="paragraph">
      <style:text-properties style:font-name="Verdana" fo:font-size="9pt" style:font-size-asian="9pt" style:font-size-complex="9pt"/>
    </style:style>
    <style:style style:name="P3207" style:parent-style-name="Kop8" style:family="paragraph">
      <style:text-properties style:font-name="Verdana" style:use-window-font-color="true"/>
    </style:style>
    <style:style style:name="P3208" style:parent-style-name="Standaard" style:family="paragraph">
      <style:text-properties style:font-name="Verdana" fo:font-size="9pt" style:font-size-asian="9pt" style:font-size-complex="9pt"/>
    </style:style>
    <style:style style:name="P3209" style:parent-style-name="Standaard" style:family="paragraph">
      <style:text-properties style:font-name="Verdana" fo:font-size="9pt" style:font-size-asian="9pt" style:font-size-complex="9pt"/>
    </style:style>
    <style:style style:name="P3210" style:parent-style-name="Kop8" style:family="paragraph">
      <style:text-properties style:font-name="Verdana" style:use-window-font-color="true"/>
    </style:style>
    <style:style style:name="P3211" style:parent-style-name="Standaard" style:family="paragraph">
      <style:text-properties style:font-name="Verdana" fo:font-size="9pt" style:font-size-asian="9pt" style:font-size-complex="9pt"/>
    </style:style>
    <style:style style:name="P3212" style:parent-style-name="Standaard" style:family="paragraph">
      <style:text-properties style:font-name="Verdana" fo:font-size="9pt" style:font-size-asian="9pt" style:font-size-complex="9pt"/>
    </style:style>
    <style:style style:name="P3213" style:parent-style-name="Standaard" style:family="paragraph">
      <style:text-properties style:font-name="Verdana" fo:font-style="italic" style:font-style-asian="italic" style:font-style-complex="italic" fo:font-size="9pt" style:font-size-asian="9pt" style:font-size-complex="9pt"/>
    </style:style>
    <style:style style:name="P3214" style:parent-style-name="Standaard" style:family="paragraph">
      <style:text-properties style:font-name="Verdana" fo:font-size="9pt" style:font-size-asian="9pt" style:font-size-complex="9pt"/>
    </style:style>
    <style:style style:name="P3215" style:parent-style-name="Kop8" style:family="paragraph">
      <style:text-properties style:font-name="Verdana" style:use-window-font-color="true"/>
    </style:style>
    <style:style style:name="T3216" style:parent-style-name="Standaardalinea-lettertype" style:family="text">
      <style:text-properties style:font-name="Verdana" fo:font-size="9pt" style:font-size-asian="9pt" style:font-size-complex="9pt"/>
    </style:style>
    <style:style style:name="T3217" style:parent-style-name="Standaardalinea-lettertype" style:family="text">
      <style:text-properties style:font-name="Verdana" fo:font-size="9pt" style:font-size-asian="9pt" style:font-size-complex="9pt"/>
    </style:style>
    <style:style style:name="T3218" style:parent-style-name="Standaardalinea-lettertype" style:family="text">
      <style:text-properties style:font-name="Verdana" fo:font-size="9pt" style:font-size-asian="9pt" style:font-size-complex="9pt"/>
    </style:style>
    <style:style style:name="P3219" style:parent-style-name="Standaard" style:family="paragraph">
      <style:text-properties style:font-name="Verdana" fo:font-size="9pt" style:font-size-asian="9pt" style:font-size-complex="9pt"/>
    </style:style>
    <style:style style:name="P3220" style:parent-style-name="Standaard" style:family="paragraph">
      <style:text-properties style:font-name="Verdana" fo:font-size="9pt" style:font-size-asian="9pt" style:font-size-complex="9pt"/>
    </style:style>
    <style:style style:name="P3221" style:parent-style-name="Standaard" style:family="paragraph">
      <style:text-properties style:font-name="Verdana" fo:font-size="9pt" style:font-size-asian="9pt" style:font-size-complex="9pt"/>
    </style:style>
    <style:style style:name="P3222" style:parent-style-name="Standaard" style:family="paragraph">
      <style:text-properties style:font-name="Verdana" fo:font-style="italic" style:font-style-asian="italic" style:font-style-complex="italic" fo:font-size="9pt" style:font-size-asian="9pt" style:font-size-complex="9pt"/>
    </style:style>
    <style:style style:name="P3223" style:parent-style-name="Standaard" style:family="paragraph">
      <style:text-properties style:font-name="Verdana" fo:font-size="9pt" style:font-size-asian="9pt" style:font-size-complex="9pt"/>
    </style:style>
    <style:style style:name="P3224" style:parent-style-name="Kop5" style:family="paragraph">
      <style:text-properties style:font-name="Verdana" style:use-window-font-color="true"/>
    </style:style>
    <style:style style:name="P3225" style:parent-style-name="Kop6" style:family="paragraph">
      <style:text-properties style:font-name="Verdana" style:use-window-font-color="true"/>
    </style:style>
    <style:style style:name="P3226" style:parent-style-name="Kop7" style:family="paragraph">
      <style:text-properties style:font-name="Verdana" style:use-window-font-color="true"/>
    </style:style>
    <style:style style:name="P3227" style:parent-style-name="Kop8" style:family="paragraph">
      <style:text-properties style:font-name="Verdana" style:use-window-font-color="true"/>
    </style:style>
    <style:style style:name="T3228" style:parent-style-name="Standaardalinea-lettertype" style:family="text">
      <style:text-properties style:font-name="Verdana" fo:font-size="9pt" style:font-size-asian="9pt" style:font-size-complex="9pt"/>
    </style:style>
    <style:style style:name="T3229" style:parent-style-name="Standaardalinea-lettertype" style:family="text">
      <style:text-properties style:font-name="Verdana" fo:font-size="9pt" style:font-size-asian="9pt" style:font-size-complex="9pt"/>
    </style:style>
    <style:style style:name="T3230" style:parent-style-name="Standaardalinea-lettertype" style:family="text">
      <style:text-properties style:font-name="Verdana" fo:font-weight="bold" style:font-weight-asian="bold" style:font-weight-complex="bold" fo:font-size="9pt" style:font-size-asian="9pt" style:font-size-complex="9pt"/>
    </style:style>
    <style:style style:name="T3231" style:parent-style-name="Standaardalinea-lettertype" style:family="text">
      <style:text-properties style:font-name="Verdana" fo:font-size="9pt" style:font-size-asian="9pt" style:font-size-complex="9pt"/>
    </style:style>
    <style:style style:name="P3232" style:parent-style-name="Standaard" style:family="paragraph">
      <style:text-properties style:font-name="Verdana"/>
    </style:style>
    <style:style style:name="P3233" style:parent-style-name="Standaard" style:family="paragraph">
      <style:text-properties style:font-name="Verdana" fo:font-style="italic" style:font-style-asian="italic" style:font-style-complex="italic" fo:font-size="9pt" style:font-size-asian="9pt" style:font-size-complex="9pt"/>
    </style:style>
    <style:style style:name="P3234" style:parent-style-name="Standaard" style:family="paragraph">
      <style:text-properties style:font-name="Verdana" fo:font-size="9pt" style:font-size-asian="9pt" style:font-size-complex="9pt"/>
    </style:style>
    <style:style style:name="P3235" style:parent-style-name="Standaard" style:family="paragraph">
      <style:paragraph-properties fo:break-before="page"/>
    </style:style>
    <style:style style:name="P3236" style:parent-style-name="Kop2" style:list-style-name="LFO26" style:family="paragraph">
      <style:text-properties style:font-name="Verdana" fo:font-weight="bold" style:font-weight-asian="bold" style:font-weight-complex="bold" style:use-window-font-color="true"/>
    </style:style>
    <style:style style:name="P3237" style:parent-style-name="Standaard" style:family="paragraph">
      <style:text-properties style:font-name="Verdana" fo:font-size="9pt" style:font-size-asian="9pt" style:font-size-complex="9pt"/>
    </style:style>
    <style:style style:name="P3238" style:parent-style-name="Kop3" style:list-style-name="LFO27" style:family="paragraph">
      <style:text-properties style:font-name="Verdana" fo:font-weight="bold" style:font-weight-asian="bold" style:font-weight-complex="bold" style:use-window-font-color="true"/>
    </style:style>
    <style:style style:name="P3239" style:parent-style-name="Standaard" style:family="paragraph">
      <style:text-properties style:font-name="Verdana" fo:font-size="9pt" style:font-size-asian="9pt" style:font-size-complex="9pt"/>
    </style:style>
    <style:style style:name="P3240" style:parent-style-name="Standaard" style:family="paragraph">
      <style:text-properties style:font-name="Verdana" fo:font-size="9pt" style:font-size-asian="9pt" style:font-size-complex="9pt"/>
    </style:style>
    <style:style style:name="T3241" style:parent-style-name="Standaardalinea-lettertype" style:family="text">
      <style:text-properties style:font-name="Verdana" fo:font-size="9pt" style:font-size-asian="9pt" style:font-size-complex="9pt"/>
    </style:style>
    <style:style style:name="T3242" style:parent-style-name="Standaardalinea-lettertype" style:family="text">
      <style:text-properties style:font-name="Verdana" fo:font-size="9pt" style:font-size-asian="9pt" style:font-size-complex="9pt"/>
    </style:style>
    <style:style style:name="T3243" style:parent-style-name="Standaardalinea-lettertype" style:family="text">
      <style:text-properties style:font-name="Verdana" fo:font-size="9pt" style:font-size-asian="9pt" style:font-size-complex="9pt"/>
    </style:style>
    <style:style style:name="T3244" style:parent-style-name="Standaardalinea-lettertype" style:family="text">
      <style:text-properties style:font-name="Verdana" fo:font-style="italic" style:font-style-asian="italic" style:font-style-complex="italic" fo:font-size="9pt" style:font-size-asian="9pt" style:font-size-complex="9pt"/>
    </style:style>
    <style:style style:name="T3245" style:parent-style-name="Standaardalinea-lettertype" style:family="text">
      <style:text-properties style:font-name="Verdana" fo:font-size="9pt" style:font-size-asian="9pt" style:font-size-complex="9pt"/>
    </style:style>
    <style:style style:name="P3246" style:parent-style-name="Standaard" style:family="paragraph">
      <style:text-properties style:font-name="Verdana" fo:font-size="9pt" style:font-size-asian="9pt" style:font-size-complex="9pt"/>
    </style:style>
    <style:style style:name="P3247" style:parent-style-name="Kop3" style:list-style-name="LFO27" style:family="paragraph">
      <style:text-properties style:font-name="Verdana" fo:font-weight="bold" style:font-weight-asian="bold" style:font-weight-complex="bold" style:use-window-font-color="true"/>
    </style:style>
    <style:style style:name="P3248" style:parent-style-name="Standaard" style:family="paragraph">
      <style:text-properties style:font-name="Verdana" fo:font-size="9pt" style:font-size-asian="9pt" style:font-size-complex="9pt"/>
    </style:style>
    <style:style style:name="P3249" style:parent-style-name="Standaard" style:family="paragraph">
      <style:text-properties style:font-name="Verdana"/>
    </style:style>
    <style:style style:name="P3250" style:parent-style-name="Kop5" style:family="paragraph">
      <style:text-properties style:font-name="Verdana" style:use-window-font-color="true"/>
    </style:style>
    <style:style style:name="P3251" style:parent-style-name="Kop6" style:family="paragraph">
      <style:paragraph-properties style:line-height-at-least="0.1944in"/>
      <style:text-properties style:font-name="Verdana" style:use-window-font-color="true"/>
    </style:style>
    <style:style style:name="P3252" style:parent-style-name="Kop7" style:family="paragraph">
      <style:text-properties style:font-name="Verdana" style:use-window-font-color="true"/>
    </style:style>
    <style:style style:name="P3253" style:parent-style-name="Kop7" style:family="paragraph">
      <style:text-properties style:font-name="Verdana" style:use-window-font-color="true"/>
    </style:style>
    <style:style style:name="P3254" style:parent-style-name="Kop8" style:family="paragraph">
      <style:text-properties style:font-name="Verdana" style:use-window-font-color="true"/>
    </style:style>
    <style:style style:name="P3255" style:parent-style-name="Geenafstand" style:family="paragraph">
      <style:paragraph-properties style:line-height-at-least="0.1944in"/>
      <style:text-properties style:font-name="Verdana" fo:font-size="9pt" style:font-size-asian="9pt" style:font-size-complex="9pt"/>
    </style:style>
    <style:style style:name="P3256" style:parent-style-name="Geenafstand" style:family="paragraph">
      <style:paragraph-properties style:line-height-at-least="0.1944in"/>
      <style:text-properties style:font-name="Verdana" fo:font-size="9pt" style:font-size-asian="9pt" style:font-size-complex="9pt"/>
    </style:style>
    <style:style style:name="P3257" style:parent-style-name="Kop8" style:family="paragraph">
      <style:text-properties style:font-name="Verdana" style:use-window-font-color="true"/>
    </style:style>
    <style:style style:name="P3258" style:parent-style-name="Geenafstand" style:family="paragraph">
      <style:paragraph-properties style:line-height-at-least="0.1944in"/>
      <style:text-properties style:font-name="Verdana" style:font-style-complex="italic" fo:font-size="9pt" style:font-size-asian="9pt" style:font-size-complex="9pt"/>
    </style:style>
    <style:style style:name="P3259" style:parent-style-name="Geenafstand" style:family="paragraph">
      <style:paragraph-properties style:line-height-at-least="0.1944in"/>
    </style:style>
    <style:style style:name="T3260" style:parent-style-name="Standaardalinea-lettertype" style:family="text">
      <style:text-properties style:font-name="Verdana" style:font-style-complex="italic" fo:font-size="9pt" style:font-size-asian="9pt" style:font-size-complex="9pt"/>
    </style:style>
    <style:style style:name="T3261" style:parent-style-name="Standaardalinea-lettertype" style:family="text">
      <style:text-properties style:font-name="Verdana" fo:font-size="9pt" style:font-size-asian="9pt" style:font-size-complex="9pt"/>
    </style:style>
    <style:style style:name="P3262" style:parent-style-name="Standaard" style:family="paragraph">
      <style:text-properties style:font-name="Verdana" fo:font-size="9pt" style:font-size-asian="9pt" style:font-size-complex="9pt"/>
    </style:style>
    <style:style style:name="P3263" style:parent-style-name="Kop8" style:family="paragraph">
      <style:text-properties style:font-name="Verdana" style:use-window-font-color="true"/>
    </style:style>
    <style:style style:name="P3264" style:parent-style-name="Standaard" style:family="paragraph">
      <style:text-properties style:font-name="Verdana" style:font-weight-complex="bold" style:font-style-complex="italic" fo:font-size="9pt" style:font-size-asian="9pt" style:font-size-complex="9pt"/>
    </style:style>
    <style:style style:name="P3265" style:parent-style-name="Standaard" style:family="paragraph">
      <style:text-properties style:font-name="Verdana" style:font-weight-complex="bold" style:font-style-complex="italic" fo:font-size="9pt" style:font-size-asian="9pt" style:font-size-complex="9pt"/>
    </style:style>
    <style:style style:name="T3266" style:parent-style-name="Standaardalinea-lettertype" style:family="text">
      <style:text-properties style:font-name="Verdana" fo:font-size="9pt" style:font-size-asian="9pt" style:font-size-complex="9pt"/>
    </style:style>
    <style:style style:name="T3267" style:parent-style-name="Standaardalinea-lettertype" style:family="text">
      <style:text-properties style:font-name="Verdana" style:font-weight-complex="bold" fo:font-size="9pt" style:font-size-asian="9pt" style:font-size-complex="9pt"/>
    </style:style>
    <style:style style:name="T3268" style:parent-style-name="Standaardalinea-lettertype" style:family="text">
      <style:text-properties style:font-name="Verdana" fo:font-size="9pt" style:font-size-asian="9pt" style:font-size-complex="9pt"/>
    </style:style>
    <style:style style:name="T3269" style:parent-style-name="Standaardalinea-lettertype" style:family="text">
      <style:text-properties style:font-name="Verdana" style:font-weight-complex="bold" fo:font-size="9pt" style:font-size-asian="9pt" style:font-size-complex="9pt"/>
    </style:style>
    <style:style style:name="T3270" style:parent-style-name="Standaardalinea-lettertype" style:family="text">
      <style:text-properties style:font-name="Verdana" fo:font-size="9pt" style:font-size-asian="9pt" style:font-size-complex="9pt"/>
    </style:style>
    <style:style style:name="P3271" style:parent-style-name="Geenafstand" style:family="paragraph">
      <style:paragraph-properties style:line-height-at-least="0.1944in"/>
      <style:text-properties style:font-name="Verdana" fo:font-size="9pt" style:font-size-asian="9pt" style:font-size-complex="9pt"/>
    </style:style>
    <style:style style:name="P3272" style:parent-style-name="Geenafstand" style:family="paragraph">
      <style:paragraph-properties style:line-height-at-least="0.1944in"/>
      <style:text-properties style:font-name="Verdana" fo:font-size="9pt" style:font-size-asian="9pt" style:font-size-complex="9pt"/>
    </style:style>
    <style:style style:name="P3273" style:parent-style-name="Geenafstand" style:family="paragraph">
      <style:paragraph-properties style:line-height-at-least="0.1944in"/>
      <style:text-properties style:font-name="Verdana" fo:font-size="9pt" style:font-size-asian="9pt" style:font-size-complex="9pt"/>
    </style:style>
    <style:style style:name="P3274" style:parent-style-name="Geenafstand" style:family="paragraph">
      <style:paragraph-properties style:line-height-at-least="0.1944in"/>
    </style:style>
    <style:style style:name="T3275" style:parent-style-name="Standaardalinea-lettertype" style:family="text">
      <style:text-properties style:font-name="Verdana" fo:font-size="9pt" style:font-size-asian="9pt" style:font-size-complex="9pt"/>
    </style:style>
    <style:style style:name="P3276" style:parent-style-name="Geenafstand" style:family="paragraph">
      <style:paragraph-properties style:line-height-at-least="0.1944in"/>
    </style:style>
    <style:style style:name="T3277" style:parent-style-name="Standaardalinea-lettertype" style:family="text">
      <style:text-properties style:font-name="Verdana" fo:font-size="9pt" style:font-size-asian="9pt" style:font-size-complex="9pt"/>
    </style:style>
    <style:style style:name="T3278" style:parent-style-name="Standaardalinea-lettertype" style:family="text">
      <style:text-properties style:font-name="Verdana" fo:font-size="9pt" style:font-size-asian="9pt" style:font-size-complex="9pt"/>
    </style:style>
    <style:style style:name="T3279" style:parent-style-name="Standaardalinea-lettertype" style:family="text">
      <style:text-properties style:font-name="Verdana" style:font-weight-complex="bold" style:font-style-complex="italic" fo:font-size="9pt" style:font-size-asian="9pt" style:font-size-complex="9pt"/>
    </style:style>
    <style:style style:name="P3280" style:parent-style-name="Geenafstand" style:family="paragraph">
      <style:paragraph-properties style:line-height-at-least="0.1944in"/>
    </style:style>
    <style:style style:name="T3281" style:parent-style-name="Standaardalinea-lettertype" style:family="text">
      <style:text-properties style:font-name="Verdana" style:font-weight-complex="bold" style:font-style-complex="italic" fo:font-size="9pt" style:font-size-asian="9pt" style:font-size-complex="9pt"/>
    </style:style>
    <style:style style:name="P3282" style:parent-style-name="Geenafstand" style:family="paragraph">
      <style:paragraph-properties style:line-height-at-least="0.1944in"/>
    </style:style>
    <style:style style:name="T3283" style:parent-style-name="Standaardalinea-lettertype" style:family="text">
      <style:text-properties style:font-name="Verdana" fo:font-size="9pt" style:font-size-asian="9pt" style:font-size-complex="9pt"/>
    </style:style>
    <style:style style:name="T3284" style:parent-style-name="Standaardalinea-lettertype" style:family="text">
      <style:text-properties style:font-name="Verdana" style:font-name-asian="Segoe UI Symbol" fo:font-size="9pt" style:font-size-asian="9pt" style:font-size-complex="9pt"/>
    </style:style>
    <style:style style:name="T3285" style:parent-style-name="Standaardalinea-lettertype" style:family="text">
      <style:text-properties style:font-name="Verdana" fo:font-size="9pt" style:font-size-asian="9pt" style:font-size-complex="9pt"/>
    </style:style>
    <style:style style:name="P3286" style:parent-style-name="Standaard" style:family="paragraph">
      <style:text-properties style:font-name="Verdana" fo:font-style="italic" style:font-style-asian="italic" style:font-style-complex="italic" fo:font-size="9pt" style:font-size-asian="9pt" style:font-size-complex="9pt"/>
    </style:style>
    <style:style style:name="T3287" style:parent-style-name="Standaardalinea-lettertype" style:family="text">
      <style:text-properties style:font-name="Verdana" fo:font-style="italic" style:font-style-asian="italic" style:font-style-complex="italic" fo:font-size="9pt" style:font-size-asian="9pt" style:font-size-complex="9pt"/>
    </style:style>
    <style:style style:name="T3288" style:parent-style-name="Standaardalinea-lettertype" style:family="text">
      <style:text-properties style:font-name="Verdana" fo:font-style="italic" style:font-style-asian="italic" style:font-style-complex="italic" fo:font-size="9pt" style:font-size-asian="9pt" style:font-size-complex="9pt"/>
    </style:style>
    <style:style style:name="T3289" style:parent-style-name="Standaardalinea-lettertype" style:family="text">
      <style:text-properties style:font-name="Verdana" fo:font-style="italic" style:font-style-asian="italic" style:font-style-complex="italic" fo:font-size="9pt" style:font-size-asian="9pt" style:font-size-complex="9pt"/>
    </style:style>
    <style:style style:name="T3290" style:parent-style-name="Standaardalinea-lettertype" style:family="text">
      <style:text-properties style:font-name="Verdana" style:font-name-asian="Calibri" fo:font-style="italic" style:font-style-asian="italic" style:font-style-complex="italic" fo:font-size="9pt" style:font-size-asian="9pt" style:font-size-complex="9pt"/>
    </style:style>
    <style:style style:name="T3291" style:parent-style-name="Standaardalinea-lettertype" style:family="text">
      <style:text-properties style:font-name="Verdana" fo:font-style="italic" style:font-style-asian="italic" style:font-style-complex="italic" fo:font-size="9pt" style:font-size-asian="9pt" style:font-size-complex="9pt"/>
    </style:style>
    <style:style style:name="T3292" style:parent-style-name="Standaardalinea-lettertype" style:family="text">
      <style:text-properties style:font-name="Verdana" fo:font-style="italic" style:font-style-asian="italic" style:font-style-complex="italic" fo:font-size="9pt" style:font-size-asian="9pt" style:font-size-complex="9pt"/>
    </style:style>
    <style:style style:name="P3293" style:parent-style-name="Standaard" style:family="paragraph">
      <style:text-properties style:font-name="Verdana" fo:font-style="italic" style:font-style-asian="italic" style:font-style-complex="italic" fo:font-size="9pt" style:font-size-asian="9pt" style:font-size-complex="9pt"/>
    </style:style>
    <style:style style:name="P3294" style:parent-style-name="Standaard" style:family="paragraph">
      <style:text-properties style:font-name="Verdana" fo:font-style="italic" style:font-style-asian="italic" style:font-style-complex="italic" fo:font-size="9pt" style:font-size-asian="9pt" style:font-size-complex="9pt"/>
    </style:style>
    <style:style style:name="P3295" style:parent-style-name="Standaard" style:family="paragraph">
      <style:text-properties style:font-name="Verdana" fo:font-style="italic" style:font-style-asian="italic" style:font-style-complex="italic" fo:font-size="9pt" style:font-size-asian="9pt" style:font-size-complex="9pt"/>
    </style:style>
    <style:style style:name="P3296" style:parent-style-name="Standaard" style:family="paragraph">
      <style:text-properties style:font-name="Verdana" fo:font-style="italic" style:font-style-asian="italic" style:font-style-complex="italic" fo:font-size="9pt" style:font-size-asian="9pt" style:font-size-complex="9pt"/>
    </style:style>
    <style:style style:name="P3297" style:parent-style-name="Standaard" style:family="paragraph">
      <style:text-properties style:font-name="Verdana" fo:font-style="italic" style:font-style-asian="italic" style:font-style-complex="italic" fo:font-size="9pt" style:font-size-asian="9pt" style:font-size-complex="9pt"/>
    </style:style>
    <style:style style:name="P3298" style:parent-style-name="Standaard" style:family="paragraph">
      <style:text-properties style:font-name="Verdana" fo:font-style="italic" style:font-style-asian="italic" style:font-style-complex="italic" fo:font-size="9pt" style:font-size-asian="9pt" style:font-size-complex="9pt"/>
    </style:style>
    <style:style style:name="P3299" style:parent-style-name="Standaard" style:family="paragraph">
      <style:text-properties style:font-name="Verdana" fo:font-style="italic" style:font-style-asian="italic" style:font-style-complex="italic" fo:font-size="9pt" style:font-size-asian="9pt" style:font-size-complex="9pt"/>
    </style:style>
    <style:style style:name="T3300" style:parent-style-name="Standaardalinea-lettertype" style:family="text">
      <style:text-properties style:font-name="Verdana" fo:font-style="italic" style:font-style-asian="italic" style:font-style-complex="italic" fo:font-size="9pt" style:font-size-asian="9pt" style:font-size-complex="9pt"/>
    </style:style>
    <style:style style:name="T3301" style:parent-style-name="Standaardalinea-lettertype" style:family="text">
      <style:text-properties style:font-name="Verdana" fo:font-size="9pt" style:font-size-asian="9pt" style:font-size-complex="9pt"/>
    </style:style>
    <style:style style:name="T3302" style:parent-style-name="Standaardalinea-lettertype" style:family="text">
      <style:text-properties style:font-name="Verdana" fo:font-style="italic" style:font-style-asian="italic" style:font-style-complex="italic" fo:font-size="9pt" style:font-size-asian="9pt" style:font-size-complex="9pt"/>
    </style:style>
    <style:style style:name="T3303" style:parent-style-name="Standaardalinea-lettertype" style:family="text">
      <style:text-properties style:font-name="Verdana" fo:font-style="italic" style:font-style-asian="italic" style:font-style-complex="italic" fo:font-size="9pt" style:font-size-asian="9pt" style:font-size-complex="9pt"/>
    </style:style>
    <style:style style:name="T3304" style:parent-style-name="Standaardalinea-lettertype" style:family="text">
      <style:text-properties style:font-name="Verdana" fo:font-style="italic" style:font-style-asian="italic" style:font-style-complex="italic" fo:font-size="9pt" style:font-size-asian="9pt" style:font-size-complex="9pt"/>
    </style:style>
    <style:style style:name="T3305" style:parent-style-name="Standaardalinea-lettertype" style:family="text">
      <style:text-properties style:font-name="Verdana" fo:font-style="italic" style:font-style-asian="italic" style:font-style-complex="italic" fo:font-size="9pt" style:font-size-asian="9pt" style:font-size-complex="9pt"/>
    </style:style>
    <style:style style:name="T3306" style:parent-style-name="Standaardalinea-lettertype" style:family="text">
      <style:text-properties style:font-name="Verdana" fo:font-style="italic" style:font-style-asian="italic" style:font-style-complex="italic" fo:font-size="9pt" style:font-size-asian="9pt" style:font-size-complex="9pt"/>
    </style:style>
    <style:style style:name="T3307" style:parent-style-name="Standaardalinea-lettertype" style:family="text">
      <style:text-properties style:font-name="Verdana" fo:font-style="italic" style:font-style-asian="italic" style:font-style-complex="italic" fo:font-size="9pt" style:font-size-asian="9pt" style:font-size-complex="9pt"/>
    </style:style>
    <style:style style:name="P3308" style:parent-style-name="Standaard" style:family="paragraph">
      <style:text-properties style:font-name="Verdana" fo:font-style="italic" style:font-style-asian="italic" style:font-style-complex="italic" fo:font-size="9pt" style:font-size-asian="9pt" style:font-size-complex="9pt"/>
    </style:style>
    <style:style style:name="P3309" style:parent-style-name="Standaard" style:family="paragraph">
      <style:text-properties style:font-name="Verdana" fo:font-style="italic" style:font-style-asian="italic" style:font-style-complex="italic" fo:font-size="9pt" style:font-size-asian="9pt" style:font-size-complex="9pt"/>
    </style:style>
    <style:style style:name="P3310" style:parent-style-name="Standaard" style:family="paragraph">
      <style:text-properties style:font-name="Verdana" fo:font-style="italic" style:font-style-asian="italic" style:font-style-complex="italic" fo:font-size="9pt" style:font-size-asian="9pt" style:font-size-complex="9pt"/>
    </style:style>
    <style:style style:name="P3311" style:parent-style-name="Kop8" style:family="paragraph">
      <style:text-properties style:font-name="Verdana" style:use-window-font-color="true"/>
    </style:style>
    <style:style style:name="P3312" style:parent-style-name="Standaard" style:family="paragraph">
      <style:text-properties style:font-name="Verdana" fo:font-size="9pt" style:font-size-asian="9pt" style:font-size-complex="9pt"/>
    </style:style>
    <style:style style:name="T3313" style:parent-style-name="Standaardalinea-lettertype" style:family="text">
      <style:text-properties style:font-name="Verdana" fo:font-size="9pt" style:font-size-asian="9pt" style:font-size-complex="9pt"/>
    </style:style>
    <style:style style:name="T3314" style:parent-style-name="Standaardalinea-lettertype" style:family="text">
      <style:text-properties style:font-name="Verdana" style:font-style-complex="italic" fo:font-size="9pt" style:font-size-asian="9pt" style:font-size-complex="9pt"/>
    </style:style>
    <style:style style:name="T3315" style:parent-style-name="Standaardalinea-lettertype" style:family="text">
      <style:text-properties style:font-name="Verdana" fo:font-size="9pt" style:font-size-asian="9pt" style:font-size-complex="9pt"/>
    </style:style>
    <style:style style:name="T3316" style:parent-style-name="Standaardalinea-lettertype" style:family="text">
      <style:text-properties style:font-name="Verdana" fo:font-size="9pt" style:font-size-asian="9pt" style:font-size-complex="9pt"/>
    </style:style>
    <style:style style:name="T3317" style:parent-style-name="Standaardalinea-lettertype" style:family="text">
      <style:text-properties style:font-name="Verdana" style:font-style-complex="italic" fo:font-size="9pt" style:font-size-asian="9pt" style:font-size-complex="9pt"/>
    </style:style>
    <style:style style:name="T3318" style:parent-style-name="Standaardalinea-lettertype" style:family="text">
      <style:text-properties style:font-name="Verdana" style:font-weight-complex="bold" fo:font-size="9pt" style:font-size-asian="9pt" style:font-size-complex="9pt"/>
    </style:style>
    <style:style style:name="P3319" style:parent-style-name="Standaard" style:family="paragraph">
      <style:text-properties style:font-name="Verdana" fo:font-size="9pt" style:font-size-asian="9pt" style:font-size-complex="9pt"/>
    </style:style>
    <style:style style:name="P3320" style:parent-style-name="Standaard" style:family="paragraph">
      <style:text-properties style:font-name="Verdana" fo:font-size="9pt" style:font-size-asian="9pt" style:font-size-complex="9pt"/>
    </style:style>
    <style:style style:name="P3321" style:parent-style-name="Kop8" style:family="paragraph">
      <style:text-properties style:font-name="Verdana" style:use-window-font-color="true"/>
    </style:style>
    <style:style style:name="P3322" style:parent-style-name="Standaard" style:family="paragraph">
      <style:text-properties style:font-name="Verdana" fo:font-size="9pt" style:font-size-asian="9pt" style:font-size-complex="9pt"/>
    </style:style>
    <style:style style:name="P3323" style:parent-style-name="Standaard" style:family="paragraph">
      <style:text-properties style:font-name="Verdana" fo:font-size="9pt" style:font-size-asian="9pt" style:font-size-complex="9pt"/>
    </style:style>
    <style:style style:name="T3324" style:parent-style-name="Standaardalinea-lettertype" style:family="text">
      <style:text-properties style:font-name="Verdana" fo:font-size="9pt" style:font-size-asian="9pt" style:font-size-complex="9pt"/>
    </style:style>
    <style:style style:name="T3325" style:parent-style-name="Standaardalinea-lettertype" style:family="text">
      <style:text-properties style:font-name="Verdana" style:font-weight-complex="bold" fo:font-size="9pt" style:font-size-asian="9pt" style:font-size-complex="9pt"/>
    </style:style>
    <style:style style:name="P3326" style:parent-style-name="Standaard" style:family="paragraph">
      <style:text-properties style:font-name="Verdana" style:font-weight-complex="bold" fo:font-size="9pt" style:font-size-asian="9pt" style:font-size-complex="9pt"/>
    </style:style>
    <style:style style:name="P3327" style:parent-style-name="Standaard" style:family="paragraph">
      <style:text-properties style:font-name="Verdana" style:font-weight-complex="bold" fo:font-size="9pt" style:font-size-asian="9pt" style:font-size-complex="9pt"/>
    </style:style>
    <style:style style:name="P3328" style:parent-style-name="Standaard" style:family="paragraph">
      <style:text-properties style:font-name="Verdana" fo:font-style="italic" style:font-style-asian="italic" style:font-style-complex="italic" fo:font-size="9pt" style:font-size-asian="9pt" style:font-size-complex="9pt"/>
    </style:style>
    <style:style style:name="T3329" style:parent-style-name="Standaardalinea-lettertype" style:family="text">
      <style:text-properties style:font-name="Verdana" fo:font-style="italic" style:font-style-asian="italic" style:font-style-complex="italic" fo:font-size="9pt" style:font-size-asian="9pt" style:font-size-complex="9pt"/>
    </style:style>
    <style:style style:name="T3330" style:parent-style-name="Standaardalinea-lettertype" style:family="text">
      <style:text-properties style:font-name="Verdana" fo:font-style="italic" style:font-style-asian="italic" style:font-style-complex="italic" fo:font-size="9pt" style:font-size-asian="9pt" style:font-size-complex="9pt"/>
    </style:style>
    <style:style style:name="P3331" style:parent-style-name="Standaard" style:family="paragraph">
      <style:text-properties style:font-name="Verdana" fo:font-size="9pt" style:font-size-asian="9pt" style:font-size-complex="9pt"/>
    </style:style>
    <style:style style:name="P3332" style:parent-style-name="Standaard" style:family="paragraph">
      <style:paragraph-properties fo:break-before="page" fo:line-height="100%"/>
    </style:style>
    <style:style style:name="P3333" style:parent-style-name="Kop1" style:family="paragraph">
      <style:text-properties style:font-name="Verdana" fo:font-weight="bold" style:font-weight-asian="bold" style:font-weight-complex="bold" style:use-window-font-color="true"/>
    </style:style>
    <style:style style:name="P3334" style:parent-style-name="Standaard" style:family="paragraph">
      <style:paragraph-properties fo:line-height="100%"/>
      <style:text-properties style:font-name="Verdana" fo:font-weight="bold" style:font-weight-asian="bold" style:font-weight-complex="bold"/>
    </style:style>
    <style:style style:name="P3335" style:parent-style-name="Kop5" style:family="paragraph">
      <style:text-properties style:font-name="Verdana" style:use-window-font-color="true"/>
    </style:style>
    <style:style style:name="P3336" style:parent-style-name="Kop6" style:family="paragraph">
      <style:paragraph-properties style:line-height-at-least="0.1944in"/>
      <style:text-properties style:font-name="Verdana" style:use-window-font-color="true"/>
    </style:style>
    <style:style style:name="P3337" style:parent-style-name="Kop7" style:family="paragraph">
      <style:text-properties style:font-name="Verdana" style:use-window-font-color="true"/>
    </style:style>
    <style:style style:name="T3338" style:parent-style-name="Standaardalinea-lettertype" style:family="text">
      <style:text-properties style:font-name="Verdana" style:use-window-font-color="true"/>
    </style:style>
    <style:style style:name="P3339" style:parent-style-name="Kop8" style:family="paragraph">
      <style:text-properties style:font-name="Verdana" style:use-window-font-color="true"/>
    </style:style>
    <style:style style:name="P3340" style:parent-style-name="Geenafstand" style:family="paragraph">
      <style:paragraph-properties style:line-height-at-least="0.1944in"/>
      <style:text-properties style:font-name="Verdana" fo:font-size="9pt" style:font-size-asian="9pt" style:font-size-complex="9pt"/>
    </style:style>
    <style:style style:name="P3341" style:parent-style-name="Geenafstand" style:family="paragraph">
      <style:paragraph-properties style:line-height-at-least="0.1944in"/>
      <style:text-properties style:font-name="Verdana" fo:font-size="9pt" style:font-size-asian="9pt" style:font-size-complex="9pt"/>
    </style:style>
    <style:style style:name="P3342" style:parent-style-name="Kop8" style:family="paragraph">
      <style:text-properties style:font-name="Verdana" style:use-window-font-color="true"/>
    </style:style>
    <style:style style:name="P3343" style:parent-style-name="Geenafstand" style:family="paragraph">
      <style:paragraph-properties style:line-height-at-least="0.1944in"/>
      <style:text-properties style:font-name="Verdana" fo:font-size="9pt" style:font-size-asian="9pt" style:font-size-complex="9pt"/>
    </style:style>
    <style:style style:name="P3344" style:parent-style-name="Geenafstand" style:family="paragraph">
      <style:paragraph-properties style:line-height-at-least="0.1944in"/>
      <style:text-properties style:font-name="Verdana" fo:font-size="9pt" style:font-size-asian="9pt" style:font-size-complex="9pt"/>
    </style:style>
    <style:style style:name="P3345" style:parent-style-name="Geenafstand" style:family="paragraph">
      <style:paragraph-properties style:line-height-at-least="0.1944in"/>
      <style:text-properties style:font-name="Verdana" fo:font-size="9pt" style:font-size-asian="9pt" style:font-size-complex="9pt"/>
    </style:style>
    <style:style style:name="P3346" style:parent-style-name="Geenafstand" style:family="paragraph">
      <style:paragraph-properties style:line-height-at-least="0.1944in"/>
      <style:text-properties style:font-name="Verdana" fo:font-size="9pt" style:font-size-asian="9pt" style:font-size-complex="9pt"/>
    </style:style>
    <style:style style:name="P3347" style:parent-style-name="Kop7" style:family="paragraph">
      <style:text-properties style:font-name="Verdana" style:use-window-font-color="true"/>
    </style:style>
    <style:style style:name="P3348" style:parent-style-name="Kop8" style:family="paragraph">
      <style:text-properties style:font-name="Verdana" style:use-window-font-color="true"/>
    </style:style>
    <style:style style:name="P3349" style:parent-style-name="Standaard" style:family="paragraph">
      <style:text-properties style:font-name="Verdana" fo:font-size="9pt" style:font-size-asian="9pt" style:font-size-complex="9pt"/>
    </style:style>
    <style:style style:name="P3350" style:parent-style-name="Standaard" style:family="paragraph">
      <style:text-properties style:font-name="Verdana" fo:font-size="9pt" style:font-size-asian="9pt" style:font-size-complex="9pt"/>
    </style:style>
    <style:style style:name="P3351" style:parent-style-name="Standaard" style:family="paragraph">
      <style:text-properties fo:font-style="italic" style:font-style-asian="italic" style:font-style-complex="italic"/>
    </style:style>
    <style:style style:name="P3352" style:parent-style-name="Standaard" style:family="paragraph">
      <style:text-properties fo:font-style="italic" style:font-style-asian="italic" style:font-style-complex="italic"/>
    </style:style>
    <style:style style:name="T3353" style:parent-style-name="Standaardalinea-lettertype" style:family="text">
      <style:text-properties style:font-name="Verdana"/>
    </style:style>
    <style:style style:name="T3354" style:parent-style-name="Standaardalinea-lettertype" style:family="text">
      <style:text-properties style:font-name="Verdana"/>
    </style:style>
    <style:style style:name="P3355" style:parent-style-name="Standaard" style:family="paragraph">
      <style:text-properties style:font-name="Verdana" fo:font-size="9pt" style:font-size-asian="9pt" style:font-size-complex="9pt"/>
    </style:style>
    <style:style style:name="P3356" style:parent-style-name="Standaard" style:family="paragraph">
      <style:text-properties style:font-name="Verdana" fo:font-size="9pt" style:font-size-asian="9pt" style:font-size-complex="9pt"/>
    </style:style>
    <style:style style:name="P3357" style:parent-style-name="Standaard" style:family="paragraph">
      <style:text-properties style:font-name="Verdana" fo:font-size="9pt" style:font-size-asian="9pt" style:font-size-complex="9pt"/>
    </style:style>
    <style:style style:name="P3358" style:parent-style-name="Standaard" style:family="paragraph">
      <style:text-properties style:font-name="Verdana" fo:font-size="9pt" style:font-size-asian="9pt" style:font-size-complex="9pt"/>
    </style:style>
    <style:style style:name="P3359" style:parent-style-name="Standaard" style:family="paragraph">
      <style:text-properties style:font-name="Verdana" fo:font-size="9pt" style:font-size-asian="9pt" style:font-size-complex="9pt"/>
    </style:style>
    <style:style style:name="T3360" style:parent-style-name="Standaardalinea-lettertype" style:family="text">
      <style:text-properties style:font-name="Verdana"/>
    </style:style>
    <style:style style:name="T3361" style:parent-style-name="Standaardalinea-lettertype" style:family="text">
      <style:text-properties style:font-name="Verdana"/>
    </style:style>
    <style:style style:name="P3362" style:parent-style-name="Standaard" style:family="paragraph">
      <style:text-properties style:font-name="Verdana" fo:font-size="9pt" style:font-size-asian="9pt" style:font-size-complex="9pt"/>
    </style:style>
    <style:style style:name="P3363" style:parent-style-name="Standaard" style:family="paragraph">
      <style:text-properties style:font-name="Verdana" fo:font-size="9pt" style:font-size-asian="9pt" style:font-size-complex="9pt"/>
    </style:style>
    <style:style style:name="P3364" style:parent-style-name="Standaard" style:family="paragraph">
      <style:text-properties style:font-name="Verdana" fo:font-size="9pt" style:font-size-asian="9pt" style:font-size-complex="9pt"/>
    </style:style>
    <style:style style:name="P3365" style:parent-style-name="Standaard" style:family="paragraph">
      <style:text-properties style:font-name="Verdana" fo:font-size="9pt" style:font-size-asian="9pt" style:font-size-complex="9pt"/>
    </style:style>
    <style:style style:name="P3366" style:parent-style-name="Standaard" style:family="paragraph">
      <style:text-properties style:font-name="Verdana" fo:font-size="9pt" style:font-size-asian="9pt" style:font-size-complex="9pt"/>
    </style:style>
    <style:style style:name="T3367" style:parent-style-name="Standaardalinea-lettertype" style:family="text">
      <style:text-properties style:font-name="Verdana" style:use-window-font-color="true"/>
    </style:style>
    <style:style style:name="P3368" style:parent-style-name="Kop8" style:family="paragraph">
      <style:text-properties style:font-name="Verdana" style:use-window-font-color="true"/>
    </style:style>
    <style:style style:name="P3369" style:parent-style-name="Standaard" style:family="paragraph">
      <style:text-properties style:font-name="Verdana" fo:font-size="9pt" style:font-size-asian="9pt" style:font-size-complex="9pt"/>
    </style:style>
    <style:style style:name="P3370" style:parent-style-name="Standaard" style:family="paragraph">
      <style:text-properties style:font-name="Verdana" fo:font-style="italic" style:font-style-asian="italic" style:font-style-complex="italic" fo:font-size="9pt" style:font-size-asian="9pt" style:font-size-complex="9pt"/>
    </style:style>
    <style:style style:name="P3371" style:parent-style-name="Kop8" style:family="paragraph">
      <style:text-properties style:font-name="Verdana" style:use-window-font-color="true"/>
    </style:style>
    <style:style style:name="P3372" style:parent-style-name="Standaard" style:family="paragraph">
      <style:text-properties style:font-name="Verdana" fo:font-size="9pt" style:font-size-asian="9pt" style:font-size-complex="9pt"/>
    </style:style>
    <style:style style:name="P3373" style:parent-style-name="Standaard" style:family="paragraph">
      <style:text-properties style:font-name="Verdana" fo:font-size="9pt" style:font-size-asian="9pt" style:font-size-complex="9pt"/>
    </style:style>
    <style:style style:name="P3374" style:parent-style-name="Standaard" style:family="paragraph">
      <style:text-properties style:font-name="Verdana" fo:font-size="9pt" style:font-size-asian="9pt" style:font-size-complex="9pt"/>
    </style:style>
    <style:style style:name="P3375" style:parent-style-name="Standaard" style:family="paragraph">
      <style:text-properties style:font-name="Verdana" fo:font-size="9pt" style:font-size-asian="9pt" style:font-size-complex="9pt"/>
    </style:style>
    <style:style style:name="P3376" style:parent-style-name="Standaard" style:family="paragraph">
      <style:text-properties style:font-name="Verdana" fo:font-size="9pt" style:font-size-asian="9pt" style:font-size-complex="9pt"/>
    </style:style>
    <style:style style:name="P3377" style:parent-style-name="Kop8" style:family="paragraph">
      <style:text-properties style:font-name="Verdana" style:use-window-font-color="true"/>
    </style:style>
    <style:style style:name="P3378" style:parent-style-name="Standaard" style:family="paragraph">
      <style:text-properties style:font-name="Verdana" fo:font-size="9pt" style:font-size-asian="9pt" style:font-size-complex="9pt"/>
    </style:style>
    <style:style style:name="P3379" style:parent-style-name="Standaard" style:family="paragraph">
      <style:text-properties style:font-name="Verdana" fo:font-size="9pt" style:font-size-asian="9pt" style:font-size-complex="9pt"/>
    </style:style>
    <style:style style:name="P3380" style:parent-style-name="Standaard" style:family="paragraph">
      <style:text-properties style:font-name="Verdana" fo:font-size="9pt" style:font-size-asian="9pt" style:font-size-complex="9pt"/>
    </style:style>
    <style:style style:name="P3381" style:parent-style-name="Standaard" style:family="paragraph">
      <style:text-properties style:font-name="Verdana" fo:font-size="9pt" style:font-size-asian="9pt" style:font-size-complex="9pt"/>
    </style:style>
    <style:style style:name="P3382" style:parent-style-name="Standaard" style:family="paragraph">
      <style:text-properties style:font-name="Verdana" fo:font-size="9pt" style:font-size-asian="9pt" style:font-size-complex="9pt"/>
    </style:style>
    <style:style style:name="P3383" style:parent-style-name="Kop7" style:family="paragraph">
      <style:text-properties style:font-name="Verdana" style:use-window-font-color="true"/>
    </style:style>
    <style:style style:name="P3384" style:parent-style-name="Kop8" style:family="paragraph">
      <style:text-properties style:font-name="Verdana" style:use-window-font-color="true"/>
    </style:style>
    <style:style style:name="P3385" style:parent-style-name="Standaard" style:family="paragraph">
      <style:text-properties style:font-name="Verdana" fo:font-size="9pt" style:font-size-asian="9pt" style:font-size-complex="9pt"/>
    </style:style>
    <style:style style:name="P3386" style:parent-style-name="Standaard" style:family="paragraph">
      <style:text-properties style:font-name="Verdana" fo:font-style="italic" style:font-style-asian="italic" style:font-style-complex="italic" fo:font-size="9pt" style:font-size-asian="9pt" style:font-size-complex="9pt"/>
    </style:style>
    <style:style style:name="P3387" style:parent-style-name="Kop8" style:family="paragraph">
      <style:text-properties style:font-name="Verdana"/>
    </style:style>
    <style:style style:name="P3388" style:parent-style-name="Standaard" style:family="paragraph">
      <style:text-properties style:font-name="Verdana" fo:font-size="9pt" style:font-size-asian="9pt" style:font-size-complex="9pt"/>
    </style:style>
    <style:style style:name="P3389" style:parent-style-name="Standaard" style:family="paragraph">
      <style:text-properties style:font-name="Verdana" fo:font-size="9pt" style:font-size-asian="9pt" style:font-size-complex="9pt"/>
    </style:style>
    <style:style style:name="P3390" style:parent-style-name="Standaard" style:family="paragraph">
      <style:text-properties style:font-name="Verdana" fo:font-size="9pt" style:font-size-asian="9pt" style:font-size-complex="9pt"/>
    </style:style>
    <style:style style:name="P3391" style:parent-style-name="Standaard" style:family="paragraph">
      <style:text-properties style:font-name="Verdana" fo:font-size="9pt" style:font-size-asian="9pt" style:font-size-complex="9pt"/>
    </style:style>
    <style:style style:name="P3392" style:parent-style-name="Standaard" style:family="paragraph">
      <style:text-properties style:font-name="Verdana" fo:font-size="9pt" style:font-size-asian="9pt" style:font-size-complex="9pt"/>
    </style:style>
    <style:style style:name="P3393" style:parent-style-name="Kop7" style:family="paragraph">
      <style:text-properties style:font-name="Verdana" style:use-window-font-color="true"/>
    </style:style>
    <style:style style:name="P3394" style:parent-style-name="Kop8" style:family="paragraph">
      <style:text-properties style:font-name="Verdana" style:use-window-font-color="true"/>
    </style:style>
    <style:style style:name="P3395" style:parent-style-name="Standaard" style:family="paragraph">
      <style:text-properties style:font-name="Verdana" fo:font-size="9pt" style:font-size-asian="9pt" style:font-size-complex="9pt"/>
    </style:style>
    <style:style style:name="P3396" style:parent-style-name="Standaard" style:family="paragraph">
      <style:text-properties style:font-name="Verdana" fo:font-size="9pt" style:font-size-asian="9pt" style:font-size-complex="9pt"/>
    </style:style>
    <style:style style:name="P3397" style:parent-style-name="Kop8" style:family="paragraph">
      <style:text-properties style:font-name="Verdana" style:use-window-font-color="true"/>
    </style:style>
    <style:style style:name="P3398" style:parent-style-name="Standaard" style:family="paragraph">
      <style:text-properties style:font-name="Verdana" fo:font-size="9pt" style:font-size-asian="9pt" style:font-size-complex="9pt"/>
    </style:style>
    <style:style style:name="P3399" style:parent-style-name="Standaard" style:family="paragraph">
      <style:text-properties style:font-name="Verdana" fo:font-size="9pt" style:font-size-asian="9pt" style:font-size-complex="9pt"/>
    </style:style>
    <style:style style:name="P3400" style:parent-style-name="Standaard" style:family="paragraph">
      <style:text-properties style:font-name="Verdana" fo:font-size="9pt" style:font-size-asian="9pt" style:font-size-complex="9pt"/>
    </style:style>
    <style:style style:name="P3401" style:parent-style-name="Standaard" style:family="paragraph">
      <style:text-properties style:font-name="Verdana" fo:font-size="9pt" style:font-size-asian="9pt" style:font-size-complex="9pt"/>
    </style:style>
    <style:style style:name="P3402" style:parent-style-name="Standaard" style:family="paragraph">
      <style:text-properties style:font-name="Verdana" fo:font-size="9pt" style:font-size-asian="9pt" style:font-size-complex="9pt"/>
    </style:style>
    <style:style style:name="P3403" style:parent-style-name="Standaard" style:family="paragraph">
      <style:text-properties style:font-name="Verdana" fo:font-size="9pt" style:font-size-asian="9pt" style:font-size-complex="9pt"/>
    </style:style>
    <style:style style:name="P3404" style:parent-style-name="Standaard" style:family="paragraph">
      <style:text-properties style:font-name="Verdana" fo:font-size="9pt" style:font-size-asian="9pt" style:font-size-complex="9pt"/>
    </style:style>
    <style:style style:name="P3405" style:parent-style-name="Kop8" style:family="paragraph">
      <style:text-properties style:font-name="Verdana" style:use-window-font-color="true"/>
    </style:style>
    <style:style style:name="P3406" style:parent-style-name="Standaard" style:family="paragraph">
      <style:text-properties style:font-name="Verdana" fo:font-size="9pt" style:font-size-asian="9pt" style:font-size-complex="9pt"/>
    </style:style>
    <style:style style:name="P3407" style:parent-style-name="Standaard" style:family="paragraph">
      <style:text-properties style:font-name="Verdana" fo:font-size="9pt" style:font-size-asian="9pt" style:font-size-complex="9pt"/>
    </style:style>
    <style:style style:name="P3408" style:parent-style-name="Standaard" style:family="paragraph">
      <style:text-properties style:font-name="Verdana" fo:font-size="9pt" style:font-size-asian="9pt" style:font-size-complex="9pt"/>
    </style:style>
    <style:style style:name="T3409" style:parent-style-name="Standaardalinea-lettertype" style:family="text">
      <style:text-properties style:font-name="Verdana" style:use-window-font-color="true" fo:language="de" fo:country="DE"/>
    </style:style>
    <style:style style:name="P3410" style:parent-style-name="Kop8" style:family="paragraph">
      <style:text-properties style:font-name="Verdana" style:use-window-font-color="true"/>
    </style:style>
    <style:style style:name="P3411" style:parent-style-name="Standaard" style:family="paragraph">
      <style:text-properties style:font-name="Verdana" fo:font-size="9pt" style:font-size-asian="9pt" style:font-size-complex="9pt"/>
    </style:style>
    <style:style style:name="P3412" style:parent-style-name="Geenafstand" style:family="paragraph">
      <style:paragraph-properties style:line-height-at-least="0.1944in"/>
      <style:text-properties style:font-name="Verdana" fo:font-size="9pt" style:font-size-asian="9pt" style:font-size-complex="9pt"/>
    </style:style>
    <style:style style:name="P3413" style:parent-style-name="Geenafstand" style:family="paragraph">
      <style:paragraph-properties style:line-height-at-least="0.1944in"/>
      <style:text-properties style:font-name="Verdana" fo:font-size="9pt" style:font-size-asian="9pt" style:font-size-complex="9pt"/>
    </style:style>
    <style:style style:name="P3414" style:parent-style-name="Geenafstand" style:family="paragraph">
      <style:paragraph-properties style:line-height-at-least="0.1944in"/>
    </style:style>
    <style:style style:name="T3415" style:parent-style-name="Standaardalinea-lettertype" style:family="text">
      <style:text-properties style:font-name="Verdana" fo:font-size="9pt" style:font-size-asian="9pt" style:font-size-complex="9pt"/>
    </style:style>
    <style:style style:name="T3416" style:parent-style-name="Standaardalinea-lettertype" style:family="text">
      <style:text-properties style:font-name="Verdana" fo:font-size="9pt" style:font-size-asian="9pt" style:font-size-complex="9pt"/>
    </style:style>
    <style:style style:name="P3417" style:parent-style-name="Geenafstand" style:family="paragraph">
      <style:paragraph-properties style:line-height-at-least="0.1944in"/>
      <style:text-properties style:font-name="Verdana" fo:font-size="9pt" style:font-size-asian="9pt" style:font-size-complex="9pt"/>
    </style:style>
    <style:style style:name="P3418" style:parent-style-name="Kop8" style:family="paragraph">
      <style:text-properties style:font-name="Verdana" style:use-window-font-color="true"/>
    </style:style>
    <style:style style:name="P3419" style:parent-style-name="Standaard" style:family="paragraph">
      <style:text-properties style:font-name="Verdana" fo:font-size="9pt" style:font-size-asian="9pt" style:font-size-complex="9pt"/>
    </style:style>
    <style:style style:name="P3420" style:parent-style-name="Lijstalinea" style:list-style-name="LFO28" style:family="paragraph">
      <style:text-properties style:font-name="Verdana" fo:font-size="9pt" style:font-size-asian="9pt" style:font-size-complex="9pt"/>
    </style:style>
    <style:style style:name="P3421" style:parent-style-name="Lijstalinea" style:list-style-name="LFO28" style:family="paragraph">
      <style:text-properties style:font-name="Verdana" fo:font-size="9pt" style:font-size-asian="9pt" style:font-size-complex="9pt" fo:language="en" fo:country="US"/>
    </style:style>
    <style:style style:name="P3422" style:parent-style-name="Lijstalinea" style:list-style-name="LFO28" style:family="paragraph">
      <style:text-properties style:font-name="Verdana" fo:font-size="9pt" style:font-size-asian="9pt" style:font-size-complex="9pt"/>
    </style:style>
    <style:style style:name="P3423" style:parent-style-name="Geenafstand" style:family="paragraph">
      <style:paragraph-properties style:line-height-at-least="0.1944in"/>
      <style:text-properties style:font-name="Verdana" fo:font-size="9pt" style:font-size-asian="9pt" style:font-size-complex="9pt"/>
    </style:style>
    <style:style style:name="P3424" style:parent-style-name="Kop8" style:family="paragraph">
      <style:text-properties style:font-name="Verdana" style:use-window-font-color="true"/>
    </style:style>
    <style:style style:name="P3425" style:parent-style-name="Standaard" style:family="paragraph">
      <style:text-properties style:font-name="Verdana" fo:font-size="9pt" style:font-size-asian="9pt" style:font-size-complex="9pt"/>
    </style:style>
    <style:style style:name="P3426" style:parent-style-name="Standaard" style:family="paragraph">
      <style:text-properties style:font-name="Verdana" fo:font-size="9pt" style:font-size-asian="9pt" style:font-size-complex="9pt"/>
    </style:style>
    <style:style style:name="P3427" style:parent-style-name="Standaard" style:family="paragraph">
      <style:text-properties style:font-name="Verdana" fo:font-size="9pt" style:font-size-asian="9pt" style:font-size-complex="9pt"/>
    </style:style>
    <style:style style:name="P3428" style:parent-style-name="Standaard" style:family="paragraph">
      <style:text-properties style:font-name="Verdana" fo:font-size="9pt" style:font-size-asian="9pt" style:font-size-complex="9pt"/>
    </style:style>
    <style:style style:name="P3429" style:parent-style-name="Geenafstand" style:family="paragraph">
      <style:paragraph-properties style:line-height-at-least="0.1944in"/>
      <style:text-properties style:font-name="Verdana" fo:font-size="9pt" style:font-size-asian="9pt" style:font-size-complex="9pt"/>
    </style:style>
    <style:style style:name="P3430" style:parent-style-name="Kop8" style:family="paragraph">
      <style:text-properties style:font-name="Verdana" style:use-window-font-color="true"/>
    </style:style>
    <style:style style:name="P3431" style:parent-style-name="Standaard" style:family="paragraph">
      <style:text-properties style:font-name="Verdana" fo:font-size="9pt" style:font-size-asian="9pt" style:font-size-complex="9pt"/>
    </style:style>
    <style:style style:name="P3432" style:parent-style-name="Standaard" style:family="paragraph">
      <style:text-properties style:font-name="Verdana" fo:font-size="9pt" style:font-size-asian="9pt" style:font-size-complex="9pt"/>
    </style:style>
    <style:style style:name="P3433" style:parent-style-name="Standaard" style:family="paragraph">
      <style:text-properties style:font-name="Verdana" fo:font-size="9pt" style:font-size-asian="9pt" style:font-size-complex="9pt"/>
    </style:style>
    <style:style style:name="P3434" style:parent-style-name="Standaard" style:family="paragraph">
      <style:text-properties style:font-name="Verdana" fo:font-size="9pt" style:font-size-asian="9pt" style:font-size-complex="9pt"/>
    </style:style>
    <style:style style:name="P3435" style:parent-style-name="Standaard" style:family="paragraph">
      <style:text-properties style:font-name="Verdana" fo:font-size="9pt" style:font-size-asian="9pt" style:font-size-complex="9pt"/>
    </style:style>
    <style:style style:name="T3436" style:parent-style-name="Standaardalinea-lettertype" style:family="text">
      <style:text-properties style:font-name="Verdana" style:use-window-font-color="true"/>
    </style:style>
    <style:style style:name="P3437" style:parent-style-name="Kop8" style:family="paragraph">
      <style:text-properties style:font-name="Verdana" style:use-window-font-color="true"/>
    </style:style>
    <style:style style:name="P3438" style:parent-style-name="Standaard" style:family="paragraph">
      <style:text-properties style:font-name="Verdana" fo:font-size="9pt" style:font-size-asian="9pt" style:font-size-complex="9pt"/>
    </style:style>
    <style:style style:name="P3439" style:parent-style-name="Geenafstand" style:family="paragraph">
      <style:paragraph-properties style:line-height-at-least="0.1944in"/>
      <style:text-properties style:font-name="Verdana" fo:font-size="9pt" style:font-size-asian="9pt" style:font-size-complex="9pt"/>
    </style:style>
    <style:style style:name="P3440" style:parent-style-name="Standaard" style:family="paragraph">
      <style:text-properties style:font-name="Verdana" fo:font-size="9pt" style:font-size-asian="9pt" style:font-size-complex="9pt"/>
    </style:style>
    <style:style style:name="P3441" style:parent-style-name="Kop8" style:family="paragraph">
      <style:text-properties style:font-name="Verdana" style:use-window-font-color="true"/>
    </style:style>
    <style:style style:name="P3442" style:parent-style-name="Standaard" style:family="paragraph">
      <style:text-properties style:font-name="Verdana" fo:font-size="9pt" style:font-size-asian="9pt" style:font-size-complex="9pt"/>
    </style:style>
    <style:style style:name="P3443" style:parent-style-name="Standaard" style:family="paragraph">
      <style:text-properties style:font-name="Verdana" fo:font-size="9pt" style:font-size-asian="9pt" style:font-size-complex="9pt"/>
    </style:style>
    <style:style style:name="P3444" style:parent-style-name="Kop8" style:family="paragraph">
      <style:text-properties style:font-name="Verdana" style:use-window-font-color="true"/>
    </style:style>
    <style:style style:name="P3445" style:parent-style-name="Standaard" style:family="paragraph">
      <style:text-properties style:font-name="Verdana" fo:font-size="9pt" style:font-size-asian="9pt" style:font-size-complex="9pt"/>
    </style:style>
    <style:style style:name="P3446" style:parent-style-name="Standaard" style:family="paragraph">
      <style:text-properties style:font-name="Verdana" fo:font-size="9pt" style:font-size-asian="9pt" style:font-size-complex="9pt"/>
    </style:style>
    <style:style style:name="P3447" style:parent-style-name="Standaard" style:family="paragraph">
      <style:text-properties style:font-name="Verdana" fo:font-size="9pt" style:font-size-asian="9pt" style:font-size-complex="9pt"/>
    </style:style>
    <style:style style:name="P3448" style:parent-style-name="Standaard" style:family="paragraph">
      <style:text-properties style:font-name="Verdana" fo:font-size="9pt" style:font-size-asian="9pt" style:font-size-complex="9pt"/>
    </style:style>
    <style:style style:name="P3449" style:parent-style-name="Geenafstand" style:family="paragraph">
      <style:paragraph-properties style:line-height-at-least="0.1944in"/>
      <style:text-properties style:font-name="Verdana" fo:font-size="9pt" style:font-size-asian="9pt" style:font-size-complex="9pt"/>
    </style:style>
    <style:style style:name="P3450" style:parent-style-name="Kop8" style:family="paragraph">
      <style:text-properties style:font-name="Verdana" style:use-window-font-color="true"/>
    </style:style>
    <style:style style:name="P3451" style:parent-style-name="Standaard" style:family="paragraph">
      <style:text-properties style:font-name="Verdana" fo:font-size="9pt" style:font-size-asian="9pt" style:font-size-complex="9pt"/>
    </style:style>
    <style:style style:name="P3452" style:parent-style-name="Standaard" style:family="paragraph">
      <style:text-properties style:font-name="Verdana" fo:font-size="9pt" style:font-size-asian="9pt" style:font-size-complex="9pt"/>
    </style:style>
    <style:style style:name="P3453" style:parent-style-name="Standaard" style:family="paragraph">
      <style:text-properties style:font-name="Verdana" fo:font-size="9pt" style:font-size-asian="9pt" style:font-size-complex="9pt"/>
    </style:style>
    <style:style style:name="P3454" style:parent-style-name="Standaard" style:family="paragraph">
      <style:text-properties style:font-name="Verdana" fo:font-size="9pt" style:font-size-asian="9pt" style:font-size-complex="9pt"/>
    </style:style>
    <style:style style:name="P3455" style:parent-style-name="Geenafstand" style:family="paragraph">
      <style:paragraph-properties style:line-height-at-least="0.1944in"/>
      <style:text-properties style:font-name="Verdana" fo:font-size="9pt" style:font-size-asian="9pt" style:font-size-complex="9pt"/>
    </style:style>
    <style:style style:name="P3456" style:parent-style-name="Kop8" style:family="paragraph">
      <style:text-properties style:font-name="Verdana" style:use-window-font-color="true"/>
    </style:style>
    <style:style style:name="P3457" style:parent-style-name="Standaard" style:family="paragraph">
      <style:text-properties style:font-name="Verdana" fo:font-size="9pt" style:font-size-asian="9pt" style:font-size-complex="9pt"/>
    </style:style>
    <style:style style:name="P3458" style:parent-style-name="Standaard" style:family="paragraph">
      <style:text-properties style:font-name="Verdana" fo:font-size="9pt" style:font-size-asian="9pt" style:font-size-complex="9pt"/>
    </style:style>
    <style:style style:name="P3459" style:parent-style-name="Standaard" style:family="paragraph">
      <style:text-properties style:font-name="Verdana" fo:font-size="9pt" style:font-size-asian="9pt" style:font-size-complex="9pt"/>
    </style:style>
    <style:style style:name="P3460" style:parent-style-name="Standaard" style:family="paragraph">
      <style:text-properties style:font-name="Verdana" fo:font-size="9pt" style:font-size-asian="9pt" style:font-size-complex="9pt"/>
    </style:style>
    <style:style style:name="P3461" style:parent-style-name="Geenafstand" style:family="paragraph">
      <style:paragraph-properties style:line-height-at-least="0.1944in"/>
      <style:text-properties style:font-name="Verdana" fo:font-size="9pt" style:font-size-asian="9pt" style:font-size-complex="9pt"/>
    </style:style>
    <style:style style:name="P3462" style:parent-style-name="Kop8" style:family="paragraph">
      <style:text-properties style:font-name="Verdana" style:use-window-font-color="true"/>
    </style:style>
    <style:style style:name="P3463" style:parent-style-name="Standaard" style:family="paragraph">
      <style:text-properties style:font-name="Verdana" fo:font-size="9pt" style:font-size-asian="9pt" style:font-size-complex="9pt"/>
    </style:style>
    <style:style style:name="P3464" style:parent-style-name="Standaard" style:family="paragraph">
      <style:text-properties style:font-name="Verdana" fo:font-size="9pt" style:font-size-asian="9pt" style:font-size-complex="9pt"/>
    </style:style>
    <style:style style:name="P3465" style:parent-style-name="Standaard" style:family="paragraph">
      <style:text-properties style:font-name="Verdana" fo:font-size="9pt" style:font-size-asian="9pt" style:font-size-complex="9pt"/>
    </style:style>
    <style:style style:name="P3466" style:parent-style-name="Standaard" style:family="paragraph">
      <style:text-properties style:font-name="Verdana" fo:font-size="9pt" style:font-size-asian="9pt" style:font-size-complex="9pt"/>
    </style:style>
    <style:style style:name="P3467" style:parent-style-name="Standaard" style:family="paragraph">
      <style:text-properties style:font-name="Verdana" fo:font-size="9pt" style:font-size-asian="9pt" style:font-size-complex="9pt"/>
    </style:style>
    <style:style style:name="T3468" style:parent-style-name="Standaardalinea-lettertype" style:family="text">
      <style:text-properties style:font-name="Verdana" style:use-window-font-color="true"/>
    </style:style>
    <style:style style:name="P3469" style:parent-style-name="Kop8" style:family="paragraph">
      <style:text-properties style:font-name="Verdana" style:use-window-font-color="true"/>
    </style:style>
    <style:style style:name="P3470" style:parent-style-name="Standaard" style:family="paragraph">
      <style:text-properties style:font-name="Verdana" fo:font-size="9pt" style:font-size-asian="9pt" style:font-size-complex="9pt"/>
    </style:style>
    <style:style style:name="P3471" style:parent-style-name="Geenafstand" style:family="paragraph">
      <style:paragraph-properties style:line-height-at-least="0.1944in"/>
      <style:text-properties style:font-name="Verdana" fo:font-size="9pt" style:font-size-asian="9pt" style:font-size-complex="9pt"/>
    </style:style>
    <style:style style:name="P3472" style:parent-style-name="Standaard" style:family="paragraph">
      <style:text-properties style:font-name="Verdana" fo:font-size="9pt" style:font-size-asian="9pt" style:font-size-complex="9pt"/>
    </style:style>
    <style:style style:name="P3473" style:parent-style-name="Kop8" style:family="paragraph">
      <style:text-properties style:font-name="Verdana" style:use-window-font-color="true"/>
    </style:style>
    <style:style style:name="P3474" style:parent-style-name="Standaard" style:family="paragraph">
      <style:text-properties style:font-name="Verdana" fo:font-size="9pt" style:font-size-asian="9pt" style:font-size-complex="9pt"/>
    </style:style>
    <style:style style:name="P3475" style:parent-style-name="Geenafstand" style:family="paragraph">
      <style:paragraph-properties style:line-height-at-least="0.1944in"/>
      <style:text-properties style:font-name="Verdana" fo:font-size="9pt" style:font-size-asian="9pt" style:font-size-complex="9pt"/>
    </style:style>
    <style:style style:name="P3476" style:parent-style-name="Kop8" style:family="paragraph">
      <style:text-properties style:font-name="Verdana" style:use-window-font-color="true"/>
    </style:style>
    <style:style style:name="P3477" style:parent-style-name="Standaard" style:family="paragraph">
      <style:text-properties style:font-name="Verdana" fo:font-size="9pt" style:font-size-asian="9pt" style:font-size-complex="9pt"/>
    </style:style>
    <style:style style:name="P3478" style:parent-style-name="Standaard" style:family="paragraph">
      <style:text-properties style:font-name="Verdana" fo:font-size="9pt" style:font-size-asian="9pt" style:font-size-complex="9pt"/>
    </style:style>
    <style:style style:name="P3479" style:parent-style-name="Standaard" style:family="paragraph">
      <style:text-properties style:font-name="Verdana" fo:font-size="9pt" style:font-size-asian="9pt" style:font-size-complex="9pt"/>
    </style:style>
    <style:style style:name="P3480" style:parent-style-name="Standaard" style:family="paragraph">
      <style:text-properties style:font-name="Verdana" fo:font-size="9pt" style:font-size-asian="9pt" style:font-size-complex="9pt"/>
    </style:style>
    <style:style style:name="P3481" style:parent-style-name="Geenafstand" style:family="paragraph">
      <style:paragraph-properties style:line-height-at-least="0.1944in"/>
      <style:text-properties style:font-name="Verdana" fo:font-size="9pt" style:font-size-asian="9pt" style:font-size-complex="9pt"/>
    </style:style>
    <style:style style:name="P3482" style:parent-style-name="Kop8" style:family="paragraph">
      <style:text-properties style:font-name="Verdana" style:use-window-font-color="true"/>
    </style:style>
    <style:style style:name="P3483" style:parent-style-name="Standaard" style:family="paragraph">
      <style:text-properties style:font-name="Verdana" fo:font-size="9pt" style:font-size-asian="9pt" style:font-size-complex="9pt"/>
    </style:style>
    <style:style style:name="P3484" style:parent-style-name="Standaard" style:family="paragraph">
      <style:text-properties style:font-name="Verdana" fo:font-size="9pt" style:font-size-asian="9pt" style:font-size-complex="9pt"/>
    </style:style>
    <style:style style:name="P3485" style:parent-style-name="Standaard" style:family="paragraph">
      <style:text-properties style:font-name="Verdana" fo:font-size="9pt" style:font-size-asian="9pt" style:font-size-complex="9pt"/>
    </style:style>
    <style:style style:name="P3486" style:parent-style-name="Standaard" style:family="paragraph">
      <style:text-properties style:font-name="Verdana" fo:font-size="9pt" style:font-size-asian="9pt" style:font-size-complex="9pt"/>
    </style:style>
    <style:style style:name="P3487" style:parent-style-name="Geenafstand" style:family="paragraph">
      <style:paragraph-properties style:line-height-at-least="0.1944in"/>
      <style:text-properties style:font-name="Verdana" fo:font-size="9pt" style:font-size-asian="9pt" style:font-size-complex="9pt"/>
    </style:style>
    <style:style style:name="P3488" style:parent-style-name="Kop8" style:family="paragraph">
      <style:text-properties style:font-name="Verdana" style:use-window-font-color="true"/>
    </style:style>
    <style:style style:name="P3489" style:parent-style-name="Standaard" style:family="paragraph">
      <style:text-properties style:font-name="Verdana" fo:font-size="9pt" style:font-size-asian="9pt" style:font-size-complex="9pt"/>
    </style:style>
    <style:style style:name="P3490" style:parent-style-name="Standaard" style:family="paragraph">
      <style:text-properties style:font-name="Verdana" fo:font-size="9pt" style:font-size-asian="9pt" style:font-size-complex="9pt"/>
    </style:style>
    <style:style style:name="P3491" style:parent-style-name="Standaard" style:family="paragraph">
      <style:text-properties style:font-name="Verdana" fo:font-size="9pt" style:font-size-asian="9pt" style:font-size-complex="9pt"/>
    </style:style>
    <style:style style:name="P3492" style:parent-style-name="Standaard" style:family="paragraph">
      <style:text-properties style:font-name="Verdana" fo:font-size="9pt" style:font-size-asian="9pt" style:font-size-complex="9pt"/>
    </style:style>
    <style:style style:name="P3493" style:parent-style-name="Geenafstand" style:family="paragraph">
      <style:paragraph-properties style:line-height-at-least="0.1944in"/>
      <style:text-properties style:font-name="Verdana" fo:font-size="9pt" style:font-size-asian="9pt" style:font-size-complex="9pt"/>
    </style:style>
    <style:style style:name="P3494" style:parent-style-name="Kop8" style:family="paragraph">
      <style:text-properties style:font-name="Verdana" style:use-window-font-color="true"/>
    </style:style>
    <style:style style:name="P3495" style:parent-style-name="Standaard" style:family="paragraph">
      <style:text-properties style:font-name="Verdana" fo:font-size="9pt" style:font-size-asian="9pt" style:font-size-complex="9pt"/>
    </style:style>
    <style:style style:name="P3496" style:parent-style-name="Standaard" style:family="paragraph">
      <style:text-properties style:font-name="Verdana" fo:font-size="9pt" style:font-size-asian="9pt" style:font-size-complex="9pt"/>
    </style:style>
    <style:style style:name="P3497" style:parent-style-name="Standaard" style:family="paragraph">
      <style:text-properties style:font-name="Verdana" fo:font-size="9pt" style:font-size-asian="9pt" style:font-size-complex="9pt"/>
    </style:style>
    <style:style style:name="P3498" style:parent-style-name="Standaard" style:family="paragraph">
      <style:text-properties style:font-name="Verdana" fo:font-size="9pt" style:font-size-asian="9pt" style:font-size-complex="9pt"/>
    </style:style>
    <style:style style:name="P3499" style:parent-style-name="Standaard" style:family="paragraph">
      <style:text-properties style:font-name="Verdana" fo:font-size="9pt" style:font-size-asian="9pt" style:font-size-complex="9pt"/>
    </style:style>
    <style:style style:name="P3500" style:parent-style-name="Kop5" style:family="paragraph">
      <style:text-properties style:font-name="Verdana" style:use-window-font-color="true"/>
    </style:style>
    <style:style style:name="P3501" style:parent-style-name="Kop6" style:family="paragraph">
      <style:paragraph-properties style:line-height-at-least="0.1944in"/>
      <style:text-properties style:font-name="Verdana" style:use-window-font-color="true"/>
    </style:style>
    <style:style style:name="P3502" style:parent-style-name="Kop7" style:family="paragraph">
      <style:text-properties style:font-name="Verdana" style:use-window-font-color="true"/>
    </style:style>
    <style:style style:name="P3503" style:parent-style-name="Kop8" style:family="paragraph">
      <style:text-properties style:font-name="Verdana" style:use-window-font-color="true"/>
    </style:style>
    <style:style style:name="P3504" style:parent-style-name="Standaard" style:family="paragraph">
      <style:text-properties style:font-name="Verdana" fo:font-size="9pt" style:font-size-asian="9pt" style:font-size-complex="9pt"/>
    </style:style>
    <style:style style:name="P3505" style:parent-style-name="Standaard" style:family="paragraph">
      <style:text-properties style:font-name="Verdana" fo:font-size="9pt" style:font-size-asian="9pt" style:font-size-complex="9pt"/>
    </style:style>
    <style:style style:name="P3506" style:parent-style-name="Kop8" style:family="paragraph">
      <style:text-properties style:font-name="Verdana" style:use-window-font-color="true"/>
    </style:style>
    <style:style style:name="P3507" style:parent-style-name="Standaard" style:family="paragraph">
      <style:text-properties style:font-name="Verdana" fo:font-size="9pt" style:font-size-asian="9pt" style:font-size-complex="9pt"/>
    </style:style>
    <style:style style:name="P3508" style:parent-style-name="Standaard" style:family="paragraph">
      <style:text-properties style:font-name="Verdana" fo:font-size="9pt" style:font-size-asian="9pt" style:font-size-complex="9pt"/>
    </style:style>
    <style:style style:name="P3509" style:parent-style-name="Kop8" style:family="paragraph">
      <style:text-properties style:font-name="Verdana" style:use-window-font-color="true"/>
    </style:style>
    <style:style style:name="P3510" style:parent-style-name="Standaard" style:family="paragraph">
      <style:text-properties style:font-name="Verdana" fo:font-size="9pt" style:font-size-asian="9pt" style:font-size-complex="9pt"/>
    </style:style>
    <style:style style:name="P3511" style:parent-style-name="Standaard" style:family="paragraph">
      <style:text-properties style:font-name="Verdana" fo:font-size="9pt" style:font-size-asian="9pt" style:font-size-complex="9pt"/>
    </style:style>
    <style:style style:name="P3512" style:parent-style-name="Standaard" style:family="paragraph">
      <style:text-properties style:font-name="Verdana" fo:font-size="9pt" style:font-size-asian="9pt" style:font-size-complex="9pt"/>
    </style:style>
    <style:style style:name="P3513" style:parent-style-name="Standaard" style:family="paragraph">
      <style:text-properties style:font-name="Verdana" fo:font-size="9pt" style:font-size-asian="9pt" style:font-size-complex="9pt"/>
    </style:style>
    <style:style style:name="P3514" style:parent-style-name="Kop8" style:family="paragraph">
      <style:text-properties style:font-name="Verdana" style:use-window-font-color="true"/>
    </style:style>
    <style:style style:name="P3515" style:parent-style-name="Standaard" style:family="paragraph">
      <style:text-properties style:font-name="Verdana" fo:font-size="9pt" style:font-size-asian="9pt" style:font-size-complex="9pt"/>
    </style:style>
    <style:style style:name="P3516" style:parent-style-name="Standaard" style:family="paragraph">
      <style:text-properties style:font-name="Verdana" fo:font-size="9pt" style:font-size-asian="9pt" style:font-size-complex="9pt"/>
    </style:style>
    <style:style style:name="P3517" style:parent-style-name="Kop8" style:family="paragraph">
      <style:text-properties style:font-name="Verdana" style:use-window-font-color="true"/>
    </style:style>
    <style:style style:name="T3518" style:parent-style-name="Standaardalinea-lettertype" style:family="text">
      <style:text-properties style:font-name="Verdana" fo:font-size="9pt" style:font-size-asian="9pt" style:font-size-complex="9pt"/>
    </style:style>
    <style:style style:name="T3519" style:parent-style-name="Standaardalinea-lettertype" style:family="text">
      <style:text-properties style:font-name="Verdana" fo:font-style="italic" style:font-style-asian="italic" style:font-style-complex="italic" fo:font-size="9pt" style:font-size-asian="9pt" style:font-size-complex="9pt"/>
    </style:style>
    <style:style style:name="T3520" style:parent-style-name="Standaardalinea-lettertype" style:family="text">
      <style:text-properties style:font-name="Verdana" fo:font-size="9pt" style:font-size-asian="9pt" style:font-size-complex="9pt"/>
    </style:style>
    <style:style style:name="P3521" style:parent-style-name="Standaard" style:family="paragraph">
      <style:text-properties style:font-name="Verdana" fo:font-size="9pt" style:font-size-asian="9pt" style:font-size-complex="9pt"/>
    </style:style>
    <style:style style:name="P3522" style:parent-style-name="Kop8" style:family="paragraph">
      <style:text-properties style:font-name="Verdana" style:use-window-font-color="true"/>
    </style:style>
    <style:style style:name="P3523" style:parent-style-name="Standaard" style:family="paragraph">
      <style:text-properties style:font-name="Verdana" fo:font-size="9pt" style:font-size-asian="9pt" style:font-size-complex="9pt"/>
    </style:style>
    <style:style style:name="P3524" style:parent-style-name="Standaard" style:family="paragraph">
      <style:text-properties style:font-name="Verdana" fo:font-size="9pt" style:font-size-asian="9pt" style:font-size-complex="9pt"/>
    </style:style>
    <style:style style:name="P3525" style:parent-style-name="Standaard" style:family="paragraph">
      <style:text-properties style:font-name="Verdana" fo:font-size="9pt" style:font-size-asian="9pt" style:font-size-complex="9pt"/>
    </style:style>
    <style:style style:name="P3526" style:parent-style-name="Standaard" style:family="paragraph">
      <style:text-properties style:font-name="Verdana" fo:font-size="9pt" style:font-size-asian="9pt" style:font-size-complex="9pt"/>
    </style:style>
    <style:style style:name="P3527" style:parent-style-name="Standaard" style:family="paragraph">
      <style:text-properties style:font-name="Verdana" fo:font-size="9pt" style:font-size-asian="9pt" style:font-size-complex="9pt"/>
    </style:style>
    <style:style style:name="T3528" style:parent-style-name="Standaardalinea-lettertype" style:family="text">
      <style:text-properties style:font-name="Verdana" fo:font-size="9pt" style:font-size-asian="9pt" style:font-size-complex="9pt"/>
    </style:style>
    <style:style style:name="T3529" style:parent-style-name="Standaardalinea-lettertype" style:family="text">
      <style:text-properties style:font-name="Verdana" style:font-name-complex="Calibri" fo:font-size="9pt" style:font-size-asian="9pt" style:font-size-complex="9pt"/>
    </style:style>
    <style:style style:name="T3530" style:parent-style-name="Standaardalinea-lettertype" style:family="text">
      <style:text-properties style:font-name="Verdana" fo:font-size="9pt" style:font-size-asian="9pt" style:font-size-complex="9pt"/>
    </style:style>
    <style:style style:name="T3531" style:parent-style-name="Standaardalinea-lettertype" style:family="text">
      <style:text-properties style:font-name="Verdana" style:font-name-complex="Calibri" fo:font-size="9pt" style:font-size-asian="9pt" style:font-size-complex="9pt"/>
    </style:style>
    <style:style style:name="T3532" style:parent-style-name="Standaardalinea-lettertype" style:family="text">
      <style:text-properties style:font-name="Verdana" fo:font-size="9pt" style:font-size-asian="9pt" style:font-size-complex="9pt"/>
    </style:style>
    <style:style style:name="T3533" style:parent-style-name="Standaardalinea-lettertype" style:family="text">
      <style:text-properties style:font-name="Verdana" fo:font-size="9pt" style:font-size-asian="9pt" style:font-size-complex="9pt"/>
    </style:style>
    <style:style style:name="T3534" style:parent-style-name="Standaardalinea-lettertype" style:family="text">
      <style:text-properties style:font-name="Verdana" style:font-name-complex="Calibri" fo:font-size="9pt" style:font-size-asian="9pt" style:font-size-complex="9pt"/>
    </style:style>
    <style:style style:name="T3535" style:parent-style-name="Standaardalinea-lettertype" style:family="text">
      <style:text-properties style:font-name="Verdana" fo:font-size="9pt" style:font-size-asian="9pt" style:font-size-complex="9pt"/>
    </style:style>
    <style:style style:name="P3536" style:parent-style-name="Standaard" style:family="paragraph">
      <style:text-properties style:font-name="Verdana" fo:font-size="9pt" style:font-size-asian="9pt" style:font-size-complex="9pt"/>
    </style:style>
    <style:style style:name="P3537" style:parent-style-name="Kop8" style:family="paragraph">
      <style:text-properties style:font-name="Verdana" style:use-window-font-color="true"/>
    </style:style>
    <style:style style:name="P3538" style:parent-style-name="Standaard" style:family="paragraph">
      <style:text-properties style:font-name="Verdana" fo:font-size="9pt" style:font-size-asian="9pt" style:font-size-complex="9pt"/>
    </style:style>
    <style:style style:name="P3539" style:parent-style-name="Standaard" style:family="paragraph">
      <style:text-properties style:font-name="Verdana" fo:font-size="9pt" style:font-size-asian="9pt" style:font-size-complex="9pt"/>
    </style:style>
    <style:style style:name="P3540" style:parent-style-name="Standaard" style:family="paragraph">
      <style:text-properties style:font-name="Verdana" fo:font-size="9pt" style:font-size-asian="9pt" style:font-size-complex="9pt"/>
    </style:style>
    <style:style style:name="P3541" style:parent-style-name="Standaard" style:family="paragraph">
      <style:text-properties style:font-name="Verdana" fo:font-size="9pt" style:font-size-asian="9pt" style:font-size-complex="9pt"/>
    </style:style>
    <style:style style:name="P3542" style:parent-style-name="Standaard" style:family="paragraph">
      <style:text-properties style:font-name="Verdana" fo:font-style="italic" style:font-style-asian="italic" style:font-style-complex="italic" fo:font-size="9pt" style:font-size-asian="9pt" style:font-size-complex="9pt"/>
    </style:style>
    <style:style style:name="P3543" style:parent-style-name="Kop8" style:family="paragraph">
      <style:text-properties style:font-name="Verdana" style:use-window-font-color="true"/>
    </style:style>
    <style:style style:name="P3544" style:parent-style-name="Standaard" style:family="paragraph">
      <style:text-properties style:font-name="Verdana" fo:font-size="9pt" style:font-size-asian="9pt" style:font-size-complex="9pt"/>
    </style:style>
    <style:style style:name="P3545" style:parent-style-name="Standaard" style:family="paragraph">
      <style:text-properties style:font-name="Verdana" fo:font-size="9pt" style:font-size-asian="9pt" style:font-size-complex="9pt"/>
    </style:style>
    <style:style style:name="P3546" style:parent-style-name="Standaard" style:family="paragraph">
      <style:text-properties style:font-name="Verdana" fo:font-size="9pt" style:font-size-asian="9pt" style:font-size-complex="9pt"/>
    </style:style>
    <style:style style:name="P3547" style:parent-style-name="Standaard" style:family="paragraph">
      <style:text-properties style:font-name="Verdana" fo:font-size="9pt" style:font-size-asian="9pt" style:font-size-complex="9pt"/>
    </style:style>
    <style:style style:name="P3548" style:parent-style-name="Standaard" style:family="paragraph">
      <style:text-properties style:font-name="Verdana" fo:font-size="9pt" style:font-size-asian="9pt" style:font-size-complex="9pt"/>
    </style:style>
    <style:style style:name="P3549" style:parent-style-name="Standaard" style:family="paragraph">
      <style:text-properties style:font-name="Verdana" fo:font-size="9pt" style:font-size-asian="9pt" style:font-size-complex="9pt"/>
    </style:style>
    <style:style style:name="P3550" style:parent-style-name="Standaard" style:family="paragraph">
      <style:text-properties style:font-name="Verdana" fo:font-size="9pt" style:font-size-asian="9pt" style:font-size-complex="9pt"/>
    </style:style>
    <style:style style:name="P3551" style:parent-style-name="Standaard" style:family="paragraph">
      <style:text-properties style:font-name="Verdana" fo:font-size="9pt" style:font-size-asian="9pt" style:font-size-complex="9pt"/>
    </style:style>
    <style:style style:name="P3552" style:parent-style-name="Standaard" style:family="paragraph">
      <style:text-properties style:font-name="Verdana" fo:font-size="9pt" style:font-size-asian="9pt" style:font-size-complex="9pt"/>
    </style:style>
    <style:style style:name="P3553" style:parent-style-name="Standaard" style:family="paragraph">
      <style:text-properties style:font-name="Verdana" fo:font-size="9pt" style:font-size-asian="9pt" style:font-size-complex="9pt"/>
    </style:style>
    <style:style style:name="P3554" style:parent-style-name="Standaard" style:family="paragraph">
      <style:text-properties style:font-name="Verdana" fo:font-size="9pt" style:font-size-asian="9pt" style:font-size-complex="9pt"/>
    </style:style>
    <style:style style:name="P3555" style:parent-style-name="Standaard" style:family="paragraph">
      <style:text-properties style:font-name="Verdana" fo:font-size="9pt" style:font-size-asian="9pt" style:font-size-complex="9pt"/>
    </style:style>
    <style:style style:name="P3556" style:parent-style-name="Standaard" style:family="paragraph">
      <style:text-properties style:font-name="Verdana" fo:font-size="9pt" style:font-size-asian="9pt" style:font-size-complex="9pt"/>
    </style:style>
    <style:style style:name="P3557" style:parent-style-name="Standaard" style:family="paragraph">
      <style:text-properties style:font-name="Verdana" fo:font-size="9pt" style:font-size-asian="9pt" style:font-size-complex="9pt"/>
    </style:style>
    <style:style style:name="P3558" style:parent-style-name="Standaard" style:family="paragraph">
      <style:text-properties style:font-name="Verdana" fo:font-size="9pt" style:font-size-asian="9pt" style:font-size-complex="9pt"/>
    </style:style>
    <style:style style:name="T3559" style:parent-style-name="Standaardalinea-lettertype" style:family="text">
      <style:text-properties style:font-name="Verdana" fo:font-size="9pt" style:font-size-asian="9pt" style:font-size-complex="9pt"/>
    </style:style>
    <style:style style:name="T3560" style:parent-style-name="Standaardalinea-lettertype" style:family="text">
      <style:text-properties style:font-name="Verdana" fo:font-size="9pt" style:font-size-asian="9pt" style:font-size-complex="9pt"/>
    </style:style>
    <style:style style:name="T3561" style:parent-style-name="Standaardalinea-lettertype" style:family="text">
      <style:text-properties style:font-name="Verdana" style:font-weight-complex="bold" fo:font-size="9pt" style:font-size-asian="9pt" style:font-size-complex="9pt"/>
    </style:style>
    <style:style style:name="T3562" style:parent-style-name="Standaardalinea-lettertype" style:family="text">
      <style:text-properties style:font-name="Verdana" fo:font-size="9pt" style:font-size-asian="9pt" style:font-size-complex="9pt"/>
    </style:style>
    <style:style style:name="T3563" style:parent-style-name="Standaardalinea-lettertype" style:family="text">
      <style:text-properties style:font-name="Verdana" style:font-weight-complex="bold" fo:font-size="9pt" style:font-size-asian="9pt" style:font-size-complex="9pt"/>
    </style:style>
    <style:style style:name="T3564" style:parent-style-name="Standaardalinea-lettertype" style:family="text">
      <style:text-properties style:font-name="Verdana" fo:font-size="9pt" style:font-size-asian="9pt" style:font-size-complex="9pt"/>
    </style:style>
    <style:style style:name="P3565" style:parent-style-name="Standaard" style:family="paragraph">
      <style:text-properties style:font-name="Verdana" fo:font-size="9pt" style:font-size-asian="9pt" style:font-size-complex="9pt"/>
    </style:style>
    <style:style style:name="P3566" style:parent-style-name="Standaard" style:family="paragraph">
      <style:text-properties style:font-name="Verdana" fo:font-size="9pt" style:font-size-asian="9pt" style:font-size-complex="9pt"/>
    </style:style>
    <style:style style:name="P3567" style:parent-style-name="Standaard" style:family="paragraph">
      <style:text-properties style:font-name="Verdana" fo:font-size="9pt" style:font-size-asian="9pt" style:font-size-complex="9pt"/>
    </style:style>
    <style:style style:name="P3568" style:parent-style-name="Kop8" style:family="paragraph">
      <style:text-properties style:font-name="Verdana" style:use-window-font-color="true"/>
    </style:style>
    <style:style style:name="P3569" style:parent-style-name="Standaard" style:family="paragraph">
      <style:text-properties style:font-name="Verdana" fo:font-size="9pt" style:font-size-asian="9pt" style:font-size-complex="9pt"/>
    </style:style>
    <style:style style:name="P3570" style:parent-style-name="Standaard" style:family="paragraph">
      <style:text-properties style:font-name="Verdana" fo:font-size="9pt" style:font-size-asian="9pt" style:font-size-complex="9pt"/>
    </style:style>
    <style:style style:name="P3571" style:parent-style-name="Standaard" style:family="paragraph">
      <style:text-properties style:font-name="Verdana" fo:font-size="9pt" style:font-size-asian="9pt" style:font-size-complex="9pt"/>
    </style:style>
    <style:style style:name="P3572" style:parent-style-name="Standaard" style:family="paragraph">
      <style:text-properties style:font-name="Verdana" fo:font-size="9pt" style:font-size-asian="9pt" style:font-size-complex="9pt"/>
    </style:style>
    <style:style style:name="P3573" style:parent-style-name="Standaard" style:family="paragraph">
      <style:text-properties style:font-name="Verdana" fo:font-size="9pt" style:font-size-asian="9pt" style:font-size-complex="9pt"/>
    </style:style>
    <style:style style:name="P3574" style:parent-style-name="Standaard" style:family="paragraph">
      <style:text-properties style:font-name="Verdana" fo:font-size="9pt" style:font-size-asian="9pt" style:font-size-complex="9pt"/>
    </style:style>
    <style:style style:name="P3575" style:parent-style-name="Standaard" style:family="paragraph">
      <style:text-properties style:font-name="Verdana" fo:font-size="9pt" style:font-size-asian="9pt" style:font-size-complex="9pt"/>
    </style:style>
    <style:style style:name="P3576" style:parent-style-name="Standaard" style:family="paragraph">
      <style:text-properties style:font-name="Verdana" fo:font-size="9pt" style:font-size-asian="9pt" style:font-size-complex="9pt"/>
    </style:style>
    <style:style style:name="P3577" style:parent-style-name="Standaard" style:family="paragraph">
      <style:text-properties style:font-name="Verdana" fo:font-size="9pt" style:font-size-asian="9pt" style:font-size-complex="9pt"/>
    </style:style>
    <style:style style:name="P3578" style:parent-style-name="Standaard" style:family="paragraph">
      <style:text-properties style:font-name="Verdana" fo:font-size="9pt" style:font-size-asian="9pt" style:font-size-complex="9pt"/>
    </style:style>
    <style:style style:name="P3579" style:parent-style-name="Standaard" style:family="paragraph">
      <style:text-properties style:font-name="Verdana" fo:font-size="9pt" style:font-size-asian="9pt" style:font-size-complex="9pt"/>
    </style:style>
    <style:style style:name="P3580" style:parent-style-name="Standaard" style:family="paragraph">
      <style:text-properties style:font-name="Verdana" fo:font-size="9pt" style:font-size-asian="9pt" style:font-size-complex="9pt"/>
    </style:style>
    <style:style style:name="P3581" style:parent-style-name="Standaard" style:family="paragraph">
      <style:text-properties style:font-name="Verdana" fo:font-size="9pt" style:font-size-asian="9pt" style:font-size-complex="9pt"/>
    </style:style>
    <style:style style:name="P3582" style:parent-style-name="Standaard" style:family="paragraph">
      <style:text-properties style:font-name="Verdana" fo:font-size="9pt" style:font-size-asian="9pt" style:font-size-complex="9pt"/>
    </style:style>
    <style:style style:name="P3583" style:parent-style-name="Standaard" style:family="paragraph">
      <style:text-properties style:font-name="Verdana" fo:font-size="9pt" style:font-size-asian="9pt" style:font-size-complex="9pt"/>
    </style:style>
    <style:style style:name="P3584" style:parent-style-name="Standaard" style:family="paragraph">
      <style:text-properties style:font-name="Verdana" fo:font-size="9pt" style:font-size-asian="9pt" style:font-size-complex="9pt"/>
    </style:style>
    <style:style style:name="P3585" style:parent-style-name="Standaard" style:family="paragraph">
      <style:text-properties style:font-name="Verdana" fo:font-size="9pt" style:font-size-asian="9pt" style:font-size-complex="9pt"/>
    </style:style>
    <style:style style:name="P3586" style:parent-style-name="Standaard" style:family="paragraph">
      <style:text-properties style:font-name="Verdana" fo:font-size="9pt" style:font-size-asian="9pt" style:font-size-complex="9pt"/>
    </style:style>
    <style:style style:name="P3587" style:parent-style-name="Standaard" style:family="paragraph">
      <style:text-properties style:font-name="Verdana" fo:font-size="9pt" style:font-size-asian="9pt" style:font-size-complex="9pt"/>
    </style:style>
    <style:style style:name="P3588" style:parent-style-name="Standaard" style:family="paragraph">
      <style:text-properties style:font-name="Verdana" fo:font-size="9pt" style:font-size-asian="9pt" style:font-size-complex="9pt"/>
    </style:style>
    <style:style style:name="T3589" style:parent-style-name="Standaardalinea-lettertype" style:family="text">
      <style:text-properties style:font-name="Verdana" fo:font-size="9pt" style:font-size-asian="9pt" style:font-size-complex="9pt"/>
    </style:style>
    <style:style style:name="P3590" style:parent-style-name="Standaard" style:family="paragraph">
      <style:text-properties style:font-name="Verdana" fo:font-size="9pt" style:font-size-asian="9pt" style:font-size-complex="9pt"/>
    </style:style>
    <style:style style:name="T3591" style:parent-style-name="Standaardalinea-lettertype" style:family="text">
      <style:text-properties style:font-name="Verdana" fo:font-size="9pt" style:font-size-asian="9pt" style:font-size-complex="9pt"/>
    </style:style>
    <style:style style:name="T3592" style:parent-style-name="Standaardalinea-lettertype" style:family="text">
      <style:text-properties style:font-name="Verdana" style:font-weight-complex="bold" fo:font-size="9pt" style:font-size-asian="9pt" style:font-size-complex="9pt"/>
    </style:style>
    <style:style style:name="T3593" style:parent-style-name="Standaardalinea-lettertype" style:family="text">
      <style:text-properties style:font-name="Verdana" fo:font-size="9pt" style:font-size-asian="9pt" style:font-size-complex="9pt"/>
    </style:style>
    <style:style style:name="T3594" style:parent-style-name="Standaardalinea-lettertype" style:family="text">
      <style:text-properties style:font-name="Verdana" style:font-weight-complex="bold" fo:font-size="9pt" style:font-size-asian="9pt" style:font-size-complex="9pt"/>
    </style:style>
    <style:style style:name="T3595" style:parent-style-name="Standaardalinea-lettertype" style:family="text">
      <style:text-properties style:font-name="Verdana" fo:font-size="9pt" style:font-size-asian="9pt" style:font-size-complex="9pt"/>
    </style:style>
    <style:style style:name="T3596" style:parent-style-name="Standaardalinea-lettertype" style:family="text">
      <style:text-properties style:font-name="Verdana" fo:font-size="9pt" style:font-size-asian="9pt" style:font-size-complex="9pt"/>
    </style:style>
    <style:style style:name="T3597" style:parent-style-name="Standaardalinea-lettertype" style:family="text">
      <style:text-properties style:font-name="Verdana" style:font-weight-complex="bold" fo:font-size="9pt" style:font-size-asian="9pt" style:font-size-complex="9pt"/>
    </style:style>
    <style:style style:name="P3598" style:parent-style-name="Standaard" style:family="paragraph">
      <style:text-properties style:font-name="Verdana" fo:font-size="9pt" style:font-size-asian="9pt" style:font-size-complex="9pt"/>
    </style:style>
    <style:style style:name="P3599" style:parent-style-name="Standaard" style:family="paragraph">
      <style:text-properties style:font-name="Verdana" fo:font-size="9pt" style:font-size-asian="9pt" style:font-size-complex="9pt"/>
    </style:style>
    <style:style style:name="P3600" style:parent-style-name="Standaard" style:family="paragraph">
      <style:text-properties style:font-name="Verdana" fo:font-size="9pt" style:font-size-asian="9pt" style:font-size-complex="9pt"/>
    </style:style>
    <style:style style:name="P3601" style:parent-style-name="Standaard" style:family="paragraph">
      <style:text-properties style:font-name="Verdana" fo:font-size="9pt" style:font-size-asian="9pt" style:font-size-complex="9pt"/>
    </style:style>
    <style:style style:name="P3602" style:parent-style-name="Kop8" style:family="paragraph">
      <style:text-properties style:font-name="Verdana" style:use-window-font-color="true"/>
    </style:style>
    <style:style style:name="P3603" style:parent-style-name="Standaard" style:family="paragraph">
      <style:text-properties style:font-name="Verdana" fo:font-size="9pt" style:font-size-asian="9pt" style:font-size-complex="9pt"/>
    </style:style>
    <style:style style:name="P3604" style:parent-style-name="Standaard" style:family="paragraph">
      <style:text-properties style:font-name="Verdana" fo:font-size="9pt" style:font-size-asian="9pt" style:font-size-complex="9pt"/>
    </style:style>
    <style:style style:name="P3605" style:parent-style-name="Standaard" style:family="paragraph">
      <style:text-properties style:font-name="Verdana" fo:font-size="9pt" style:font-size-asian="9pt" style:font-size-complex="9pt"/>
    </style:style>
    <style:style style:name="P3606" style:parent-style-name="Standaard" style:family="paragraph">
      <style:text-properties style:font-name="Verdana" fo:font-size="9pt" style:font-size-asian="9pt" style:font-size-complex="9pt"/>
    </style:style>
    <style:style style:name="P3607" style:parent-style-name="Standaard" style:family="paragraph">
      <style:text-properties style:font-name="Verdana" fo:font-size="9pt" style:font-size-asian="9pt" style:font-size-complex="9pt"/>
    </style:style>
    <style:style style:name="P3608" style:parent-style-name="Standaard" style:family="paragraph">
      <style:text-properties style:font-name="Verdana" fo:font-size="9pt" style:font-size-asian="9pt" style:font-size-complex="9pt"/>
    </style:style>
    <style:style style:name="P3609" style:parent-style-name="Standaard" style:family="paragraph">
      <style:text-properties style:font-name="Verdana" fo:font-size="9pt" style:font-size-asian="9pt" style:font-size-complex="9pt"/>
    </style:style>
    <style:style style:name="P3610" style:parent-style-name="Standaard" style:family="paragraph">
      <style:text-properties style:font-name="Verdana" fo:font-size="9pt" style:font-size-asian="9pt" style:font-size-complex="9pt"/>
    </style:style>
    <style:style style:name="P3611" style:parent-style-name="Standaard" style:family="paragraph">
      <style:text-properties style:font-name="Verdana" fo:font-size="9pt" style:font-size-asian="9pt" style:font-size-complex="9pt"/>
    </style:style>
    <style:style style:name="P3612" style:parent-style-name="Standaard" style:family="paragraph">
      <style:text-properties style:font-name="Verdana" fo:font-size="9pt" style:font-size-asian="9pt" style:font-size-complex="9pt"/>
    </style:style>
    <style:style style:name="P3613" style:parent-style-name="Standaard" style:family="paragraph">
      <style:text-properties style:font-name="Verdana" fo:font-size="9pt" style:font-size-asian="9pt" style:font-size-complex="9pt"/>
    </style:style>
    <style:style style:name="P3614" style:parent-style-name="Standaard" style:family="paragraph">
      <style:text-properties style:font-name="Verdana" fo:font-size="9pt" style:font-size-asian="9pt" style:font-size-complex="9pt"/>
    </style:style>
    <style:style style:name="P3615" style:parent-style-name="Standaard" style:family="paragraph">
      <style:text-properties style:font-name="Verdana" fo:font-size="9pt" style:font-size-asian="9pt" style:font-size-complex="9pt"/>
    </style:style>
    <style:style style:name="P3616" style:parent-style-name="Standaard" style:family="paragraph">
      <style:text-properties style:font-name="Verdana" fo:font-size="9pt" style:font-size-asian="9pt" style:font-size-complex="9pt"/>
    </style:style>
    <style:style style:name="P3617" style:parent-style-name="Standaard" style:family="paragraph">
      <style:text-properties style:font-name="Verdana" fo:font-size="9pt" style:font-size-asian="9pt" style:font-size-complex="9pt"/>
    </style:style>
    <style:style style:name="P3618" style:parent-style-name="Standaard" style:family="paragraph">
      <style:text-properties style:font-name="Verdana" fo:font-size="9pt" style:font-size-asian="9pt" style:font-size-complex="9pt"/>
    </style:style>
    <style:style style:name="P3619" style:parent-style-name="Standaard" style:family="paragraph">
      <style:text-properties style:font-name="Verdana" fo:font-size="9pt" style:font-size-asian="9pt" style:font-size-complex="9pt"/>
    </style:style>
    <style:style style:name="P3620" style:parent-style-name="Standaard" style:family="paragraph">
      <style:text-properties style:font-name="Verdana" fo:font-size="9pt" style:font-size-asian="9pt" style:font-size-complex="9pt"/>
    </style:style>
    <style:style style:name="P3621" style:parent-style-name="Standaard" style:family="paragraph">
      <style:text-properties style:font-name="Verdana" fo:font-size="9pt" style:font-size-asian="9pt" style:font-size-complex="9pt"/>
    </style:style>
    <style:style style:name="P3622" style:parent-style-name="Standaard" style:family="paragraph">
      <style:text-properties style:font-name="Verdana" fo:font-size="9pt" style:font-size-asian="9pt" style:font-size-complex="9pt"/>
    </style:style>
    <style:style style:name="P3623" style:parent-style-name="Standaard" style:family="paragraph">
      <style:text-properties style:font-name="Verdana" fo:font-size="9pt" style:font-size-asian="9pt" style:font-size-complex="9pt"/>
    </style:style>
    <style:style style:name="T3624" style:parent-style-name="Standaardalinea-lettertype" style:family="text">
      <style:text-properties style:font-name="Verdana" fo:font-size="9pt" style:font-size-asian="9pt" style:font-size-complex="9pt"/>
    </style:style>
    <style:style style:name="P3625" style:parent-style-name="Standaard" style:family="paragraph">
      <style:text-properties style:font-name="Verdana" fo:font-size="9pt" style:font-size-asian="9pt" style:font-size-complex="9pt"/>
    </style:style>
    <style:style style:name="T3626" style:parent-style-name="Standaardalinea-lettertype" style:family="text">
      <style:text-properties style:font-name="Verdana" fo:font-size="9pt" style:font-size-asian="9pt" style:font-size-complex="9pt"/>
    </style:style>
    <style:style style:name="T3627" style:parent-style-name="Standaardalinea-lettertype" style:family="text">
      <style:text-properties style:font-name="Verdana" style:font-weight-complex="bold" fo:font-size="9pt" style:font-size-asian="9pt" style:font-size-complex="9pt"/>
    </style:style>
    <style:style style:name="T3628" style:parent-style-name="Standaardalinea-lettertype" style:family="text">
      <style:text-properties style:font-name="Verdana" style:font-weight-complex="bold" fo:font-size="9pt" style:font-size-asian="9pt" style:font-size-complex="9pt"/>
    </style:style>
    <style:style style:name="T3629" style:parent-style-name="Standaardalinea-lettertype" style:family="text">
      <style:text-properties style:font-name="Verdana" fo:font-size="9pt" style:font-size-asian="9pt" style:font-size-complex="9pt"/>
    </style:style>
    <style:style style:name="T3630" style:parent-style-name="Standaardalinea-lettertype" style:family="text">
      <style:text-properties style:font-name="Verdana" style:font-weight-complex="bold" fo:font-size="9pt" style:font-size-asian="9pt" style:font-size-complex="9pt"/>
    </style:style>
    <style:style style:name="P3631" style:parent-style-name="Standaard" style:family="paragraph">
      <style:text-properties style:font-name="Verdana" fo:font-size="9pt" style:font-size-asian="9pt" style:font-size-complex="9pt"/>
    </style:style>
    <style:style style:name="P3632" style:parent-style-name="Standaard" style:family="paragraph">
      <style:text-properties style:font-name="Verdana" fo:font-size="9pt" style:font-size-asian="9pt" style:font-size-complex="9pt"/>
    </style:style>
    <style:style style:name="P3633" style:parent-style-name="Standaard" style:family="paragraph">
      <style:text-properties style:font-name="Verdana" fo:font-size="9pt" style:font-size-asian="9pt" style:font-size-complex="9pt"/>
    </style:style>
    <style:style style:name="P3634" style:parent-style-name="Standaard" style:family="paragraph">
      <style:text-properties style:font-name="Verdana" fo:font-size="9pt" style:font-size-asian="9pt" style:font-size-complex="9pt"/>
    </style:style>
    <style:style style:name="P3635" style:parent-style-name="Standaard" style:family="paragraph">
      <style:text-properties style:font-name="Verdana" fo:font-size="9pt" style:font-size-asian="9pt" style:font-size-complex="9pt"/>
    </style:style>
    <style:style style:name="P3636" style:parent-style-name="Standaard" style:family="paragraph">
      <style:text-properties style:font-name="Verdana" fo:font-size="9pt" style:font-size-asian="9pt" style:font-size-complex="9pt"/>
    </style:style>
    <style:style style:name="P3637" style:parent-style-name="Kop8" style:family="paragraph">
      <style:text-properties style:font-name="Verdana" style:use-window-font-color="true"/>
    </style:style>
    <style:style style:name="P3638" style:parent-style-name="Standaard" style:family="paragraph">
      <style:text-properties style:font-name="Verdana" style:font-weight-complex="bold" fo:font-size="9pt" style:font-size-asian="9pt" style:font-size-complex="9pt"/>
    </style:style>
    <style:style style:name="P3639" style:parent-style-name="Standaard" style:family="paragraph">
      <style:text-properties style:font-name="Verdana" style:font-weight-complex="bold" fo:font-size="9pt" style:font-size-asian="9pt" style:font-size-complex="9pt"/>
    </style:style>
    <style:style style:name="P3640" style:parent-style-name="Kop8" style:family="paragraph">
      <style:text-properties style:font-name="Verdana" style:use-window-font-color="true"/>
    </style:style>
    <style:style style:name="T3641" style:parent-style-name="Standaardalinea-lettertype" style:family="text">
      <style:text-properties style:font-name="Verdana" style:font-weight-complex="bold" fo:font-size="9pt" style:font-size-asian="9pt" style:font-size-complex="9pt"/>
    </style:style>
    <style:style style:name="T3642" style:parent-style-name="Standaardalinea-lettertype" style:family="text">
      <style:text-properties style:font-name="Verdana" fo:font-size="9pt" style:font-size-asian="9pt" style:font-size-complex="9pt"/>
    </style:style>
    <style:style style:name="P3643" style:parent-style-name="Standaard" style:family="paragraph">
      <style:text-properties style:font-name="Verdana" fo:font-size="9pt" style:font-size-asian="9pt" style:font-size-complex="9pt"/>
    </style:style>
    <style:style style:name="P3644" style:parent-style-name="Standaard" style:family="paragraph">
      <style:text-properties style:font-name="Verdana" fo:font-size="9pt" style:font-size-asian="9pt" style:font-size-complex="9pt"/>
    </style:style>
    <style:style style:name="P3645" style:parent-style-name="Standaard" style:family="paragraph">
      <style:text-properties style:font-name="Verdana" fo:font-size="9pt" style:font-size-asian="9pt" style:font-size-complex="9pt"/>
    </style:style>
    <style:style style:name="P3646" style:parent-style-name="Standaard" style:family="paragraph">
      <style:text-properties style:font-name="Verdana" fo:font-size="9pt" style:font-size-asian="9pt" style:font-size-complex="9pt"/>
    </style:style>
    <style:style style:name="P3647" style:parent-style-name="Standaard" style:family="paragraph">
      <style:text-properties style:font-name="Verdana" fo:font-size="9pt" style:font-size-asian="9pt" style:font-size-complex="9pt"/>
    </style:style>
    <style:style style:name="T3648" style:parent-style-name="Standaardalinea-lettertype" style:family="text">
      <style:text-properties style:font-name="Verdana" style:font-weight-complex="bold" fo:font-size="9pt" style:font-size-asian="9pt" style:font-size-complex="9pt"/>
    </style:style>
    <style:style style:name="T3649" style:parent-style-name="Standaardalinea-lettertype" style:family="text">
      <style:text-properties style:font-name="Verdana" fo:font-size="9pt" style:font-size-asian="9pt" style:font-size-complex="9pt"/>
    </style:style>
    <style:style style:name="T3650" style:parent-style-name="Standaardalinea-lettertype" style:family="text">
      <style:text-properties style:font-name="Verdana" style:font-weight-complex="bold" fo:font-size="9pt" style:font-size-asian="9pt" style:font-size-complex="9pt"/>
    </style:style>
    <style:style style:name="T3651" style:parent-style-name="Standaardalinea-lettertype" style:family="text">
      <style:text-properties style:font-name="Verdana" fo:font-size="9pt" style:font-size-asian="9pt" style:font-size-complex="9pt"/>
    </style:style>
    <style:style style:name="P3652" style:parent-style-name="Standaard" style:family="paragraph">
      <style:text-properties style:font-name="Verdana" fo:font-size="9pt" style:font-size-asian="9pt" style:font-size-complex="9pt"/>
    </style:style>
    <style:style style:name="P3653" style:parent-style-name="Standaard" style:family="paragraph">
      <style:text-properties style:font-name="Verdana" fo:font-size="9pt" style:font-size-asian="9pt" style:font-size-complex="9pt"/>
    </style:style>
    <style:style style:name="P3654" style:parent-style-name="Standaard" style:family="paragraph">
      <style:text-properties style:font-name="Verdana" fo:font-size="9pt" style:font-size-asian="9pt" style:font-size-complex="9pt"/>
    </style:style>
    <style:style style:name="P3655" style:parent-style-name="Standaard" style:family="paragraph">
      <style:text-properties style:font-name="Verdana" fo:font-size="9pt" style:font-size-asian="9pt" style:font-size-complex="9pt"/>
    </style:style>
    <style:style style:name="P3656" style:parent-style-name="Standaard" style:family="paragraph">
      <style:text-properties style:font-name="Verdana" fo:font-size="9pt" style:font-size-asian="9pt" style:font-size-complex="9pt"/>
    </style:style>
    <style:style style:name="P3657" style:parent-style-name="Standaard" style:family="paragraph">
      <style:text-properties style:font-name="Verdana" fo:font-size="9pt" style:font-size-asian="9pt" style:font-size-complex="9pt"/>
    </style:style>
    <style:style style:name="P3658" style:parent-style-name="Standaard" style:family="paragraph">
      <style:text-properties style:font-name="Verdana" fo:font-size="9pt" style:font-size-asian="9pt" style:font-size-complex="9pt"/>
    </style:style>
    <style:style style:name="P3659" style:parent-style-name="Kop8" style:family="paragraph">
      <style:text-properties style:font-name="Verdana" style:use-window-font-color="true"/>
    </style:style>
    <style:style style:name="P3660" style:parent-style-name="Standaard" style:family="paragraph">
      <style:text-properties style:font-name="Verdana" fo:font-size="9pt" style:font-size-asian="9pt" style:font-size-complex="9pt"/>
    </style:style>
    <style:style style:name="P3661" style:parent-style-name="Standaard" style:family="paragraph">
      <style:text-properties style:font-name="Verdana" fo:font-size="9pt" style:font-size-asian="9pt" style:font-size-complex="9pt"/>
    </style:style>
    <style:style style:name="P3662" style:parent-style-name="Standaard" style:family="paragraph">
      <style:text-properties style:font-name="Verdana" fo:font-size="9pt" style:font-size-asian="9pt" style:font-size-complex="9pt"/>
    </style:style>
    <style:style style:name="P3663" style:parent-style-name="Standaard" style:family="paragraph">
      <style:text-properties style:font-name="Verdana" fo:font-size="9pt" style:font-size-asian="9pt" style:font-size-complex="9pt"/>
    </style:style>
    <style:style style:name="P3664" style:parent-style-name="Standaard" style:family="paragraph">
      <style:text-properties style:font-name="Verdana" fo:font-size="9pt" style:font-size-asian="9pt" style:font-size-complex="9pt"/>
    </style:style>
    <style:style style:name="T3665" style:parent-style-name="Standaardalinea-lettertype" style:family="text">
      <style:text-properties style:font-name="Verdana" fo:font-size="9pt" style:font-size-asian="9pt" style:font-size-complex="9pt"/>
    </style:style>
    <style:style style:name="T3666" style:parent-style-name="Standaardalinea-lettertype" style:family="text">
      <style:text-properties style:font-name="Verdana" style:font-name-complex="Times New Roman" fo:font-size="9pt" style:font-size-asian="9pt" style:font-size-complex="9pt"/>
    </style:style>
    <style:style style:name="T3667" style:parent-style-name="Standaardalinea-lettertype" style:family="text">
      <style:text-properties style:font-name="Verdana" fo:font-size="9pt" style:font-size-asian="9pt" style:font-size-complex="9pt"/>
    </style:style>
    <style:style style:name="P3668" style:parent-style-name="Standaard" style:family="paragraph">
      <style:text-properties style:font-name="Verdana" fo:font-size="9pt" style:font-size-asian="9pt" style:font-size-complex="9pt"/>
    </style:style>
    <style:style style:name="P3669" style:parent-style-name="Kop8" style:family="paragraph">
      <style:text-properties style:font-name="Verdana" style:use-window-font-color="true"/>
    </style:style>
    <style:style style:name="P3670" style:parent-style-name="Standaard" style:family="paragraph">
      <style:text-properties style:font-name="Verdana" fo:font-size="9pt" style:font-size-asian="9pt" style:font-size-complex="9pt"/>
    </style:style>
    <style:style style:name="P3671" style:parent-style-name="Standaard" style:family="paragraph">
      <style:text-properties style:font-name="Verdana" fo:font-size="9pt" style:font-size-asian="9pt" style:font-size-complex="9pt"/>
    </style:style>
    <style:style style:name="P3672" style:parent-style-name="Kop7" style:family="paragraph">
      <style:text-properties style:font-name="Verdana" style:use-window-font-color="true"/>
    </style:style>
    <style:style style:name="P3673" style:parent-style-name="Kop8" style:family="paragraph">
      <style:text-properties style:font-name="Verdana" style:use-window-font-color="true"/>
    </style:style>
    <style:style style:name="P3674" style:parent-style-name="Standaard" style:family="paragraph">
      <style:text-properties style:font-name="Verdana" fo:font-size="9pt" style:font-size-asian="9pt" style:font-size-complex="9pt"/>
    </style:style>
    <style:style style:name="P3675" style:parent-style-name="Standaard" style:family="paragraph">
      <style:text-properties style:font-name="Verdana" fo:font-size="9pt" style:font-size-asian="9pt" style:font-size-complex="9pt"/>
    </style:style>
    <style:style style:name="P3676" style:parent-style-name="Kop8" style:family="paragraph">
      <style:text-properties style:font-name="Verdana" style:use-window-font-color="true"/>
    </style:style>
    <style:style style:name="P3677" style:parent-style-name="Standaard" style:family="paragraph">
      <style:text-properties style:font-name="Verdana" fo:font-size="9pt" style:font-size-asian="9pt" style:font-size-complex="9pt"/>
    </style:style>
    <style:style style:name="P3678" style:parent-style-name="Standaard" style:family="paragraph">
      <style:text-properties style:font-name="Verdana" fo:font-size="9pt" style:font-size-asian="9pt" style:font-size-complex="9pt"/>
    </style:style>
    <style:style style:name="P3679" style:parent-style-name="Kop8" style:family="paragraph">
      <style:text-properties style:font-name="Verdana" style:use-window-font-color="true"/>
    </style:style>
    <style:style style:name="P3680" style:parent-style-name="Standaard" style:family="paragraph">
      <style:text-properties style:font-name="Verdana" fo:font-size="9pt" style:font-size-asian="9pt" style:font-size-complex="9pt"/>
    </style:style>
    <style:style style:name="P3681" style:parent-style-name="Standaard" style:family="paragraph">
      <style:text-properties style:font-name="Verdana" fo:font-size="9pt" style:font-size-asian="9pt" style:font-size-complex="9pt"/>
    </style:style>
    <style:style style:name="P3682" style:parent-style-name="Kop8" style:family="paragraph">
      <style:text-properties style:font-name="Verdana" style:use-window-font-color="true"/>
    </style:style>
    <style:style style:name="P3683" style:parent-style-name="Standaard" style:family="paragraph">
      <style:text-properties style:font-name="Verdana" fo:font-size="9pt" style:font-size-asian="9pt" style:font-size-complex="9pt"/>
    </style:style>
    <style:style style:name="P3684" style:parent-style-name="Standaard" style:family="paragraph">
      <style:text-properties style:font-name="Verdana" fo:font-size="9pt" style:font-size-asian="9pt" style:font-size-complex="9pt"/>
    </style:style>
    <style:style style:name="P3685" style:parent-style-name="Kop8" style:family="paragraph">
      <style:text-properties style:font-name="Verdana" style:use-window-font-color="true"/>
    </style:style>
    <style:style style:name="T3686" style:parent-style-name="Standaardalinea-lettertype" style:family="text">
      <style:text-properties style:font-name="Verdana" fo:font-size="9pt" style:font-size-asian="9pt" style:font-size-complex="9pt"/>
    </style:style>
    <style:style style:name="T3687" style:parent-style-name="Standaardalinea-lettertype" style:family="text">
      <style:text-properties style:font-name="Verdana" fo:font-size="9pt" style:font-size-asian="9pt" style:font-size-complex="9pt"/>
    </style:style>
    <style:style style:name="T3688" style:parent-style-name="Standaardalinea-lettertype" style:family="text">
      <style:text-properties style:font-name="Verdana" fo:font-style="italic" style:font-style-asian="italic" style:font-style-complex="italic" fo:font-size="9pt" style:font-size-asian="9pt" style:font-size-complex="9pt"/>
    </style:style>
    <style:style style:name="T3689" style:parent-style-name="Standaardalinea-lettertype" style:family="text">
      <style:text-properties style:font-name="Verdana" fo:font-size="9pt" style:font-size-asian="9pt" style:font-size-complex="9pt"/>
    </style:style>
    <style:style style:name="P3690" style:parent-style-name="Standaard" style:family="paragraph">
      <style:text-properties style:font-name="Verdana" fo:font-size="9pt" style:font-size-asian="9pt" style:font-size-complex="9pt"/>
    </style:style>
    <style:style style:name="P3691" style:parent-style-name="Standaard" style:family="paragraph">
      <style:text-properties style:font-name="Verdana" fo:font-size="9pt" style:font-size-asian="9pt" style:font-size-complex="9pt"/>
    </style:style>
    <style:style style:name="P3692" style:parent-style-name="Kop8" style:family="paragraph">
      <style:text-properties style:font-name="Verdana" style:use-window-font-color="true"/>
    </style:style>
    <style:style style:name="P3693" style:parent-style-name="Standaard" style:family="paragraph">
      <style:text-properties style:font-name="Verdana" fo:font-size="9pt" style:font-size-asian="9pt" style:font-size-complex="9pt"/>
    </style:style>
    <style:style style:name="P3694" style:parent-style-name="Standaard" style:family="paragraph">
      <style:text-properties style:font-name="Verdana" fo:font-size="9pt" style:font-size-asian="9pt" style:font-size-complex="9pt"/>
    </style:style>
    <style:style style:name="P3695" style:parent-style-name="Standaard" style:family="paragraph">
      <style:text-properties style:font-name="Verdana" fo:font-size="9pt" style:font-size-asian="9pt" style:font-size-complex="9pt"/>
    </style:style>
    <style:style style:name="P3696" style:parent-style-name="Standaard" style:family="paragraph">
      <style:text-properties style:font-name="Verdana" fo:font-size="9pt" style:font-size-asian="9pt" style:font-size-complex="9pt"/>
    </style:style>
    <style:style style:name="T3697" style:parent-style-name="Standaardalinea-lettertype" style:family="text">
      <style:text-properties style:font-name="Verdana" fo:font-size="9pt" style:font-size-asian="9pt" style:font-size-complex="9pt"/>
    </style:style>
    <style:style style:name="T3698" style:parent-style-name="Standaardalinea-lettertype" style:family="text">
      <style:text-properties style:font-name="Verdana" style:text-position="super 66.6%" fo:font-size="9pt" style:font-size-asian="9pt" style:font-size-complex="9pt"/>
    </style:style>
    <style:style style:name="T3699" style:parent-style-name="Standaardalinea-lettertype" style:family="text">
      <style:text-properties style:font-name="Verdana" fo:font-size="9pt" style:font-size-asian="9pt" style:font-size-complex="9pt"/>
    </style:style>
    <style:style style:name="T3700" style:parent-style-name="Standaardalinea-lettertype" style:family="text">
      <style:text-properties style:font-name="Verdana" fo:font-size="9pt" style:font-size-asian="9pt" style:font-size-complex="9pt"/>
    </style:style>
    <style:style style:name="T3701" style:parent-style-name="Standaardalinea-lettertype" style:family="text">
      <style:text-properties style:font-name="Verdana" fo:font-size="9pt" style:font-size-asian="9pt" style:font-size-complex="9pt"/>
    </style:style>
    <style:style style:name="T3702" style:parent-style-name="Standaardalinea-lettertype" style:family="text">
      <style:text-properties style:font-name="Verdana" style:font-style-complex="italic" fo:font-size="9pt" style:font-size-asian="9pt" style:font-size-complex="9pt"/>
    </style:style>
    <style:style style:name="T3703" style:parent-style-name="Standaardalinea-lettertype" style:family="text">
      <style:text-properties style:font-name="Verdana" style:font-style-complex="italic" fo:font-size="9pt" style:font-size-asian="9pt" style:font-size-complex="9pt"/>
    </style:style>
    <style:style style:name="T3704" style:parent-style-name="Standaardalinea-lettertype" style:family="text">
      <style:text-properties style:font-name="Verdana" fo:font-size="9pt" style:font-size-asian="9pt" style:font-size-complex="9pt"/>
    </style:style>
    <style:style style:name="T3705" style:parent-style-name="Standaardalinea-lettertype" style:family="text">
      <style:text-properties style:font-name="Verdana" style:font-style-complex="italic" fo:font-size="9pt" style:font-size-asian="9pt" style:font-size-complex="9pt"/>
    </style:style>
    <style:style style:name="T3706" style:parent-style-name="Standaardalinea-lettertype" style:family="text">
      <style:text-properties style:font-name="Verdana" style:font-style-complex="italic" fo:font-size="9pt" style:font-size-asian="9pt" style:font-size-complex="9pt"/>
    </style:style>
    <style:style style:name="T3707" style:parent-style-name="Standaardalinea-lettertype" style:family="text">
      <style:text-properties style:font-name="Verdana" fo:font-size="9pt" style:font-size-asian="9pt" style:font-size-complex="9pt"/>
    </style:style>
    <style:style style:name="T3708" style:parent-style-name="Standaardalinea-lettertype" style:family="text">
      <style:text-properties style:font-name="Verdana" style:font-style-complex="italic" fo:font-size="9pt" style:font-size-asian="9pt" style:font-size-complex="9pt"/>
    </style:style>
    <style:style style:name="T3709" style:parent-style-name="Standaardalinea-lettertype" style:family="text">
      <style:text-properties style:font-name="Verdana" style:font-style-complex="italic" fo:font-size="9pt" style:font-size-asian="9pt" style:font-size-complex="9pt"/>
    </style:style>
    <style:style style:name="P3710" style:parent-style-name="Standaard" style:family="paragraph">
      <style:text-properties style:font-name="Verdana" fo:font-size="9pt" style:font-size-asian="9pt" style:font-size-complex="9pt"/>
    </style:style>
    <style:style style:name="T3711" style:parent-style-name="Standaardalinea-lettertype" style:family="text">
      <style:text-properties style:font-name="Verdana" fo:font-size="9pt" style:font-size-asian="9pt" style:font-size-complex="9pt"/>
    </style:style>
    <style:style style:name="T3712" style:parent-style-name="Standaardalinea-lettertype" style:family="text">
      <style:text-properties style:font-name="Verdana" style:text-position="super 66.6%" fo:font-size="9pt" style:font-size-asian="9pt" style:font-size-complex="9pt"/>
    </style:style>
    <style:style style:name="T3713" style:parent-style-name="Standaardalinea-lettertype" style:family="text">
      <style:text-properties style:font-name="Verdana" fo:font-size="9pt" style:font-size-asian="9pt" style:font-size-complex="9pt"/>
    </style:style>
    <style:style style:name="P3714" style:parent-style-name="Standaard" style:family="paragraph">
      <style:text-properties style:font-name="Verdana" fo:font-size="9pt" style:font-size-asian="9pt" style:font-size-complex="9pt"/>
    </style:style>
    <style:style style:name="P3715" style:parent-style-name="Kop8" style:family="paragraph">
      <style:text-properties style:font-name="Verdana" style:use-window-font-color="true"/>
    </style:style>
    <style:style style:name="P3716" style:parent-style-name="Standaard" style:family="paragraph">
      <style:text-properties style:font-name="Verdana" fo:font-size="9pt" style:font-size-asian="9pt" style:font-size-complex="9pt"/>
    </style:style>
    <style:style style:name="P3717" style:parent-style-name="Standaard" style:family="paragraph">
      <style:text-properties style:font-name="Verdana" fo:font-size="9pt" style:font-size-asian="9pt" style:font-size-complex="9pt"/>
    </style:style>
    <style:style style:name="P3718" style:parent-style-name="Standaard" style:family="paragraph">
      <style:text-properties style:font-name="Verdana" fo:font-size="9pt" style:font-size-asian="9pt" style:font-size-complex="9pt"/>
    </style:style>
    <style:style style:name="P3719" style:parent-style-name="Standaard" style:family="paragraph">
      <style:text-properties style:font-name="Verdana" fo:font-size="9pt" style:font-size-asian="9pt" style:font-size-complex="9pt"/>
    </style:style>
    <style:style style:name="P3720" style:parent-style-name="Standaard" style:family="paragraph">
      <style:text-properties style:font-name="Verdana" fo:font-size="9pt" style:font-size-asian="9pt" style:font-size-complex="9pt"/>
    </style:style>
    <style:style style:name="P3721" style:parent-style-name="Kop8" style:family="paragraph">
      <style:text-properties style:font-name="Verdana" style:use-window-font-color="true"/>
    </style:style>
    <style:style style:name="P3722" style:parent-style-name="Standaard" style:family="paragraph">
      <style:text-properties style:font-name="Verdana" fo:font-size="9pt" style:font-size-asian="9pt" style:font-size-complex="9pt"/>
    </style:style>
    <style:style style:name="P3723" style:parent-style-name="Standaard" style:family="paragraph">
      <style:text-properties style:font-name="Verdana" fo:font-size="9pt" style:font-size-asian="9pt" style:font-size-complex="9pt"/>
    </style:style>
    <style:style style:name="P3724" style:parent-style-name="Standaard" style:family="paragraph">
      <style:text-properties style:font-name="Verdana" fo:font-size="9pt" style:font-size-asian="9pt" style:font-size-complex="9pt"/>
    </style:style>
    <style:style style:name="T3725" style:parent-style-name="Standaardalinea-lettertype" style:family="text">
      <style:text-properties style:font-name="Verdana" fo:font-size="9pt" style:font-size-asian="9pt" style:font-size-complex="9pt"/>
    </style:style>
    <style:style style:name="P3726" style:parent-style-name="Standaard" style:family="paragraph">
      <style:text-properties style:font-name="Verdana" fo:font-size="9pt" style:font-size-asian="9pt" style:font-size-complex="9pt"/>
    </style:style>
    <style:style style:name="P3727" style:parent-style-name="Standaard" style:family="paragraph">
      <style:text-properties style:font-name="Verdana" fo:font-size="9pt" style:font-size-asian="9pt" style:font-size-complex="9pt"/>
    </style:style>
    <style:style style:name="T3728" style:parent-style-name="Standaardalinea-lettertype" style:family="text">
      <style:text-properties style:font-name="Verdana" fo:font-size="9pt" style:font-size-asian="9pt" style:font-size-complex="9pt"/>
    </style:style>
    <style:style style:name="P3729" style:parent-style-name="Standaard" style:family="paragraph">
      <style:text-properties style:font-name="Verdana" fo:font-size="9pt" style:font-size-asian="9pt" style:font-size-complex="9pt"/>
    </style:style>
    <style:style style:name="P3730" style:parent-style-name="Standaard" style:family="paragraph">
      <style:text-properties style:font-name="Verdana" fo:font-size="9pt" style:font-size-asian="9pt" style:font-size-complex="9pt"/>
    </style:style>
    <style:style style:name="P3731" style:parent-style-name="Standaard" style:family="paragraph">
      <style:text-properties style:font-name="Verdana" fo:font-size="9pt" style:font-size-asian="9pt" style:font-size-complex="9pt"/>
    </style:style>
    <style:style style:name="T3732" style:parent-style-name="Standaardalinea-lettertype" style:family="text">
      <style:text-properties style:font-name="Verdana" fo:font-size="9pt" style:font-size-asian="9pt" style:font-size-complex="9pt"/>
    </style:style>
    <style:style style:name="T3733" style:parent-style-name="Standaardalinea-lettertype" style:family="text">
      <style:text-properties style:font-name="Verdana" fo:font-size="9pt" style:font-size-asian="9pt" style:font-size-complex="9pt"/>
    </style:style>
    <style:style style:name="P3734" style:parent-style-name="Standaard" style:family="paragraph">
      <style:text-properties style:font-name="Verdana" fo:font-size="9pt" style:font-size-asian="9pt" style:font-size-complex="9pt"/>
    </style:style>
    <style:style style:name="T3735" style:parent-style-name="Standaardalinea-lettertype" style:family="text">
      <style:text-properties style:font-name="Verdana" fo:font-size="9pt" style:font-size-asian="9pt" style:font-size-complex="9pt"/>
    </style:style>
    <style:style style:name="P3736" style:parent-style-name="Standaard" style:family="paragraph">
      <style:text-properties style:font-name="Verdana" fo:font-size="9pt" style:font-size-asian="9pt" style:font-size-complex="9pt"/>
    </style:style>
    <style:style style:name="P3737" style:parent-style-name="Standaard" style:family="paragraph">
      <style:text-properties style:font-name="Verdana" fo:font-size="9pt" style:font-size-asian="9pt" style:font-size-complex="9pt"/>
    </style:style>
    <style:style style:name="P3738" style:parent-style-name="Standaard" style:family="paragraph">
      <style:text-properties style:font-name="Verdana" fo:font-size="9pt" style:font-size-asian="9pt" style:font-size-complex="9pt"/>
    </style:style>
    <style:style style:name="P3739" style:parent-style-name="Standaard" style:family="paragraph">
      <style:text-properties style:font-name="Verdana" fo:font-size="9pt" style:font-size-asian="9pt" style:font-size-complex="9pt"/>
    </style:style>
    <style:style style:name="P3740" style:parent-style-name="Standaard" style:family="paragraph">
      <style:text-properties style:font-name="Verdana" fo:font-size="9pt" style:font-size-asian="9pt" style:font-size-complex="9pt"/>
    </style:style>
    <style:style style:name="P3741" style:parent-style-name="Standaard" style:family="paragraph">
      <style:text-properties style:font-name="Verdana" fo:font-size="9pt" style:font-size-asian="9pt" style:font-size-complex="9pt"/>
    </style:style>
    <style:style style:name="P3742" style:parent-style-name="Standaard" style:family="paragraph">
      <style:text-properties style:font-name="Verdana" fo:font-size="9pt" style:font-size-asian="9pt" style:font-size-complex="9pt"/>
    </style:style>
    <style:style style:name="T3743" style:parent-style-name="Standaardalinea-lettertype" style:family="text">
      <style:text-properties style:font-name="Verdana" fo:font-size="9pt" style:font-size-asian="9pt" style:font-size-complex="9pt"/>
    </style:style>
    <style:style style:name="P3744" style:parent-style-name="Standaard" style:family="paragraph">
      <style:text-properties style:font-name="Verdana" fo:font-size="9pt" style:font-size-asian="9pt" style:font-size-complex="9pt"/>
    </style:style>
    <style:style style:name="P3745" style:parent-style-name="Standaard" style:family="paragraph">
      <style:text-properties style:font-name="Verdana" fo:font-size="9pt" style:font-size-asian="9pt" style:font-size-complex="9pt"/>
    </style:style>
    <style:style style:name="P3746" style:parent-style-name="Standaard" style:family="paragraph">
      <style:text-properties style:font-name="Verdana" fo:font-size="9pt" style:font-size-asian="9pt" style:font-size-complex="9pt"/>
    </style:style>
    <style:style style:name="P3747" style:parent-style-name="Standaard" style:family="paragraph">
      <style:text-properties style:font-name="Verdana" fo:font-size="9pt" style:font-size-asian="9pt" style:font-size-complex="9pt"/>
    </style:style>
    <style:style style:name="P3748" style:parent-style-name="Standaard" style:family="paragraph">
      <style:text-properties style:font-name="Verdana" fo:font-size="9pt" style:font-size-asian="9pt" style:font-size-complex="9pt"/>
    </style:style>
    <style:style style:name="P3749" style:parent-style-name="Standaard" style:family="paragraph">
      <style:text-properties style:font-name="Verdana" fo:font-size="9pt" style:font-size-asian="9pt" style:font-size-complex="9pt"/>
    </style:style>
    <style:style style:name="P3750" style:parent-style-name="Kop8" style:family="paragraph">
      <style:text-properties style:font-name="Verdana" style:use-window-font-color="true"/>
    </style:style>
    <style:style style:name="P3751" style:parent-style-name="Standaard" style:family="paragraph">
      <style:text-properties style:font-name="Verdana" fo:font-size="9pt" style:font-size-asian="9pt" style:font-size-complex="9pt"/>
    </style:style>
    <style:style style:name="P3752" style:parent-style-name="Standaard" style:family="paragraph">
      <style:text-properties style:font-name="Verdana" fo:font-size="9pt" style:font-size-asian="9pt" style:font-size-complex="9pt"/>
    </style:style>
    <style:style style:name="P3753" style:parent-style-name="Standaard" style:family="paragraph">
      <style:text-properties style:font-name="Verdana" fo:font-size="9pt" style:font-size-asian="9pt" style:font-size-complex="9pt"/>
    </style:style>
    <style:style style:name="P3754" style:parent-style-name="Standaard" style:family="paragraph">
      <style:text-properties style:font-name="Verdana" fo:font-size="9pt" style:font-size-asian="9pt" style:font-size-complex="9pt"/>
    </style:style>
    <style:style style:name="P3755" style:parent-style-name="Standaard" style:family="paragraph">
      <style:text-properties style:font-name="Verdana" fo:font-style="italic" style:font-style-asian="italic" style:font-style-complex="italic" fo:font-size="9pt" style:font-size-asian="9pt" style:font-size-complex="9pt"/>
    </style:style>
    <style:style style:name="P3756" style:parent-style-name="Kop8" style:family="paragraph">
      <style:text-properties style:font-name="Verdana" style:use-window-font-color="true"/>
    </style:style>
    <style:style style:name="P3757" style:parent-style-name="Standaard" style:family="paragraph">
      <style:text-properties style:font-name="Verdana" fo:font-size="9pt" style:font-size-asian="9pt" style:font-size-complex="9pt"/>
    </style:style>
    <style:style style:name="P3758" style:parent-style-name="Standaard" style:family="paragraph">
      <style:text-properties style:font-name="Verdana" fo:font-size="9pt" style:font-size-asian="9pt" style:font-size-complex="9pt"/>
    </style:style>
    <style:style style:name="T3759" style:parent-style-name="Standaardalinea-lettertype" style:family="text">
      <style:text-properties style:font-name="Verdana" style:font-name-complex="Times New Roman" fo:font-size="9pt" style:font-size-asian="9pt" style:font-size-complex="9pt"/>
    </style:style>
    <style:style style:name="T3760" style:parent-style-name="Standaardalinea-lettertype" style:family="text">
      <style:text-properties style:font-name="Verdana" style:font-name-complex="Times New Roman" fo:font-size="9pt" style:font-size-asian="9pt" style:font-size-complex="9pt"/>
    </style:style>
    <style:style style:name="T3761" style:parent-style-name="Standaardalinea-lettertype" style:family="text">
      <style:text-properties style:font-name="Verdana" fo:font-size="9pt" style:font-size-asian="9pt" style:font-size-complex="9pt"/>
    </style:style>
    <style:style style:name="P3762" style:parent-style-name="Standaard" style:family="paragraph">
      <style:text-properties style:font-name="Verdana" fo:font-size="9pt" style:font-size-asian="9pt" style:font-size-complex="9pt"/>
    </style:style>
    <style:style style:name="P3763" style:parent-style-name="Kop8" style:family="paragraph">
      <style:text-properties style:font-name="Verdana" style:use-window-font-color="true"/>
    </style:style>
    <style:style style:name="P3764" style:parent-style-name="Standaard" style:family="paragraph">
      <style:text-properties style:font-name="Verdana" fo:font-size="9pt" style:font-size-asian="9pt" style:font-size-complex="9pt"/>
    </style:style>
    <style:style style:name="T3765" style:parent-style-name="Standaardalinea-lettertype" style:family="text">
      <style:text-properties style:font-name="Verdana" fo:font-size="9pt" style:font-size-asian="9pt" style:font-size-complex="9pt"/>
    </style:style>
    <style:style style:name="T3766" style:parent-style-name="Standaardalinea-lettertype" style:family="text">
      <style:text-properties style:font-name="Verdana" fo:font-size="9pt" style:font-size-asian="9pt" style:font-size-complex="9pt"/>
    </style:style>
    <style:style style:name="T3767" style:parent-style-name="Standaardalinea-lettertype" style:family="text">
      <style:text-properties style:font-name="Verdana" fo:font-size="9pt" style:font-size-asian="9pt" style:font-size-complex="9pt"/>
    </style:style>
    <style:style style:name="P3768" style:parent-style-name="Standaard" style:family="paragraph">
      <style:text-properties style:font-name="Verdana" fo:font-size="9pt" style:font-size-asian="9pt" style:font-size-complex="9pt"/>
    </style:style>
    <style:style style:name="P3769" style:parent-style-name="Standaard" style:family="paragraph">
      <style:text-properties style:font-name="Verdana" fo:font-size="9pt" style:font-size-asian="9pt" style:font-size-complex="9pt"/>
    </style:style>
    <style:style style:name="P3770" style:parent-style-name="Standaard" style:family="paragraph">
      <style:text-properties style:font-name="Verdana" fo:font-size="9pt" style:font-size-asian="9pt" style:font-size-complex="9pt"/>
    </style:style>
    <style:style style:name="T3771" style:parent-style-name="Standaardalinea-lettertype" style:family="text">
      <style:text-properties style:font-name="Verdana" fo:font-size="9pt" style:font-size-asian="9pt" style:font-size-complex="9pt"/>
    </style:style>
    <style:style style:name="P3772" style:parent-style-name="Standaard" style:family="paragraph">
      <style:text-properties style:font-name="Verdana" fo:font-size="9pt" style:font-size-asian="9pt" style:font-size-complex="9pt"/>
    </style:style>
    <style:style style:name="P3773" style:parent-style-name="Standaard" style:family="paragraph">
      <style:text-properties style:font-name="Verdana" fo:font-size="9pt" style:font-size-asian="9pt" style:font-size-complex="9pt"/>
    </style:style>
    <style:style style:name="P3774" style:parent-style-name="Standaard" style:family="paragraph">
      <style:text-properties style:font-name="Verdana" fo:font-size="9pt" style:font-size-asian="9pt" style:font-size-complex="9pt"/>
    </style:style>
    <style:style style:name="P3775" style:parent-style-name="Standaard" style:family="paragraph">
      <style:text-properties style:font-name="Verdana" fo:font-size="9pt" style:font-size-asian="9pt" style:font-size-complex="9pt"/>
    </style:style>
    <style:style style:name="P3776" style:parent-style-name="Kop7" style:family="paragraph">
      <style:text-properties style:font-name="Verdana" style:use-window-font-color="true"/>
    </style:style>
    <style:style style:name="P3777" style:parent-style-name="Kop8" style:family="paragraph">
      <style:text-properties style:font-name="Verdana" style:use-window-font-color="true"/>
    </style:style>
    <style:style style:name="P3778" style:parent-style-name="Standaard" style:family="paragraph">
      <style:text-properties style:font-name="Verdana" fo:font-size="9pt" style:font-size-asian="9pt" style:font-size-complex="9pt"/>
    </style:style>
    <style:style style:name="P3779" style:parent-style-name="Standaard" style:family="paragraph">
      <style:text-properties style:font-name="Verdana" fo:font-size="9pt" style:font-size-asian="9pt" style:font-size-complex="9pt"/>
    </style:style>
    <style:style style:name="P3780" style:parent-style-name="Kop8" style:family="paragraph">
      <style:text-properties style:font-name="Verdana" style:use-window-font-color="true"/>
    </style:style>
    <style:style style:name="P3781" style:parent-style-name="Standaard" style:family="paragraph">
      <style:text-properties style:font-name="Verdana" fo:font-size="9pt" style:font-size-asian="9pt" style:font-size-complex="9pt"/>
    </style:style>
    <style:style style:name="P3782" style:parent-style-name="Standaard" style:family="paragraph">
      <style:text-properties style:font-name="Verdana" fo:font-size="9pt" style:font-size-asian="9pt" style:font-size-complex="9pt"/>
    </style:style>
    <style:style style:name="P3783" style:parent-style-name="Kop8" style:family="paragraph">
      <style:text-properties style:font-name="Verdana" style:use-window-font-color="true"/>
    </style:style>
    <style:style style:name="P3784" style:parent-style-name="Standaard" style:family="paragraph">
      <style:text-properties style:font-name="Verdana" fo:font-size="9pt" style:font-size-asian="9pt" style:font-size-complex="9pt"/>
    </style:style>
    <style:style style:name="P3785" style:parent-style-name="Standaard" style:family="paragraph">
      <style:text-properties style:font-name="Verdana" fo:font-size="9pt" style:font-size-asian="9pt" style:font-size-complex="9pt"/>
    </style:style>
    <style:style style:name="P3786" style:parent-style-name="Standaard" style:family="paragraph">
      <style:text-properties style:font-name="Verdana" fo:font-size="9pt" style:font-size-asian="9pt" style:font-size-complex="9pt"/>
    </style:style>
    <style:style style:name="P3787" style:parent-style-name="Standaard" style:family="paragraph">
      <style:text-properties style:font-name="Verdana" fo:font-size="9pt" style:font-size-asian="9pt" style:font-size-complex="9pt"/>
    </style:style>
    <style:style style:name="P3788" style:parent-style-name="Kop8" style:family="paragraph">
      <style:text-properties style:font-name="Verdana" style:use-window-font-color="true"/>
    </style:style>
    <style:style style:name="P3789" style:parent-style-name="Standaard" style:family="paragraph">
      <style:text-properties style:font-name="Verdana" fo:font-size="9pt" style:font-size-asian="9pt" style:font-size-complex="9pt"/>
    </style:style>
    <style:style style:name="P3790" style:parent-style-name="Standaard" style:family="paragraph">
      <style:text-properties style:font-name="Verdana" fo:font-size="9pt" style:font-size-asian="9pt" style:font-size-complex="9pt"/>
    </style:style>
    <style:style style:name="P3791" style:parent-style-name="Kop8" style:family="paragraph">
      <style:text-properties style:font-name="Verdana" style:use-window-font-color="true"/>
    </style:style>
    <style:style style:name="T3792" style:parent-style-name="Standaardalinea-lettertype" style:family="text">
      <style:text-properties style:font-name="Verdana" fo:font-size="9pt" style:font-size-asian="9pt" style:font-size-complex="9pt"/>
    </style:style>
    <style:style style:name="T3793" style:parent-style-name="Standaardalinea-lettertype" style:family="text">
      <style:text-properties style:font-name="Verdana" fo:font-style="italic" style:font-style-asian="italic" style:font-style-complex="italic" fo:font-size="9pt" style:font-size-asian="9pt" style:font-size-complex="9pt"/>
    </style:style>
    <style:style style:name="T3794" style:parent-style-name="Standaardalinea-lettertype" style:family="text">
      <style:text-properties style:font-name="Verdana" fo:font-size="9pt" style:font-size-asian="9pt" style:font-size-complex="9pt"/>
    </style:style>
    <style:style style:name="P3795" style:parent-style-name="Standaard" style:family="paragraph">
      <style:text-properties style:font-name="Verdana" fo:font-size="9pt" style:font-size-asian="9pt" style:font-size-complex="9pt"/>
    </style:style>
    <style:style style:name="P3796" style:parent-style-name="Kop7" style:family="paragraph">
      <style:text-properties style:font-name="Verdana" style:use-window-font-color="true"/>
    </style:style>
    <style:style style:name="P3797" style:parent-style-name="Kop8" style:family="paragraph">
      <style:text-properties style:font-name="Verdana" style:use-window-font-color="true"/>
    </style:style>
    <style:style style:name="P3798" style:parent-style-name="Standaard" style:family="paragraph">
      <style:text-properties style:font-name="Verdana" fo:font-size="9pt" style:font-size-asian="9pt" style:font-size-complex="9pt"/>
    </style:style>
    <style:style style:name="P3799" style:parent-style-name="Standaard" style:family="paragraph">
      <style:text-properties style:font-name="Verdana" fo:font-size="9pt" style:font-size-asian="9pt" style:font-size-complex="9pt"/>
    </style:style>
    <style:style style:name="P3800" style:parent-style-name="Kop8" style:family="paragraph">
      <style:text-properties style:font-name="Verdana" style:use-window-font-color="true"/>
    </style:style>
    <style:style style:name="P3801" style:parent-style-name="Standaard" style:family="paragraph">
      <style:text-properties style:font-name="Verdana" fo:font-size="9pt" style:font-size-asian="9pt" style:font-size-complex="9pt"/>
    </style:style>
    <style:style style:name="P3802" style:parent-style-name="Standaard" style:family="paragraph">
      <style:text-properties style:font-name="Verdana" fo:font-size="9pt" style:font-size-asian="9pt" style:font-size-complex="9pt"/>
    </style:style>
    <style:style style:name="P3803" style:parent-style-name="Standaard" style:family="paragraph">
      <style:text-properties style:font-name="Verdana" fo:font-size="9pt" style:font-size-asian="9pt" style:font-size-complex="9pt"/>
    </style:style>
    <style:style style:name="P3804" style:parent-style-name="Kop8" style:family="paragraph">
      <style:text-properties style:font-name="Verdana" style:use-window-font-color="true"/>
    </style:style>
    <style:style style:name="P3805" style:parent-style-name="Standaard" style:family="paragraph">
      <style:text-properties style:font-name="Verdana" fo:font-size="9pt" style:font-size-asian="9pt" style:font-size-complex="9pt"/>
    </style:style>
    <style:style style:name="P3806" style:parent-style-name="Standaard" style:family="paragraph">
      <style:text-properties style:font-name="Verdana" fo:font-size="9pt" style:font-size-asian="9pt" style:font-size-complex="9pt"/>
    </style:style>
    <style:style style:name="P3807" style:parent-style-name="Kop8" style:family="paragraph">
      <style:text-properties style:font-name="Verdana" style:use-window-font-color="true"/>
    </style:style>
    <style:style style:name="P3808" style:parent-style-name="Standaard" style:family="paragraph">
      <style:text-properties style:font-name="Verdana" fo:font-size="9pt" style:font-size-asian="9pt" style:font-size-complex="9pt"/>
    </style:style>
    <style:style style:name="P3809" style:parent-style-name="Standaard" style:family="paragraph">
      <style:text-properties style:font-name="Verdana" fo:font-size="9pt" style:font-size-asian="9pt" style:font-size-complex="9pt"/>
    </style:style>
    <style:style style:name="P3810" style:parent-style-name="Standaard" style:family="paragraph">
      <style:text-properties style:font-name="Verdana" fo:font-size="9pt" style:font-size-asian="9pt" style:font-size-complex="9pt"/>
    </style:style>
    <style:style style:name="P3811" style:parent-style-name="Standaard" style:family="paragraph">
      <style:text-properties style:font-name="Verdana" fo:font-size="9pt" style:font-size-asian="9pt" style:font-size-complex="9pt"/>
    </style:style>
    <style:style style:name="P3812" style:parent-style-name="Standaard" style:family="paragraph">
      <style:text-properties style:font-name="Verdana" fo:font-size="9pt" style:font-size-asian="9pt" style:font-size-complex="9pt"/>
    </style:style>
    <style:style style:name="P3813" style:parent-style-name="Kop7" style:family="paragraph">
      <style:text-properties style:font-name="Verdana" style:use-window-font-color="true"/>
    </style:style>
    <style:style style:name="P3814" style:parent-style-name="Kop8" style:family="paragraph">
      <style:text-properties style:font-name="Verdana" style:use-window-font-color="true"/>
    </style:style>
    <style:style style:name="P3815" style:parent-style-name="Standaard" style:family="paragraph">
      <style:text-properties style:font-name="Verdana" fo:font-size="9pt" style:font-size-asian="9pt" style:font-size-complex="9pt"/>
    </style:style>
    <style:style style:name="P3816" style:parent-style-name="Standaard" style:family="paragraph">
      <style:text-properties style:font-name="Verdana" fo:font-size="9pt" style:font-size-asian="9pt" style:font-size-complex="9pt"/>
    </style:style>
    <style:style style:name="P3817" style:parent-style-name="Kop8" style:family="paragraph">
      <style:text-properties style:font-name="Verdana" style:use-window-font-color="true"/>
    </style:style>
    <style:style style:name="P3818" style:parent-style-name="Standaard" style:family="paragraph">
      <style:text-properties style:font-name="Verdana" fo:font-size="9pt" style:font-size-asian="9pt" style:font-size-complex="9pt"/>
    </style:style>
    <style:style style:name="P3819" style:parent-style-name="Standaard" style:family="paragraph">
      <style:text-properties style:font-name="Verdana" fo:font-size="9pt" style:font-size-asian="9pt" style:font-size-complex="9pt"/>
    </style:style>
    <style:style style:name="P3820" style:parent-style-name="Standaard" style:family="paragraph">
      <style:text-properties style:font-name="Verdana" fo:font-size="9pt" style:font-size-asian="9pt" style:font-size-complex="9pt"/>
    </style:style>
    <style:style style:name="T3821" style:parent-style-name="Standaardalinea-lettertype" style:family="text">
      <style:text-properties style:font-name="Verdana" fo:font-size="9pt" style:font-size-asian="9pt" style:font-size-complex="9pt"/>
    </style:style>
    <style:style style:name="T3822" style:parent-style-name="Standaardalinea-lettertype" style:family="text">
      <style:text-properties style:font-name="Verdana" style:font-name-complex="Calibri" fo:font-size="9pt" style:font-size-asian="9pt" style:font-size-complex="9pt"/>
    </style:style>
    <style:style style:name="T3823" style:parent-style-name="Standaardalinea-lettertype" style:family="text">
      <style:text-properties style:font-name="Verdana" fo:font-size="9pt" style:font-size-asian="9pt" style:font-size-complex="9pt"/>
    </style:style>
    <style:style style:name="T3824" style:parent-style-name="Standaardalinea-lettertype" style:family="text">
      <style:text-properties style:font-name="Verdana" fo:font-size="9pt" style:font-size-asian="9pt" style:font-size-complex="9pt"/>
    </style:style>
    <style:style style:name="T3825" style:parent-style-name="Standaardalinea-lettertype" style:family="text">
      <style:text-properties style:font-name="Verdana" style:font-name-complex="Calibri" fo:font-size="9pt" style:font-size-asian="9pt" style:font-size-complex="9pt"/>
    </style:style>
    <style:style style:name="T3826" style:parent-style-name="Standaardalinea-lettertype" style:family="text">
      <style:text-properties style:font-name="Verdana" fo:font-size="9pt" style:font-size-asian="9pt" style:font-size-complex="9pt"/>
    </style:style>
    <style:style style:name="T3827" style:parent-style-name="Standaardalinea-lettertype" style:family="text">
      <style:text-properties style:font-name="Verdana" style:font-name-complex="Calibri" fo:font-size="9pt" style:font-size-asian="9pt" style:font-size-complex="9pt"/>
    </style:style>
    <style:style style:name="T3828" style:parent-style-name="Standaardalinea-lettertype" style:family="text">
      <style:text-properties style:font-name="Verdana" fo:font-size="9pt" style:font-size-asian="9pt" style:font-size-complex="9pt"/>
    </style:style>
    <style:style style:name="T3829" style:parent-style-name="Standaardalinea-lettertype" style:family="text">
      <style:text-properties style:font-name="Verdana" style:font-name-complex="Calibri" fo:font-size="9pt" style:font-size-asian="9pt" style:font-size-complex="9pt"/>
    </style:style>
    <style:style style:name="T3830" style:parent-style-name="Standaardalinea-lettertype" style:family="text">
      <style:text-properties style:font-name="Verdana" fo:font-size="9pt" style:font-size-asian="9pt" style:font-size-complex="9pt"/>
    </style:style>
    <style:style style:name="T3831" style:parent-style-name="Standaardalinea-lettertype" style:family="text">
      <style:text-properties style:font-name="Verdana" fo:font-size="9pt" style:font-size-asian="9pt" style:font-size-complex="9pt"/>
    </style:style>
    <style:style style:name="T3832" style:parent-style-name="Standaardalinea-lettertype" style:family="text">
      <style:text-properties style:font-name="Verdana" style:font-name-complex="Calibri" fo:font-size="9pt" style:font-size-asian="9pt" style:font-size-complex="9pt"/>
    </style:style>
    <style:style style:name="T3833" style:parent-style-name="Standaardalinea-lettertype" style:family="text">
      <style:text-properties style:font-name="Verdana" fo:font-size="9pt" style:font-size-asian="9pt" style:font-size-complex="9pt"/>
    </style:style>
    <style:style style:name="P3834" style:parent-style-name="Standaard" style:family="paragraph">
      <style:text-properties style:font-name="Verdana" fo:font-size="9pt" style:font-size-asian="9pt" style:font-size-complex="9pt"/>
    </style:style>
    <style:style style:name="P3835" style:parent-style-name="Kop8" style:family="paragraph">
      <style:text-properties style:font-name="Verdana" style:use-window-font-color="true"/>
    </style:style>
    <style:style style:name="P3836" style:parent-style-name="Standaard" style:family="paragraph">
      <style:text-properties style:font-name="Verdana" fo:font-size="9pt" style:font-size-asian="9pt" style:font-size-complex="9pt"/>
    </style:style>
    <style:style style:name="P3837" style:parent-style-name="Standaard" style:family="paragraph">
      <style:text-properties style:font-name="Verdana" fo:font-size="9pt" style:font-size-asian="9pt" style:font-size-complex="9pt"/>
    </style:style>
    <style:style style:name="P3838" style:parent-style-name="Standaard" style:family="paragraph">
      <style:text-properties style:font-name="Verdana" fo:font-size="9pt" style:font-size-asian="9pt" style:font-size-complex="9pt"/>
    </style:style>
    <style:style style:name="P3839" style:parent-style-name="Standaard" style:family="paragraph">
      <style:text-properties style:font-name="Verdana" fo:font-size="9pt" style:font-size-asian="9pt" style:font-size-complex="9pt"/>
    </style:style>
    <style:style style:name="P3840" style:parent-style-name="Standaard" style:family="paragraph">
      <style:text-properties style:font-name="Verdana" fo:font-size="9pt" style:font-size-asian="9pt" style:font-size-complex="9pt"/>
    </style:style>
    <style:style style:name="P3841" style:parent-style-name="Standaard" style:family="paragraph">
      <style:text-properties style:font-name="Verdana" fo:font-size="9pt" style:font-size-asian="9pt" style:font-size-complex="9pt"/>
    </style:style>
    <style:style style:name="P3842" style:parent-style-name="Standaard" style:family="paragraph">
      <style:text-properties style:font-name="Verdana" fo:font-size="9pt" style:font-size-asian="9pt" style:font-size-complex="9pt"/>
    </style:style>
    <style:style style:name="P3843" style:parent-style-name="Standaard" style:family="paragraph">
      <style:text-properties style:font-name="Verdana" fo:font-size="9pt" style:font-size-asian="9pt" style:font-size-complex="9pt"/>
    </style:style>
    <style:style style:name="P3844" style:parent-style-name="Standaard" style:family="paragraph">
      <style:text-properties style:font-name="Verdana" fo:font-size="9pt" style:font-size-asian="9pt" style:font-size-complex="9pt"/>
    </style:style>
    <style:style style:name="P3845" style:parent-style-name="Standaard" style:family="paragraph">
      <style:text-properties style:font-name="Verdana" fo:font-size="9pt" style:font-size-asian="9pt" style:font-size-complex="9pt"/>
    </style:style>
    <style:style style:name="P3846" style:parent-style-name="Standaard" style:family="paragraph">
      <style:text-properties style:font-name="Verdana" fo:font-size="9pt" style:font-size-asian="9pt" style:font-size-complex="9pt"/>
    </style:style>
    <style:style style:name="P3847" style:parent-style-name="Standaard" style:family="paragraph">
      <style:text-properties style:font-name="Verdana" fo:font-size="9pt" style:font-size-asian="9pt" style:font-size-complex="9pt"/>
    </style:style>
    <style:style style:name="P3848" style:parent-style-name="Standaard" style:family="paragraph">
      <style:text-properties style:font-name="Verdana" fo:font-size="9pt" style:font-size-asian="9pt" style:font-size-complex="9pt"/>
    </style:style>
    <style:style style:name="P3849" style:parent-style-name="Standaard" style:family="paragraph">
      <style:text-properties style:font-name="Verdana" fo:font-size="9pt" style:font-size-asian="9pt" style:font-size-complex="9pt"/>
    </style:style>
    <style:style style:name="P3850" style:parent-style-name="Standaard" style:family="paragraph">
      <style:text-properties style:font-name="Verdana" fo:font-size="9pt" style:font-size-asian="9pt" style:font-size-complex="9pt"/>
    </style:style>
    <style:style style:name="P3851" style:parent-style-name="Standaard" style:family="paragraph">
      <style:text-properties style:font-name="Verdana" fo:font-size="9pt" style:font-size-asian="9pt" style:font-size-complex="9pt"/>
    </style:style>
    <style:style style:name="P3852" style:parent-style-name="Standaard" style:family="paragraph">
      <style:text-properties style:font-name="Verdana" fo:font-size="9pt" style:font-size-asian="9pt" style:font-size-complex="9pt"/>
    </style:style>
    <style:style style:name="P3853" style:parent-style-name="Standaard" style:family="paragraph">
      <style:text-properties style:font-name="Verdana" fo:font-size="9pt" style:font-size-asian="9pt" style:font-size-complex="9pt"/>
    </style:style>
    <style:style style:name="P3854" style:parent-style-name="Standaard" style:family="paragraph">
      <style:text-properties style:font-name="Verdana" fo:font-size="9pt" style:font-size-asian="9pt" style:font-size-complex="9pt"/>
    </style:style>
    <style:style style:name="P3855" style:parent-style-name="Standaard" style:family="paragraph">
      <style:text-properties style:font-name="Verdana" fo:font-size="9pt" style:font-size-asian="9pt" style:font-size-complex="9pt"/>
    </style:style>
    <style:style style:name="P3856" style:parent-style-name="Standaard" style:family="paragraph">
      <style:text-properties style:font-name="Verdana" fo:font-size="9pt" style:font-size-asian="9pt" style:font-size-complex="9pt"/>
    </style:style>
    <style:style style:name="P3857" style:parent-style-name="Standaard" style:family="paragraph">
      <style:text-properties style:font-name="Verdana" fo:font-size="9pt" style:font-size-asian="9pt" style:font-size-complex="9pt"/>
    </style:style>
    <style:style style:name="P3858" style:parent-style-name="Standaard" style:family="paragraph">
      <style:text-properties style:font-name="Verdana" fo:font-size="9pt" style:font-size-asian="9pt" style:font-size-complex="9pt"/>
    </style:style>
    <style:style style:name="P3859" style:parent-style-name="Standaard" style:family="paragraph">
      <style:text-properties style:font-name="Verdana" fo:font-size="9pt" style:font-size-asian="9pt" style:font-size-complex="9pt"/>
    </style:style>
    <style:style style:name="P3860" style:parent-style-name="Standaard" style:family="paragraph">
      <style:text-properties style:font-name="Verdana" fo:font-size="9pt" style:font-size-asian="9pt" style:font-size-complex="9pt"/>
    </style:style>
    <style:style style:name="P3861" style:parent-style-name="Standaard" style:family="paragraph">
      <style:text-properties style:font-name="Verdana" fo:font-size="9pt" style:font-size-asian="9pt" style:font-size-complex="9pt"/>
    </style:style>
    <style:style style:name="P3862" style:parent-style-name="Standaard" style:family="paragraph">
      <style:text-properties style:font-name="Verdana" fo:font-size="9pt" style:font-size-asian="9pt" style:font-size-complex="9pt"/>
    </style:style>
    <style:style style:name="P3863" style:parent-style-name="Standaard" style:family="paragraph">
      <style:text-properties style:font-name="Verdana" fo:font-size="9pt" style:font-size-asian="9pt" style:font-size-complex="9pt"/>
    </style:style>
    <style:style style:name="P3864" style:parent-style-name="Standaard" style:family="paragraph">
      <style:text-properties style:font-name="Verdana" fo:font-size="9pt" style:font-size-asian="9pt" style:font-size-complex="9pt"/>
    </style:style>
    <style:style style:name="P3865" style:parent-style-name="Standaard" style:family="paragraph">
      <style:text-properties style:font-name="Verdana" fo:font-size="9pt" style:font-size-asian="9pt" style:font-size-complex="9pt"/>
    </style:style>
    <style:style style:name="P3866" style:parent-style-name="Standaard" style:family="paragraph">
      <style:text-properties style:font-name="Verdana" fo:font-size="9pt" style:font-size-asian="9pt" style:font-size-complex="9pt"/>
    </style:style>
    <style:style style:name="P3867" style:parent-style-name="Standaard" style:family="paragraph">
      <style:text-properties style:font-name="Verdana" fo:font-size="9pt" style:font-size-asian="9pt" style:font-size-complex="9pt"/>
    </style:style>
    <style:style style:name="P3868" style:parent-style-name="Standaard" style:family="paragraph">
      <style:text-properties style:font-name="Verdana" fo:font-size="9pt" style:font-size-asian="9pt" style:font-size-complex="9pt"/>
    </style:style>
    <style:style style:name="P3869" style:parent-style-name="Standaard" style:family="paragraph">
      <style:text-properties style:font-name="Verdana" fo:font-size="9pt" style:font-size-asian="9pt" style:font-size-complex="9pt"/>
    </style:style>
    <style:style style:name="P3870" style:parent-style-name="Standaard" style:family="paragraph">
      <style:text-properties style:font-name="Verdana" fo:font-size="9pt" style:font-size-asian="9pt" style:font-size-complex="9pt"/>
    </style:style>
    <style:style style:name="P3871" style:parent-style-name="Standaard" style:family="paragraph">
      <style:text-properties style:font-name="Verdana" fo:font-size="9pt" style:font-size-asian="9pt" style:font-size-complex="9pt"/>
    </style:style>
    <style:style style:name="P3872" style:parent-style-name="Standaard" style:family="paragraph">
      <style:text-properties style:font-name="Verdana" fo:font-size="9pt" style:font-size-asian="9pt" style:font-size-complex="9pt"/>
    </style:style>
    <style:style style:name="P3873" style:parent-style-name="Standaard" style:family="paragraph">
      <style:text-properties style:font-name="Verdana" fo:font-size="9pt" style:font-size-asian="9pt" style:font-size-complex="9pt"/>
    </style:style>
    <style:style style:name="P3874" style:parent-style-name="Standaard" style:family="paragraph">
      <style:text-properties style:font-name="Verdana" fo:font-size="9pt" style:font-size-asian="9pt" style:font-size-complex="9pt"/>
    </style:style>
    <style:style style:name="P3875" style:parent-style-name="Kop8" style:family="paragraph">
      <style:text-properties style:font-name="Verdana" style:use-window-font-color="true"/>
    </style:style>
    <style:style style:name="P3876" style:parent-style-name="Standaard" style:family="paragraph">
      <style:text-properties style:font-name="Verdana" fo:font-size="9pt" style:font-size-asian="9pt" style:font-size-complex="9pt"/>
    </style:style>
    <style:style style:name="P3877" style:parent-style-name="Standaard" style:family="paragraph">
      <style:text-properties style:font-name="Verdana" fo:font-size="9pt" style:font-size-asian="9pt" style:font-size-complex="9pt"/>
    </style:style>
    <style:style style:name="P3878" style:parent-style-name="Standaard" style:family="paragraph">
      <style:text-properties style:font-name="Verdana" fo:font-size="9pt" style:font-size-asian="9pt" style:font-size-complex="9pt"/>
    </style:style>
    <style:style style:name="P3879" style:parent-style-name="Standaard" style:family="paragraph">
      <style:text-properties style:font-name="Verdana" fo:font-size="9pt" style:font-size-asian="9pt" style:font-size-complex="9pt"/>
    </style:style>
    <style:style style:name="P3880" style:parent-style-name="Standaard" style:family="paragraph">
      <style:text-properties style:font-name="Verdana" fo:font-size="9pt" style:font-size-asian="9pt" style:font-size-complex="9pt"/>
    </style:style>
    <style:style style:name="P3881" style:parent-style-name="Standaard" style:family="paragraph">
      <style:text-properties style:font-name="Verdana" fo:font-size="9pt" style:font-size-asian="9pt" style:font-size-complex="9pt"/>
    </style:style>
    <style:style style:name="P3882" style:parent-style-name="Kop8" style:family="paragraph">
      <style:text-properties style:font-name="Verdana" style:use-window-font-color="true"/>
    </style:style>
    <style:style style:name="P3883" style:parent-style-name="Standaard" style:family="paragraph">
      <style:text-properties style:font-name="Verdana" fo:font-size="9pt" style:font-size-asian="9pt" style:font-size-complex="9pt"/>
    </style:style>
    <style:style style:name="P3884" style:parent-style-name="Standaard" style:family="paragraph">
      <style:text-properties style:font-name="Verdana" fo:font-size="9pt" style:font-size-asian="9pt" style:font-size-complex="9pt"/>
    </style:style>
    <style:style style:name="P3885" style:parent-style-name="Standaard" style:family="paragraph">
      <style:text-properties style:font-name="Verdana" fo:font-size="9pt" style:font-size-asian="9pt" style:font-size-complex="9pt"/>
    </style:style>
    <style:style style:name="P3886" style:parent-style-name="Kop7" style:family="paragraph">
      <style:text-properties style:font-name="Verdana" style:use-window-font-color="true"/>
    </style:style>
    <style:style style:name="P3887" style:parent-style-name="Kop8" style:family="paragraph">
      <style:text-properties style:font-name="Verdana" style:use-window-font-color="true"/>
    </style:style>
    <style:style style:name="P3888" style:parent-style-name="Standaard" style:family="paragraph">
      <style:text-properties style:font-name="Verdana" fo:font-size="9pt" style:font-size-asian="9pt" style:font-size-complex="9pt"/>
    </style:style>
    <style:style style:name="P3889" style:parent-style-name="Standaard" style:family="paragraph">
      <style:text-properties style:font-name="Verdana" fo:font-size="9pt" style:font-size-asian="9pt" style:font-size-complex="9pt"/>
    </style:style>
    <style:style style:name="T3890" style:parent-style-name="Standaardalinea-lettertype" style:family="text">
      <style:text-properties style:font-name="Verdana" style:use-window-font-color="true"/>
    </style:style>
    <style:style style:name="P3891" style:parent-style-name="Standaard" style:family="paragraph">
      <style:text-properties style:font-name="Verdana" style:font-name-asian="Calibri" style:font-name-complex="Calibri" fo:font-size="9pt" style:font-size-asian="9pt" style:font-size-complex="9pt"/>
    </style:style>
    <style:style style:name="P3892" style:parent-style-name="Standaard" style:family="paragraph">
      <style:text-properties style:font-name="Verdana" style:font-name-asian="Calibri" style:font-name-complex="Calibri" fo:font-size="9pt" style:font-size-asian="9pt" style:font-size-complex="9pt"/>
    </style:style>
    <style:style style:name="P3893" style:parent-style-name="Standaard" style:family="paragraph">
      <style:text-properties style:font-name="Verdana" style:font-name-asian="Calibri" style:font-name-complex="Calibri" fo:font-size="9pt" style:font-size-asian="9pt" style:font-size-complex="9pt"/>
    </style:style>
    <style:style style:name="P3894" style:parent-style-name="Standaard" style:family="paragraph">
      <style:text-properties style:font-name="Verdana" style:font-name-asian="Calibri" style:font-name-complex="Calibri" fo:font-size="9pt" style:font-size-asian="9pt" style:font-size-complex="9pt"/>
    </style:style>
    <style:style style:name="P3895" style:parent-style-name="Standaard" style:family="paragraph">
      <style:text-properties style:font-name="Verdana" style:font-name-asian="Calibri" style:font-name-complex="Calibri" fo:font-size="9pt" style:font-size-asian="9pt" style:font-size-complex="9pt"/>
    </style:style>
    <style:style style:name="P3896" style:parent-style-name="Standaard" style:family="paragraph">
      <style:text-properties style:font-name="Verdana" style:font-name-asian="Calibri" style:font-name-complex="Calibri" fo:font-size="9pt" style:font-size-asian="9pt" style:font-size-complex="9pt"/>
    </style:style>
    <style:style style:name="P3897" style:parent-style-name="Kop8" style:family="paragraph">
      <style:text-properties style:font-name="Verdana" style:use-window-font-color="true"/>
    </style:style>
    <style:style style:name="P3898" style:parent-style-name="Standaard" style:family="paragraph">
      <style:text-properties style:font-name="Verdana" style:font-name-asian="Calibri" style:font-name-complex="Calibri" fo:font-size="9pt" style:font-size-asian="9pt" style:font-size-complex="9pt"/>
    </style:style>
    <style:style style:name="P3899" style:parent-style-name="Standaard" style:family="paragraph">
      <style:text-properties style:font-name="Verdana" style:font-name-asian="Calibri" style:font-name-complex="Calibri" fo:font-size="9pt" style:font-size-asian="9pt" style:font-size-complex="9pt"/>
    </style:style>
    <style:style style:name="P3900" style:parent-style-name="Standaard" style:family="paragraph">
      <style:text-properties style:font-name="Verdana" style:font-name-asian="Calibri" style:font-name-complex="Calibri" fo:font-size="9pt" style:font-size-asian="9pt" style:font-size-complex="9pt"/>
    </style:style>
    <style:style style:name="P3901" style:parent-style-name="Standaard" style:family="paragraph">
      <style:text-properties style:font-name="Verdana" style:font-name-asian="Calibri" style:font-name-complex="Calibri" fo:font-size="9pt" style:font-size-asian="9pt" style:font-size-complex="9pt"/>
    </style:style>
    <style:style style:name="P3902" style:parent-style-name="Standaard" style:family="paragraph">
      <style:text-properties style:font-name="Verdana" style:font-name-asian="Calibri" style:font-name-complex="Calibri" fo:font-size="9pt" style:font-size-asian="9pt" style:font-size-complex="9pt"/>
    </style:style>
    <style:style style:name="P3903" style:parent-style-name="Standaard" style:family="paragraph">
      <style:text-properties style:font-name="Verdana" style:font-name-asian="Calibri" style:font-name-complex="Calibri" fo:font-size="9pt" style:font-size-asian="9pt" style:font-size-complex="9pt"/>
    </style:style>
    <style:style style:name="P3904" style:parent-style-name="Kop7" style:family="paragraph">
      <style:text-properties style:font-name="Verdana" style:use-window-font-color="true"/>
    </style:style>
    <style:style style:name="P3905" style:parent-style-name="Kop7" style:family="paragraph">
      <style:text-properties style:font-name="Verdana" style:use-window-font-color="true"/>
    </style:style>
    <style:style style:name="P3906" style:parent-style-name="Kop8" style:family="paragraph">
      <style:text-properties style:font-name="Verdana" style:use-window-font-color="true"/>
    </style:style>
    <style:style style:name="P3907" style:parent-style-name="Standaard" style:family="paragraph">
      <style:text-properties style:font-name="Verdana" fo:font-size="9pt" style:font-size-asian="9pt" style:font-size-complex="9pt"/>
    </style:style>
    <style:style style:name="P3908" style:parent-style-name="Standaard" style:family="paragraph">
      <style:text-properties style:font-name="Verdana" fo:font-size="9pt" style:font-size-asian="9pt" style:font-size-complex="9pt"/>
    </style:style>
    <style:style style:name="P3909" style:parent-style-name="Kop8" style:family="paragraph">
      <style:text-properties style:font-name="Verdana" style:use-window-font-color="true"/>
    </style:style>
    <style:style style:name="P3910" style:parent-style-name="Standaard" style:family="paragraph">
      <style:text-properties style:font-name="Verdana" fo:font-size="9pt" style:font-size-asian="9pt" style:font-size-complex="9pt"/>
    </style:style>
    <style:style style:name="P3911" style:parent-style-name="Standaard" style:family="paragraph">
      <style:text-properties style:font-name="Verdana" fo:font-size="9pt" style:font-size-asian="9pt" style:font-size-complex="9pt"/>
    </style:style>
    <style:style style:name="P3912" style:parent-style-name="Kop8" style:family="paragraph">
      <style:text-properties style:font-name="Verdana" style:use-window-font-color="true"/>
    </style:style>
    <style:style style:name="P3913" style:parent-style-name="Standaard" style:family="paragraph">
      <style:text-properties style:font-name="Verdana" fo:font-size="9pt" style:font-size-asian="9pt" style:font-size-complex="9pt"/>
    </style:style>
    <style:style style:name="P3914" style:parent-style-name="Standaard" style:family="paragraph">
      <style:text-properties style:font-name="Verdana" fo:font-size="9pt" style:font-size-asian="9pt" style:font-size-complex="9pt"/>
    </style:style>
    <style:style style:name="P3915" style:parent-style-name="Standaard" style:family="paragraph">
      <style:text-properties style:font-name="Verdana" fo:font-size="9pt" style:font-size-asian="9pt" style:font-size-complex="9pt"/>
    </style:style>
    <style:style style:name="T3916" style:parent-style-name="Standaardalinea-lettertype" style:family="text">
      <style:text-properties style:font-name="Verdana" fo:font-size="9pt" style:font-size-asian="9pt" style:font-size-complex="9pt"/>
    </style:style>
    <style:style style:name="T3917" style:parent-style-name="Standaardalinea-lettertype" style:family="text">
      <style:text-properties style:font-name="Verdana" style:text-position="super 66.6%" fo:font-size="9pt" style:font-size-asian="9pt" style:font-size-complex="9pt"/>
    </style:style>
    <style:style style:name="T3918" style:parent-style-name="Standaardalinea-lettertype" style:family="text">
      <style:text-properties style:font-name="Verdana" fo:font-size="9pt" style:font-size-asian="9pt" style:font-size-complex="9pt"/>
    </style:style>
    <style:style style:name="T3919" style:parent-style-name="Standaardalinea-lettertype" style:family="text">
      <style:text-properties style:font-name="Verdana" fo:font-size="9pt" style:font-size-asian="9pt" style:font-size-complex="9pt"/>
    </style:style>
    <style:style style:name="P3920" style:parent-style-name="Standaard" style:family="paragraph">
      <style:text-properties style:font-name="Verdana" fo:font-size="9pt" style:font-size-asian="9pt" style:font-size-complex="9pt"/>
    </style:style>
    <style:style style:name="T3921" style:parent-style-name="Standaardalinea-lettertype" style:family="text">
      <style:text-properties style:font-name="Verdana" fo:font-size="9pt" style:font-size-asian="9pt" style:font-size-complex="9pt"/>
    </style:style>
    <style:style style:name="T3922" style:parent-style-name="Standaardalinea-lettertype" style:family="text">
      <style:text-properties style:font-name="Verdana" fo:font-size="9pt" style:font-size-asian="9pt" style:font-size-complex="9pt"/>
    </style:style>
    <style:style style:name="T3923" style:parent-style-name="Standaardalinea-lettertype" style:family="text">
      <style:text-properties style:font-name="Verdana" style:text-position="super 66.6%" fo:font-size="9pt" style:font-size-asian="9pt" style:font-size-complex="9pt"/>
    </style:style>
    <style:style style:name="T3924" style:parent-style-name="Standaardalinea-lettertype" style:family="text">
      <style:text-properties style:font-name="Verdana" fo:font-size="9pt" style:font-size-asian="9pt" style:font-size-complex="9pt"/>
    </style:style>
    <style:style style:name="T3925" style:parent-style-name="Standaardalinea-lettertype" style:family="text">
      <style:text-properties style:font-name="Verdana" fo:font-size="9pt" style:font-size-asian="9pt" style:font-size-complex="9pt"/>
    </style:style>
    <style:style style:name="P3926" style:parent-style-name="Standaard" style:family="paragraph">
      <style:text-properties style:font-name="Verdana" fo:font-size="9pt" style:font-size-asian="9pt" style:font-size-complex="9pt"/>
    </style:style>
    <style:style style:name="T3927" style:parent-style-name="Standaardalinea-lettertype" style:family="text">
      <style:text-properties style:font-name="Verdana" fo:font-size="9pt" style:font-size-asian="9pt" style:font-size-complex="9pt"/>
    </style:style>
    <style:style style:name="T3928" style:parent-style-name="Standaardalinea-lettertype" style:family="text">
      <style:text-properties style:font-name="Verdana" style:text-position="super 66.6%" fo:font-size="9pt" style:font-size-asian="9pt" style:font-size-complex="9pt"/>
    </style:style>
    <style:style style:name="T3929" style:parent-style-name="Standaardalinea-lettertype" style:family="text">
      <style:text-properties style:font-name="Verdana" fo:font-size="9pt" style:font-size-asian="9pt" style:font-size-complex="9pt"/>
    </style:style>
    <style:style style:name="T3930" style:parent-style-name="Standaardalinea-lettertype" style:family="text">
      <style:text-properties style:font-name="Verdana" fo:font-size="9pt" style:font-size-asian="9pt" style:font-size-complex="9pt"/>
    </style:style>
    <style:style style:name="P3931" style:parent-style-name="Standaard" style:family="paragraph">
      <style:text-properties style:font-name="Verdana" fo:font-size="9pt" style:font-size-asian="9pt" style:font-size-complex="9pt"/>
    </style:style>
    <style:style style:name="T3932" style:parent-style-name="Standaardalinea-lettertype" style:family="text">
      <style:text-properties style:font-name="Verdana" fo:font-size="9pt" style:font-size-asian="9pt" style:font-size-complex="9pt"/>
    </style:style>
    <style:style style:name="T3933" style:parent-style-name="Standaardalinea-lettertype" style:family="text">
      <style:text-properties style:font-name="Verdana" style:text-position="super 66.6%" fo:font-size="9pt" style:font-size-asian="9pt" style:font-size-complex="9pt"/>
    </style:style>
    <style:style style:name="T3934" style:parent-style-name="Standaardalinea-lettertype" style:family="text">
      <style:text-properties style:font-name="Verdana" fo:font-size="9pt" style:font-size-asian="9pt" style:font-size-complex="9pt"/>
    </style:style>
    <style:style style:name="T3935" style:parent-style-name="Standaardalinea-lettertype" style:family="text">
      <style:text-properties style:font-name="Verdana" fo:font-size="9pt" style:font-size-asian="9pt" style:font-size-complex="9pt"/>
    </style:style>
    <style:style style:name="P3936" style:parent-style-name="Standaard" style:family="paragraph">
      <style:text-properties style:font-name="Verdana" fo:font-size="9pt" style:font-size-asian="9pt" style:font-size-complex="9pt"/>
    </style:style>
    <style:style style:name="P3937" style:parent-style-name="Kop8" style:family="paragraph">
      <style:text-properties style:font-name="Verdana" style:use-window-font-color="true"/>
    </style:style>
    <style:style style:name="P3938" style:parent-style-name="Standaard" style:family="paragraph">
      <style:text-properties style:font-name="Verdana" fo:font-size="9pt" style:font-size-asian="9pt" style:font-size-complex="9pt"/>
    </style:style>
    <style:style style:name="T3939" style:parent-style-name="Standaardalinea-lettertype" style:family="text">
      <style:text-properties style:font-name="Verdana" fo:font-size="9pt" style:font-size-asian="9pt" style:font-size-complex="9pt"/>
    </style:style>
    <style:style style:name="P3940" style:parent-style-name="Standaard" style:family="paragraph">
      <style:text-properties style:font-name="Verdana" fo:font-size="9pt" style:font-size-asian="9pt" style:font-size-complex="9pt"/>
    </style:style>
    <style:style style:name="P3941" style:parent-style-name="Standaard" style:family="paragraph">
      <style:text-properties style:font-name="Verdana" fo:font-size="9pt" style:font-size-asian="9pt" style:font-size-complex="9pt"/>
    </style:style>
    <style:style style:name="P3942" style:parent-style-name="Standaard" style:family="paragraph">
      <style:text-properties style:font-name="Verdana" fo:font-size="9pt" style:font-size-asian="9pt" style:font-size-complex="9pt"/>
    </style:style>
    <style:style style:name="T3943" style:parent-style-name="Standaardalinea-lettertype" style:family="text">
      <style:text-properties style:font-name="Verdana" fo:font-size="9pt" style:font-size-asian="9pt" style:font-size-complex="9pt"/>
    </style:style>
    <style:style style:name="P3944" style:parent-style-name="Standaard" style:family="paragraph">
      <style:text-properties style:font-name="Verdana" fo:font-size="9pt" style:font-size-asian="9pt" style:font-size-complex="9pt"/>
    </style:style>
    <style:style style:name="P3945" style:parent-style-name="Standaard" style:family="paragraph">
      <style:text-properties style:font-name="Verdana" fo:font-size="9pt" style:font-size-asian="9pt" style:font-size-complex="9pt"/>
    </style:style>
    <style:style style:name="P3946" style:parent-style-name="Standaard" style:family="paragraph">
      <style:text-properties style:font-name="Verdana" fo:font-size="9pt" style:font-size-asian="9pt" style:font-size-complex="9pt"/>
    </style:style>
    <style:style style:name="P3947" style:parent-style-name="Standaard" style:family="paragraph">
      <style:text-properties style:font-name="Verdana" fo:font-size="9pt" style:font-size-asian="9pt" style:font-size-complex="9pt"/>
    </style:style>
    <style:style style:name="P3948" style:parent-style-name="Standaard" style:family="paragraph">
      <style:text-properties style:font-name="Verdana" fo:font-size="9pt" style:font-size-asian="9pt" style:font-size-complex="9pt"/>
    </style:style>
    <style:style style:name="T3949" style:parent-style-name="Standaardalinea-lettertype" style:family="text">
      <style:text-properties style:font-name="Verdana" fo:font-size="9pt" style:font-size-asian="9pt" style:font-size-complex="9pt"/>
    </style:style>
    <style:style style:name="T3950" style:parent-style-name="Standaardalinea-lettertype" style:family="text">
      <style:text-properties style:font-name="Verdana" fo:font-size="9pt" style:font-size-asian="9pt" style:font-size-complex="9pt"/>
    </style:style>
    <style:style style:name="P3951" style:parent-style-name="Standaard" style:family="paragraph">
      <style:text-properties style:font-name="Verdana" fo:font-style="italic" style:font-style-asian="italic" style:font-style-complex="italic" fo:font-size="9pt" style:font-size-asian="9pt" style:font-size-complex="9pt"/>
    </style:style>
    <style:style style:name="P3952" style:parent-style-name="Kop8" style:family="paragraph">
      <style:text-properties style:font-name="Verdana" style:use-window-font-color="true"/>
    </style:style>
    <style:style style:name="T3953" style:parent-style-name="Standaardalinea-lettertype" style:family="text">
      <style:text-properties style:font-name="Verdana" fo:font-size="9pt" style:font-size-asian="9pt" style:font-size-complex="9pt"/>
    </style:style>
    <style:style style:name="P3954" style:parent-style-name="Tekstopmerking" style:family="paragraph">
      <style:paragraph-properties style:line-height-at-least="0.1944in"/>
    </style:style>
    <style:style style:name="T3955" style:parent-style-name="Standaardalinea-lettertype" style:family="text">
      <style:text-properties style:font-name="Verdana" fo:font-size="9pt" style:font-size-asian="9pt" style:font-size-complex="9pt"/>
    </style:style>
    <style:style style:name="T3956" style:parent-style-name="Standaardalinea-lettertype" style:family="text">
      <style:text-properties style:font-name="Verdana" fo:font-size="9pt" style:font-size-asian="9pt" style:font-size-complex="9pt"/>
    </style:style>
    <style:style style:name="T3957" style:parent-style-name="Standaardalinea-lettertype" style:family="text">
      <style:text-properties style:font-name="Verdana" fo:font-style="italic" style:font-style-asian="italic" style:font-style-complex="italic" fo:font-size="9pt" style:font-size-asian="9pt" style:font-size-complex="9pt"/>
    </style:style>
    <style:style style:name="T3958" style:parent-style-name="Standaardalinea-lettertype" style:family="text">
      <style:text-properties style:font-name="Verdana" fo:font-size="9pt" style:font-size-asian="9pt" style:font-size-complex="9pt"/>
    </style:style>
    <style:style style:name="P3959" style:parent-style-name="Tekstopmerking" style:family="paragraph">
      <style:paragraph-properties style:line-height-at-least="0.1944in"/>
      <style:text-properties style:font-name="Verdana" fo:font-size="9pt" style:font-size-asian="9pt" style:font-size-complex="9pt"/>
    </style:style>
    <style:style style:name="P3960" style:parent-style-name="Standaard" style:family="paragraph">
      <style:text-properties style:font-name="Verdana" fo:font-size="9pt" style:font-size-asian="9pt" style:font-size-complex="9pt"/>
    </style:style>
    <style:style style:name="T3961" style:parent-style-name="Standaardalinea-lettertype" style:family="text">
      <style:text-properties style:font-name="Verdana" fo:font-size="9pt" style:font-size-asian="9pt" style:font-size-complex="9pt"/>
    </style:style>
    <style:style style:name="T3962" style:parent-style-name="Standaardalinea-lettertype" style:family="text">
      <style:text-properties style:font-name="Verdana" style:font-name-complex="Times New Roman" fo:font-size="9pt" style:font-size-asian="9pt" style:font-size-complex="9pt"/>
    </style:style>
    <style:style style:name="T3963" style:parent-style-name="Standaardalinea-lettertype" style:family="text">
      <style:text-properties style:font-name="Verdana" fo:font-size="9pt" style:font-size-asian="9pt" style:font-size-complex="9pt"/>
    </style:style>
    <style:style style:name="P3964" style:parent-style-name="Standaard" style:family="paragraph">
      <style:text-properties style:font-name="Verdana" fo:font-style="italic" style:font-style-asian="italic" style:font-style-complex="italic" fo:font-size="9pt" style:font-size-asian="9pt" style:font-size-complex="9pt"/>
    </style:style>
    <style:style style:name="T3965" style:parent-style-name="Standaardalinea-lettertype" style:family="text">
      <style:text-properties style:font-name="Verdana" style:use-window-font-color="true"/>
    </style:style>
    <style:style style:name="T3966" style:parent-style-name="Standaardalinea-lettertype" style:family="text">
      <style:text-properties style:font-name="Verdana" style:font-name-asian="MS Mincho" style:font-name-complex="Arial" style:use-window-font-color="true"/>
    </style:style>
    <style:style style:name="T3967" style:parent-style-name="Standaardalinea-lettertype" style:family="text">
      <style:text-properties style:font-name="Verdana" style:use-window-font-color="true"/>
    </style:style>
    <style:style style:name="P3968" style:parent-style-name="Standaard" style:family="paragraph">
      <style:text-properties style:font-name="Verdana" fo:font-size="9pt" style:font-size-asian="9pt" style:font-size-complex="9pt"/>
    </style:style>
    <style:style style:name="T3969" style:parent-style-name="Standaardalinea-lettertype" style:family="text">
      <style:text-properties style:font-name="Verdana" fo:font-size="9pt" style:font-size-asian="9pt" style:font-size-complex="9pt"/>
    </style:style>
    <style:style style:name="T3970" style:parent-style-name="Standaardalinea-lettertype" style:family="text">
      <style:text-properties style:font-name="Verdana" fo:font-size="9pt" style:font-size-asian="9pt" style:font-size-complex="9pt"/>
    </style:style>
    <style:style style:name="P3971" style:parent-style-name="Standaard" style:family="paragraph">
      <style:text-properties style:font-name="Verdana" fo:font-size="9pt" style:font-size-asian="9pt" style:font-size-complex="9pt"/>
    </style:style>
    <style:style style:name="P3972" style:parent-style-name="Standaard" style:family="paragraph">
      <style:text-properties style:font-name="Verdana" fo:font-size="9pt" style:font-size-asian="9pt" style:font-size-complex="9pt"/>
    </style:style>
    <style:style style:name="P3973" style:parent-style-name="Standaard" style:family="paragraph">
      <style:text-properties style:font-name="Verdana" fo:font-size="9pt" style:font-size-asian="9pt" style:font-size-complex="9pt"/>
    </style:style>
    <style:style style:name="T3974" style:parent-style-name="Standaardalinea-lettertype" style:family="text">
      <style:text-properties style:font-name="Verdana" fo:font-size="9pt" style:font-size-asian="9pt" style:font-size-complex="9pt"/>
    </style:style>
    <style:style style:name="P3975" style:parent-style-name="Standaard" style:family="paragraph">
      <style:text-properties style:font-name="Verdana" fo:font-size="9pt" style:font-size-asian="9pt" style:font-size-complex="9pt"/>
    </style:style>
    <style:style style:name="P3976" style:parent-style-name="Standaard" style:family="paragraph">
      <style:text-properties style:font-name="Verdana" fo:font-size="9pt" style:font-size-asian="9pt" style:font-size-complex="9pt"/>
    </style:style>
    <style:style style:name="T3977" style:parent-style-name="Standaardalinea-lettertype" style:family="text">
      <style:text-properties style:font-name="Verdana" fo:font-size="9pt" style:font-size-asian="9pt" style:font-size-complex="9pt"/>
    </style:style>
    <style:style style:name="T3978" style:parent-style-name="Standaardalinea-lettertype" style:family="text">
      <style:text-properties style:font-name="Verdana" fo:font-size="9pt" style:font-size-asian="9pt" style:font-size-complex="9pt"/>
    </style:style>
    <style:style style:name="P3979" style:parent-style-name="Standaard" style:family="paragraph">
      <style:text-properties style:font-name="Verdana" fo:font-size="9pt" style:font-size-asian="9pt" style:font-size-complex="9pt"/>
    </style:style>
    <style:style style:name="P3980" style:parent-style-name="Kop7" style:family="paragraph">
      <style:text-properties style:font-name="Verdana" style:use-window-font-color="true"/>
    </style:style>
    <style:style style:name="P3981" style:parent-style-name="Kop8" style:family="paragraph">
      <style:text-properties style:font-name="Verdana" style:use-window-font-color="true"/>
    </style:style>
    <style:style style:name="P3982" style:parent-style-name="Standaard" style:family="paragraph">
      <style:text-properties style:font-name="Verdana" fo:font-size="9pt" style:font-size-asian="9pt" style:font-size-complex="9pt"/>
    </style:style>
    <style:style style:name="P3983" style:parent-style-name="Standaard" style:family="paragraph">
      <style:text-properties style:font-name="Verdana" fo:font-size="9pt" style:font-size-asian="9pt" style:font-size-complex="9pt"/>
    </style:style>
    <style:style style:name="P3984" style:parent-style-name="Kop8" style:family="paragraph">
      <style:text-properties style:font-name="Verdana" style:use-window-font-color="true"/>
    </style:style>
    <style:style style:name="P3985" style:parent-style-name="Standaard" style:family="paragraph">
      <style:text-properties style:font-name="Verdana" fo:font-size="9pt" style:font-size-asian="9pt" style:font-size-complex="9pt"/>
    </style:style>
    <style:style style:name="P3986" style:parent-style-name="Standaard" style:family="paragraph">
      <style:text-properties style:font-name="Verdana" fo:font-size="9pt" style:font-size-asian="9pt" style:font-size-complex="9pt"/>
    </style:style>
    <style:style style:name="T3987" style:parent-style-name="Standaardalinea-lettertype" style:family="text">
      <style:text-properties style:font-name="Verdana" style:use-window-font-color="true"/>
    </style:style>
    <style:style style:name="T3988" style:parent-style-name="Standaardalinea-lettertype" style:family="text">
      <style:text-properties style:font-name="Verdana" style:font-name-asian="MS Mincho" style:font-name-complex="Arial" style:use-window-font-color="true"/>
    </style:style>
    <style:style style:name="T3989" style:parent-style-name="Standaardalinea-lettertype" style:family="text">
      <style:text-properties style:font-name="Verdana" style:use-window-font-color="true"/>
    </style:style>
    <style:style style:name="P3990" style:parent-style-name="Standaard" style:family="paragraph">
      <style:text-properties style:font-name="Verdana" fo:font-size="9pt" style:font-size-asian="9pt" style:font-size-complex="9pt"/>
    </style:style>
    <style:style style:name="P3991" style:parent-style-name="Standaard" style:family="paragraph">
      <style:text-properties style:font-name="Verdana" fo:font-size="9pt" style:font-size-asian="9pt" style:font-size-complex="9pt"/>
    </style:style>
    <style:style style:name="P3992" style:parent-style-name="Standaard" style:family="paragraph">
      <style:text-properties style:font-name="Verdana" fo:font-size="9pt" style:font-size-asian="9pt" style:font-size-complex="9pt"/>
    </style:style>
    <style:style style:name="T3993" style:parent-style-name="Standaardalinea-lettertype" style:family="text">
      <style:text-properties style:font-name="Verdana" fo:font-size="9pt" style:font-size-asian="9pt" style:font-size-complex="9pt"/>
    </style:style>
    <style:style style:name="T3994" style:parent-style-name="Standaardalinea-lettertype" style:family="text">
      <style:text-properties style:font-name="Verdana" fo:font-style="italic" style:font-style-asian="italic" style:font-style-complex="italic" fo:font-size="9pt" style:font-size-asian="9pt" style:font-size-complex="9pt"/>
    </style:style>
    <style:style style:name="T3995" style:parent-style-name="Standaardalinea-lettertype" style:family="text">
      <style:text-properties style:font-name="Verdana" fo:font-size="9pt" style:font-size-asian="9pt" style:font-size-complex="9pt"/>
    </style:style>
    <style:style style:name="T3996" style:parent-style-name="Standaardalinea-lettertype" style:family="text">
      <style:text-properties style:font-name="Verdana" fo:font-style="italic" style:font-style-asian="italic" style:font-style-complex="italic" fo:font-size="9pt" style:font-size-asian="9pt" style:font-size-complex="9pt"/>
    </style:style>
    <style:style style:name="P3997" style:parent-style-name="Standaard" style:family="paragraph">
      <style:text-properties style:font-name="Verdana" fo:font-style="italic" style:font-style-asian="italic" style:font-style-complex="italic" fo:font-size="9pt" style:font-size-asian="9pt" style:font-size-complex="9pt"/>
    </style:style>
    <style:style style:name="P3998" style:parent-style-name="Standaard" style:family="paragraph">
      <style:text-properties style:font-name="Verdana" fo:font-style="italic" style:font-style-asian="italic" style:font-style-complex="italic" fo:font-size="9pt" style:font-size-asian="9pt" style:font-size-complex="9pt"/>
    </style:style>
    <style:style style:name="P3999" style:parent-style-name="Standaard" style:family="paragraph">
      <style:text-properties style:font-name="Verdana" fo:font-style="italic" style:font-style-asian="italic" style:font-style-complex="italic" fo:font-size="9pt" style:font-size-asian="9pt" style:font-size-complex="9pt"/>
    </style:style>
    <style:style style:name="P4000" style:parent-style-name="Standaard" style:family="paragraph">
      <style:text-properties style:font-name="Verdana" fo:font-style="italic" style:font-style-asian="italic" style:font-style-complex="italic" fo:font-size="9pt" style:font-size-asian="9pt" style:font-size-complex="9pt"/>
    </style:style>
    <style:style style:name="P4001" style:parent-style-name="Standaard" style:family="paragraph">
      <style:text-properties style:font-name="Verdana" fo:font-style="italic" style:font-style-asian="italic" style:font-style-complex="italic" fo:font-size="9pt" style:font-size-asian="9pt" style:font-size-complex="9pt"/>
    </style:style>
    <style:style style:name="P4002" style:parent-style-name="Standaard" style:family="paragraph">
      <style:text-properties style:font-name="Verdana" fo:font-style="italic" style:font-style-asian="italic" style:font-style-complex="italic" fo:font-size="9pt" style:font-size-asian="9pt" style:font-size-complex="9pt"/>
    </style:style>
    <style:style style:name="P4003" style:parent-style-name="Standaard" style:family="paragraph">
      <style:text-properties style:font-name="Verdana" fo:font-style="italic" style:font-style-asian="italic" style:font-style-complex="italic" fo:font-size="9pt" style:font-size-asian="9pt" style:font-size-complex="9pt"/>
    </style:style>
    <style:style style:name="P4004" style:parent-style-name="Standaard" style:family="paragraph">
      <style:text-properties style:font-name="Verdana" fo:font-style="italic" style:font-style-asian="italic" style:font-style-complex="italic" fo:font-size="9pt" style:font-size-asian="9pt" style:font-size-complex="9pt"/>
    </style:style>
    <style:style style:name="P4005" style:parent-style-name="Standaard" style:family="paragraph">
      <style:text-properties style:font-name="Verdana" fo:font-style="italic" style:font-style-asian="italic" style:font-style-complex="italic" fo:font-size="9pt" style:font-size-asian="9pt" style:font-size-complex="9pt"/>
    </style:style>
    <style:style style:name="P4006" style:parent-style-name="Standaard" style:family="paragraph">
      <style:text-properties style:font-name="Verdana" fo:font-style="italic" style:font-style-asian="italic" style:font-style-complex="italic" fo:font-size="9pt" style:font-size-asian="9pt" style:font-size-complex="9pt"/>
    </style:style>
    <style:style style:name="P4007" style:parent-style-name="Standaard" style:family="paragraph">
      <style:text-properties style:font-name="Verdana" fo:font-style="italic" style:font-style-asian="italic" style:font-style-complex="italic" fo:font-size="9pt" style:font-size-asian="9pt" style:font-size-complex="9pt"/>
    </style:style>
    <style:style style:name="P4008" style:parent-style-name="Standaard" style:family="paragraph">
      <style:text-properties style:font-name="Verdana" fo:font-style="italic" style:font-style-asian="italic" style:font-style-complex="italic" fo:font-size="9pt" style:font-size-asian="9pt" style:font-size-complex="9pt"/>
    </style:style>
    <style:style style:name="T4009" style:parent-style-name="Standaardalinea-lettertype" style:family="text">
      <style:text-properties style:font-name="Verdana" fo:font-style="italic" style:font-style-asian="italic" style:font-style-complex="italic" fo:font-size="9pt" style:font-size-asian="9pt" style:font-size-complex="9pt"/>
    </style:style>
    <style:style style:name="P4010" style:parent-style-name="Standaard" style:family="paragraph">
      <style:text-properties style:font-name="Verdana" fo:font-style="italic" style:font-style-asian="italic" style:font-style-complex="italic" fo:font-size="9pt" style:font-size-asian="9pt" style:font-size-complex="9pt"/>
    </style:style>
    <style:style style:name="T4011" style:parent-style-name="Standaardalinea-lettertype" style:family="text">
      <style:text-properties style:font-name="Verdana" fo:font-style="italic" style:font-style-asian="italic" style:font-style-complex="italic" fo:font-size="9pt" style:font-size-asian="9pt" style:font-size-complex="9pt"/>
    </style:style>
    <style:style style:name="T4012" style:parent-style-name="Standaardalinea-lettertype" style:family="text">
      <style:text-properties style:font-name="Verdana" fo:font-size="9pt" style:font-size-asian="9pt" style:font-size-complex="9pt"/>
    </style:style>
    <style:style style:name="T4013" style:parent-style-name="Standaardalinea-lettertype" style:family="text">
      <style:text-properties style:font-name="Verdana" fo:font-style="italic" style:font-style-asian="italic" style:font-style-complex="italic" fo:font-size="9pt" style:font-size-asian="9pt" style:font-size-complex="9pt"/>
    </style:style>
    <style:style style:name="P4014" style:parent-style-name="Standaard" style:family="paragraph">
      <style:text-properties style:font-name="Verdana" fo:font-size="9pt" style:font-size-asian="9pt" style:font-size-complex="9pt"/>
    </style:style>
    <style:style style:name="T4015" style:parent-style-name="Standaardalinea-lettertype" style:family="text">
      <style:text-properties style:font-name="Verdana" fo:font-size="9pt" style:font-size-asian="9pt" style:font-size-complex="9pt"/>
    </style:style>
    <style:style style:name="T4016" style:parent-style-name="Standaardalinea-lettertype" style:family="text">
      <style:text-properties style:font-name="Verdana" style:font-style-complex="italic" fo:font-size="9pt" style:font-size-asian="9pt" style:font-size-complex="9pt"/>
    </style:style>
    <style:style style:name="T4017" style:parent-style-name="Standaardalinea-lettertype" style:family="text">
      <style:text-properties style:font-name="Verdana" style:font-style-complex="italic" fo:font-size="9pt" style:font-size-asian="9pt" style:font-size-complex="9pt"/>
    </style:style>
    <style:style style:name="T4018" style:parent-style-name="Standaardalinea-lettertype" style:family="text">
      <style:text-properties style:font-name="Verdana" fo:font-size="9pt" style:font-size-asian="9pt" style:font-size-complex="9pt"/>
    </style:style>
    <style:style style:name="T4019" style:parent-style-name="Standaardalinea-lettertype" style:family="text">
      <style:text-properties style:font-name="Verdana" style:font-style-complex="italic" fo:font-size="9pt" style:font-size-asian="9pt" style:font-size-complex="9pt"/>
    </style:style>
    <style:style style:name="T4020" style:parent-style-name="Standaardalinea-lettertype" style:family="text">
      <style:text-properties style:font-name="Verdana" style:font-style-complex="italic" fo:font-size="9pt" style:font-size-asian="9pt" style:font-size-complex="9pt"/>
    </style:style>
    <style:style style:name="T4021" style:parent-style-name="Standaardalinea-lettertype" style:family="text">
      <style:text-properties style:font-name="Verdana" style:font-style-complex="italic" fo:font-size="9pt" style:font-size-asian="9pt" style:font-size-complex="9pt"/>
    </style:style>
    <style:style style:name="T4022" style:parent-style-name="Standaardalinea-lettertype" style:family="text">
      <style:text-properties style:font-name="Verdana" style:font-style-complex="italic" fo:font-size="9pt" style:font-size-asian="9pt" style:font-size-complex="9pt"/>
    </style:style>
    <style:style style:name="T4023" style:parent-style-name="Standaardalinea-lettertype" style:family="text">
      <style:text-properties style:font-name="Verdana" fo:font-size="9pt" style:font-size-asian="9pt" style:font-size-complex="9pt"/>
    </style:style>
    <style:style style:name="T4024" style:parent-style-name="Standaardalinea-lettertype" style:family="text">
      <style:text-properties style:font-name="Verdana" fo:font-size="9pt" style:font-size-asian="9pt" style:font-size-complex="9pt"/>
    </style:style>
    <style:style style:name="T4025" style:parent-style-name="Standaardalinea-lettertype" style:family="text">
      <style:text-properties style:font-name="Verdana" style:text-position="super 66.6%" fo:font-size="9pt" style:font-size-asian="9pt" style:font-size-complex="9pt"/>
    </style:style>
    <style:style style:name="T4026" style:parent-style-name="Standaardalinea-lettertype" style:family="text">
      <style:text-properties style:font-name="Verdana" fo:font-size="9pt" style:font-size-asian="9pt" style:font-size-complex="9pt"/>
    </style:style>
    <style:style style:name="T4027" style:parent-style-name="Standaardalinea-lettertype" style:family="text">
      <style:text-properties style:font-name="Verdana" fo:font-size="9pt" style:font-size-asian="9pt" style:font-size-complex="9pt"/>
    </style:style>
    <style:style style:name="T4028" style:parent-style-name="Standaardalinea-lettertype" style:family="text">
      <style:text-properties style:font-name="Verdana" fo:font-size="9pt" style:font-size-asian="9pt" style:font-size-complex="9pt"/>
    </style:style>
    <style:style style:name="T4029" style:parent-style-name="Standaardalinea-lettertype" style:family="text">
      <style:text-properties style:font-name="Verdana" style:text-position="super 66.6%" fo:font-size="9pt" style:font-size-asian="9pt" style:font-size-complex="9pt"/>
    </style:style>
    <style:style style:name="T4030" style:parent-style-name="Standaardalinea-lettertype" style:family="text">
      <style:text-properties style:font-name="Verdana" fo:font-size="9pt" style:font-size-asian="9pt" style:font-size-complex="9pt"/>
    </style:style>
    <style:style style:name="T4031" style:parent-style-name="Standaardalinea-lettertype" style:family="text">
      <style:text-properties style:font-name="Verdana" fo:font-size="9pt" style:font-size-asian="9pt" style:font-size-complex="9pt"/>
    </style:style>
    <style:style style:name="T4032" style:parent-style-name="Standaardalinea-lettertype" style:family="text">
      <style:text-properties style:font-name="Verdana" style:text-position="super 66.6%" fo:font-size="9pt" style:font-size-asian="9pt" style:font-size-complex="9pt"/>
    </style:style>
    <style:style style:name="T4033" style:parent-style-name="Standaardalinea-lettertype" style:family="text">
      <style:text-properties style:font-name="Verdana" fo:font-size="9pt" style:font-size-asian="9pt" style:font-size-complex="9pt"/>
    </style:style>
    <style:style style:name="T4034" style:parent-style-name="Standaardalinea-lettertype" style:family="text">
      <style:text-properties style:font-name="Verdana" fo:font-size="9pt" style:font-size-asian="9pt" style:font-size-complex="9pt"/>
    </style:style>
    <style:style style:name="T4035" style:parent-style-name="Standaardalinea-lettertype" style:family="text">
      <style:text-properties style:font-name="Verdana" fo:font-size="9pt" style:font-size-asian="9pt" style:font-size-complex="9pt"/>
    </style:style>
    <style:style style:name="T4036" style:parent-style-name="Standaardalinea-lettertype" style:family="text">
      <style:text-properties style:font-name="Verdana" style:text-position="super 66.6%" fo:font-size="9pt" style:font-size-asian="9pt" style:font-size-complex="9pt"/>
    </style:style>
    <style:style style:name="T4037" style:parent-style-name="Standaardalinea-lettertype" style:family="text">
      <style:text-properties style:font-name="Verdana" fo:font-size="9pt" style:font-size-asian="9pt" style:font-size-complex="9pt"/>
    </style:style>
    <style:style style:name="P4038" style:parent-style-name="Standaard" style:family="paragraph">
      <style:text-properties style:font-name="Verdana" fo:font-size="9pt" style:font-size-asian="9pt" style:font-size-complex="9pt"/>
    </style:style>
    <style:style style:name="P4039" style:parent-style-name="Kop8" style:family="paragraph">
      <style:text-properties style:font-name="Verdana" style:use-window-font-color="true"/>
    </style:style>
    <style:style style:name="P4040" style:parent-style-name="Standaard" style:family="paragraph">
      <style:text-properties style:font-name="Verdana" fo:font-size="9pt" style:font-size-asian="9pt" style:font-size-complex="9pt"/>
    </style:style>
    <style:style style:name="T4041" style:parent-style-name="Standaardalinea-lettertype" style:family="text">
      <style:text-properties style:font-name="Verdana" fo:font-size="9pt" style:font-size-asian="9pt" style:font-size-complex="9pt"/>
    </style:style>
    <style:style style:name="T4042" style:parent-style-name="Standaardalinea-lettertype" style:family="text">
      <style:text-properties style:font-name="Verdana" fo:font-size="9pt" style:font-size-asian="9pt" style:font-size-complex="9pt"/>
    </style:style>
    <style:style style:name="T4043" style:parent-style-name="Standaardalinea-lettertype" style:family="text">
      <style:text-properties style:font-name="Verdana" fo:font-size="9pt" style:font-size-asian="9pt" style:font-size-complex="9pt"/>
    </style:style>
    <style:style style:name="T4044" style:parent-style-name="Standaardalinea-lettertype" style:family="text">
      <style:text-properties style:font-name="Verdana" fo:font-size="9pt" style:font-size-asian="9pt" style:font-size-complex="9pt"/>
    </style:style>
    <style:style style:name="T4045" style:parent-style-name="Standaardalinea-lettertype" style:family="text">
      <style:text-properties style:font-name="Verdana" fo:font-size="9pt" style:font-size-asian="9pt" style:font-size-complex="9pt"/>
    </style:style>
    <style:style style:name="T4046" style:parent-style-name="Standaardalinea-lettertype" style:family="text">
      <style:text-properties style:font-name="Verdana" fo:font-size="9pt" style:font-size-asian="9pt" style:font-size-complex="9pt"/>
    </style:style>
    <style:style style:name="P4047" style:parent-style-name="Standaard" style:family="paragraph">
      <style:text-properties style:font-name="Verdana" fo:font-size="9pt" style:font-size-asian="9pt" style:font-size-complex="9pt"/>
    </style:style>
    <style:style style:name="T4048" style:parent-style-name="Standaardalinea-lettertype" style:family="text">
      <style:text-properties style:font-name="Verdana" fo:font-size="9pt" style:font-size-asian="9pt" style:font-size-complex="9pt"/>
    </style:style>
    <style:style style:name="T4049" style:parent-style-name="Standaardalinea-lettertype" style:family="text">
      <style:text-properties style:font-name="Verdana" fo:font-size="9pt" style:font-size-asian="9pt" style:font-size-complex="9pt"/>
    </style:style>
    <style:style style:name="T4050" style:parent-style-name="Standaardalinea-lettertype" style:family="text">
      <style:text-properties style:font-name="Verdana" fo:font-size="9pt" style:font-size-asian="9pt" style:font-size-complex="9pt"/>
    </style:style>
    <style:style style:name="P4051" style:parent-style-name="Standaard" style:family="paragraph">
      <style:text-properties style:font-name="Verdana" fo:font-size="9pt" style:font-size-asian="9pt" style:font-size-complex="9pt"/>
    </style:style>
    <style:style style:name="P4052" style:parent-style-name="Standaard" style:family="paragraph">
      <style:text-properties style:font-name="Verdana" fo:font-size="9pt" style:font-size-asian="9pt" style:font-size-complex="9pt"/>
    </style:style>
    <style:style style:name="P4053" style:parent-style-name="Standaard" style:family="paragraph">
      <style:text-properties style:font-name="Verdana" fo:font-size="9pt" style:font-size-asian="9pt" style:font-size-complex="9pt"/>
    </style:style>
    <style:style style:name="P4054" style:parent-style-name="Standaard" style:family="paragraph">
      <style:text-properties style:font-name="Verdana" fo:font-size="9pt" style:font-size-asian="9pt" style:font-size-complex="9pt"/>
    </style:style>
    <style:style style:name="P4055" style:parent-style-name="Standaard" style:family="paragraph">
      <style:text-properties style:font-name="Verdana" fo:font-size="9pt" style:font-size-asian="9pt" style:font-size-complex="9pt"/>
    </style:style>
    <style:style style:name="P4056" style:parent-style-name="Standaard" style:family="paragraph">
      <style:text-properties style:font-name="Verdana" fo:font-size="9pt" style:font-size-asian="9pt" style:font-size-complex="9pt"/>
    </style:style>
    <style:style style:name="P4057" style:parent-style-name="Standaard" style:family="paragraph">
      <style:text-properties style:font-name="Verdana" fo:font-size="9pt" style:font-size-asian="9pt" style:font-size-complex="9pt"/>
    </style:style>
    <style:style style:name="P4058" style:parent-style-name="Standaard" style:family="paragraph">
      <style:text-properties style:font-name="Verdana" fo:font-size="9pt" style:font-size-asian="9pt" style:font-size-complex="9pt"/>
    </style:style>
    <style:style style:name="P4059" style:parent-style-name="Standaard" style:family="paragraph">
      <style:text-properties style:font-name="Verdana" fo:font-size="9pt" style:font-size-asian="9pt" style:font-size-complex="9pt"/>
    </style:style>
    <style:style style:name="T4060" style:parent-style-name="Standaardalinea-lettertype" style:family="text">
      <style:text-properties style:font-name="Verdana" fo:font-size="9pt" style:font-size-asian="9pt" style:font-size-complex="9pt"/>
    </style:style>
    <style:style style:name="P4061" style:parent-style-name="Standaard" style:family="paragraph">
      <style:text-properties style:font-name="Verdana" fo:font-style="italic" style:font-style-asian="italic" style:font-style-complex="italic" fo:font-size="9pt" style:font-size-asian="9pt" style:font-size-complex="9pt"/>
    </style:style>
    <style:style style:name="P4062" style:parent-style-name="Kop8" style:family="paragraph">
      <style:text-properties style:font-name="Verdana" style:use-window-font-color="true"/>
    </style:style>
    <style:style style:name="T4063" style:parent-style-name="Standaardalinea-lettertype" style:family="text">
      <style:text-properties style:font-name="Verdana" fo:font-size="9pt" style:font-size-asian="9pt" style:font-size-complex="9pt"/>
    </style:style>
    <style:style style:name="P4064" style:parent-style-name="Tekstopmerking" style:family="paragraph">
      <style:paragraph-properties style:line-height-at-least="0.1944in"/>
    </style:style>
    <style:style style:name="T4065" style:parent-style-name="Standaardalinea-lettertype" style:family="text">
      <style:text-properties style:font-name="Verdana" fo:font-size="9pt" style:font-size-asian="9pt" style:font-size-complex="9pt"/>
    </style:style>
    <style:style style:name="P4066" style:parent-style-name="Tekstopmerking" style:family="paragraph">
      <style:paragraph-properties style:line-height-at-least="0.1944in"/>
      <style:text-properties style:font-name="Verdana" fo:font-size="9pt" style:font-size-asian="9pt" style:font-size-complex="9pt"/>
    </style:style>
    <style:style style:name="P4067" style:parent-style-name="Standaard" style:family="paragraph">
      <style:text-properties style:font-name="Verdana" fo:font-size="9pt" style:font-size-asian="9pt" style:font-size-complex="9pt"/>
    </style:style>
    <style:style style:name="T4068" style:parent-style-name="Standaardalinea-lettertype" style:family="text">
      <style:text-properties style:font-name="Verdana" fo:font-size="9pt" style:font-size-asian="9pt" style:font-size-complex="9pt"/>
    </style:style>
    <style:style style:name="T4069" style:parent-style-name="Standaardalinea-lettertype" style:family="text">
      <style:text-properties style:font-name="Verdana" style:font-name-complex="Times New Roman" fo:font-size="9pt" style:font-size-asian="9pt" style:font-size-complex="9pt"/>
    </style:style>
    <style:style style:name="T4070" style:parent-style-name="Standaardalinea-lettertype" style:family="text">
      <style:text-properties style:font-name="Verdana" style:font-name-complex="Times New Roman" fo:font-size="9pt" style:font-size-asian="9pt" style:font-size-complex="9pt"/>
    </style:style>
    <style:style style:name="T4071" style:parent-style-name="Standaardalinea-lettertype" style:family="text">
      <style:text-properties style:font-name="Verdana" fo:font-size="9pt" style:font-size-asian="9pt" style:font-size-complex="9pt"/>
    </style:style>
    <style:style style:name="P4072" style:parent-style-name="Standaard" style:family="paragraph">
      <style:text-properties style:font-name="Verdana" fo:font-style="italic" style:font-style-asian="italic" style:font-style-complex="italic" fo:font-size="9pt" style:font-size-asian="9pt" style:font-size-complex="9pt"/>
    </style:style>
    <style:style style:name="P4073" style:parent-style-name="Kop8" style:family="paragraph">
      <style:text-properties style:font-name="Verdana" style:use-window-font-color="true"/>
    </style:style>
    <style:style style:name="P4074" style:parent-style-name="Standaard" style:family="paragraph">
      <style:text-properties style:font-name="Verdana" fo:font-size="9pt" style:font-size-asian="9pt" style:font-size-complex="9pt"/>
    </style:style>
    <style:style style:name="T4075" style:parent-style-name="Standaardalinea-lettertype" style:family="text">
      <style:text-properties style:font-name="Verdana" fo:font-size="9pt" style:font-size-asian="9pt" style:font-size-complex="9pt"/>
    </style:style>
    <style:style style:name="T4076" style:parent-style-name="Standaardalinea-lettertype" style:family="text">
      <style:text-properties style:font-name="Verdana" fo:font-size="9pt" style:font-size-asian="9pt" style:font-size-complex="9pt"/>
    </style:style>
    <style:style style:name="T4077" style:parent-style-name="Standaardalinea-lettertype" style:family="text">
      <style:text-properties style:font-name="Verdana" fo:font-size="9pt" style:font-size-asian="9pt" style:font-size-complex="9pt"/>
    </style:style>
    <style:style style:name="P4078" style:parent-style-name="Standaard" style:family="paragraph">
      <style:text-properties style:font-name="Verdana" fo:font-size="9pt" style:font-size-asian="9pt" style:font-size-complex="9pt"/>
    </style:style>
    <style:style style:name="P4079" style:parent-style-name="Standaard" style:family="paragraph">
      <style:text-properties style:font-name="Verdana" fo:font-size="9pt" style:font-size-asian="9pt" style:font-size-complex="9pt"/>
    </style:style>
    <style:style style:name="P4080" style:parent-style-name="Standaard" style:family="paragraph">
      <style:text-properties style:font-name="Verdana" fo:font-size="9pt" style:font-size-asian="9pt" style:font-size-complex="9pt"/>
    </style:style>
    <style:style style:name="T4081" style:parent-style-name="Standaardalinea-lettertype" style:family="text">
      <style:text-properties style:font-name="Verdana" fo:font-size="9pt" style:font-size-asian="9pt" style:font-size-complex="9pt"/>
    </style:style>
    <style:style style:name="P4082" style:parent-style-name="Standaard" style:family="paragraph">
      <style:text-properties style:font-name="Verdana" fo:font-size="9pt" style:font-size-asian="9pt" style:font-size-complex="9pt"/>
    </style:style>
    <style:style style:name="P4083" style:parent-style-name="Standaard" style:family="paragraph">
      <style:text-properties style:font-name="Verdana" fo:font-size="9pt" style:font-size-asian="9pt" style:font-size-complex="9pt"/>
    </style:style>
    <style:style style:name="T4084" style:parent-style-name="Standaardalinea-lettertype" style:family="text">
      <style:text-properties style:font-name="Verdana" fo:font-size="9pt" style:font-size-asian="9pt" style:font-size-complex="9pt"/>
    </style:style>
    <style:style style:name="P4085" style:parent-style-name="Standaard" style:family="paragraph">
      <style:text-properties style:font-name="Verdana" fo:font-size="9pt" style:font-size-asian="9pt" style:font-size-complex="9pt"/>
    </style:style>
    <style:style style:name="P4086" style:parent-style-name="Kop7" style:family="paragraph">
      <style:text-properties style:font-name="Verdana" style:use-window-font-color="true"/>
    </style:style>
    <style:style style:name="P4087" style:parent-style-name="Kop8" style:family="paragraph">
      <style:text-properties style:font-name="Verdana" style:use-window-font-color="true"/>
    </style:style>
    <style:style style:name="P4088" style:parent-style-name="Standaard" style:family="paragraph">
      <style:text-properties style:font-name="Verdana" fo:font-size="9pt" style:font-size-asian="9pt" style:font-size-complex="9pt"/>
    </style:style>
    <style:style style:name="P4089" style:parent-style-name="Standaard" style:family="paragraph">
      <style:text-properties style:font-name="Verdana" fo:font-size="9pt" style:font-size-asian="9pt" style:font-size-complex="9pt"/>
    </style:style>
    <style:style style:name="P4090" style:parent-style-name="Kop8" style:family="paragraph">
      <style:text-properties style:font-name="Verdana" style:use-window-font-color="true"/>
    </style:style>
    <style:style style:name="P4091" style:parent-style-name="Standaard" style:family="paragraph">
      <style:text-properties style:font-name="Verdana" fo:font-size="9pt" style:font-size-asian="9pt" style:font-size-complex="9pt"/>
    </style:style>
    <style:style style:name="P4092" style:parent-style-name="Standaard" style:family="paragraph">
      <style:text-properties style:font-name="Verdana" fo:font-size="9pt" style:font-size-asian="9pt" style:font-size-complex="9pt"/>
    </style:style>
    <style:style style:name="P4093" style:parent-style-name="Kop8" style:family="paragraph">
      <style:text-properties style:font-name="Verdana" style:use-window-font-color="true"/>
    </style:style>
    <style:style style:name="P4094" style:parent-style-name="Standaard" style:family="paragraph">
      <style:text-properties style:font-name="Verdana" fo:font-size="9pt" style:font-size-asian="9pt" style:font-size-complex="9pt"/>
    </style:style>
    <style:style style:name="T4095" style:parent-style-name="Standaardalinea-lettertype" style:family="text">
      <style:text-properties style:font-name="Verdana" fo:font-size="9pt" style:font-size-asian="9pt" style:font-size-complex="9pt"/>
    </style:style>
    <style:style style:name="T4096" style:parent-style-name="Standaardalinea-lettertype" style:family="text">
      <style:text-properties style:font-name="Verdana" style:text-position="super 66.6%" fo:font-size="9pt" style:font-size-asian="9pt" style:font-size-complex="9pt"/>
    </style:style>
    <style:style style:name="T4097" style:parent-style-name="Standaardalinea-lettertype" style:family="text">
      <style:text-properties style:font-name="Verdana" fo:font-size="9pt" style:font-size-asian="9pt" style:font-size-complex="9pt"/>
    </style:style>
    <style:style style:name="T4098" style:parent-style-name="Standaardalinea-lettertype" style:family="text">
      <style:text-properties style:font-name="Verdana" fo:font-size="9pt" style:font-size-asian="9pt" style:font-size-complex="9pt"/>
    </style:style>
    <style:style style:name="T4099" style:parent-style-name="Standaardalinea-lettertype" style:family="text">
      <style:text-properties style:font-name="Verdana" fo:font-size="9pt" style:font-size-asian="9pt" style:font-size-complex="9pt"/>
    </style:style>
    <style:style style:name="T4100" style:parent-style-name="Standaardalinea-lettertype" style:family="text">
      <style:text-properties style:font-name="Verdana" style:text-position="super 66.6%" fo:font-size="9pt" style:font-size-asian="9pt" style:font-size-complex="9pt"/>
    </style:style>
    <style:style style:name="T4101" style:parent-style-name="Standaardalinea-lettertype" style:family="text">
      <style:text-properties style:font-name="Verdana" fo:font-size="9pt" style:font-size-asian="9pt" style:font-size-complex="9pt"/>
    </style:style>
    <style:style style:name="T4102" style:parent-style-name="Standaardalinea-lettertype" style:family="text">
      <style:text-properties style:font-name="Verdana" fo:font-size="9pt" style:font-size-asian="9pt" style:font-size-complex="9pt"/>
    </style:style>
    <style:style style:name="T4103" style:parent-style-name="Standaardalinea-lettertype" style:family="text">
      <style:text-properties style:font-name="Verdana" style:text-position="super 66.6%" fo:font-size="9pt" style:font-size-asian="9pt" style:font-size-complex="9pt"/>
    </style:style>
    <style:style style:name="T4104" style:parent-style-name="Standaardalinea-lettertype" style:family="text">
      <style:text-properties style:font-name="Verdana" fo:font-size="9pt" style:font-size-asian="9pt" style:font-size-complex="9pt"/>
    </style:style>
    <style:style style:name="T4105" style:parent-style-name="Standaardalinea-lettertype" style:family="text">
      <style:text-properties style:font-name="Verdana" fo:font-size="9pt" style:font-size-asian="9pt" style:font-size-complex="9pt"/>
    </style:style>
    <style:style style:name="T4106" style:parent-style-name="Standaardalinea-lettertype" style:family="text">
      <style:text-properties style:font-name="Verdana" fo:font-size="9pt" style:font-size-asian="9pt" style:font-size-complex="9pt"/>
    </style:style>
    <style:style style:name="T4107" style:parent-style-name="Standaardalinea-lettertype" style:family="text">
      <style:text-properties style:font-name="Verdana" style:text-position="super 66.6%" fo:font-size="9pt" style:font-size-asian="9pt" style:font-size-complex="9pt"/>
    </style:style>
    <style:style style:name="T4108" style:parent-style-name="Standaardalinea-lettertype" style:family="text">
      <style:text-properties style:font-name="Verdana" fo:font-size="9pt" style:font-size-asian="9pt" style:font-size-complex="9pt"/>
    </style:style>
    <style:style style:name="P4109" style:parent-style-name="Standaard" style:family="paragraph">
      <style:text-properties style:font-name="Verdana" fo:font-size="9pt" style:font-size-asian="9pt" style:font-size-complex="9pt"/>
    </style:style>
    <style:style style:name="P4110" style:parent-style-name="Kop8" style:family="paragraph">
      <style:text-properties style:font-name="Verdana" style:use-window-font-color="true"/>
    </style:style>
    <style:style style:name="P4111" style:parent-style-name="Standaard" style:family="paragraph">
      <style:text-properties style:font-name="Verdana" fo:font-size="9pt" style:font-size-asian="9pt" style:font-size-complex="9pt"/>
    </style:style>
    <style:style style:name="T4112" style:parent-style-name="Standaardalinea-lettertype" style:family="text">
      <style:text-properties style:font-name="Verdana" fo:font-size="9pt" style:font-size-asian="9pt" style:font-size-complex="9pt"/>
    </style:style>
    <style:style style:name="P4113" style:parent-style-name="Standaard" style:family="paragraph">
      <style:text-properties style:font-name="Verdana" fo:font-size="9pt" style:font-size-asian="9pt" style:font-size-complex="9pt"/>
    </style:style>
    <style:style style:name="P4114" style:parent-style-name="Standaard" style:family="paragraph">
      <style:text-properties style:font-name="Verdana" fo:font-size="9pt" style:font-size-asian="9pt" style:font-size-complex="9pt"/>
    </style:style>
    <style:style style:name="P4115" style:parent-style-name="Kop8" style:family="paragraph">
      <style:text-properties style:font-name="Verdana" style:use-window-font-color="true"/>
    </style:style>
    <style:style style:name="T4116" style:parent-style-name="Standaardalinea-lettertype" style:family="text">
      <style:text-properties style:font-name="Verdana" fo:font-size="9pt" style:font-size-asian="9pt" style:font-size-complex="9pt"/>
    </style:style>
    <style:style style:name="P4117" style:parent-style-name="Tekstopmerking" style:family="paragraph">
      <style:paragraph-properties style:line-height-at-least="0.1944in"/>
    </style:style>
    <style:style style:name="T4118" style:parent-style-name="Standaardalinea-lettertype" style:family="text">
      <style:text-properties style:font-name="Verdana" fo:font-size="9pt" style:font-size-asian="9pt" style:font-size-complex="9pt"/>
    </style:style>
    <style:style style:name="T4119" style:parent-style-name="Standaardalinea-lettertype" style:family="text">
      <style:text-properties style:font-name="Verdana" fo:font-size="9pt" style:font-size-asian="9pt" style:font-size-complex="9pt"/>
    </style:style>
    <style:style style:name="P4120" style:parent-style-name="Tekstopmerking" style:family="paragraph">
      <style:paragraph-properties style:line-height-at-least="0.1944in"/>
      <style:text-properties style:font-name="Verdana" fo:font-size="9pt" style:font-size-asian="9pt" style:font-size-complex="9pt"/>
    </style:style>
    <style:style style:name="P4121" style:parent-style-name="Standaard" style:family="paragraph">
      <style:text-properties style:font-name="Verdana" fo:font-size="9pt" style:font-size-asian="9pt" style:font-size-complex="9pt"/>
    </style:style>
    <style:style style:name="T4122" style:parent-style-name="Standaardalinea-lettertype" style:family="text">
      <style:text-properties style:font-name="Verdana" fo:font-size="9pt" style:font-size-asian="9pt" style:font-size-complex="9pt"/>
    </style:style>
    <style:style style:name="T4123" style:parent-style-name="Standaardalinea-lettertype" style:family="text">
      <style:text-properties style:font-name="Verdana" style:font-name-complex="Times New Roman" fo:font-size="9pt" style:font-size-asian="9pt" style:font-size-complex="9pt"/>
    </style:style>
    <style:style style:name="T4124" style:parent-style-name="Standaardalinea-lettertype" style:family="text">
      <style:text-properties style:font-name="Verdana" style:font-name-complex="Times New Roman" fo:font-size="9pt" style:font-size-asian="9pt" style:font-size-complex="9pt"/>
    </style:style>
    <style:style style:name="T4125" style:parent-style-name="Standaardalinea-lettertype" style:family="text">
      <style:text-properties style:font-name="Verdana" fo:font-size="9pt" style:font-size-asian="9pt" style:font-size-complex="9pt"/>
    </style:style>
    <style:style style:name="P4126" style:parent-style-name="Standaard" style:family="paragraph">
      <style:text-properties style:font-name="Verdana" fo:font-style="italic" style:font-style-asian="italic" style:font-style-complex="italic" fo:font-size="9pt" style:font-size-asian="9pt" style:font-size-complex="9pt"/>
    </style:style>
    <style:style style:name="P4127" style:parent-style-name="Kop8" style:family="paragraph">
      <style:text-properties style:font-name="Verdana" style:use-window-font-color="true"/>
    </style:style>
    <style:style style:name="T4128" style:parent-style-name="Standaardalinea-lettertype" style:family="text">
      <style:text-properties style:font-name="Verdana" fo:font-size="9pt" style:font-size-asian="9pt" style:font-size-complex="9pt"/>
    </style:style>
    <style:style style:name="T4129" style:parent-style-name="Standaardalinea-lettertype" style:family="text">
      <style:text-properties style:font-name="Verdana" fo:font-size="9pt" style:font-size-asian="9pt" style:font-size-complex="9pt"/>
    </style:style>
    <style:style style:name="T4130" style:parent-style-name="Standaardalinea-lettertype" style:family="text">
      <style:text-properties style:font-name="Verdana" fo:font-size="9pt" style:font-size-asian="9pt" style:font-size-complex="9pt"/>
    </style:style>
    <style:style style:name="T4131" style:parent-style-name="Standaardalinea-lettertype" style:family="text">
      <style:text-properties style:font-name="Verdana" fo:font-size="9pt" style:font-size-asian="9pt" style:font-size-complex="9pt"/>
    </style:style>
    <style:style style:name="P4132" style:parent-style-name="Standaard" style:family="paragraph">
      <style:text-properties style:font-name="Verdana" fo:font-size="9pt" style:font-size-asian="9pt" style:font-size-complex="9pt"/>
    </style:style>
    <style:style style:name="P4133" style:parent-style-name="Standaard" style:family="paragraph">
      <style:text-properties style:font-name="Verdana" fo:font-size="9pt" style:font-size-asian="9pt" style:font-size-complex="9pt"/>
    </style:style>
    <style:style style:name="P4134" style:parent-style-name="Standaard" style:family="paragraph">
      <style:text-properties style:font-name="Verdana" fo:font-size="9pt" style:font-size-asian="9pt" style:font-size-complex="9pt"/>
    </style:style>
    <style:style style:name="T4135" style:parent-style-name="Standaardalinea-lettertype" style:family="text">
      <style:text-properties style:font-name="Verdana" fo:font-size="9pt" style:font-size-asian="9pt" style:font-size-complex="9pt"/>
    </style:style>
    <style:style style:name="P4136" style:parent-style-name="Standaard" style:family="paragraph">
      <style:text-properties style:font-name="Verdana" fo:font-size="9pt" style:font-size-asian="9pt" style:font-size-complex="9pt"/>
    </style:style>
    <style:style style:name="P4137" style:parent-style-name="Standaard" style:family="paragraph">
      <style:text-properties style:font-name="Verdana" fo:font-size="9pt" style:font-size-asian="9pt" style:font-size-complex="9pt"/>
    </style:style>
    <style:style style:name="P4138" style:parent-style-name="Standaard" style:family="paragraph">
      <style:text-properties style:font-name="Verdana" fo:font-size="9pt" style:font-size-asian="9pt" style:font-size-complex="9pt"/>
    </style:style>
    <style:style style:name="P4139" style:parent-style-name="Standaard" style:family="paragraph">
      <style:text-properties style:font-name="Verdana" fo:font-size="9pt" style:font-size-asian="9pt" style:font-size-complex="9pt"/>
    </style:style>
    <style:style style:name="P4140" style:parent-style-name="Standaard" style:family="paragraph">
      <style:text-properties style:font-name="Verdana" fo:font-size="9pt" style:font-size-asian="9pt" style:font-size-complex="9pt"/>
    </style:style>
    <style:style style:name="P4141" style:parent-style-name="Kop7" style:family="paragraph">
      <style:text-properties style:font-name="Verdana" style:use-window-font-color="true"/>
    </style:style>
    <style:style style:name="P4142" style:parent-style-name="Kop7" style:family="paragraph">
      <style:text-properties style:font-name="Verdana" style:use-window-font-color="true"/>
    </style:style>
    <style:style style:name="P4143" style:parent-style-name="Kop8" style:family="paragraph">
      <style:text-properties style:font-name="Verdana" style:use-window-font-color="true"/>
    </style:style>
    <style:style style:name="P4144" style:parent-style-name="Standaard" style:family="paragraph">
      <style:text-properties style:font-name="Verdana" fo:font-size="9pt" style:font-size-asian="9pt" style:font-size-complex="9pt"/>
    </style:style>
    <style:style style:name="P4145" style:parent-style-name="Standaard" style:family="paragraph">
      <style:text-properties style:font-name="Verdana" fo:font-size="9pt" style:font-size-asian="9pt" style:font-size-complex="9pt"/>
    </style:style>
    <style:style style:name="T4146" style:parent-style-name="Standaardalinea-lettertype" style:family="text">
      <style:text-properties style:font-name="Verdana" style:use-window-font-color="true"/>
    </style:style>
    <style:style style:name="P4147" style:parent-style-name="Standaard" style:family="paragraph">
      <style:text-properties style:font-name="Verdana" fo:font-size="9pt" style:font-size-asian="9pt" style:font-size-complex="9pt"/>
    </style:style>
    <style:style style:name="P4148" style:parent-style-name="Standaard" style:family="paragraph">
      <style:text-properties style:font-name="Verdana" fo:font-size="9pt" style:font-size-asian="9pt" style:font-size-complex="9pt"/>
    </style:style>
    <style:style style:name="P4149" style:parent-style-name="Kop8" style:family="paragraph">
      <style:text-properties style:font-name="Verdana" style:use-window-font-color="true"/>
    </style:style>
    <style:style style:name="P4150" style:parent-style-name="Standaard" style:family="paragraph">
      <style:text-properties style:font-name="Verdana" fo:font-size="9pt" style:font-size-asian="9pt" style:font-size-complex="9pt"/>
    </style:style>
    <style:style style:name="P4151" style:parent-style-name="Standaard" style:family="paragraph">
      <style:text-properties style:font-name="Verdana" fo:font-size="9pt" style:font-size-asian="9pt" style:font-size-complex="9pt"/>
    </style:style>
    <style:style style:name="P4152" style:parent-style-name="Kop8" style:family="paragraph">
      <style:text-properties style:font-name="Verdana" style:use-window-font-color="true"/>
    </style:style>
    <style:style style:name="P4153" style:parent-style-name="Standaard" style:family="paragraph">
      <style:text-properties style:font-name="Verdana" fo:font-size="9pt" style:font-size-asian="9pt" style:font-size-complex="9pt"/>
    </style:style>
    <style:style style:name="P4154" style:parent-style-name="Standaard" style:family="paragraph">
      <style:text-properties style:font-name="Verdana" fo:font-size="9pt" style:font-size-asian="9pt" style:font-size-complex="9pt"/>
    </style:style>
    <style:style style:name="P4155" style:parent-style-name="Standaard" style:family="paragraph">
      <style:text-properties style:font-name="Verdana" fo:font-size="9pt" style:font-size-asian="9pt" style:font-size-complex="9pt"/>
    </style:style>
    <style:style style:name="P4156" style:parent-style-name="Kop8" style:family="paragraph">
      <style:text-properties style:font-name="Verdana" style:use-window-font-color="true"/>
    </style:style>
    <style:style style:name="T4157" style:parent-style-name="Standaardalinea-lettertype" style:family="text">
      <style:text-properties style:font-name="Verdana" fo:font-size="9pt" style:font-size-asian="9pt" style:font-size-complex="9pt"/>
    </style:style>
    <style:style style:name="P4158" style:parent-style-name="Standaard" style:family="paragraph">
      <style:text-properties style:font-name="Verdana" style:font-style-complex="italic" fo:font-size="9pt" style:font-size-asian="9pt" style:font-size-complex="9pt"/>
    </style:style>
    <style:style style:name="P4159" style:parent-style-name="Standaard" style:family="paragraph">
      <style:text-properties style:font-name="Verdana" style:font-style-complex="italic" fo:font-size="9pt" style:font-size-asian="9pt" style:font-size-complex="9pt"/>
    </style:style>
    <style:style style:name="P4160" style:parent-style-name="Standaard" style:family="paragraph">
      <style:text-properties style:font-name="Verdana" style:font-style-complex="italic" fo:font-size="9pt" style:font-size-asian="9pt" style:font-size-complex="9pt"/>
    </style:style>
    <style:style style:name="P4161" style:parent-style-name="Standaard" style:family="paragraph">
      <style:text-properties style:font-name="Verdana" style:font-style-complex="italic" fo:font-size="9pt" style:font-size-asian="9pt" style:font-size-complex="9pt"/>
    </style:style>
    <style:style style:name="P4162" style:parent-style-name="Standaard" style:family="paragraph">
      <style:text-properties style:font-name="Verdana" style:font-style-complex="italic" fo:font-size="9pt" style:font-size-asian="9pt" style:font-size-complex="9pt"/>
    </style:style>
    <style:style style:name="T4163" style:parent-style-name="Standaardalinea-lettertype" style:family="text">
      <style:text-properties style:font-name="Verdana" style:font-style-complex="italic" fo:font-size="9pt" style:font-size-asian="9pt" style:font-size-complex="9pt"/>
    </style:style>
    <style:style style:name="T4164" style:parent-style-name="Standaardalinea-lettertype" style:family="text">
      <style:text-properties style:font-name="Verdana" fo:font-style="italic" style:font-style-asian="italic" style:font-style-complex="italic" fo:font-size="9pt" style:font-size-asian="9pt" style:font-size-complex="9pt"/>
    </style:style>
    <style:style style:name="T4165" style:parent-style-name="Standaardalinea-lettertype" style:family="text">
      <style:text-properties style:font-name="Verdana" style:font-style-complex="italic" fo:font-size="9pt" style:font-size-asian="9pt" style:font-size-complex="9pt"/>
    </style:style>
    <style:style style:name="P4166" style:parent-style-name="Standaard" style:family="paragraph">
      <style:text-properties style:font-name="Verdana" style:font-style-complex="italic" fo:font-size="9pt" style:font-size-asian="9pt" style:font-size-complex="9pt"/>
    </style:style>
    <style:style style:name="P4167" style:parent-style-name="Standaard" style:family="paragraph">
      <style:text-properties style:font-name="Verdana" style:font-style-complex="italic" fo:font-size="9pt" style:font-size-asian="9pt" style:font-size-complex="9pt"/>
    </style:style>
    <style:style style:name="P4168" style:parent-style-name="Cijfers" style:family="paragraph">
      <style:paragraph-properties fo:margin-left="0.2756in" fo:text-indent="-0.2756in">
        <style:tab-stops/>
      </style:paragraph-properties>
      <style:text-properties style:font-name="Verdana" style:font-style-complex="italic" fo:font-size="9pt" style:font-size-asian="9pt" style:font-size-complex="9pt"/>
    </style:style>
    <style:style style:name="P4169" style:parent-style-name="Cijfers" style:family="paragraph">
      <style:paragraph-properties fo:margin-left="0.2756in" fo:text-indent="-0.2756in">
        <style:tab-stops/>
      </style:paragraph-properties>
      <style:text-properties style:font-name="Verdana" style:font-style-complex="italic" fo:font-size="9pt" style:font-size-asian="9pt" style:font-size-complex="9pt"/>
    </style:style>
    <style:style style:name="P4170" style:parent-style-name="Kop7" style:family="paragraph">
      <style:text-properties style:font-name="Verdana" style:use-window-font-color="true"/>
    </style:style>
    <style:style style:name="P4171" style:parent-style-name="Kop8" style:family="paragraph">
      <style:text-properties style:font-name="Verdana" style:use-window-font-color="true"/>
    </style:style>
    <style:style style:name="P4172" style:parent-style-name="Standaard" style:family="paragraph">
      <style:text-properties style:font-name="Verdana" fo:font-size="9pt" style:font-size-asian="9pt" style:font-size-complex="9pt"/>
    </style:style>
    <style:style style:name="P4173" style:parent-style-name="Standaard" style:family="paragraph">
      <style:text-properties style:font-name="Verdana" fo:font-size="9pt" style:font-size-asian="9pt" style:font-size-complex="9pt"/>
    </style:style>
    <style:style style:name="T4174" style:parent-style-name="Standaardalinea-lettertype" style:family="text">
      <style:text-properties style:font-name="Verdana" style:use-window-font-color="true"/>
    </style:style>
    <style:style style:name="P4175" style:parent-style-name="Standaard" style:family="paragraph">
      <style:text-properties style:font-name="Verdana" fo:font-size="9pt" style:font-size-asian="9pt" style:font-size-complex="9pt"/>
    </style:style>
    <style:style style:name="P4176" style:parent-style-name="Standaard" style:family="paragraph">
      <style:text-properties style:font-name="Verdana" fo:font-size="9pt" style:font-size-asian="9pt" style:font-size-complex="9pt"/>
    </style:style>
    <style:style style:name="P4177" style:parent-style-name="Kop8" style:family="paragraph">
      <style:text-properties style:font-name="Verdana" style:use-window-font-color="true"/>
    </style:style>
    <style:style style:name="P4178" style:parent-style-name="Standaard" style:family="paragraph">
      <style:text-properties style:font-name="Verdana" fo:font-size="9pt" style:font-size-asian="9pt" style:font-size-complex="9pt"/>
    </style:style>
    <style:style style:name="P4179" style:parent-style-name="Standaard" style:family="paragraph">
      <style:text-properties style:font-name="Verdana" fo:font-size="9pt" style:font-size-asian="9pt" style:font-size-complex="9pt"/>
    </style:style>
    <style:style style:name="T4180" style:parent-style-name="Standaardalinea-lettertype" style:family="text">
      <style:text-properties style:font-name="Verdana" fo:font-size="9pt" style:font-size-asian="9pt" style:font-size-complex="9pt"/>
    </style:style>
    <style:style style:name="T4181" style:parent-style-name="Standaardalinea-lettertype" style:family="text">
      <style:text-properties style:font-name="Verdana" fo:font-style="italic" style:font-style-asian="italic" style:font-style-complex="italic" fo:font-size="9pt" style:font-size-asian="9pt" style:font-size-complex="9pt"/>
    </style:style>
    <style:style style:name="P4182" style:parent-style-name="Standaard" style:family="paragraph">
      <style:text-properties style:font-name="Verdana" fo:font-style="italic" style:font-style-asian="italic" style:font-style-complex="italic" fo:font-size="9pt" style:font-size-asian="9pt" style:font-size-complex="9pt"/>
    </style:style>
    <style:style style:name="P4183" style:parent-style-name="Standaard" style:family="paragraph">
      <style:text-properties style:font-name="Verdana" fo:font-style="italic" style:font-style-asian="italic" style:font-style-complex="italic" fo:font-size="9pt" style:font-size-asian="9pt" style:font-size-complex="9pt"/>
    </style:style>
    <style:style style:name="P4184" style:parent-style-name="Standaard" style:family="paragraph">
      <style:text-properties style:font-name="Verdana" fo:font-style="italic" style:font-style-asian="italic" style:font-style-complex="italic" fo:font-size="9pt" style:font-size-asian="9pt" style:font-size-complex="9pt"/>
    </style:style>
    <style:style style:name="P4185" style:parent-style-name="Standaard" style:family="paragraph">
      <style:text-properties style:font-name="Verdana" fo:font-style="italic" style:font-style-asian="italic" style:font-style-complex="italic" fo:font-size="9pt" style:font-size-asian="9pt" style:font-size-complex="9pt"/>
    </style:style>
    <style:style style:name="P4186" style:parent-style-name="Standaard" style:family="paragraph">
      <style:text-properties style:font-name="Verdana" fo:font-style="italic" style:font-style-asian="italic" style:font-style-complex="italic" fo:font-size="9pt" style:font-size-asian="9pt" style:font-size-complex="9pt"/>
    </style:style>
    <style:style style:name="P4187" style:parent-style-name="Standaard" style:family="paragraph">
      <style:text-properties style:font-name="Verdana" fo:font-style="italic" style:font-style-asian="italic" style:font-style-complex="italic" fo:font-size="9pt" style:font-size-asian="9pt" style:font-size-complex="9pt"/>
    </style:style>
    <style:style style:name="T4188" style:parent-style-name="Standaardalinea-lettertype" style:family="text">
      <style:text-properties style:font-name="Verdana" fo:font-style="italic" style:font-style-asian="italic" style:font-style-complex="italic" fo:font-size="9pt" style:font-size-asian="9pt" style:font-size-complex="9pt"/>
    </style:style>
    <style:style style:name="T4189" style:parent-style-name="Standaardalinea-lettertype" style:family="text">
      <style:text-properties style:font-name="Verdana" fo:font-weight="bold" style:font-weight-asian="bold" style:font-weight-complex="bold" fo:font-size="9pt" style:font-size-asian="9pt" style:font-size-complex="9pt"/>
    </style:style>
    <style:style style:name="P4190" style:parent-style-name="Standaard" style:family="paragraph">
      <style:text-properties style:font-name="Verdana" fo:font-size="9pt" style:font-size-asian="9pt" style:font-size-complex="9pt"/>
    </style:style>
    <style:style style:name="P4191" style:parent-style-name="Kop8" style:family="paragraph">
      <style:text-properties style:font-name="Verdana" style:use-window-font-color="true"/>
    </style:style>
    <style:style style:name="P4192" style:parent-style-name="Standaard" style:family="paragraph">
      <style:text-properties style:font-name="Verdana" fo:font-size="9pt" style:font-size-asian="9pt" style:font-size-complex="9pt"/>
    </style:style>
    <style:style style:name="P4193" style:parent-style-name="Standaard" style:family="paragraph">
      <style:text-properties style:font-name="Verdana" fo:font-size="9pt" style:font-size-asian="9pt" style:font-size-complex="9pt"/>
    </style:style>
    <style:style style:name="P4194" style:parent-style-name="Kop8" style:family="paragraph">
      <style:text-properties style:font-name="Verdana" style:use-window-font-color="true"/>
    </style:style>
    <style:style style:name="P4195" style:parent-style-name="Standaard" style:family="paragraph">
      <style:text-properties style:font-name="Verdana" fo:font-size="9pt" style:font-size-asian="9pt" style:font-size-complex="9pt"/>
    </style:style>
    <style:style style:name="P4196" style:parent-style-name="Standaard" style:family="paragraph">
      <style:text-properties style:font-name="Verdana" fo:font-size="9pt" style:font-size-asian="9pt" style:font-size-complex="9pt"/>
    </style:style>
    <style:style style:name="P4197" style:parent-style-name="Standaard" style:family="paragraph">
      <style:text-properties style:font-name="Verdana" fo:font-size="9pt" style:font-size-asian="9pt" style:font-size-complex="9pt"/>
    </style:style>
    <style:style style:name="P4198" style:parent-style-name="Kop7" style:family="paragraph">
      <style:text-properties style:font-name="Verdana" style:use-window-font-color="true"/>
    </style:style>
    <style:style style:name="P4199" style:parent-style-name="Kop8" style:family="paragraph">
      <style:text-properties style:font-name="Verdana" style:use-window-font-color="true"/>
    </style:style>
    <style:style style:name="P4200" style:parent-style-name="Standaard" style:family="paragraph">
      <style:text-properties style:font-name="Verdana" fo:font-size="9pt" style:font-size-asian="9pt" style:font-size-complex="9pt"/>
    </style:style>
    <style:style style:name="P4201" style:parent-style-name="Standaard" style:family="paragraph">
      <style:text-properties style:font-name="Verdana" style:font-style-complex="italic" fo:font-size="9pt" style:font-size-asian="9pt" style:font-size-complex="9pt"/>
    </style:style>
    <style:style style:name="T4202" style:parent-style-name="Standaardalinea-lettertype" style:family="text">
      <style:text-properties style:font-name="Verdana" style:use-window-font-color="true"/>
    </style:style>
    <style:style style:name="P4203" style:parent-style-name="Standaard" style:family="paragraph">
      <style:text-properties style:font-name="Verdana" fo:font-size="9pt" style:font-size-asian="9pt" style:font-size-complex="9pt"/>
    </style:style>
    <style:style style:name="P4204" style:parent-style-name="Standaard" style:family="paragraph">
      <style:text-properties style:font-name="Verdana" fo:font-size="9pt" style:font-size-asian="9pt" style:font-size-complex="9pt"/>
    </style:style>
    <style:style style:name="P4205" style:parent-style-name="Kop8" style:family="paragraph">
      <style:text-properties style:font-name="Verdana" style:use-window-font-color="true"/>
    </style:style>
    <style:style style:name="P4206" style:parent-style-name="Standaard" style:family="paragraph">
      <style:text-properties style:font-name="Verdana" fo:font-size="9pt" style:font-size-asian="9pt" style:font-size-complex="9pt"/>
    </style:style>
    <style:style style:name="P4207" style:parent-style-name="Standaard" style:family="paragraph">
      <style:text-properties style:font-name="Verdana" fo:font-size="9pt" style:font-size-asian="9pt" style:font-size-complex="9pt"/>
    </style:style>
    <style:style style:name="P4208" style:parent-style-name="Kop8" style:family="paragraph">
      <style:text-properties style:font-name="Verdana" style:use-window-font-color="true"/>
    </style:style>
    <style:style style:name="P4209" style:parent-style-name="Standaard" style:family="paragraph">
      <style:text-properties style:font-name="Verdana" fo:font-size="9pt" style:font-size-asian="9pt" style:font-size-complex="9pt"/>
    </style:style>
    <style:style style:name="P4210" style:parent-style-name="Standaard" style:family="paragraph">
      <style:text-properties style:font-name="Verdana" fo:font-size="9pt" style:font-size-asian="9pt" style:font-size-complex="9pt"/>
    </style:style>
    <style:style style:name="P4211" style:parent-style-name="Kop8" style:family="paragraph">
      <style:text-properties style:font-name="Verdana" style:use-window-font-color="true"/>
    </style:style>
    <style:style style:name="P4212" style:parent-style-name="Standaard" style:family="paragraph">
      <style:text-properties style:font-name="Verdana" fo:font-size="9pt" style:font-size-asian="9pt" style:font-size-complex="9pt"/>
    </style:style>
    <style:style style:name="P4213" style:parent-style-name="Standaard" style:family="paragraph">
      <style:text-properties style:font-name="Verdana" fo:font-size="9pt" style:font-size-asian="9pt" style:font-size-complex="9pt"/>
    </style:style>
    <style:style style:name="P4214" style:parent-style-name="Standaard" style:family="paragraph">
      <style:text-properties style:font-name="Verdana" fo:font-size="9pt" style:font-size-asian="9pt" style:font-size-complex="9pt"/>
    </style:style>
    <style:style style:name="P4215" style:parent-style-name="Standaard" style:family="paragraph">
      <style:text-properties style:font-name="Verdana" fo:font-size="9pt" style:font-size-asian="9pt" style:font-size-complex="9pt"/>
    </style:style>
    <style:style style:name="P4216" style:parent-style-name="Standaard" style:family="paragraph">
      <style:text-properties style:font-name="Verdana" fo:font-size="9pt" style:font-size-asian="9pt" style:font-size-complex="9pt"/>
    </style:style>
    <style:style style:name="P4217" style:parent-style-name="Standaard" style:family="paragraph">
      <style:text-properties style:font-name="Verdana" fo:font-style="italic" style:font-style-asian="italic" style:font-style-complex="italic" fo:font-size="9pt" style:font-size-asian="9pt" style:font-size-complex="9pt"/>
    </style:style>
    <style:style style:name="P4218" style:parent-style-name="Kop8" style:family="paragraph">
      <style:text-properties style:font-name="Verdana" style:use-window-font-color="true"/>
    </style:style>
    <style:style style:name="P4219" style:parent-style-name="Standaard" style:family="paragraph">
      <style:text-properties style:font-name="Verdana" fo:font-size="9pt" style:font-size-asian="9pt" style:font-size-complex="9pt"/>
    </style:style>
    <style:style style:name="P4220" style:parent-style-name="Standaard" style:family="paragraph">
      <style:text-properties style:font-name="Verdana" fo:font-size="9pt" style:font-size-asian="9pt" style:font-size-complex="9pt"/>
    </style:style>
    <style:style style:name="P4221" style:parent-style-name="Standaard" style:family="paragraph">
      <style:text-properties style:font-name="Verdana" fo:font-size="9pt" style:font-size-asian="9pt" style:font-size-complex="9pt"/>
    </style:style>
    <style:style style:name="P4222" style:parent-style-name="Standaard" style:family="paragraph">
      <style:text-properties style:font-name="Verdana" fo:font-size="9pt" style:font-size-asian="9pt" style:font-size-complex="9pt"/>
    </style:style>
    <style:style style:name="P4223" style:parent-style-name="Standaard" style:family="paragraph">
      <style:text-properties style:font-name="Verdana" fo:font-size="9pt" style:font-size-asian="9pt" style:font-size-complex="9pt"/>
    </style:style>
    <style:style style:name="P4224" style:parent-style-name="Standaard" style:family="paragraph">
      <style:text-properties style:font-name="Verdana" fo:font-size="9pt" style:font-size-asian="9pt" style:font-size-complex="9pt"/>
    </style:style>
    <style:style style:name="P4225" style:parent-style-name="Standaard" style:family="paragraph">
      <style:text-properties style:font-name="Verdana" fo:font-size="9pt" style:font-size-asian="9pt" style:font-size-complex="9pt"/>
    </style:style>
    <style:style style:name="P4226" style:parent-style-name="Standaard" style:family="paragraph">
      <style:text-properties style:font-name="Verdana" fo:font-size="9pt" style:font-size-asian="9pt" style:font-size-complex="9pt"/>
    </style:style>
    <style:style style:name="P4227" style:parent-style-name="Kop7" style:family="paragraph">
      <style:text-properties style:font-name="Verdana" style:use-window-font-color="true"/>
    </style:style>
    <style:style style:name="P4228" style:parent-style-name="Kop8" style:family="paragraph">
      <style:text-properties style:font-name="Verdana" style:use-window-font-color="true"/>
    </style:style>
    <style:style style:name="P4229" style:parent-style-name="Standaard" style:family="paragraph">
      <style:text-properties style:font-name="Verdana" fo:font-size="9pt" style:font-size-asian="9pt" style:font-size-complex="9pt"/>
    </style:style>
    <style:style style:name="P4230" style:parent-style-name="Standaard" style:family="paragraph">
      <style:text-properties style:font-name="Verdana" fo:font-size="9pt" style:font-size-asian="9pt" style:font-size-complex="9pt"/>
    </style:style>
    <style:style style:name="P4231" style:parent-style-name="Standaard" style:family="paragraph">
      <style:text-properties style:font-name="Verdana" fo:font-weight="bold" style:font-weight-asian="bold" style:font-weight-complex="bold" fo:font-size="9pt" style:font-size-asian="9pt" style:font-size-complex="9pt"/>
    </style:style>
    <style:style style:name="P4232" style:parent-style-name="Kop8" style:family="paragraph">
      <style:text-properties style:font-name="Verdana" style:use-window-font-color="true"/>
    </style:style>
    <style:style style:name="P4233" style:parent-style-name="Standaard" style:family="paragraph">
      <style:text-properties style:font-name="Verdana" fo:font-size="9pt" style:font-size-asian="9pt" style:font-size-complex="9pt"/>
    </style:style>
    <style:style style:name="P4234" style:parent-style-name="Standaard" style:family="paragraph">
      <style:text-properties style:font-name="Verdana" fo:font-size="9pt" style:font-size-asian="9pt" style:font-size-complex="9pt"/>
    </style:style>
    <style:style style:name="P4235" style:parent-style-name="Standaard" style:family="paragraph">
      <style:text-properties style:font-name="Verdana" fo:font-size="9pt" style:font-size-asian="9pt" style:font-size-complex="9pt"/>
    </style:style>
    <style:style style:name="P4236" style:parent-style-name="Standaard" style:family="paragraph">
      <style:text-properties style:font-name="Verdana" fo:font-size="9pt" style:font-size-asian="9pt" style:font-size-complex="9pt"/>
    </style:style>
    <style:style style:name="P4237" style:parent-style-name="Kop8" style:family="paragraph">
      <style:text-properties style:font-name="Verdana" style:use-window-font-color="true"/>
    </style:style>
    <style:style style:name="P4238" style:parent-style-name="Standaard" style:family="paragraph">
      <style:text-properties style:font-name="Verdana" fo:font-size="9pt" style:font-size-asian="9pt" style:font-size-complex="9pt"/>
    </style:style>
    <style:style style:name="P4239" style:parent-style-name="Standaard" style:family="paragraph">
      <style:text-properties style:font-name="Verdana" fo:font-size="9pt" style:font-size-asian="9pt" style:font-size-complex="9pt"/>
    </style:style>
    <style:style style:name="P4240" style:parent-style-name="Standaard" style:family="paragraph">
      <style:text-properties style:font-name="Verdana" fo:font-size="9pt" style:font-size-asian="9pt" style:font-size-complex="9pt"/>
    </style:style>
    <style:style style:name="P4241" style:parent-style-name="Standaard" style:family="paragraph">
      <style:text-properties style:font-name="Verdana" fo:font-size="9pt" style:font-size-asian="9pt" style:font-size-complex="9pt"/>
    </style:style>
    <style:style style:name="P4242" style:parent-style-name="Standaard" style:family="paragraph">
      <style:text-properties style:font-name="Verdana" fo:font-size="9pt" style:font-size-asian="9pt" style:font-size-complex="9pt"/>
    </style:style>
    <style:style style:name="P4243" style:parent-style-name="Standaard" style:family="paragraph">
      <style:text-properties style:font-name="Verdana" fo:font-size="9pt" style:font-size-asian="9pt" style:font-size-complex="9pt"/>
    </style:style>
    <style:style style:name="P4244" style:parent-style-name="Kop8" style:family="paragraph">
      <style:text-properties style:font-name="Verdana" style:use-window-font-color="true"/>
    </style:style>
    <style:style style:name="P4245" style:parent-style-name="Standaard" style:family="paragraph">
      <style:text-properties style:font-name="Verdana" fo:font-size="9pt" style:font-size-asian="9pt" style:font-size-complex="9pt"/>
    </style:style>
    <style:style style:name="P4246" style:parent-style-name="Standaard" style:family="paragraph">
      <style:text-properties style:font-name="Verdana" fo:font-size="9pt" style:font-size-asian="9pt" style:font-size-complex="9pt"/>
    </style:style>
    <style:style style:name="P4247" style:parent-style-name="Standaard" style:family="paragraph">
      <style:text-properties style:font-name="Verdana" fo:font-size="9pt" style:font-size-asian="9pt" style:font-size-complex="9pt"/>
    </style:style>
    <style:style style:name="P4248" style:parent-style-name="Standaard" style:family="paragraph">
      <style:text-properties style:font-name="Verdana" fo:font-size="9pt" style:font-size-asian="9pt" style:font-size-complex="9pt"/>
    </style:style>
    <style:style style:name="P4249" style:parent-style-name="Standaard" style:family="paragraph">
      <style:text-properties style:font-name="Verdana" fo:font-size="9pt" style:font-size-asian="9pt" style:font-size-complex="9pt"/>
    </style:style>
    <style:style style:name="P4250" style:parent-style-name="Standaard" style:family="paragraph">
      <style:text-properties style:font-name="Verdana" fo:font-size="9pt" style:font-size-asian="9pt" style:font-size-complex="9pt"/>
    </style:style>
    <style:style style:name="P4251" style:parent-style-name="Kop8" style:family="paragraph">
      <style:text-properties style:font-name="Verdana" style:use-window-font-color="true"/>
    </style:style>
    <style:style style:name="P4252" style:parent-style-name="Standaard" style:family="paragraph">
      <style:text-properties style:font-name="Verdana" fo:font-size="9pt" style:font-size-asian="9pt" style:font-size-complex="9pt"/>
    </style:style>
    <style:style style:name="P4253" style:parent-style-name="Standaard" style:family="paragraph">
      <style:text-properties style:font-name="Verdana" fo:font-size="9pt" style:font-size-asian="9pt" style:font-size-complex="9pt"/>
    </style:style>
    <style:style style:name="P4254" style:parent-style-name="Kop8" style:family="paragraph">
      <style:text-properties style:font-name="Verdana" style:use-window-font-color="true"/>
    </style:style>
    <style:style style:name="P4255" style:parent-style-name="Standaard" style:family="paragraph">
      <style:text-properties style:font-name="Verdana" fo:font-size="9pt" style:font-size-asian="9pt" style:font-size-complex="9pt"/>
    </style:style>
    <style:style style:name="P4256" style:parent-style-name="Standaard" style:family="paragraph">
      <style:text-properties style:font-name="Verdana" fo:font-size="9pt" style:font-size-asian="9pt" style:font-size-complex="9pt"/>
    </style:style>
    <style:style style:name="P4257" style:parent-style-name="Kop8" style:family="paragraph">
      <style:text-properties style:font-name="Verdana" style:use-window-font-color="true"/>
    </style:style>
    <style:style style:name="T4258" style:parent-style-name="Standaardalinea-lettertype" style:family="text">
      <style:text-properties style:font-name="Verdana" fo:font-size="9pt" style:font-size-asian="9pt" style:font-size-complex="9pt"/>
    </style:style>
    <style:style style:name="T4259" style:parent-style-name="Standaardalinea-lettertype" style:family="text">
      <style:text-properties style:font-name="Verdana" fo:font-size="9pt" style:font-size-asian="9pt" style:font-size-complex="9pt"/>
    </style:style>
    <style:style style:name="P4260" style:parent-style-name="Standaard" style:family="paragraph">
      <style:text-properties style:font-name="Verdana" fo:font-size="9pt" style:font-size-asian="9pt" style:font-size-complex="9pt"/>
    </style:style>
    <style:style style:name="P4261" style:parent-style-name="Standaard" style:family="paragraph">
      <style:text-properties style:font-name="Verdana" fo:font-size="9pt" style:font-size-asian="9pt" style:font-size-complex="9pt"/>
    </style:style>
    <style:style style:name="P4262" style:parent-style-name="Standaard" style:family="paragraph">
      <style:text-properties style:font-name="Verdana" fo:font-size="9pt" style:font-size-asian="9pt" style:font-size-complex="9pt"/>
    </style:style>
    <style:style style:name="P4263" style:parent-style-name="Kop7" style:family="paragraph">
      <style:text-properties style:font-name="Verdana" style:use-window-font-color="true"/>
    </style:style>
    <style:style style:name="P4264" style:parent-style-name="Kop7" style:family="paragraph">
      <style:text-properties style:font-name="Verdana" style:use-window-font-color="true"/>
    </style:style>
    <style:style style:name="P4265" style:parent-style-name="Kop8" style:family="paragraph">
      <style:text-properties style:font-name="Verdana" style:use-window-font-color="true"/>
    </style:style>
    <style:style style:name="P4266" style:parent-style-name="Standaard" style:family="paragraph">
      <style:text-properties style:font-name="Verdana" fo:font-size="9pt" style:font-size-asian="9pt" style:font-size-complex="9pt"/>
    </style:style>
    <style:style style:name="P4267" style:parent-style-name="Standaard" style:family="paragraph">
      <style:text-properties style:font-name="Verdana" fo:font-size="9pt" style:font-size-asian="9pt" style:font-size-complex="9pt"/>
    </style:style>
    <style:style style:name="T4268" style:parent-style-name="Standaardalinea-lettertype" style:family="text">
      <style:text-properties style:font-name="Verdana" style:use-window-font-color="true"/>
    </style:style>
    <style:style style:name="P4269" style:parent-style-name="Standaard" style:family="paragraph">
      <style:text-properties style:font-name="Verdana" fo:font-size="9pt" style:font-size-asian="9pt" style:font-size-complex="9pt"/>
    </style:style>
    <style:style style:name="P4270" style:parent-style-name="Standaard" style:family="paragraph">
      <style:text-properties style:font-name="Verdana" fo:font-size="9pt" style:font-size-asian="9pt" style:font-size-complex="9pt"/>
    </style:style>
    <style:style style:name="P4271" style:parent-style-name="Kop8" style:family="paragraph">
      <style:text-properties style:font-name="Verdana" style:use-window-font-color="true"/>
    </style:style>
    <style:style style:name="P4272" style:parent-style-name="Standaard" style:family="paragraph">
      <style:text-properties style:font-name="Verdana" fo:font-size="9pt" style:font-size-asian="9pt" style:font-size-complex="9pt"/>
    </style:style>
    <style:style style:name="P4273" style:parent-style-name="Standaard" style:family="paragraph">
      <style:text-properties style:font-name="Verdana" fo:font-size="9pt" style:font-size-asian="9pt" style:font-size-complex="9pt"/>
    </style:style>
    <style:style style:name="P4274" style:parent-style-name="Kop8" style:family="paragraph">
      <style:text-properties style:font-name="Verdana" style:use-window-font-color="true"/>
    </style:style>
    <style:style style:name="P4275" style:parent-style-name="Standaard" style:family="paragraph">
      <style:text-properties style:font-name="Verdana" fo:font-size="9pt" style:font-size-asian="9pt" style:font-size-complex="9pt"/>
    </style:style>
    <style:style style:name="P4276" style:parent-style-name="Standaard" style:family="paragraph">
      <style:text-properties style:font-name="Verdana" fo:font-size="9pt" style:font-size-asian="9pt" style:font-size-complex="9pt"/>
    </style:style>
    <style:style style:name="P4277" style:parent-style-name="Standaard" style:family="paragraph">
      <style:text-properties style:font-name="Verdana" fo:font-size="9pt" style:font-size-asian="9pt" style:font-size-complex="9pt"/>
    </style:style>
    <style:style style:name="P4278" style:parent-style-name="Kop7" style:family="paragraph">
      <style:text-properties style:font-name="Verdana" style:use-window-font-color="true"/>
    </style:style>
    <style:style style:name="P4279" style:parent-style-name="Kop8" style:family="paragraph">
      <style:text-properties style:font-name="Verdana" style:use-window-font-color="true"/>
    </style:style>
    <style:style style:name="P4280" style:parent-style-name="Standaard" style:family="paragraph">
      <style:text-properties style:font-name="Verdana" fo:font-size="9pt" style:font-size-asian="9pt" style:font-size-complex="9pt"/>
    </style:style>
    <style:style style:name="P4281" style:parent-style-name="Standaard" style:family="paragraph">
      <style:text-properties style:font-name="Verdana" fo:font-size="9pt" style:font-size-asian="9pt" style:font-size-complex="9pt"/>
    </style:style>
    <style:style style:name="T4282" style:parent-style-name="Standaardalinea-lettertype" style:family="text">
      <style:text-properties style:font-name="Verdana" style:use-window-font-color="true"/>
    </style:style>
    <style:style style:name="P4283" style:parent-style-name="Standaard" style:family="paragraph">
      <style:text-properties style:font-name="Verdana" fo:font-size="9pt" style:font-size-asian="9pt" style:font-size-complex="9pt"/>
    </style:style>
    <style:style style:name="P4284" style:parent-style-name="Standaard" style:family="paragraph">
      <style:text-properties style:font-name="Verdana" fo:font-size="9pt" style:font-size-asian="9pt" style:font-size-complex="9pt"/>
    </style:style>
    <style:style style:name="P4285" style:parent-style-name="Kop8" style:family="paragraph">
      <style:text-properties style:font-name="Verdana" style:use-window-font-color="true"/>
    </style:style>
    <style:style style:name="P4286" style:parent-style-name="Standaard" style:family="paragraph">
      <style:text-properties style:font-name="Verdana" fo:font-size="9pt" style:font-size-asian="9pt" style:font-size-complex="9pt"/>
    </style:style>
    <style:style style:name="P4287" style:parent-style-name="Standaard" style:family="paragraph">
      <style:text-properties style:font-name="Verdana" fo:font-size="9pt" style:font-size-asian="9pt" style:font-size-complex="9pt"/>
    </style:style>
    <style:style style:name="T4288" style:parent-style-name="Standaardalinea-lettertype" style:family="text">
      <style:text-properties style:font-name="Verdana" fo:font-size="9pt" style:font-size-asian="9pt" style:font-size-complex="9pt"/>
    </style:style>
    <style:style style:name="T4289" style:parent-style-name="Standaardalinea-lettertype" style:family="text">
      <style:text-properties style:font-name="Verdana" fo:font-style="italic" style:font-style-asian="italic" style:font-style-complex="italic" fo:font-size="9pt" style:font-size-asian="9pt" style:font-size-complex="9pt"/>
    </style:style>
    <style:style style:name="P4290" style:parent-style-name="Standaard" style:family="paragraph">
      <style:text-properties style:font-name="Verdana" fo:font-style="italic" style:font-style-asian="italic" style:font-style-complex="italic" fo:font-size="9pt" style:font-size-asian="9pt" style:font-size-complex="9pt"/>
    </style:style>
    <style:style style:name="P4291" style:parent-style-name="Standaard" style:family="paragraph">
      <style:text-properties style:font-name="Verdana" fo:font-style="italic" style:font-style-asian="italic" style:font-style-complex="italic" fo:font-size="9pt" style:font-size-asian="9pt" style:font-size-complex="9pt"/>
    </style:style>
    <style:style style:name="P4292" style:parent-style-name="Standaard" style:family="paragraph">
      <style:text-properties style:font-name="Verdana" fo:font-style="italic" style:font-style-asian="italic" style:font-style-complex="italic" fo:font-size="9pt" style:font-size-asian="9pt" style:font-size-complex="9pt"/>
    </style:style>
    <style:style style:name="P4293" style:parent-style-name="Standaard" style:family="paragraph">
      <style:text-properties style:font-name="Verdana" fo:font-style="italic" style:font-style-asian="italic" style:font-style-complex="italic" fo:font-size="9pt" style:font-size-asian="9pt" style:font-size-complex="9pt"/>
    </style:style>
    <style:style style:name="P4294" style:parent-style-name="Standaard" style:family="paragraph">
      <style:text-properties style:font-name="Verdana" fo:font-style="italic" style:font-style-asian="italic" style:font-style-complex="italic" fo:font-size="9pt" style:font-size-asian="9pt" style:font-size-complex="9pt"/>
    </style:style>
    <style:style style:name="P4295" style:parent-style-name="Standaard" style:family="paragraph">
      <style:text-properties style:font-name="Verdana" fo:font-style="italic" style:font-style-asian="italic" style:font-style-complex="italic" fo:font-size="9pt" style:font-size-asian="9pt" style:font-size-complex="9pt"/>
    </style:style>
    <style:style style:name="P4296" style:parent-style-name="Standaard" style:family="paragraph">
      <style:text-properties style:font-name="Verdana" fo:font-style="italic" style:font-style-asian="italic" style:font-style-complex="italic" fo:font-size="9pt" style:font-size-asian="9pt" style:font-size-complex="9pt"/>
    </style:style>
    <style:style style:name="P4297" style:parent-style-name="Standaard" style:family="paragraph">
      <style:text-properties style:font-name="Verdana" fo:font-style="italic" style:font-style-asian="italic" style:font-style-complex="italic" fo:font-size="9pt" style:font-size-asian="9pt" style:font-size-complex="9pt"/>
    </style:style>
    <style:style style:name="P4298" style:parent-style-name="Standaard" style:family="paragraph">
      <style:text-properties style:font-name="Verdana" fo:font-style="italic" style:font-style-asian="italic" style:font-style-complex="italic" fo:font-size="9pt" style:font-size-asian="9pt" style:font-size-complex="9pt"/>
    </style:style>
    <style:style style:name="P4299" style:parent-style-name="Standaard" style:family="paragraph">
      <style:text-properties style:font-name="Verdana" fo:font-style="italic" style:font-style-asian="italic" style:font-style-complex="italic" fo:font-size="9pt" style:font-size-asian="9pt" style:font-size-complex="9pt"/>
    </style:style>
    <style:style style:name="T4300" style:parent-style-name="Standaardalinea-lettertype" style:family="text">
      <style:text-properties style:font-name="Verdana" fo:font-style="italic" style:font-style-asian="italic" style:font-style-complex="italic" fo:font-size="9pt" style:font-size-asian="9pt" style:font-size-complex="9pt"/>
    </style:style>
    <style:style style:name="P4301" style:parent-style-name="Standaard" style:family="paragraph">
      <style:text-properties style:font-name="Verdana" fo:font-size="9pt" style:font-size-asian="9pt" style:font-size-complex="9pt"/>
    </style:style>
    <style:style style:name="P4302" style:parent-style-name="Kop8" style:family="paragraph">
      <style:text-properties style:font-name="Verdana" style:use-window-font-color="true"/>
    </style:style>
    <style:style style:name="P4303" style:parent-style-name="Standaard" style:family="paragraph">
      <style:text-properties style:font-name="Verdana" fo:font-size="9pt" style:font-size-asian="9pt" style:font-size-complex="9pt"/>
    </style:style>
    <style:style style:name="P4304" style:parent-style-name="Standaard" style:family="paragraph">
      <style:text-properties style:font-name="Verdana" fo:font-size="9pt" style:font-size-asian="9pt" style:font-size-complex="9pt"/>
    </style:style>
    <style:style style:name="P4305" style:parent-style-name="Kop8" style:family="paragraph">
      <style:text-properties style:font-name="Verdana" style:use-window-font-color="true"/>
    </style:style>
    <style:style style:name="P4306" style:parent-style-name="Standaard" style:family="paragraph">
      <style:text-properties style:font-name="Verdana" fo:font-size="9pt" style:font-size-asian="9pt" style:font-size-complex="9pt"/>
    </style:style>
    <style:style style:name="P4307" style:parent-style-name="Standaard" style:family="paragraph">
      <style:text-properties style:font-name="Verdana" fo:font-size="9pt" style:font-size-asian="9pt" style:font-size-complex="9pt"/>
    </style:style>
    <style:style style:name="P4308" style:parent-style-name="Standaard" style:family="paragraph">
      <style:text-properties style:font-name="Verdana" fo:font-size="9pt" style:font-size-asian="9pt" style:font-size-complex="9pt"/>
    </style:style>
    <style:style style:name="P4309" style:parent-style-name="Kop7" style:family="paragraph">
      <style:text-properties style:font-name="Verdana" style:use-window-font-color="true"/>
    </style:style>
    <style:style style:name="P4310" style:parent-style-name="Kop8" style:family="paragraph">
      <style:text-properties style:font-name="Verdana" style:use-window-font-color="true"/>
    </style:style>
    <style:style style:name="P4311" style:parent-style-name="Standaard" style:family="paragraph">
      <style:text-properties style:font-name="Verdana" fo:font-size="9pt" style:font-size-asian="9pt" style:font-size-complex="9pt"/>
    </style:style>
    <style:style style:name="P4312" style:parent-style-name="Standaard" style:family="paragraph">
      <style:text-properties style:font-name="Verdana" style:font-style-complex="italic" fo:font-size="9pt" style:font-size-asian="9pt" style:font-size-complex="9pt"/>
    </style:style>
    <style:style style:name="T4313" style:parent-style-name="Standaardalinea-lettertype" style:family="text">
      <style:text-properties style:font-name="Verdana" style:use-window-font-color="true"/>
    </style:style>
    <style:style style:name="P4314" style:parent-style-name="Standaard" style:family="paragraph">
      <style:text-properties style:font-name="Verdana" fo:font-size="9pt" style:font-size-asian="9pt" style:font-size-complex="9pt"/>
    </style:style>
    <style:style style:name="P4315" style:parent-style-name="Standaard" style:family="paragraph">
      <style:text-properties style:font-name="Verdana" fo:font-size="9pt" style:font-size-asian="9pt" style:font-size-complex="9pt"/>
    </style:style>
    <style:style style:name="P4316" style:parent-style-name="Kop8" style:family="paragraph">
      <style:text-properties style:font-name="Verdana" style:use-window-font-color="true"/>
    </style:style>
    <style:style style:name="P4317" style:parent-style-name="Standaard" style:family="paragraph">
      <style:text-properties style:font-name="Verdana" fo:font-size="9pt" style:font-size-asian="9pt" style:font-size-complex="9pt"/>
    </style:style>
    <style:style style:name="P4318" style:parent-style-name="Standaard" style:family="paragraph">
      <style:text-properties style:font-name="Verdana" fo:font-size="9pt" style:font-size-asian="9pt" style:font-size-complex="9pt"/>
    </style:style>
    <style:style style:name="P4319" style:parent-style-name="Kop8" style:family="paragraph">
      <style:text-properties style:font-name="Verdana" style:use-window-font-color="true"/>
    </style:style>
    <style:style style:name="P4320" style:parent-style-name="Standaard" style:family="paragraph">
      <style:text-properties style:font-name="Verdana" fo:font-size="9pt" style:font-size-asian="9pt" style:font-size-complex="9pt"/>
    </style:style>
    <style:style style:name="P4321" style:parent-style-name="Standaard" style:family="paragraph">
      <style:text-properties style:font-name="Verdana" fo:font-size="9pt" style:font-size-asian="9pt" style:font-size-complex="9pt"/>
    </style:style>
    <style:style style:name="P4322" style:parent-style-name="Standaard" style:family="paragraph">
      <style:text-properties style:font-name="Verdana" fo:font-size="9pt" style:font-size-asian="9pt" style:font-size-complex="9pt"/>
    </style:style>
    <style:style style:name="P4323" style:parent-style-name="Standaard" style:family="paragraph">
      <style:text-properties style:font-name="Verdana" fo:font-style="italic" style:font-style-asian="italic" style:font-style-complex="italic" fo:font-size="9pt" style:font-size-asian="9pt" style:font-size-complex="9pt"/>
    </style:style>
    <style:style style:name="P4324" style:parent-style-name="Kop8" style:family="paragraph">
      <style:text-properties style:font-name="Verdana" style:use-window-font-color="true"/>
    </style:style>
    <style:style style:name="P4325" style:parent-style-name="Standaard" style:family="paragraph">
      <style:text-properties style:font-name="Verdana" fo:font-size="9pt" style:font-size-asian="9pt" style:font-size-complex="9pt"/>
    </style:style>
    <style:style style:name="P4326" style:parent-style-name="Standaard" style:family="paragraph">
      <style:text-properties style:font-name="Verdana" fo:font-size="9pt" style:font-size-asian="9pt" style:font-size-complex="9pt"/>
    </style:style>
    <style:style style:name="P4327" style:parent-style-name="Standaard" style:family="paragraph">
      <style:text-properties style:font-name="Verdana" fo:font-size="9pt" style:font-size-asian="9pt" style:font-size-complex="9pt"/>
    </style:style>
    <style:style style:name="P4328" style:parent-style-name="Standaard" style:family="paragraph">
      <style:text-properties style:font-name="Verdana" fo:font-size="9pt" style:font-size-asian="9pt" style:font-size-complex="9pt"/>
    </style:style>
    <style:style style:name="P4329" style:parent-style-name="Standaard" style:family="paragraph">
      <style:text-properties style:font-name="Verdana" fo:font-size="9pt" style:font-size-asian="9pt" style:font-size-complex="9pt"/>
    </style:style>
    <style:style style:name="P4330" style:parent-style-name="Kop7" style:family="paragraph">
      <style:text-properties style:font-name="Verdana" style:use-window-font-color="true"/>
    </style:style>
    <style:style style:name="P4331" style:parent-style-name="Kop8" style:family="paragraph">
      <style:text-properties style:font-name="Verdana" style:use-window-font-color="true"/>
    </style:style>
    <style:style style:name="P4332" style:parent-style-name="Standaard" style:family="paragraph">
      <style:text-properties style:font-name="Verdana" fo:font-size="9pt" style:font-size-asian="9pt" style:font-size-complex="9pt"/>
    </style:style>
    <style:style style:name="P4333" style:parent-style-name="Standaard" style:family="paragraph">
      <style:text-properties style:font-name="Verdana" fo:font-size="9pt" style:font-size-asian="9pt" style:font-size-complex="9pt"/>
    </style:style>
    <style:style style:name="P4334" style:parent-style-name="Standaard" style:family="paragraph">
      <style:text-properties style:font-name="Verdana" fo:font-weight="bold" style:font-weight-asian="bold" style:font-weight-complex="bold" fo:font-size="9pt" style:font-size-asian="9pt" style:font-size-complex="9pt"/>
    </style:style>
    <style:style style:name="P4335" style:parent-style-name="Kop8" style:family="paragraph">
      <style:text-properties style:font-name="Verdana" style:use-window-font-color="true"/>
    </style:style>
    <style:style style:name="P4336" style:parent-style-name="Standaard" style:family="paragraph">
      <style:text-properties style:font-name="Verdana" fo:font-size="9pt" style:font-size-asian="9pt" style:font-size-complex="9pt"/>
    </style:style>
    <style:style style:name="P4337" style:parent-style-name="Standaard" style:family="paragraph">
      <style:text-properties style:font-name="Verdana" fo:font-size="9pt" style:font-size-asian="9pt" style:font-size-complex="9pt"/>
    </style:style>
    <style:style style:name="P4338" style:parent-style-name="Standaard" style:family="paragraph">
      <style:text-properties style:font-name="Verdana" fo:font-size="9pt" style:font-size-asian="9pt" style:font-size-complex="9pt"/>
    </style:style>
    <style:style style:name="P4339" style:parent-style-name="Standaard" style:family="paragraph">
      <style:text-properties style:font-name="Verdana" fo:font-size="9pt" style:font-size-asian="9pt" style:font-size-complex="9pt"/>
    </style:style>
    <style:style style:name="P4340" style:parent-style-name="Kop8" style:family="paragraph">
      <style:text-properties style:font-name="Verdana" style:use-window-font-color="true"/>
    </style:style>
    <style:style style:name="P4341" style:parent-style-name="Standaard" style:family="paragraph">
      <style:text-properties style:font-name="Verdana" fo:font-size="9pt" style:font-size-asian="9pt" style:font-size-complex="9pt"/>
    </style:style>
    <style:style style:name="P4342" style:parent-style-name="Standaard" style:family="paragraph">
      <style:text-properties style:font-name="Verdana" fo:font-size="9pt" style:font-size-asian="9pt" style:font-size-complex="9pt"/>
    </style:style>
    <style:style style:name="P4343" style:parent-style-name="Standaard" style:family="paragraph">
      <style:text-properties style:font-name="Verdana" fo:font-size="9pt" style:font-size-asian="9pt" style:font-size-complex="9pt"/>
    </style:style>
    <style:style style:name="P4344" style:parent-style-name="Standaard" style:family="paragraph">
      <style:text-properties style:font-name="Verdana" fo:font-size="9pt" style:font-size-asian="9pt" style:font-size-complex="9pt"/>
    </style:style>
    <style:style style:name="P4345" style:parent-style-name="Standaard" style:family="paragraph">
      <style:text-properties style:font-name="Verdana" fo:font-size="9pt" style:font-size-asian="9pt" style:font-size-complex="9pt"/>
    </style:style>
    <style:style style:name="P4346" style:parent-style-name="Standaard" style:family="paragraph">
      <style:text-properties style:font-name="Verdana" fo:font-size="9pt" style:font-size-asian="9pt" style:font-size-complex="9pt"/>
    </style:style>
    <style:style style:name="P4347" style:parent-style-name="Kop8" style:family="paragraph">
      <style:text-properties style:font-name="Verdana" style:use-window-font-color="true"/>
    </style:style>
    <style:style style:name="P4348" style:parent-style-name="Standaard" style:family="paragraph">
      <style:text-properties style:font-name="Verdana" fo:font-size="9pt" style:font-size-asian="9pt" style:font-size-complex="9pt"/>
    </style:style>
    <style:style style:name="P4349" style:parent-style-name="Standaard" style:family="paragraph">
      <style:text-properties style:font-name="Verdana" fo:font-size="9pt" style:font-size-asian="9pt" style:font-size-complex="9pt"/>
    </style:style>
    <style:style style:name="P4350" style:parent-style-name="Standaard" style:family="paragraph">
      <style:text-properties style:font-name="Verdana" fo:font-size="9pt" style:font-size-asian="9pt" style:font-size-complex="9pt"/>
    </style:style>
    <style:style style:name="P4351" style:parent-style-name="Standaard" style:family="paragraph">
      <style:text-properties style:font-name="Verdana" fo:font-size="9pt" style:font-size-asian="9pt" style:font-size-complex="9pt"/>
    </style:style>
    <style:style style:name="P4352" style:parent-style-name="Standaard" style:family="paragraph">
      <style:text-properties style:font-name="Verdana" fo:font-size="9pt" style:font-size-asian="9pt" style:font-size-complex="9pt"/>
    </style:style>
    <style:style style:name="P4353" style:parent-style-name="Standaard" style:family="paragraph">
      <style:text-properties style:font-name="Verdana" fo:font-size="9pt" style:font-size-asian="9pt" style:font-size-complex="9pt"/>
    </style:style>
    <style:style style:name="P4354" style:parent-style-name="Kop8" style:family="paragraph">
      <style:text-properties style:font-name="Verdana" style:use-window-font-color="true"/>
    </style:style>
    <style:style style:name="P4355" style:parent-style-name="Standaard" style:family="paragraph">
      <style:text-properties style:font-name="Verdana" fo:font-size="9pt" style:font-size-asian="9pt" style:font-size-complex="9pt"/>
    </style:style>
    <style:style style:name="P4356" style:parent-style-name="Standaard" style:family="paragraph">
      <style:text-properties style:font-name="Verdana" fo:font-size="9pt" style:font-size-asian="9pt" style:font-size-complex="9pt"/>
    </style:style>
    <style:style style:name="P4357" style:parent-style-name="Kop8" style:family="paragraph">
      <style:text-properties style:font-name="Verdana" style:use-window-font-color="true"/>
    </style:style>
    <style:style style:name="P4358" style:parent-style-name="Standaard" style:family="paragraph">
      <style:text-properties style:font-name="Verdana" fo:font-size="9pt" style:font-size-asian="9pt" style:font-size-complex="9pt"/>
    </style:style>
    <style:style style:name="P4359" style:parent-style-name="Standaard" style:family="paragraph">
      <style:text-properties style:font-name="Verdana" fo:font-size="9pt" style:font-size-asian="9pt" style:font-size-complex="9pt"/>
    </style:style>
    <style:style style:name="P4360" style:parent-style-name="Kop8" style:family="paragraph">
      <style:text-properties style:font-name="Verdana" style:use-window-font-color="true"/>
    </style:style>
    <style:style style:name="T4361" style:parent-style-name="Standaardalinea-lettertype" style:family="text">
      <style:text-properties style:font-name="Verdana" fo:font-size="9pt" style:font-size-asian="9pt" style:font-size-complex="9pt"/>
    </style:style>
    <style:style style:name="T4362" style:parent-style-name="Standaardalinea-lettertype" style:family="text">
      <style:text-properties style:font-name="Verdana" fo:font-size="9pt" style:font-size-asian="9pt" style:font-size-complex="9pt"/>
    </style:style>
    <style:style style:name="T4363" style:parent-style-name="Standaardalinea-lettertype" style:family="text">
      <style:text-properties style:font-name="Verdana" fo:font-size="9pt" style:font-size-asian="9pt" style:font-size-complex="9pt"/>
    </style:style>
    <style:style style:name="P4364" style:parent-style-name="Standaard" style:family="paragraph">
      <style:text-properties style:font-name="Verdana" fo:font-size="9pt" style:font-size-asian="9pt" style:font-size-complex="9pt"/>
    </style:style>
    <style:style style:name="P4365" style:parent-style-name="Standaard" style:family="paragraph">
      <style:text-properties style:font-name="Verdana" fo:font-size="9pt" style:font-size-asian="9pt" style:font-size-complex="9pt"/>
    </style:style>
    <style:style style:name="P4366" style:parent-style-name="Standaard" style:family="paragraph">
      <style:text-properties style:font-name="Verdana" fo:font-size="9pt" style:font-size-asian="9pt" style:font-size-complex="9pt"/>
    </style:style>
    <style:style style:name="P4367" style:parent-style-name="Standaard" style:family="paragraph">
      <style:text-properties style:font-name="Verdana"/>
    </style:style>
    <style:style style:name="P4368" style:parent-style-name="Kop5" style:family="paragraph">
      <style:text-properties style:font-name="Verdana" style:use-window-font-color="true"/>
    </style:style>
    <style:style style:name="P4369" style:parent-style-name="Kop6" style:family="paragraph">
      <style:paragraph-properties style:line-height-at-least="0.1944in"/>
      <style:text-properties style:font-name="Verdana" style:use-window-font-color="true"/>
    </style:style>
    <style:style style:name="P4370" style:parent-style-name="Kop7" style:family="paragraph">
      <style:text-properties style:font-name="Verdana" style:use-window-font-color="true"/>
    </style:style>
    <style:style style:name="P4371" style:parent-style-name="Kop7" style:family="paragraph">
      <style:text-properties style:font-name="Verdana" style:use-window-font-color="true"/>
    </style:style>
    <style:style style:name="P4372" style:parent-style-name="Kop8" style:family="paragraph">
      <style:text-properties style:font-name="Verdana" style:use-window-font-color="true"/>
    </style:style>
    <style:style style:name="P4373" style:parent-style-name="Geenafstand" style:family="paragraph">
      <style:paragraph-properties style:line-height-at-least="0.1944in"/>
      <style:text-properties style:font-name="Verdana" fo:font-size="9pt" style:font-size-asian="9pt" style:font-size-complex="9pt"/>
    </style:style>
    <style:style style:name="P4374" style:parent-style-name="Geenafstand" style:family="paragraph">
      <style:paragraph-properties style:line-height-at-least="0.1944in"/>
      <style:text-properties style:font-name="Verdana" fo:font-size="9pt" style:font-size-asian="9pt" style:font-size-complex="9pt"/>
    </style:style>
    <style:style style:name="P4375" style:parent-style-name="Kop8" style:family="paragraph">
      <style:text-properties style:font-name="Verdana" style:use-window-font-color="true"/>
    </style:style>
    <style:style style:name="P4376" style:parent-style-name="Geenafstand" style:family="paragraph">
      <style:paragraph-properties style:line-height-at-least="0.1944in"/>
      <style:text-properties style:font-name="Verdana" style:font-style-complex="italic" fo:font-size="9pt" style:font-size-asian="9pt" style:font-size-complex="9pt"/>
    </style:style>
    <style:style style:name="P4377" style:parent-style-name="Geenafstand" style:family="paragraph">
      <style:paragraph-properties style:line-height-at-least="0.1944in"/>
    </style:style>
    <style:style style:name="T4378" style:parent-style-name="Standaardalinea-lettertype" style:family="text">
      <style:text-properties style:font-name="Verdana" style:font-style-complex="italic" fo:font-size="9pt" style:font-size-asian="9pt" style:font-size-complex="9pt"/>
    </style:style>
    <style:style style:name="T4379" style:parent-style-name="Standaardalinea-lettertype" style:family="text">
      <style:text-properties style:font-name="Verdana" fo:font-size="9pt" style:font-size-asian="9pt" style:font-size-complex="9pt"/>
    </style:style>
    <style:style style:name="T4380" style:parent-style-name="Standaardalinea-lettertype" style:family="text">
      <style:text-properties style:font-name="Verdana" style:font-weight-complex="bold" style:font-style-complex="italic" fo:font-size="9pt" style:font-size-asian="9pt" style:font-size-complex="9pt"/>
    </style:style>
    <style:style style:name="P4381" style:parent-style-name="Standaard" style:family="paragraph">
      <style:text-properties style:font-name="Verdana" fo:font-size="9pt" style:font-size-asian="9pt" style:font-size-complex="9pt"/>
    </style:style>
    <style:style style:name="P4382" style:parent-style-name="Kop8" style:family="paragraph">
      <style:text-properties style:font-name="Verdana" style:use-window-font-color="true"/>
    </style:style>
    <style:style style:name="P4383" style:parent-style-name="Standaard" style:family="paragraph">
      <style:text-properties style:font-name="Verdana" style:font-weight-complex="bold" style:font-style-complex="italic" fo:font-size="9pt" style:font-size-asian="9pt" style:font-size-complex="9pt"/>
    </style:style>
    <style:style style:name="P4384" style:parent-style-name="Standaard" style:family="paragraph">
      <style:text-properties style:font-name="Verdana" style:font-weight-complex="bold" style:font-style-complex="italic" fo:font-size="9pt" style:font-size-asian="9pt" style:font-size-complex="9pt"/>
    </style:style>
    <style:style style:name="T4385" style:parent-style-name="Standaardalinea-lettertype" style:family="text">
      <style:text-properties style:font-name="Verdana" fo:font-size="9pt" style:font-size-asian="9pt" style:font-size-complex="9pt"/>
    </style:style>
    <style:style style:name="T4386" style:parent-style-name="Standaardalinea-lettertype" style:family="text">
      <style:text-properties style:font-name="Verdana" style:font-weight-complex="bold" fo:font-size="9pt" style:font-size-asian="9pt" style:font-size-complex="9pt"/>
    </style:style>
    <style:style style:name="T4387" style:parent-style-name="Standaardalinea-lettertype" style:family="text">
      <style:text-properties style:font-name="Verdana" fo:font-size="9pt" style:font-size-asian="9pt" style:font-size-complex="9pt"/>
    </style:style>
    <style:style style:name="T4388" style:parent-style-name="Standaardalinea-lettertype" style:family="text">
      <style:text-properties style:font-name="Verdana" style:font-weight-complex="bold" fo:font-size="9pt" style:font-size-asian="9pt" style:font-size-complex="9pt"/>
    </style:style>
    <style:style style:name="T4389" style:parent-style-name="Standaardalinea-lettertype" style:family="text">
      <style:text-properties style:font-name="Verdana" fo:font-size="9pt" style:font-size-asian="9pt" style:font-size-complex="9pt"/>
    </style:style>
    <style:style style:name="P4390" style:parent-style-name="Geenafstand" style:family="paragraph">
      <style:paragraph-properties style:line-height-at-least="0.1944in"/>
      <style:text-properties style:font-name="Verdana" fo:font-size="9pt" style:font-size-asian="9pt" style:font-size-complex="9pt"/>
    </style:style>
    <style:style style:name="P4391" style:parent-style-name="Geenafstand" style:family="paragraph">
      <style:paragraph-properties style:line-height-at-least="0.1944in"/>
      <style:text-properties style:font-name="Verdana" fo:font-size="9pt" style:font-size-asian="9pt" style:font-size-complex="9pt"/>
    </style:style>
    <style:style style:name="P4392" style:parent-style-name="Geenafstand" style:family="paragraph">
      <style:paragraph-properties style:line-height-at-least="0.1944in"/>
      <style:text-properties style:font-name="Verdana" fo:font-size="9pt" style:font-size-asian="9pt" style:font-size-complex="9pt"/>
    </style:style>
    <style:style style:name="P4393" style:parent-style-name="Geenafstand" style:family="paragraph">
      <style:paragraph-properties style:line-height-at-least="0.1944in"/>
    </style:style>
    <style:style style:name="T4394" style:parent-style-name="Standaardalinea-lettertype" style:family="text">
      <style:text-properties style:font-name="Verdana" fo:font-size="9pt" style:font-size-asian="9pt" style:font-size-complex="9pt"/>
    </style:style>
    <style:style style:name="P4395" style:parent-style-name="Geenafstand" style:family="paragraph">
      <style:paragraph-properties style:line-height-at-least="0.1944in"/>
    </style:style>
    <style:style style:name="T4396" style:parent-style-name="Standaardalinea-lettertype" style:family="text">
      <style:text-properties style:font-name="Verdana" fo:font-size="9pt" style:font-size-asian="9pt" style:font-size-complex="9pt"/>
    </style:style>
    <style:style style:name="T4397" style:parent-style-name="Standaardalinea-lettertype" style:family="text">
      <style:text-properties style:font-name="Verdana" style:font-weight-complex="bold" style:font-style-complex="italic" fo:font-size="9pt" style:font-size-asian="9pt" style:font-size-complex="9pt"/>
    </style:style>
    <style:style style:name="P4398" style:parent-style-name="Geenafstand" style:family="paragraph">
      <style:paragraph-properties style:line-height-at-least="0.1944in"/>
    </style:style>
    <style:style style:name="T4399" style:parent-style-name="Standaardalinea-lettertype" style:family="text">
      <style:text-properties style:font-name="Verdana" style:font-weight-complex="bold" style:font-style-complex="italic" fo:font-size="9pt" style:font-size-asian="9pt" style:font-size-complex="9pt"/>
    </style:style>
    <style:style style:name="P4400" style:parent-style-name="Geenafstand" style:family="paragraph">
      <style:paragraph-properties style:line-height-at-least="0.1944in"/>
    </style:style>
    <style:style style:name="T4401" style:parent-style-name="Standaardalinea-lettertype" style:family="text">
      <style:text-properties style:font-name="Verdana" fo:font-size="9pt" style:font-size-asian="9pt" style:font-size-complex="9pt"/>
    </style:style>
    <style:style style:name="T4402" style:parent-style-name="Standaardalinea-lettertype" style:family="text">
      <style:text-properties style:font-name="Verdana" style:font-name-asian="Segoe UI Symbol" fo:font-size="9pt" style:font-size-asian="9pt" style:font-size-complex="9pt"/>
    </style:style>
    <style:style style:name="T4403" style:parent-style-name="Standaardalinea-lettertype" style:family="text">
      <style:text-properties style:font-name="Verdana" fo:font-size="9pt" style:font-size-asian="9pt" style:font-size-complex="9pt"/>
    </style:style>
    <style:style style:name="T4404" style:parent-style-name="Standaardalinea-lettertype" style:family="text">
      <style:text-properties style:font-name="Verdana" fo:font-size="9pt" style:font-size-asian="9pt" style:font-size-complex="9pt"/>
    </style:style>
    <style:style style:name="P4405" style:parent-style-name="Standaard" style:family="paragraph">
      <style:text-properties style:font-name="Verdana" fo:font-style="italic" style:font-style-asian="italic" style:font-style-complex="italic" fo:font-size="9pt" style:font-size-asian="9pt" style:font-size-complex="9pt"/>
    </style:style>
    <style:style style:name="P4406" style:parent-style-name="Kop8" style:family="paragraph">
      <style:text-properties style:font-name="Verdana" style:use-window-font-color="true"/>
    </style:style>
    <style:style style:name="P4407" style:parent-style-name="Standaard" style:family="paragraph">
      <style:text-properties style:font-name="Verdana" fo:font-size="9pt" style:font-size-asian="9pt" style:font-size-complex="9pt"/>
    </style:style>
    <style:style style:name="T4408" style:parent-style-name="Standaardalinea-lettertype" style:family="text">
      <style:text-properties style:font-name="Verdana" fo:font-size="9pt" style:font-size-asian="9pt" style:font-size-complex="9pt"/>
    </style:style>
    <style:style style:name="T4409" style:parent-style-name="Standaardalinea-lettertype" style:family="text">
      <style:text-properties style:font-name="Verdana" style:font-style-complex="italic" fo:font-size="9pt" style:font-size-asian="9pt" style:font-size-complex="9pt"/>
    </style:style>
    <style:style style:name="T4410" style:parent-style-name="Standaardalinea-lettertype" style:family="text">
      <style:text-properties style:font-name="Verdana" style:font-style-complex="italic" fo:font-size="9pt" style:font-size-asian="9pt" style:font-size-complex="9pt"/>
    </style:style>
    <style:style style:name="T4411" style:parent-style-name="Standaardalinea-lettertype" style:family="text">
      <style:text-properties style:font-name="Verdana" fo:font-size="9pt" style:font-size-asian="9pt" style:font-size-complex="9pt"/>
    </style:style>
    <style:style style:name="T4412" style:parent-style-name="Standaardalinea-lettertype" style:family="text">
      <style:text-properties style:font-name="Verdana" fo:font-size="9pt" style:font-size-asian="9pt" style:font-size-complex="9pt"/>
    </style:style>
    <style:style style:name="T4413" style:parent-style-name="Standaardalinea-lettertype" style:family="text">
      <style:text-properties style:font-name="Verdana" style:font-style-complex="italic" fo:font-size="9pt" style:font-size-asian="9pt" style:font-size-complex="9pt"/>
    </style:style>
    <style:style style:name="T4414" style:parent-style-name="Standaardalinea-lettertype" style:family="text">
      <style:text-properties style:font-name="Verdana" style:font-weight-complex="bold" fo:font-size="9pt" style:font-size-asian="9pt" style:font-size-complex="9pt"/>
    </style:style>
    <style:style style:name="P4415" style:parent-style-name="Standaard" style:family="paragraph">
      <style:text-properties style:font-name="Verdana" fo:font-size="9pt" style:font-size-asian="9pt" style:font-size-complex="9pt"/>
    </style:style>
    <style:style style:name="P4416" style:parent-style-name="Standaard" style:family="paragraph">
      <style:text-properties style:font-name="Verdana" fo:font-size="9pt" style:font-size-asian="9pt" style:font-size-complex="9pt"/>
    </style:style>
    <style:style style:name="P4417" style:parent-style-name="Kop8" style:family="paragraph">
      <style:text-properties style:font-name="Verdana" style:use-window-font-color="true"/>
    </style:style>
    <style:style style:name="P4418" style:parent-style-name="Standaard" style:family="paragraph">
      <style:text-properties style:font-name="Verdana" fo:font-size="9pt" style:font-size-asian="9pt" style:font-size-complex="9pt"/>
    </style:style>
    <style:style style:name="P4419" style:parent-style-name="Standaard" style:family="paragraph">
      <style:text-properties style:font-name="Verdana" fo:font-size="9pt" style:font-size-asian="9pt" style:font-size-complex="9pt"/>
    </style:style>
    <style:style style:name="T4420" style:parent-style-name="Standaardalinea-lettertype" style:family="text">
      <style:text-properties style:font-name="Verdana" fo:font-size="9pt" style:font-size-asian="9pt" style:font-size-complex="9pt"/>
    </style:style>
    <style:style style:name="T4421" style:parent-style-name="Standaardalinea-lettertype" style:family="text">
      <style:text-properties style:font-name="Verdana" style:font-weight-complex="bold" fo:font-size="9pt" style:font-size-asian="9pt" style:font-size-complex="9pt"/>
    </style:style>
    <style:style style:name="P4422" style:parent-style-name="Standaard" style:family="paragraph">
      <style:text-properties style:font-name="Verdana" style:font-weight-complex="bold" fo:font-size="9pt" style:font-size-asian="9pt" style:font-size-complex="9pt"/>
    </style:style>
    <style:style style:name="P4423" style:parent-style-name="Standaard" style:family="paragraph">
      <style:paragraph-properties fo:line-height="100%"/>
      <style:text-properties style:font-name="Verdana" style:font-name-asian="Yu Gothic Light" style:font-name-complex="Times New Roman" fo:font-weight="bold" style:font-weight-asian="bold" style:font-weight-complex="bold" fo:font-size="16pt" style:font-size-asian="16pt" style:font-size-complex="16pt"/>
    </style:style>
    <style:style style:name="P4424" style:parent-style-name="Kop5" style:family="paragraph">
      <style:text-properties style:font-name="Verdana" style:use-window-font-color="true"/>
    </style:style>
    <style:style style:name="P4425" style:parent-style-name="Kop6" style:family="paragraph">
      <style:text-properties style:font-name="Verdana" style:use-window-font-color="true"/>
    </style:style>
    <style:style style:name="P4426" style:parent-style-name="Kop7" style:family="paragraph">
      <style:text-properties style:font-name="Verdana" style:use-window-font-color="true"/>
    </style:style>
    <style:style style:name="P4427" style:parent-style-name="Kop8" style:family="paragraph">
      <style:text-properties style:font-name="Verdana" style:use-window-font-color="true"/>
    </style:style>
    <style:style style:name="T4428" style:parent-style-name="Standaardalinea-lettertype" style:family="text">
      <style:text-properties style:font-name="Verdana" fo:font-size="9pt" style:font-size-asian="9pt" style:font-size-complex="9pt"/>
    </style:style>
    <style:style style:name="T4429" style:parent-style-name="Standaardalinea-lettertype" style:family="text">
      <style:text-properties style:font-name="Verdana" fo:font-size="9pt" style:font-size-asian="9pt" style:font-size-complex="9pt"/>
    </style:style>
    <style:style style:name="T4430" style:parent-style-name="Standaardalinea-lettertype" style:family="text">
      <style:text-properties style:font-name="Verdana" fo:font-weight="bold" style:font-weight-asian="bold" style:font-weight-complex="bold" fo:font-size="9pt" style:font-size-asian="9pt" style:font-size-complex="9pt"/>
    </style:style>
    <style:style style:name="T4431" style:parent-style-name="Standaardalinea-lettertype" style:family="text">
      <style:text-properties style:font-name="Verdana" fo:font-size="9pt" style:font-size-asian="9pt" style:font-size-complex="9pt"/>
    </style:style>
    <style:style style:name="P4432" style:parent-style-name="Standaard" style:family="paragraph">
      <style:text-properties style:font-name="Verdana" fo:font-size="9pt" style:font-size-asian="9pt" style:font-size-complex="9pt"/>
    </style:style>
    <style:style style:name="P4433" style:parent-style-name="Standaard" style:family="paragraph">
      <style:text-properties style:font-name="Verdana" fo:font-size="9pt" style:font-size-asian="9pt" style:font-size-complex="9pt"/>
    </style:style>
    <style:style style:name="P4434" style:parent-style-name="Standaard" style:family="paragraph">
      <style:text-properties style:font-name="Verdana" fo:font-size="9pt" style:font-size-asian="9pt" style:font-size-complex="9pt"/>
    </style:style>
    <style:style style:name="P4435" style:parent-style-name="Standaard" style:family="paragraph">
      <style:text-properties style:font-name="Verdana" fo:font-size="9pt" style:font-size-asian="9pt" style:font-size-complex="9pt"/>
    </style:style>
    <style:style style:name="P4436" style:parent-style-name="Standaard" style:family="paragraph">
      <style:text-properties style:font-name="Verdana" fo:font-size="9pt" style:font-size-asian="9pt" style:font-size-complex="9pt"/>
    </style:style>
    <style:style style:name="P4437" style:parent-style-name="Standaard" style:family="paragraph">
      <style:text-properties style:font-name="Verdana" fo:font-size="9pt" style:font-size-asian="9pt" style:font-size-complex="9pt"/>
    </style:style>
    <style:style style:name="P4438" style:parent-style-name="Standaard" style:family="paragraph">
      <style:text-properties style:font-name="Verdana" fo:font-size="9pt" style:font-size-asian="9pt" style:font-size-complex="9pt" fo:background-color="#FF00FF"/>
    </style:style>
    <style:style style:name="P4439" style:parent-style-name="Kop8" style:family="paragraph">
      <style:text-properties style:font-name="Verdana" style:use-window-font-color="true"/>
    </style:style>
    <style:style style:name="P4440" style:parent-style-name="Standaard" style:family="paragraph">
      <style:text-properties style:font-name="Verdana" fo:font-size="9pt" style:font-size-asian="9pt" style:font-size-complex="9pt"/>
    </style:style>
    <style:style style:name="P4441" style:parent-style-name="Standaard" style:family="paragraph">
      <style:text-properties style:font-name="Verdana" style:font-name-asian="Yu Gothic Light" style:font-name-complex="Times New Roman" fo:font-size="9pt" style:font-size-asian="9pt" style:font-size-complex="9pt"/>
    </style:style>
    <style:style style:name="P4442" style:parent-style-name="Kop8" style:family="paragraph">
      <style:text-properties style:font-name="Verdana" style:use-window-font-color="true"/>
    </style:style>
    <style:style style:name="P4443" style:parent-style-name="Standaard" style:family="paragraph">
      <style:text-properties style:font-name="Verdana" style:font-name-asian="Yu Gothic Light" style:font-name-complex="Times New Roman" fo:font-size="9pt" style:font-size-asian="9pt" style:font-size-complex="9pt"/>
    </style:style>
    <style:style style:name="P4444" style:parent-style-name="Standaard" style:family="paragraph">
      <style:text-properties style:font-name="Verdana" style:font-name-asian="Yu Gothic Light" style:font-name-complex="Times New Roman" fo:font-size="9pt" style:font-size-asian="9pt" style:font-size-complex="9pt"/>
    </style:style>
    <style:style style:name="P4445" style:parent-style-name="Standaard" style:family="paragraph">
      <style:text-properties style:font-name="Verdana" style:font-name-asian="Yu Gothic Light" style:font-name-complex="Times New Roman" fo:font-size="9pt" style:font-size-asian="9pt" style:font-size-complex="9pt"/>
    </style:style>
    <style:style style:name="T4446" style:parent-style-name="Standaardalinea-lettertype" style:family="text">
      <style:text-properties style:font-name="Verdana" style:use-window-font-color="true"/>
    </style:style>
    <style:style style:name="T4447" style:parent-style-name="Standaardalinea-lettertype" style:family="text">
      <style:text-properties style:font-name="Verdana" style:use-window-font-color="true"/>
    </style:style>
    <style:style style:name="T4448" style:parent-style-name="Standaardalinea-lettertype" style:family="text">
      <style:text-properties style:font-name="Verdana" style:font-name-asian="Calibri" style:use-window-font-color="true"/>
    </style:style>
    <style:style style:name="T4449" style:parent-style-name="Standaardalinea-lettertype" style:family="text">
      <style:text-properties style:font-name="Verdana" style:use-window-font-color="true"/>
    </style:style>
    <style:style style:name="P4450" style:parent-style-name="Standaard" style:family="paragraph">
      <style:text-properties style:font-name="Verdana" fo:font-size="9pt" style:font-size-asian="9pt" style:font-size-complex="9pt"/>
    </style:style>
    <style:style style:name="T4451" style:parent-style-name="Standaardalinea-lettertype" style:family="text">
      <style:text-properties style:font-name="Verdana" fo:font-size="9pt" style:font-size-asian="9pt" style:font-size-complex="9pt"/>
    </style:style>
    <style:style style:name="P4452" style:parent-style-name="Standaard" style:family="paragraph">
      <style:text-properties style:font-name="Verdana" fo:font-size="9pt" style:font-size-asian="9pt" style:font-size-complex="9pt"/>
    </style:style>
    <style:style style:name="T4453" style:parent-style-name="Standaardalinea-lettertype" style:family="text">
      <style:text-properties style:font-name="Verdana" fo:font-size="9pt" style:font-size-asian="9pt" style:font-size-complex="9pt"/>
    </style:style>
    <style:style style:name="P4454" style:parent-style-name="Standaard" style:family="paragraph">
      <style:text-properties style:font-name="Verdana" fo:font-size="9pt" style:font-size-asian="9pt" style:font-size-complex="9pt"/>
    </style:style>
    <style:style style:name="P4455" style:parent-style-name="Standaard" style:family="paragraph">
      <style:text-properties style:font-name="Verdana" style:font-name-asian="Yu Gothic Light" style:font-name-complex="Times New Roman" fo:font-size="9pt" style:font-size-asian="9pt" style:font-size-complex="9pt"/>
    </style:style>
    <style:style style:name="P4456" style:parent-style-name="Standaard" style:family="paragraph">
      <style:paragraph-properties fo:line-height="100%"/>
      <style:text-properties style:font-name="Verdana" style:font-name-asian="Yu Gothic Light" style:font-name-complex="Times New Roman" fo:font-weight="bold" style:font-weight-asian="bold" style:font-weight-complex="bold" fo:font-size="16pt" style:font-size-asian="16pt" style:font-size-complex="16pt"/>
    </style:style>
    <style:style style:name="P4457" style:parent-style-name="Standaard" style:family="paragraph">
      <style:paragraph-properties fo:break-before="page" fo:line-height="100%"/>
    </style:style>
    <style:style style:name="P4458" style:parent-style-name="Kop1" style:family="paragraph">
      <style:text-properties style:font-name="Verdana" fo:font-weight="bold" style:font-weight-asian="bold" style:font-weight-complex="bold" style:use-window-font-color="true"/>
    </style:style>
    <style:style style:name="P4459" style:parent-style-name="Standaard" style:family="paragraph">
      <style:text-properties style:font-name="Verdana" fo:font-size="9pt" style:font-size-asian="9pt" style:font-size-complex="9pt"/>
    </style:style>
    <style:style style:name="P4460" style:parent-style-name="Standaard" style:family="paragraph">
      <style:text-properties style:font-name="Verdana" fo:font-size="9pt" style:font-size-asian="9pt" style:font-size-complex="9pt"/>
    </style:style>
    <style:style style:name="P4461" style:parent-style-name="Standaard" style:family="paragraph">
      <style:text-properties style:font-name="Verdana" fo:font-size="9pt" style:font-size-asian="9pt" style:font-size-complex="9pt"/>
    </style:style>
    <style:style style:name="P4462" style:parent-style-name="Standaard" style:family="paragraph">
      <style:text-properties style:font-name="Verdana" fo:font-size="9pt" style:font-size-asian="9pt" style:font-size-complex="9pt"/>
    </style:style>
    <style:style style:name="P4463" style:parent-style-name="Standaard" style:family="paragraph">
      <style:text-properties style:font-name="Verdana" fo:font-size="9pt" style:font-size-asian="9pt" style:font-size-complex="9pt"/>
    </style:style>
    <style:style style:name="P4464" style:parent-style-name="Kop8" style:family="paragraph">
      <style:text-properties style:font-name="Verdana" style:use-window-font-color="true"/>
    </style:style>
    <style:style style:name="P4465" style:parent-style-name="Standaard" style:family="paragraph">
      <style:text-properties style:font-name="Verdana" fo:font-size="9pt" style:font-size-asian="9pt" style:font-size-complex="9pt"/>
    </style:style>
    <style:style style:name="P4466" style:parent-style-name="Standaard" style:family="paragraph">
      <style:text-properties style:font-name="Verdana" fo:font-size="9pt" style:font-size-asian="9pt" style:font-size-complex="9pt"/>
    </style:style>
    <style:style style:name="P4467" style:parent-style-name="Kop8" style:family="paragraph">
      <style:text-properties style:font-name="Verdana" style:use-window-font-color="true"/>
    </style:style>
    <style:style style:name="P4468" style:parent-style-name="Standaard" style:family="paragraph">
      <style:paragraph-properties style:contextual-spacing="true"/>
      <style:text-properties style:font-name="Verdana" fo:font-size="9pt" style:font-size-asian="9pt" style:font-size-complex="9pt"/>
    </style:style>
    <style:style style:name="P4469" style:parent-style-name="Standaard" style:family="paragraph">
      <style:paragraph-properties style:contextual-spacing="true"/>
      <style:text-properties style:font-name="Verdana" fo:font-size="9pt" style:font-size-asian="9pt" style:font-size-complex="9pt"/>
    </style:style>
    <style:style style:name="P4470" style:parent-style-name="Standaard" style:family="paragraph">
      <style:paragraph-properties style:contextual-spacing="true"/>
      <style:text-properties style:font-name="Verdana" fo:font-size="9pt" style:font-size-asian="9pt" style:font-size-complex="9pt"/>
    </style:style>
    <style:style style:name="P4471" style:parent-style-name="Standaard" style:family="paragraph">
      <style:text-properties style:font-name="Verdana" fo:font-size="9pt" style:font-size-asian="9pt" style:font-size-complex="9pt"/>
    </style:style>
    <style:style style:name="P4472" style:parent-style-name="Kop8" style:family="paragraph">
      <style:text-properties style:font-name="Verdana" style:use-window-font-color="true"/>
    </style:style>
    <style:style style:name="P4473" style:parent-style-name="Standaard" style:family="paragraph">
      <style:text-properties style:font-name="Verdana" fo:font-size="9pt" style:font-size-asian="9pt" style:font-size-complex="9pt"/>
    </style:style>
    <style:style style:name="P4474" style:parent-style-name="Standaard" style:family="paragraph">
      <style:text-properties style:font-name="Verdana" fo:font-size="9pt" style:font-size-asian="9pt" style:font-size-complex="9pt"/>
    </style:style>
    <style:style style:name="P4475" style:parent-style-name="Standaard" style:family="paragraph">
      <style:text-properties style:font-name="Verdana" fo:font-size="9pt" style:font-size-asian="9pt" style:font-size-complex="9pt"/>
    </style:style>
    <style:style style:name="P4476" style:parent-style-name="Standaard" style:family="paragraph">
      <style:text-properties style:font-name="Verdana" fo:font-size="9pt" style:font-size-asian="9pt" style:font-size-complex="9pt"/>
    </style:style>
    <style:style style:name="P4477" style:parent-style-name="Standaard" style:family="paragraph">
      <style:text-properties style:font-name="Verdana" fo:font-style="italic" style:font-style-asian="italic" style:font-style-complex="italic" fo:font-size="9pt" style:font-size-asian="9pt" style:font-size-complex="9pt"/>
    </style:style>
    <style:style style:name="P4478" style:parent-style-name="Kop8" style:family="paragraph">
      <style:text-properties style:font-name="Verdana" style:use-window-font-color="true"/>
    </style:style>
    <style:style style:name="P4479" style:parent-style-name="Standaard" style:family="paragraph">
      <style:text-properties style:font-name="Verdana" fo:font-size="9pt" style:font-size-asian="9pt" style:font-size-complex="9pt"/>
    </style:style>
    <style:style style:name="P4480" style:parent-style-name="Standaard" style:family="paragraph">
      <style:text-properties style:font-name="Verdana" fo:font-size="9pt" style:font-size-asian="9pt" style:font-size-complex="9pt"/>
    </style:style>
    <style:style style:name="P4481" style:parent-style-name="Standaard" style:family="paragraph">
      <style:text-properties style:font-name="Verdana" fo:font-size="9pt" style:font-size-asian="9pt" style:font-size-complex="9pt"/>
    </style:style>
    <style:style style:name="P4482" style:parent-style-name="Standaard" style:family="paragraph">
      <style:text-properties style:font-name="Verdana" fo:font-size="9pt" style:font-size-asian="9pt" style:font-size-complex="9pt"/>
    </style:style>
    <style:style style:name="P4483" style:parent-style-name="Standaard" style:family="paragraph">
      <style:text-properties style:font-name="Verdana" fo:font-size="9pt" style:font-size-asian="9pt" style:font-size-complex="9pt"/>
    </style:style>
    <style:style style:name="P4484" style:parent-style-name="Standaard" style:family="paragraph">
      <style:text-properties style:font-name="Verdana" fo:font-size="9pt" style:font-size-asian="9pt" style:font-size-complex="9pt"/>
    </style:style>
    <style:style style:name="P4485" style:parent-style-name="Standaard" style:family="paragraph">
      <style:text-properties style:font-name="Verdana" fo:font-size="9pt" style:font-size-asian="9pt" style:font-size-complex="9pt"/>
    </style:style>
    <style:style style:name="P4486" style:parent-style-name="Standaard" style:family="paragraph">
      <style:text-properties style:font-name="Verdana" fo:font-size="9pt" style:font-size-asian="9pt" style:font-size-complex="9pt"/>
    </style:style>
    <style:style style:name="P4487" style:parent-style-name="Standaard" style:family="paragraph">
      <style:text-properties style:font-name="Verdana" fo:font-size="9pt" style:font-size-asian="9pt" style:font-size-complex="9pt"/>
    </style:style>
    <style:style style:name="P4488" style:parent-style-name="Standaard" style:family="paragraph">
      <style:text-properties style:font-name="Verdana" fo:font-size="9pt" style:font-size-asian="9pt" style:font-size-complex="9pt"/>
    </style:style>
    <style:style style:name="P4489" style:parent-style-name="Standaard" style:family="paragraph">
      <style:text-properties style:font-name="Verdana" fo:font-size="9pt" style:font-size-asian="9pt" style:font-size-complex="9pt"/>
    </style:style>
    <style:style style:name="P4490" style:parent-style-name="Standaard" style:family="paragraph">
      <style:text-properties style:font-name="Verdana" fo:font-size="9pt" style:font-size-asian="9pt" style:font-size-complex="9pt"/>
    </style:style>
    <style:style style:name="P4491" style:parent-style-name="Standaard" style:family="paragraph">
      <style:text-properties style:font-name="Verdana" fo:font-size="9pt" style:font-size-asian="9pt" style:font-size-complex="9pt"/>
    </style:style>
    <style:style style:name="P4492" style:parent-style-name="Standaard" style:family="paragraph">
      <style:text-properties style:font-name="Verdana" fo:font-size="9pt" style:font-size-asian="9pt" style:font-size-complex="9pt"/>
    </style:style>
    <style:style style:name="P4493" style:parent-style-name="Standaard" style:family="paragraph">
      <style:text-properties style:font-name="Verdana" fo:font-size="9pt" style:font-size-asian="9pt" style:font-size-complex="9pt"/>
    </style:style>
    <style:style style:name="T4494" style:parent-style-name="Standaardalinea-lettertype" style:family="text">
      <style:text-properties style:font-name="Verdana" fo:font-size="9pt" style:font-size-asian="9pt" style:font-size-complex="9pt"/>
    </style:style>
    <style:style style:name="T4495" style:parent-style-name="Standaardalinea-lettertype" style:family="text">
      <style:text-properties style:font-name="Verdana" style:font-weight-complex="bold" fo:font-size="9pt" style:font-size-asian="9pt" style:font-size-complex="9pt"/>
    </style:style>
    <style:style style:name="T4496" style:parent-style-name="Standaardalinea-lettertype" style:family="text">
      <style:text-properties style:font-name="Verdana" fo:font-size="9pt" style:font-size-asian="9pt" style:font-size-complex="9pt"/>
    </style:style>
    <style:style style:name="T4497" style:parent-style-name="Standaardalinea-lettertype" style:family="text">
      <style:text-properties style:font-name="Verdana" style:font-weight-complex="bold" fo:font-size="9pt" style:font-size-asian="9pt" style:font-size-complex="9pt"/>
    </style:style>
    <style:style style:name="T4498" style:parent-style-name="Standaardalinea-lettertype" style:family="text">
      <style:text-properties style:font-name="Verdana" fo:font-size="9pt" style:font-size-asian="9pt" style:font-size-complex="9pt"/>
    </style:style>
    <style:style style:name="P4499" style:parent-style-name="Standaard" style:family="paragraph">
      <style:text-properties style:font-name="Verdana" fo:font-size="9pt" style:font-size-asian="9pt" style:font-size-complex="9pt"/>
    </style:style>
    <style:style style:name="P4500" style:parent-style-name="Standaard" style:family="paragraph">
      <style:text-properties style:font-name="Verdana" fo:font-size="9pt" style:font-size-asian="9pt" style:font-size-complex="9pt"/>
    </style:style>
    <style:style style:name="P4501" style:parent-style-name="Standaard" style:family="paragraph">
      <style:text-properties style:font-name="Verdana" fo:font-size="9pt" style:font-size-asian="9pt" style:font-size-complex="9pt"/>
    </style:style>
    <style:style style:name="P4502" style:parent-style-name="Kop8" style:family="paragraph">
      <style:text-properties style:font-name="Verdana" style:use-window-font-color="true"/>
    </style:style>
    <style:style style:name="P4503" style:parent-style-name="Standaard" style:family="paragraph">
      <style:text-properties style:font-name="Verdana" fo:font-size="9pt" style:font-size-asian="9pt" style:font-size-complex="9pt"/>
    </style:style>
    <style:style style:name="P4504" style:parent-style-name="Standaard" style:family="paragraph">
      <style:text-properties style:font-name="Verdana" fo:font-size="9pt" style:font-size-asian="9pt" style:font-size-complex="9pt"/>
    </style:style>
    <style:style style:name="P4505" style:parent-style-name="Standaard" style:family="paragraph">
      <style:text-properties style:font-name="Verdana" fo:font-size="9pt" style:font-size-asian="9pt" style:font-size-complex="9pt"/>
    </style:style>
    <style:style style:name="P4506" style:parent-style-name="Standaard" style:family="paragraph">
      <style:text-properties style:font-name="Verdana" fo:font-size="9pt" style:font-size-asian="9pt" style:font-size-complex="9pt"/>
    </style:style>
    <style:style style:name="P4507" style:parent-style-name="Standaard" style:family="paragraph">
      <style:text-properties style:font-name="Verdana" fo:font-size="9pt" style:font-size-asian="9pt" style:font-size-complex="9pt"/>
    </style:style>
    <style:style style:name="P4508" style:parent-style-name="Standaard" style:family="paragraph">
      <style:text-properties style:font-name="Verdana" fo:font-size="9pt" style:font-size-asian="9pt" style:font-size-complex="9pt"/>
    </style:style>
    <style:style style:name="P4509" style:parent-style-name="Standaard" style:family="paragraph">
      <style:text-properties style:font-name="Verdana" fo:font-size="9pt" style:font-size-asian="9pt" style:font-size-complex="9pt"/>
    </style:style>
    <style:style style:name="P4510" style:parent-style-name="Standaard" style:family="paragraph">
      <style:text-properties style:font-name="Verdana" fo:font-size="9pt" style:font-size-asian="9pt" style:font-size-complex="9pt"/>
    </style:style>
    <style:style style:name="P4511" style:parent-style-name="Standaard" style:family="paragraph">
      <style:text-properties style:font-name="Verdana" fo:font-size="9pt" style:font-size-asian="9pt" style:font-size-complex="9pt"/>
    </style:style>
    <style:style style:name="P4512" style:parent-style-name="Standaard" style:family="paragraph">
      <style:text-properties style:font-name="Verdana" fo:font-size="9pt" style:font-size-asian="9pt" style:font-size-complex="9pt"/>
    </style:style>
    <style:style style:name="P4513" style:parent-style-name="Standaard" style:family="paragraph">
      <style:text-properties style:font-name="Verdana" fo:font-size="9pt" style:font-size-asian="9pt" style:font-size-complex="9pt"/>
    </style:style>
    <style:style style:name="P4514" style:parent-style-name="Standaard" style:family="paragraph">
      <style:text-properties style:font-name="Verdana" fo:font-size="9pt" style:font-size-asian="9pt" style:font-size-complex="9pt"/>
    </style:style>
    <style:style style:name="P4515" style:parent-style-name="Standaard" style:family="paragraph">
      <style:text-properties style:font-name="Verdana" fo:font-size="9pt" style:font-size-asian="9pt" style:font-size-complex="9pt"/>
    </style:style>
    <style:style style:name="P4516" style:parent-style-name="Standaard" style:family="paragraph">
      <style:text-properties style:font-name="Verdana" fo:font-size="9pt" style:font-size-asian="9pt" style:font-size-complex="9pt"/>
    </style:style>
    <style:style style:name="P4517" style:parent-style-name="Standaard" style:family="paragraph">
      <style:text-properties style:font-name="Verdana" fo:font-size="9pt" style:font-size-asian="9pt" style:font-size-complex="9pt"/>
    </style:style>
    <style:style style:name="P4518" style:parent-style-name="Standaard" style:family="paragraph">
      <style:text-properties style:font-name="Verdana" fo:font-size="9pt" style:font-size-asian="9pt" style:font-size-complex="9pt"/>
    </style:style>
    <style:style style:name="P4519" style:parent-style-name="Standaard" style:family="paragraph">
      <style:text-properties style:font-name="Verdana" fo:font-size="9pt" style:font-size-asian="9pt" style:font-size-complex="9pt"/>
    </style:style>
    <style:style style:name="P4520" style:parent-style-name="Standaard" style:family="paragraph">
      <style:text-properties style:font-name="Verdana" fo:font-size="9pt" style:font-size-asian="9pt" style:font-size-complex="9pt"/>
    </style:style>
    <style:style style:name="P4521" style:parent-style-name="Standaard" style:family="paragraph">
      <style:text-properties style:font-name="Verdana" fo:font-size="9pt" style:font-size-asian="9pt" style:font-size-complex="9pt"/>
    </style:style>
    <style:style style:name="P4522" style:parent-style-name="Standaard" style:family="paragraph">
      <style:text-properties style:font-name="Verdana" fo:font-size="9pt" style:font-size-asian="9pt" style:font-size-complex="9pt"/>
    </style:style>
    <style:style style:name="T4523" style:parent-style-name="Standaardalinea-lettertype" style:family="text">
      <style:text-properties style:font-name="Verdana" fo:font-size="9pt" style:font-size-asian="9pt" style:font-size-complex="9pt"/>
    </style:style>
    <style:style style:name="P4524" style:parent-style-name="Standaard" style:family="paragraph">
      <style:text-properties style:font-name="Verdana" fo:font-size="9pt" style:font-size-asian="9pt" style:font-size-complex="9pt"/>
    </style:style>
    <style:style style:name="T4525" style:parent-style-name="Standaardalinea-lettertype" style:family="text">
      <style:text-properties style:font-name="Verdana" fo:font-size="9pt" style:font-size-asian="9pt" style:font-size-complex="9pt"/>
    </style:style>
    <style:style style:name="T4526" style:parent-style-name="Standaardalinea-lettertype" style:family="text">
      <style:text-properties style:font-name="Verdana" style:font-weight-complex="bold" fo:font-size="9pt" style:font-size-asian="9pt" style:font-size-complex="9pt"/>
    </style:style>
    <style:style style:name="T4527" style:parent-style-name="Standaardalinea-lettertype" style:family="text">
      <style:text-properties style:font-name="Verdana" fo:font-size="9pt" style:font-size-asian="9pt" style:font-size-complex="9pt"/>
    </style:style>
    <style:style style:name="T4528" style:parent-style-name="Standaardalinea-lettertype" style:family="text">
      <style:text-properties style:font-name="Verdana" style:font-weight-complex="bold" fo:font-size="9pt" style:font-size-asian="9pt" style:font-size-complex="9pt"/>
    </style:style>
    <style:style style:name="T4529" style:parent-style-name="Standaardalinea-lettertype" style:family="text">
      <style:text-properties style:font-name="Verdana" fo:font-size="9pt" style:font-size-asian="9pt" style:font-size-complex="9pt"/>
    </style:style>
    <style:style style:name="T4530" style:parent-style-name="Standaardalinea-lettertype" style:family="text">
      <style:text-properties style:font-name="Verdana" fo:font-size="9pt" style:font-size-asian="9pt" style:font-size-complex="9pt"/>
    </style:style>
    <style:style style:name="T4531" style:parent-style-name="Standaardalinea-lettertype" style:family="text">
      <style:text-properties style:font-name="Verdana" style:font-weight-complex="bold" fo:font-size="9pt" style:font-size-asian="9pt" style:font-size-complex="9pt"/>
    </style:style>
    <style:style style:name="P4532" style:parent-style-name="Standaard" style:family="paragraph">
      <style:text-properties style:font-name="Verdana" fo:font-size="9pt" style:font-size-asian="9pt" style:font-size-complex="9pt"/>
    </style:style>
    <style:style style:name="P4533" style:parent-style-name="Standaard" style:family="paragraph">
      <style:text-properties style:font-name="Verdana" fo:font-size="9pt" style:font-size-asian="9pt" style:font-size-complex="9pt"/>
    </style:style>
    <style:style style:name="P4534" style:parent-style-name="Standaard" style:family="paragraph">
      <style:text-properties style:font-name="Verdana" fo:font-size="9pt" style:font-size-asian="9pt" style:font-size-complex="9pt"/>
    </style:style>
    <style:style style:name="P4535" style:parent-style-name="Standaard" style:family="paragraph">
      <style:text-properties style:font-name="Verdana" fo:font-size="9pt" style:font-size-asian="9pt" style:font-size-complex="9pt"/>
    </style:style>
    <style:style style:name="P4536" style:parent-style-name="Kop8" style:family="paragraph">
      <style:text-properties style:font-name="Verdana" style:use-window-font-color="true"/>
    </style:style>
    <style:style style:name="P4537" style:parent-style-name="Standaard" style:family="paragraph">
      <style:text-properties style:font-name="Verdana" fo:font-size="9pt" style:font-size-asian="9pt" style:font-size-complex="9pt"/>
    </style:style>
    <style:style style:name="P4538" style:parent-style-name="Standaard" style:family="paragraph">
      <style:text-properties style:font-name="Verdana" fo:font-size="9pt" style:font-size-asian="9pt" style:font-size-complex="9pt"/>
    </style:style>
    <style:style style:name="P4539" style:parent-style-name="Standaard" style:family="paragraph">
      <style:text-properties style:font-name="Verdana" fo:font-size="9pt" style:font-size-asian="9pt" style:font-size-complex="9pt"/>
    </style:style>
    <style:style style:name="P4540" style:parent-style-name="Standaard" style:family="paragraph">
      <style:text-properties style:font-name="Verdana" fo:font-size="9pt" style:font-size-asian="9pt" style:font-size-complex="9pt"/>
    </style:style>
    <style:style style:name="P4541" style:parent-style-name="Standaard" style:family="paragraph">
      <style:text-properties style:font-name="Verdana" fo:font-size="9pt" style:font-size-asian="9pt" style:font-size-complex="9pt"/>
    </style:style>
    <style:style style:name="P4542" style:parent-style-name="Standaard" style:family="paragraph">
      <style:text-properties style:font-name="Verdana" fo:font-size="9pt" style:font-size-asian="9pt" style:font-size-complex="9pt"/>
    </style:style>
    <style:style style:name="P4543" style:parent-style-name="Standaard" style:family="paragraph">
      <style:text-properties style:font-name="Verdana" fo:font-size="9pt" style:font-size-asian="9pt" style:font-size-complex="9pt"/>
    </style:style>
    <style:style style:name="P4544" style:parent-style-name="Standaard" style:family="paragraph">
      <style:text-properties style:font-name="Verdana" fo:font-size="9pt" style:font-size-asian="9pt" style:font-size-complex="9pt"/>
    </style:style>
    <style:style style:name="P4545" style:parent-style-name="Standaard" style:family="paragraph">
      <style:text-properties style:font-name="Verdana" fo:font-size="9pt" style:font-size-asian="9pt" style:font-size-complex="9pt"/>
    </style:style>
    <style:style style:name="P4546" style:parent-style-name="Standaard" style:family="paragraph">
      <style:text-properties style:font-name="Verdana" fo:font-size="9pt" style:font-size-asian="9pt" style:font-size-complex="9pt"/>
    </style:style>
    <style:style style:name="P4547" style:parent-style-name="Standaard" style:family="paragraph">
      <style:text-properties style:font-name="Verdana" fo:font-size="9pt" style:font-size-asian="9pt" style:font-size-complex="9pt"/>
    </style:style>
    <style:style style:name="P4548" style:parent-style-name="Standaard" style:family="paragraph">
      <style:text-properties style:font-name="Verdana" fo:font-size="9pt" style:font-size-asian="9pt" style:font-size-complex="9pt"/>
    </style:style>
    <style:style style:name="P4549" style:parent-style-name="Standaard" style:family="paragraph">
      <style:text-properties style:font-name="Verdana" fo:font-size="9pt" style:font-size-asian="9pt" style:font-size-complex="9pt"/>
    </style:style>
    <style:style style:name="P4550" style:parent-style-name="Standaard" style:family="paragraph">
      <style:text-properties style:font-name="Verdana" fo:font-size="9pt" style:font-size-asian="9pt" style:font-size-complex="9pt"/>
    </style:style>
    <style:style style:name="P4551" style:parent-style-name="Standaard" style:family="paragraph">
      <style:text-properties style:font-name="Verdana" fo:font-size="9pt" style:font-size-asian="9pt" style:font-size-complex="9pt"/>
    </style:style>
    <style:style style:name="P4552" style:parent-style-name="Standaard" style:family="paragraph">
      <style:text-properties style:font-name="Verdana" fo:font-size="9pt" style:font-size-asian="9pt" style:font-size-complex="9pt"/>
    </style:style>
    <style:style style:name="P4553" style:parent-style-name="Standaard" style:family="paragraph">
      <style:text-properties style:font-name="Verdana" fo:font-size="9pt" style:font-size-asian="9pt" style:font-size-complex="9pt"/>
    </style:style>
    <style:style style:name="P4554" style:parent-style-name="Standaard" style:family="paragraph">
      <style:text-properties style:font-name="Verdana" fo:font-size="9pt" style:font-size-asian="9pt" style:font-size-complex="9pt"/>
    </style:style>
    <style:style style:name="P4555" style:parent-style-name="Standaard" style:family="paragraph">
      <style:text-properties style:font-name="Verdana" fo:font-size="9pt" style:font-size-asian="9pt" style:font-size-complex="9pt"/>
    </style:style>
    <style:style style:name="P4556" style:parent-style-name="Standaard" style:family="paragraph">
      <style:text-properties style:font-name="Verdana" fo:font-size="9pt" style:font-size-asian="9pt" style:font-size-complex="9pt"/>
    </style:style>
    <style:style style:name="P4557" style:parent-style-name="Standaard" style:family="paragraph">
      <style:text-properties style:font-name="Verdana" fo:font-size="9pt" style:font-size-asian="9pt" style:font-size-complex="9pt"/>
    </style:style>
    <style:style style:name="T4558" style:parent-style-name="Standaardalinea-lettertype" style:family="text">
      <style:text-properties style:font-name="Verdana" fo:font-size="9pt" style:font-size-asian="9pt" style:font-size-complex="9pt"/>
    </style:style>
    <style:style style:name="P4559" style:parent-style-name="Standaard" style:family="paragraph">
      <style:text-properties style:font-name="Verdana" fo:font-size="9pt" style:font-size-asian="9pt" style:font-size-complex="9pt"/>
    </style:style>
    <style:style style:name="T4560" style:parent-style-name="Standaardalinea-lettertype" style:family="text">
      <style:text-properties style:font-name="Verdana" fo:font-size="9pt" style:font-size-asian="9pt" style:font-size-complex="9pt"/>
    </style:style>
    <style:style style:name="T4561" style:parent-style-name="Standaardalinea-lettertype" style:family="text">
      <style:text-properties style:font-name="Verdana" style:font-weight-complex="bold" fo:font-size="9pt" style:font-size-asian="9pt" style:font-size-complex="9pt"/>
    </style:style>
    <style:style style:name="T4562" style:parent-style-name="Standaardalinea-lettertype" style:family="text">
      <style:text-properties style:font-name="Verdana" fo:font-size="9pt" style:font-size-asian="9pt" style:font-size-complex="9pt"/>
    </style:style>
    <style:style style:name="T4563" style:parent-style-name="Standaardalinea-lettertype" style:family="text">
      <style:text-properties style:font-name="Verdana" style:font-weight-complex="bold" fo:font-size="9pt" style:font-size-asian="9pt" style:font-size-complex="9pt"/>
    </style:style>
    <style:style style:name="T4564" style:parent-style-name="Standaardalinea-lettertype" style:family="text">
      <style:text-properties style:font-name="Verdana" style:font-weight-complex="bold" fo:font-size="9pt" style:font-size-asian="9pt" style:font-size-complex="9pt"/>
    </style:style>
    <style:style style:name="P4565" style:parent-style-name="Standaard" style:family="paragraph">
      <style:text-properties style:font-name="Verdana" fo:font-size="9pt" style:font-size-asian="9pt" style:font-size-complex="9pt"/>
    </style:style>
    <style:style style:name="P4566" style:parent-style-name="Standaard" style:family="paragraph">
      <style:text-properties style:font-name="Verdana" fo:font-size="9pt" style:font-size-asian="9pt" style:font-size-complex="9pt"/>
    </style:style>
    <style:style style:name="P4567" style:parent-style-name="Standaard" style:family="paragraph">
      <style:text-properties style:font-name="Verdana" fo:font-size="9pt" style:font-size-asian="9pt" style:font-size-complex="9pt"/>
    </style:style>
    <style:style style:name="P4568" style:parent-style-name="Standaard" style:family="paragraph">
      <style:text-properties style:font-name="Verdana" fo:font-size="9pt" style:font-size-asian="9pt" style:font-size-complex="9pt"/>
    </style:style>
    <style:style style:name="P4569" style:parent-style-name="Standaard" style:family="paragraph">
      <style:text-properties style:font-name="Verdana" fo:font-size="9pt" style:font-size-asian="9pt" style:font-size-complex="9pt"/>
    </style:style>
    <style:style style:name="P4570" style:parent-style-name="Standaard" style:family="paragraph">
      <style:text-properties style:font-name="Verdana" fo:font-size="9pt" style:font-size-asian="9pt" style:font-size-complex="9pt"/>
    </style:style>
    <style:style style:name="P4571" style:parent-style-name="Kop8" style:family="paragraph">
      <style:text-properties style:font-name="Verdana" style:use-window-font-color="true"/>
    </style:style>
    <style:style style:name="P4572" style:parent-style-name="Standaard" style:family="paragraph">
      <style:text-properties style:font-name="Verdana" style:font-weight-complex="bold" fo:font-size="9pt" style:font-size-asian="9pt" style:font-size-complex="9pt"/>
    </style:style>
    <style:style style:name="P4573" style:parent-style-name="Standaard" style:family="paragraph">
      <style:text-properties style:font-name="Verdana" style:font-weight-complex="bold" fo:font-size="9pt" style:font-size-asian="9pt" style:font-size-complex="9pt"/>
    </style:style>
    <style:style style:name="P4574" style:parent-style-name="Kop8" style:family="paragraph">
      <style:text-properties style:font-name="Verdana" style:use-window-font-color="true"/>
    </style:style>
    <style:style style:name="T4575" style:parent-style-name="Standaardalinea-lettertype" style:family="text">
      <style:text-properties style:font-name="Verdana" style:font-weight-complex="bold" fo:font-size="9pt" style:font-size-asian="9pt" style:font-size-complex="9pt"/>
    </style:style>
    <style:style style:name="T4576" style:parent-style-name="Standaardalinea-lettertype" style:family="text">
      <style:text-properties style:font-name="Verdana" fo:font-size="9pt" style:font-size-asian="9pt" style:font-size-complex="9pt"/>
    </style:style>
    <style:style style:name="P4577" style:parent-style-name="Standaard" style:family="paragraph">
      <style:text-properties style:font-name="Verdana" fo:font-size="9pt" style:font-size-asian="9pt" style:font-size-complex="9pt"/>
    </style:style>
    <style:style style:name="P4578" style:parent-style-name="Standaard" style:family="paragraph">
      <style:text-properties style:font-name="Verdana" fo:font-size="9pt" style:font-size-asian="9pt" style:font-size-complex="9pt"/>
    </style:style>
    <style:style style:name="P4579" style:parent-style-name="Standaard" style:family="paragraph">
      <style:text-properties style:font-name="Verdana" fo:font-size="9pt" style:font-size-asian="9pt" style:font-size-complex="9pt"/>
    </style:style>
    <style:style style:name="P4580" style:parent-style-name="Standaard" style:family="paragraph">
      <style:text-properties style:font-name="Verdana" fo:font-size="9pt" style:font-size-asian="9pt" style:font-size-complex="9pt"/>
    </style:style>
    <style:style style:name="P4581" style:parent-style-name="Standaard" style:family="paragraph">
      <style:text-properties style:font-name="Verdana" fo:font-size="9pt" style:font-size-asian="9pt" style:font-size-complex="9pt"/>
    </style:style>
    <style:style style:name="T4582" style:parent-style-name="Standaardalinea-lettertype" style:family="text">
      <style:text-properties style:font-name="Verdana" style:font-weight-complex="bold" fo:font-size="9pt" style:font-size-asian="9pt" style:font-size-complex="9pt"/>
    </style:style>
    <style:style style:name="T4583" style:parent-style-name="Standaardalinea-lettertype" style:family="text">
      <style:text-properties style:font-name="Verdana" fo:font-size="9pt" style:font-size-asian="9pt" style:font-size-complex="9pt"/>
    </style:style>
    <style:style style:name="T4584" style:parent-style-name="Standaardalinea-lettertype" style:family="text">
      <style:text-properties style:font-name="Verdana" fo:font-size="9pt" style:font-size-asian="9pt" style:font-size-complex="9pt"/>
    </style:style>
    <style:style style:name="T4585" style:parent-style-name="Standaardalinea-lettertype" style:family="text">
      <style:text-properties style:font-name="Verdana" style:font-weight-complex="bold" fo:font-size="9pt" style:font-size-asian="9pt" style:font-size-complex="9pt"/>
    </style:style>
    <style:style style:name="T4586" style:parent-style-name="Standaardalinea-lettertype" style:family="text">
      <style:text-properties style:font-name="Verdana" fo:font-size="9pt" style:font-size-asian="9pt" style:font-size-complex="9pt"/>
    </style:style>
    <style:style style:name="P4587" style:parent-style-name="Standaard" style:family="paragraph">
      <style:text-properties style:font-name="Verdana" fo:font-size="9pt" style:font-size-asian="9pt" style:font-size-complex="9pt"/>
    </style:style>
    <style:style style:name="P4588" style:parent-style-name="Standaard" style:family="paragraph">
      <style:text-properties style:font-name="Verdana" fo:font-size="9pt" style:font-size-asian="9pt" style:font-size-complex="9pt"/>
    </style:style>
    <style:style style:name="P4589" style:parent-style-name="Standaard" style:family="paragraph">
      <style:text-properties style:font-name="Verdana" fo:font-size="9pt" style:font-size-asian="9pt" style:font-size-complex="9pt"/>
    </style:style>
    <style:style style:name="P4590" style:parent-style-name="Standaard" style:family="paragraph">
      <style:text-properties style:font-name="Verdana" fo:font-size="9pt" style:font-size-asian="9pt" style:font-size-complex="9pt"/>
    </style:style>
    <style:style style:name="P4591" style:parent-style-name="Standaard" style:family="paragraph">
      <style:text-properties style:font-name="Verdana" fo:font-size="9pt" style:font-size-asian="9pt" style:font-size-complex="9pt"/>
    </style:style>
    <style:style style:name="P4592" style:parent-style-name="Standaard" style:family="paragraph">
      <style:text-properties style:font-name="Verdana" fo:font-size="9pt" style:font-size-asian="9pt" style:font-size-complex="9pt"/>
    </style:style>
    <style:style style:name="P4593" style:parent-style-name="Standaard" style:family="paragraph">
      <style:text-properties style:font-name="Verdana" fo:font-size="9pt" style:font-size-asian="9pt" style:font-size-complex="9pt"/>
    </style:style>
    <style:style style:name="P4594" style:parent-style-name="Kop8" style:family="paragraph">
      <style:text-properties style:font-name="Verdana" style:use-window-font-color="true"/>
    </style:style>
    <style:style style:name="P4595" style:parent-style-name="Standaard" style:family="paragraph">
      <style:text-properties style:font-name="Verdana" fo:font-size="9pt" style:font-size-asian="9pt" style:font-size-complex="9pt"/>
    </style:style>
    <style:style style:name="P4596" style:parent-style-name="Standaard" style:family="paragraph">
      <style:text-properties style:font-name="Verdana" fo:font-size="9pt" style:font-size-asian="9pt" style:font-size-complex="9pt"/>
    </style:style>
    <style:style style:name="P4597" style:parent-style-name="Standaard" style:family="paragraph">
      <style:text-properties style:font-name="Verdana" fo:font-size="9pt" style:font-size-asian="9pt" style:font-size-complex="9pt"/>
    </style:style>
    <style:style style:name="P4598" style:parent-style-name="Standaard" style:family="paragraph">
      <style:text-properties style:font-name="Verdana" fo:font-size="9pt" style:font-size-asian="9pt" style:font-size-complex="9pt"/>
    </style:style>
    <style:style style:name="P4599" style:parent-style-name="Standaard" style:family="paragraph">
      <style:text-properties style:font-name="Verdana" fo:font-size="9pt" style:font-size-asian="9pt" style:font-size-complex="9pt"/>
    </style:style>
    <style:style style:name="T4600" style:parent-style-name="Standaardalinea-lettertype" style:family="text">
      <style:text-properties style:font-name="Verdana" fo:font-size="9pt" style:font-size-asian="9pt" style:font-size-complex="9pt"/>
    </style:style>
    <style:style style:name="T4601" style:parent-style-name="Standaardalinea-lettertype" style:family="text">
      <style:text-properties style:font-name="Verdana" style:font-name-complex="Times New Roman" fo:font-size="9pt" style:font-size-asian="9pt" style:font-size-complex="9pt"/>
    </style:style>
    <style:style style:name="T4602" style:parent-style-name="Standaardalinea-lettertype" style:family="text">
      <style:text-properties style:font-name="Verdana" fo:font-size="9pt" style:font-size-asian="9pt" style:font-size-complex="9pt"/>
    </style:style>
    <style:style style:name="P4603" style:parent-style-name="Standaard" style:family="paragraph">
      <style:text-properties style:font-name="Verdana" fo:font-size="9pt" style:font-size-asian="9pt" style:font-size-complex="9pt"/>
    </style:style>
    <style:style style:name="P4604" style:parent-style-name="Kop8" style:family="paragraph">
      <style:text-properties style:font-name="Verdana" style:use-window-font-color="true"/>
    </style:style>
    <style:style style:name="P4605" style:parent-style-name="Standaard" style:family="paragraph">
      <style:text-properties style:font-name="Verdana" fo:font-size="9pt" style:font-size-asian="9pt" style:font-size-complex="9pt"/>
    </style:style>
    <style:style style:name="P4606" style:parent-style-name="Standaard" style:family="paragraph">
      <style:text-properties style:font-name="Verdana" fo:font-size="9pt" style:font-size-asian="9pt" style:font-size-complex="9pt"/>
    </style:style>
    <style:style style:name="P4607" style:parent-style-name="Kop8" style:family="paragraph">
      <style:text-properties style:font-name="Verdana" style:use-window-font-color="true"/>
    </style:style>
    <style:style style:name="T4608" style:parent-style-name="Standaardalinea-lettertype" style:family="text">
      <style:text-properties style:font-name="Verdana" fo:font-size="9pt" style:font-size-asian="9pt" style:font-size-complex="9pt"/>
    </style:style>
    <style:style style:name="T4609" style:parent-style-name="Standaardalinea-lettertype" style:family="text">
      <style:text-properties style:font-name="Verdana" fo:font-size="9pt" style:font-size-asian="9pt" style:font-size-complex="9pt"/>
    </style:style>
    <style:style style:name="T4610" style:parent-style-name="Standaardalinea-lettertype" style:family="text">
      <style:text-properties style:font-name="Verdana" fo:font-weight="bold" style:font-weight-asian="bold" style:font-weight-complex="bold" fo:font-size="9pt" style:font-size-asian="9pt" style:font-size-complex="9pt"/>
    </style:style>
    <style:style style:name="T4611" style:parent-style-name="Standaardalinea-lettertype" style:family="text">
      <style:text-properties style:font-name="Verdana" fo:font-size="9pt" style:font-size-asian="9pt" style:font-size-complex="9pt"/>
    </style:style>
    <style:style style:name="P4612" style:parent-style-name="Standaard" style:family="paragraph">
      <style:text-properties style:font-name="Verdana" fo:font-size="9pt" style:font-size-asian="9pt" style:font-size-complex="9pt"/>
    </style:style>
    <style:style style:name="T4613" style:parent-style-name="Standaardalinea-lettertype" style:family="text">
      <style:text-properties style:font-name="Verdana" style:use-window-font-color="true"/>
    </style:style>
    <style:style style:name="P4614" style:parent-style-name="Standaard" style:family="paragraph">
      <style:text-properties style:font-name="Verdana" fo:font-size="9pt" style:font-size-asian="9pt" style:font-size-complex="9pt"/>
    </style:style>
    <style:style style:name="P4615" style:parent-style-name="Standaard" style:family="paragraph">
      <style:text-properties style:font-name="Verdana" fo:font-size="9pt" style:font-size-asian="9pt" style:font-size-complex="9pt"/>
    </style:style>
    <style:style style:name="P4616" style:parent-style-name="Kop8" style:family="paragraph">
      <style:text-properties style:font-name="Verdana" style:use-window-font-color="true"/>
    </style:style>
    <style:style style:name="P4617" style:parent-style-name="Standaard" style:family="paragraph">
      <style:text-properties style:font-name="Verdana" fo:font-size="9pt" style:font-size-asian="9pt" style:font-size-complex="9pt"/>
    </style:style>
    <style:style style:name="P4618" style:parent-style-name="Standaard" style:family="paragraph">
      <style:text-properties style:font-name="Verdana" fo:font-size="9pt" style:font-size-asian="9pt" style:font-size-complex="9pt"/>
    </style:style>
    <style:style style:name="P4619" style:parent-style-name="Kop8" style:family="paragraph">
      <style:text-properties style:font-name="Verdana" style:use-window-font-color="true"/>
    </style:style>
    <style:style style:name="P4620" style:parent-style-name="Standaard" style:family="paragraph">
      <style:text-properties style:font-name="Verdana" fo:font-size="9pt" style:font-size-asian="9pt" style:font-size-complex="9pt"/>
    </style:style>
    <style:style style:name="P4621" style:parent-style-name="Standaard" style:family="paragraph">
      <style:text-properties style:font-name="Verdana" fo:font-size="9pt" style:font-size-asian="9pt" style:font-size-complex="9pt"/>
    </style:style>
    <style:style style:name="P4622" style:parent-style-name="Standaard" style:family="paragraph">
      <style:text-properties style:font-name="Verdana" fo:font-size="9pt" style:font-size-asian="9pt" style:font-size-complex="9pt"/>
    </style:style>
    <style:style style:name="P4623" style:parent-style-name="Standaard" style:family="paragraph">
      <style:paragraph-properties fo:break-before="page" fo:line-height="100%"/>
    </style:style>
    <style:style style:name="P4624" style:parent-style-name="Kop1" style:family="paragraph">
      <style:text-properties style:font-name="Verdana" fo:font-weight="bold" style:font-weight-asian="bold" style:font-weight-complex="bold" style:use-window-font-color="true"/>
    </style:style>
    <style:style style:name="P4625" style:parent-style-name="Kop2" style:family="paragraph">
      <style:text-properties style:font-name="Verdana" fo:font-weight="bold" style:font-weight-asian="bold" style:font-weight-complex="bold" style:use-window-font-color="true"/>
    </style:style>
    <style:style style:name="T4626" style:parent-style-name="Standaardalinea-lettertype" style:family="text">
      <style:text-properties style:font-name="Verdana" style:font-name-complex="Calibri" fo:font-size="9pt" style:font-size-asian="9pt" style:font-size-complex="9pt"/>
    </style:style>
    <style:style style:name="T4627" style:parent-style-name="Standaardalinea-lettertype" style:family="text">
      <style:text-properties style:font-name="Verdana" style:font-name-complex="Calibri" fo:font-size="9pt" style:font-size-asian="9pt" style:font-size-complex="9pt"/>
    </style:style>
    <style:style style:name="P4628" style:parent-style-name="Standaard" style:family="paragraph">
      <style:text-properties style:font-name="Verdana" style:font-name-complex="Calibri" fo:font-weight="bold" style:font-weight-asian="bold" style:font-weight-complex="bold" fo:font-size="9pt" style:font-size-asian="9pt" style:font-size-complex="9pt"/>
    </style:style>
    <style:style style:name="T4629" style:parent-style-name="Standaardalinea-lettertype" style:family="text">
      <style:text-properties style:font-name="Verdana" style:font-name-complex="Calibri" fo:font-size="9pt" style:font-size-asian="9pt" style:font-size-complex="9pt"/>
    </style:style>
    <style:style style:name="T4630" style:parent-style-name="Standaardalinea-lettertype" style:family="text">
      <style:text-properties style:font-name="Verdana" style:font-name-complex="Calibri" fo:font-size="9pt" style:font-size-asian="9pt" style:font-size-complex="9pt"/>
    </style:style>
    <style:style style:name="P4631" style:parent-style-name="Standaard" style:family="paragraph">
      <style:text-properties style:font-name="Verdana" style:font-name-complex="Calibri" fo:font-weight="bold" style:font-weight-asian="bold" style:font-weight-complex="bold" fo:font-size="9pt" style:font-size-asian="9pt" style:font-size-complex="9pt"/>
    </style:style>
    <style:style style:name="P4632" style:parent-style-name="Standaard" style:family="paragraph">
      <style:text-properties style:font-name="Verdana" style:font-name-complex="Calibri" fo:font-weight="bold" style:font-weight-asian="bold" style:font-weight-complex="bold" fo:font-size="9pt" style:font-size-asian="9pt" style:font-size-complex="9pt"/>
    </style:style>
    <style:style style:name="T4633" style:parent-style-name="Standaardalinea-lettertype" style:family="text">
      <style:text-properties style:font-name="Verdana" style:font-name-complex="Calibri" fo:font-size="9pt" style:font-size-asian="9pt" style:font-size-complex="9pt"/>
    </style:style>
    <style:style style:name="T4634" style:parent-style-name="Standaardalinea-lettertype" style:family="text">
      <style:text-properties style:font-name="Verdana" style:font-name-complex="Calibri" fo:font-size="9pt" style:font-size-asian="9pt" style:font-size-complex="9pt"/>
    </style:style>
    <style:style style:name="T4635" style:parent-style-name="Standaardalinea-lettertype" style:family="text">
      <style:text-properties style:font-name="Verdana" style:font-name-complex="Calibri" fo:font-size="9pt" style:font-size-asian="9pt" style:font-size-complex="9pt"/>
    </style:style>
    <style:style style:name="T4636" style:parent-style-name="Standaardalinea-lettertype" style:family="text">
      <style:text-properties style:font-name="Verdana" fo:font-size="9pt" style:font-size-asian="9pt" style:font-size-complex="9pt"/>
    </style:style>
    <style:style style:name="P4637" style:parent-style-name="Standaard" style:family="paragraph">
      <style:text-properties style:font-name="Verdana" style:font-name-complex="Calibri" fo:font-size="9pt" style:font-size-asian="9pt" style:font-size-complex="9pt"/>
    </style:style>
    <style:style style:name="P4638" style:parent-style-name="Standaard" style:family="paragraph">
      <style:text-properties style:font-name="Verdana" style:font-name-complex="Calibri" fo:font-size="9pt" style:font-size-asian="9pt" style:font-size-complex="9pt"/>
    </style:style>
    <style:style style:name="P4639" style:parent-style-name="Standaard" style:family="paragraph">
      <style:text-properties style:font-name="Verdana" fo:font-size="9pt" style:font-size-asian="9pt" style:font-size-complex="9pt"/>
    </style:style>
    <style:style style:name="P4640" style:parent-style-name="Standaard" style:family="paragraph">
      <style:text-properties style:font-name="Verdana" style:font-name-complex="Calibri" fo:font-size="9pt" style:font-size-asian="9pt" style:font-size-complex="9pt"/>
    </style:style>
    <style:style style:name="T4641" style:parent-style-name="Standaardalinea-lettertype" style:family="text">
      <style:text-properties style:font-name="Verdana" style:font-name-complex="Calibri" fo:font-size="9pt" style:font-size-asian="9pt" style:font-size-complex="9pt"/>
    </style:style>
    <style:style style:name="T4642" style:parent-style-name="Standaardalinea-lettertype" style:family="text">
      <style:text-properties style:font-name="Verdana" style:font-name-complex="Calibri" fo:font-size="9pt" style:font-size-asian="9pt" style:font-size-complex="9pt"/>
    </style:style>
    <style:style style:name="P4643" style:parent-style-name="Standaard" style:family="paragraph">
      <style:text-properties style:font-name="Verdana" style:font-name-complex="Calibri" fo:font-size="9pt" style:font-size-asian="9pt" style:font-size-complex="9pt"/>
    </style:style>
    <style:style style:name="P4644" style:parent-style-name="Standaard" style:family="paragraph">
      <style:text-properties style:font-name="Verdana" fo:font-size="9pt" style:font-size-asian="9pt" style:font-size-complex="9pt"/>
    </style:style>
    <style:style style:name="P4645" style:parent-style-name="Standaard" style:family="paragraph">
      <style:text-properties style:font-name="Verdana" fo:font-size="9pt" style:font-size-asian="9pt" style:font-size-complex="9pt"/>
    </style:style>
    <style:style style:name="P4646" style:parent-style-name="Standaard" style:family="paragraph">
      <style:text-properties style:font-name="Verdana" style:font-name-complex="Calibri" fo:font-weight="bold" style:font-weight-asian="bold" style:font-weight-complex="bold" fo:font-size="9pt" style:font-size-asian="9pt" style:font-size-complex="9pt"/>
    </style:style>
    <style:style style:name="T4647" style:parent-style-name="Standaardalinea-lettertype" style:family="text">
      <style:text-properties style:font-name="Verdana" style:font-name-complex="Calibri" fo:font-weight="bold" style:font-weight-asian="bold" style:font-weight-complex="bold" fo:font-size="9pt" style:font-size-asian="9pt" style:font-size-complex="9pt"/>
    </style:style>
    <style:style style:name="T4648" style:parent-style-name="Standaardalinea-lettertype" style:family="text">
      <style:text-properties style:font-name="Verdana" style:font-name-complex="Calibri" fo:font-size="9pt" style:font-size-asian="9pt" style:font-size-complex="9pt"/>
    </style:style>
    <style:style style:name="P4649" style:parent-style-name="Standaard" style:family="paragraph">
      <style:text-properties style:font-name="Verdana" style:font-name-complex="Calibri" fo:font-size="9pt" style:font-size-asian="9pt" style:font-size-complex="9pt"/>
    </style:style>
    <style:style style:name="P4650" style:parent-style-name="Standaard" style:family="paragraph">
      <style:text-properties style:font-name="Verdana" style:font-name-complex="Calibri" fo:font-size="9pt" style:font-size-asian="9pt" style:font-size-complex="9pt"/>
    </style:style>
    <style:style style:name="P4651" style:parent-style-name="Standaard" style:family="paragraph">
      <style:paragraph-properties fo:break-before="page" fo:line-height="100%"/>
    </style:style>
    <style:style style:name="P4652" style:parent-style-name="Kop2" style:family="paragraph">
      <style:text-properties style:font-name="Verdana" fo:font-weight="bold" style:font-weight-asian="bold" style:font-weight-complex="bold" style:use-window-font-color="true"/>
    </style:style>
    <style:style style:name="P4653" style:parent-style-name="Kop5" style:family="paragraph">
      <style:text-properties style:font-name="Verdana" style:use-window-font-color="true"/>
    </style:style>
    <style:style style:name="P4654" style:parent-style-name="Kop6" style:family="paragraph">
      <style:text-properties style:font-name="Verdana" style:use-window-font-color="true"/>
    </style:style>
    <style:style style:name="P4655" style:parent-style-name="Standaard" style:family="paragraph">
      <style:text-properties style:font-name="Verdana" fo:font-size="9pt" style:font-size-asian="9pt" style:font-size-complex="9pt"/>
    </style:style>
    <style:style style:name="P4656" style:parent-style-name="Kop7" style:family="paragraph">
      <style:text-properties style:font-name="Verdana" style:use-window-font-color="true"/>
    </style:style>
    <style:style style:name="P4657" style:parent-style-name="Kop7" style:family="paragraph">
      <style:text-properties style:font-name="Verdana" style:use-window-font-color="true"/>
    </style:style>
    <style:style style:name="P4658" style:parent-style-name="Kop8" style:family="paragraph">
      <style:text-properties style:font-name="Verdana" style:use-window-font-color="true"/>
    </style:style>
    <style:style style:name="P4659" style:parent-style-name="Standaard" style:family="paragraph">
      <style:text-properties style:font-name="Verdana" fo:font-size="9pt" style:font-size-asian="9pt" style:font-size-complex="9pt"/>
    </style:style>
    <style:style style:name="P4660" style:parent-style-name="Kop8" style:family="paragraph">
      <style:text-properties style:font-name="Verdana" style:use-window-font-color="true"/>
    </style:style>
    <style:style style:name="P4661" style:parent-style-name="Standaard" style:family="paragraph">
      <style:text-properties style:font-name="Verdana" fo:font-size="9pt" style:font-size-asian="9pt" style:font-size-complex="9pt"/>
    </style:style>
    <style:style style:name="P4662" style:parent-style-name="Standaard" style:family="paragraph">
      <style:text-properties style:font-name="Verdana" fo:font-size="9pt" style:font-size-asian="9pt" style:font-size-complex="9pt"/>
    </style:style>
    <style:style style:name="P4663" style:parent-style-name="Standaard" style:family="paragraph">
      <style:text-properties style:font-name="Verdana" fo:font-size="9pt" style:font-size-asian="9pt" style:font-size-complex="9pt"/>
    </style:style>
    <style:style style:name="P4664" style:parent-style-name="Kop7" style:family="paragraph">
      <style:text-properties style:font-name="Verdana" style:use-window-font-color="true"/>
    </style:style>
    <style:style style:name="P4665" style:parent-style-name="Kop8" style:family="paragraph">
      <style:text-properties style:font-name="Verdana" style:use-window-font-color="true"/>
    </style:style>
    <style:style style:name="P4666" style:parent-style-name="Standaard" style:family="paragraph">
      <style:text-properties style:font-name="Verdana" fo:font-size="9pt" style:font-size-asian="9pt" style:font-size-complex="9pt"/>
    </style:style>
    <style:style style:name="P4667" style:parent-style-name="Standaard" style:family="paragraph">
      <style:text-properties style:font-name="Verdana" fo:font-size="9pt" style:font-size-asian="9pt" style:font-size-complex="9pt"/>
    </style:style>
    <style:style style:name="P4668" style:parent-style-name="Standaard" style:family="paragraph">
      <style:text-properties style:font-name="Verdana" fo:font-style="italic" style:font-style-asian="italic" style:font-style-complex="italic" fo:font-size="9pt" style:font-size-asian="9pt" style:font-size-complex="9pt"/>
    </style:style>
    <style:style style:name="P4669" style:parent-style-name="Standaard" style:family="paragraph">
      <style:text-properties style:font-name="Verdana" fo:font-size="9pt" style:font-size-asian="9pt" style:font-size-complex="9pt"/>
    </style:style>
    <style:style style:name="P4670" style:parent-style-name="Kop8" style:family="paragraph">
      <style:text-properties style:font-name="Verdana" style:use-window-font-color="true"/>
    </style:style>
    <style:style style:name="P4671" style:parent-style-name="Standaard" style:family="paragraph">
      <style:text-properties style:font-name="Verdana" fo:font-size="9pt" style:font-size-asian="9pt" style:font-size-complex="9pt"/>
    </style:style>
    <style:style style:name="P4672" style:parent-style-name="Standaard" style:family="paragraph">
      <style:text-properties style:font-name="Verdana" fo:font-size="9pt" style:font-size-asian="9pt" style:font-size-complex="9pt"/>
    </style:style>
    <style:style style:name="P4673" style:parent-style-name="Kop7" style:family="paragraph">
      <style:text-properties style:font-name="Verdana" style:use-window-font-color="true"/>
    </style:style>
    <style:style style:name="P4674" style:parent-style-name="Kop8" style:family="paragraph">
      <style:text-properties style:font-name="Verdana" style:use-window-font-color="true"/>
    </style:style>
    <style:style style:name="P4675" style:parent-style-name="Standaard" style:family="paragraph">
      <style:text-properties style:font-name="Verdana" fo:font-size="9pt" style:font-size-asian="9pt" style:font-size-complex="9pt"/>
    </style:style>
    <style:style style:name="P4676" style:parent-style-name="Standaard" style:family="paragraph">
      <style:text-properties style:font-name="Verdana" fo:font-size="9pt" style:font-size-asian="9pt" style:font-size-complex="9pt"/>
    </style:style>
    <style:style style:name="P4677" style:parent-style-name="Kop8" style:family="paragraph">
      <style:text-properties style:font-name="Verdana" style:use-window-font-color="true"/>
    </style:style>
    <style:style style:name="P4678" style:parent-style-name="Standaard" style:family="paragraph">
      <style:text-properties style:font-name="Verdana" fo:font-size="9pt" style:font-size-asian="9pt" style:font-size-complex="9pt"/>
    </style:style>
    <style:style style:name="P4679" style:parent-style-name="Standaard" style:family="paragraph">
      <style:text-properties style:font-name="Verdana" fo:font-size="9pt" style:font-size-asian="9pt" style:font-size-complex="9pt"/>
    </style:style>
    <style:style style:name="P4680" style:parent-style-name="Kop7" style:family="paragraph">
      <style:text-properties style:font-name="Verdana" style:use-window-font-color="true"/>
    </style:style>
    <style:style style:name="P4681" style:parent-style-name="Kop8" style:family="paragraph">
      <style:text-properties style:font-name="Verdana" style:use-window-font-color="true"/>
    </style:style>
    <style:style style:name="P4682" style:parent-style-name="Standaard" style:family="paragraph">
      <style:text-properties style:font-name="Verdana" fo:font-size="9pt" style:font-size-asian="9pt" style:font-size-complex="9pt"/>
    </style:style>
    <style:style style:name="P4683" style:parent-style-name="Standaard" style:family="paragraph">
      <style:text-properties style:font-name="Verdana" fo:font-size="9pt" style:font-size-asian="9pt" style:font-size-complex="9pt"/>
    </style:style>
    <style:style style:name="P4684" style:parent-style-name="Kop7" style:family="paragraph">
      <style:text-properties style:font-name="Verdana" style:use-window-font-color="true"/>
    </style:style>
    <style:style style:name="P4685" style:parent-style-name="Kop8" style:family="paragraph">
      <style:text-properties style:font-name="Verdana" style:use-window-font-color="true"/>
    </style:style>
    <style:style style:name="P4686" style:parent-style-name="Standaard" style:family="paragraph">
      <style:text-properties style:font-name="Verdana" fo:font-size="9pt" style:font-size-asian="9pt" style:font-size-complex="9pt"/>
    </style:style>
    <style:style style:name="P4687" style:parent-style-name="Geenafstand" style:family="paragraph">
      <style:paragraph-properties style:line-height-at-least="0.1944in"/>
      <style:text-properties style:font-name="Verdana" fo:font-size="9pt" style:font-size-asian="9pt" style:font-size-complex="9pt"/>
    </style:style>
    <style:style style:name="P4688" style:parent-style-name="Geenafstand" style:family="paragraph">
      <style:paragraph-properties style:line-height-at-least="0.1944in"/>
      <style:text-properties style:font-name="Verdana" fo:font-size="9pt" style:font-size-asian="9pt" style:font-size-complex="9pt"/>
    </style:style>
    <style:style style:name="P4689" style:parent-style-name="Geenafstand" style:family="paragraph">
      <style:paragraph-properties style:line-height-at-least="0.1944in"/>
    </style:style>
    <style:style style:name="T4690" style:parent-style-name="Standaardalinea-lettertype" style:family="text">
      <style:text-properties style:font-name="Verdana" fo:font-size="9pt" style:font-size-asian="9pt" style:font-size-complex="9pt"/>
    </style:style>
    <style:style style:name="P4691" style:parent-style-name="Standaard" style:family="paragraph">
      <style:text-properties style:font-name="Verdana" fo:font-size="9pt" style:font-size-asian="9pt" style:font-size-complex="9pt"/>
    </style:style>
    <style:style style:name="P4692" style:parent-style-name="Kop8" style:family="paragraph">
      <style:text-properties style:font-name="Verdana" style:use-window-font-color="true"/>
    </style:style>
    <style:style style:name="P4693" style:parent-style-name="Standaard" style:family="paragraph">
      <style:text-properties style:font-name="Verdana" fo:font-size="9pt" style:font-size-asian="9pt" style:font-size-complex="9pt"/>
    </style:style>
    <style:style style:name="P4694" style:parent-style-name="Standaard" style:family="paragraph">
      <style:text-properties style:font-name="Verdana" fo:font-size="9pt" style:font-size-asian="9pt" style:font-size-complex="9pt"/>
    </style:style>
    <style:style style:name="P4695" style:parent-style-name="Kop7" style:family="paragraph">
      <style:text-properties style:font-name="Verdana" style:use-window-font-color="true"/>
    </style:style>
    <style:style style:name="P4696" style:parent-style-name="Kop8" style:family="paragraph">
      <style:text-properties style:font-name="Verdana" style:use-window-font-color="true"/>
    </style:style>
    <style:style style:name="P4697" style:parent-style-name="Standaard" style:family="paragraph">
      <style:text-properties style:font-name="Verdana" fo:font-size="9pt" style:font-size-asian="9pt" style:font-size-complex="9pt"/>
    </style:style>
    <style:style style:name="P4698" style:parent-style-name="Standaard" style:family="paragraph">
      <style:text-properties style:font-name="Verdana" fo:font-size="9pt" style:font-size-asian="9pt" style:font-size-complex="9pt"/>
    </style:style>
    <style:style style:name="P4699" style:parent-style-name="Standaard" style:family="paragraph">
      <style:text-properties style:font-name="Verdana" fo:font-size="9pt" style:font-size-asian="9pt" style:font-size-complex="9pt"/>
    </style:style>
    <style:style style:name="P4700" style:parent-style-name="Standaard" style:family="paragraph">
      <style:text-properties style:font-name="Verdana" fo:font-size="9pt" style:font-size-asian="9pt" style:font-size-complex="9pt"/>
    </style:style>
    <style:style style:name="P4701" style:parent-style-name="Kop8" style:family="paragraph">
      <style:text-properties style:font-name="Verdana" style:use-window-font-color="true"/>
    </style:style>
    <style:style style:name="P4702" style:parent-style-name="Standaard" style:family="paragraph">
      <style:text-properties style:font-name="Verdana" fo:font-size="9pt" style:font-size-asian="9pt" style:font-size-complex="9pt"/>
    </style:style>
    <style:style style:name="P4703" style:parent-style-name="Kop7" style:family="paragraph">
      <style:text-properties style:font-name="Verdana" style:use-window-font-color="true"/>
    </style:style>
    <style:style style:name="P4704" style:parent-style-name="Kop8" style:family="paragraph">
      <style:text-properties style:font-name="Verdana" style:use-window-font-color="true"/>
    </style:style>
    <style:style style:name="P4705" style:parent-style-name="Standaard" style:family="paragraph">
      <style:text-properties style:font-name="Verdana" fo:font-size="9pt" style:font-size-asian="9pt" style:font-size-complex="9pt"/>
    </style:style>
    <style:style style:name="P4706" style:parent-style-name="Standaard" style:family="paragraph">
      <style:text-properties style:font-name="Verdana" fo:font-size="9pt" style:font-size-asian="9pt" style:font-size-complex="9pt"/>
    </style:style>
    <style:style style:name="P4707" style:parent-style-name="Standaard" style:family="paragraph">
      <style:text-properties style:font-name="Verdana" fo:font-size="9pt" style:font-size-asian="9pt" style:font-size-complex="9pt"/>
    </style:style>
    <style:style style:name="P4708" style:parent-style-name="Standaard" style:family="paragraph">
      <style:text-properties style:font-name="Verdana" fo:font-size="9pt" style:font-size-asian="9pt" style:font-size-complex="9pt"/>
    </style:style>
    <style:style style:name="T4709" style:parent-style-name="Standaardalinea-lettertype" style:family="text">
      <style:text-properties style:font-name="Verdana" style:use-window-font-color="true"/>
    </style:style>
    <style:style style:name="P4710" style:parent-style-name="Standaard" style:family="paragraph">
      <style:text-properties style:font-name="Verdana" fo:font-size="9pt" style:font-size-asian="9pt" style:font-size-complex="9pt"/>
    </style:style>
    <style:style style:name="P4711" style:parent-style-name="Standaard" style:family="paragraph">
      <style:text-properties style:font-name="Verdana" fo:font-size="9pt" style:font-size-asian="9pt" style:font-size-complex="9pt"/>
    </style:style>
    <style:style style:name="T4712" style:parent-style-name="Standaardalinea-lettertype" style:family="text">
      <style:text-properties style:font-name="Verdana" style:use-window-font-color="true"/>
    </style:style>
    <style:style style:name="T4713" style:parent-style-name="Standaardalinea-lettertype" style:family="text">
      <style:text-properties style:font-name="Verdana" style:use-window-font-color="true"/>
    </style:style>
    <style:style style:name="T4714" style:parent-style-name="Standaardalinea-lettertype" style:family="text">
      <style:text-properties style:font-name="Verdana" style:use-window-font-color="true"/>
    </style:style>
    <style:style style:name="T4715" style:parent-style-name="Standaardalinea-lettertype" style:family="text">
      <style:text-properties style:font-name="Verdana" fo:font-size="9pt" style:font-size-asian="9pt" style:font-size-complex="9pt"/>
    </style:style>
    <style:style style:name="T4716" style:parent-style-name="Standaardalinea-lettertype" style:family="text">
      <style:text-properties style:font-name="Verdana" fo:font-size="9pt" style:font-size-asian="9pt" style:font-size-complex="9pt" fo:background-color="#FFFF00"/>
    </style:style>
    <style:style style:name="P4717" style:parent-style-name="Standaard" style:family="paragraph">
      <style:text-properties style:font-name="Verdana" fo:font-size="9pt" style:font-size-asian="9pt" style:font-size-complex="9pt" fo:background-color="#FFFF00"/>
    </style:style>
    <style:style style:name="T4718" style:parent-style-name="Standaardalinea-lettertype" style:family="text">
      <style:text-properties style:font-name="Verdana" style:use-window-font-color="true"/>
    </style:style>
    <style:style style:name="P4719" style:parent-style-name="Standaard" style:family="paragraph">
      <style:text-properties style:font-name="Verdana" fo:font-size="9pt" style:font-size-asian="9pt" style:font-size-complex="9pt"/>
    </style:style>
    <style:style style:name="P4720" style:parent-style-name="Standaard" style:family="paragraph">
      <style:text-properties style:font-name="Verdana" fo:font-size="9pt" style:font-size-asian="9pt" style:font-size-complex="9pt"/>
    </style:style>
    <style:style style:name="P4721" style:parent-style-name="Kop5" style:family="paragraph">
      <style:text-properties style:font-name="Verdana" style:use-window-font-color="true"/>
    </style:style>
    <style:style style:name="P4722" style:parent-style-name="Kop6" style:family="paragraph">
      <style:text-properties style:font-name="Verdana" style:use-window-font-color="true"/>
    </style:style>
    <style:style style:name="P4723" style:parent-style-name="Kop7" style:family="paragraph">
      <style:text-properties style:font-name="Verdana" style:use-window-font-color="true"/>
    </style:style>
    <style:style style:name="P4724" style:parent-style-name="Kop7" style:family="paragraph">
      <style:text-properties style:font-name="Verdana" style:use-window-font-color="true"/>
    </style:style>
    <style:style style:name="P4725" style:parent-style-name="Kop8" style:family="paragraph">
      <style:text-properties style:font-name="Verdana" style:use-window-font-color="true"/>
    </style:style>
    <style:style style:name="P4726" style:parent-style-name="Standaard" style:family="paragraph">
      <style:text-properties style:font-name="Verdana" fo:font-size="9pt" style:font-size-asian="9pt" style:font-size-complex="9pt"/>
    </style:style>
    <style:style style:name="P4727" style:parent-style-name="Standaard" style:family="paragraph">
      <style:text-properties style:font-name="Verdana" fo:font-size="9pt" style:font-size-asian="9pt" style:font-size-complex="9pt"/>
    </style:style>
    <style:style style:name="P4728" style:parent-style-name="Standaard" style:family="paragraph">
      <style:text-properties style:font-name="Verdana" fo:font-size="9pt" style:font-size-asian="9pt" style:font-size-complex="9pt"/>
    </style:style>
    <style:style style:name="P4729" style:parent-style-name="Standaard" style:family="paragraph">
      <style:text-properties style:font-name="Verdana" fo:font-size="9pt" style:font-size-asian="9pt" style:font-size-complex="9pt"/>
    </style:style>
    <style:style style:name="P4730" style:parent-style-name="Standaard" style:family="paragraph">
      <style:text-properties style:font-name="Verdana" fo:font-size="9pt" style:font-size-asian="9pt" style:font-size-complex="9pt"/>
    </style:style>
    <style:style style:name="P4731" style:parent-style-name="Standaard" style:family="paragraph">
      <style:text-properties style:font-name="Verdana" fo:font-size="9pt" style:font-size-asian="9pt" style:font-size-complex="9pt"/>
    </style:style>
    <style:style style:name="P4732" style:parent-style-name="Kop8" style:family="paragraph">
      <style:text-properties style:font-name="Verdana" style:use-window-font-color="true"/>
    </style:style>
    <style:style style:name="P4733" style:parent-style-name="Standaard" style:family="paragraph">
      <style:text-properties style:font-name="Verdana" fo:font-size="9pt" style:font-size-asian="9pt" style:font-size-complex="9pt"/>
    </style:style>
    <style:style style:name="P4734" style:parent-style-name="Standaard" style:family="paragraph">
      <style:text-properties style:font-name="Verdana" fo:font-size="9pt" style:font-size-asian="9pt" style:font-size-complex="9pt"/>
    </style:style>
    <style:style style:name="P4735" style:parent-style-name="Kop8" style:family="paragraph">
      <style:text-properties style:font-name="Verdana" style:use-window-font-color="true"/>
    </style:style>
    <style:style style:name="T4736" style:parent-style-name="Standaardalinea-lettertype" style:family="text">
      <style:text-properties style:font-name="Verdana" fo:font-size="9pt" style:font-size-asian="9pt" style:font-size-complex="9pt"/>
    </style:style>
    <style:style style:name="T4737" style:parent-style-name="Standaardalinea-lettertype" style:family="text">
      <style:text-properties style:font-name="Verdana" style:font-weight-complex="bold" style:font-style-complex="italic" fo:font-size="9pt" style:font-size-asian="9pt" style:font-size-complex="9pt"/>
    </style:style>
    <style:style style:name="T4738" style:parent-style-name="Standaardalinea-lettertype" style:family="text">
      <style:text-properties style:font-name="Verdana" style:font-weight-complex="bold" style:font-style-complex="italic" fo:font-size="9pt" style:font-size-asian="9pt" style:font-size-complex="9pt"/>
    </style:style>
    <style:style style:name="P4739" style:parent-style-name="Standaard" style:family="paragraph">
      <style:text-properties style:font-name="Verdana" style:font-weight-complex="bold" style:font-style-complex="italic" fo:font-size="9pt" style:font-size-asian="9pt" style:font-size-complex="9pt"/>
    </style:style>
    <style:style style:name="P4740" style:parent-style-name="Standaard" style:family="paragraph">
      <style:text-properties style:font-name="Verdana" style:font-weight-complex="bold" style:font-style-complex="italic" fo:font-size="9pt" style:font-size-asian="9pt" style:font-size-complex="9pt"/>
    </style:style>
    <style:style style:name="P4741" style:parent-style-name="Standaard" style:family="paragraph">
      <style:text-properties style:font-name="Verdana" style:font-weight-complex="bold" style:font-style-complex="italic" fo:font-size="9pt" style:font-size-asian="9pt" style:font-size-complex="9pt"/>
    </style:style>
    <style:style style:name="P4742" style:parent-style-name="Standaard" style:family="paragraph">
      <style:text-properties style:font-name="Verdana" style:font-weight-complex="bold" style:font-style-complex="italic" fo:font-size="9pt" style:font-size-asian="9pt" style:font-size-complex="9pt"/>
    </style:style>
    <style:style style:name="P4743" style:parent-style-name="Standaard" style:family="paragraph">
      <style:text-properties style:font-name="Verdana" style:font-weight-complex="bold" style:font-style-complex="italic" fo:font-size="9pt" style:font-size-asian="9pt" style:font-size-complex="9pt"/>
    </style:style>
    <style:style style:name="T4744" style:parent-style-name="Standaardalinea-lettertype" style:family="text">
      <style:text-properties style:font-name="Verdana" style:font-weight-complex="bold" style:font-style-complex="italic" fo:font-size="9pt" style:font-size-asian="9pt" style:font-size-complex="9pt"/>
    </style:style>
    <style:style style:name="T4745" style:parent-style-name="Standaardalinea-lettertype" style:family="text">
      <style:text-properties style:font-name="Verdana" fo:font-size="9pt" style:font-size-asian="9pt" style:font-size-complex="9pt"/>
    </style:style>
    <style:style style:name="T4746" style:parent-style-name="Standaardalinea-lettertype" style:family="text">
      <style:text-properties style:font-name="Verdana" fo:font-size="9pt" style:font-size-asian="9pt" style:font-size-complex="9pt"/>
    </style:style>
    <style:style style:name="T4747" style:parent-style-name="Standaardalinea-lettertype" style:family="text">
      <style:text-properties style:font-name="Verdana" style:font-weight-complex="bold" style:font-style-complex="italic" fo:font-size="9pt" style:font-size-asian="9pt" style:font-size-complex="9pt"/>
    </style:style>
    <style:style style:name="P4748" style:parent-style-name="Standaard" style:family="paragraph">
      <style:text-properties style:font-name="Verdana" style:font-weight-complex="bold" style:font-style-complex="italic" fo:font-size="9pt" style:font-size-asian="9pt" style:font-size-complex="9pt"/>
    </style:style>
    <style:style style:name="P4749" style:parent-style-name="Standaard" style:family="paragraph">
      <style:text-properties style:font-name="Verdana" style:font-weight-complex="bold" style:font-style-complex="italic" fo:font-size="9pt" style:font-size-asian="9pt" style:font-size-complex="9pt"/>
    </style:style>
    <style:style style:name="P4750" style:parent-style-name="Standaard" style:family="paragraph">
      <style:text-properties style:font-name="Verdana" style:font-weight-complex="bold" style:font-style-complex="italic" fo:font-size="9pt" style:font-size-asian="9pt" style:font-size-complex="9pt"/>
    </style:style>
    <style:style style:name="P4751" style:parent-style-name="Standaard" style:family="paragraph">
      <style:text-properties style:font-name="Verdana" fo:font-size="9pt" style:font-size-asian="9pt" style:font-size-complex="9pt"/>
    </style:style>
    <style:style style:name="P4752" style:parent-style-name="Kop8" style:family="paragraph">
      <style:text-properties style:font-name="Verdana" style:use-window-font-color="true"/>
    </style:style>
    <style:style style:name="P4753" style:parent-style-name="Standaard" style:family="paragraph">
      <style:text-properties style:font-name="Verdana" fo:font-size="9pt" style:font-size-asian="9pt" style:font-size-complex="9pt"/>
    </style:style>
    <style:style style:name="P4754" style:parent-style-name="Standaard" style:family="paragraph">
      <style:text-properties style:font-name="Verdana" fo:font-weight="bold" style:font-weight-asian="bold" style:font-weight-complex="bold" fo:font-size="9pt" style:font-size-asian="9pt" style:font-size-complex="9pt"/>
    </style:style>
    <style:style style:name="T4755" style:parent-style-name="Standaardalinea-lettertype" style:family="text">
      <style:text-properties style:font-name="Verdana" style:use-window-font-color="true"/>
    </style:style>
    <style:style style:name="P4756" style:parent-style-name="Standaard" style:family="paragraph">
      <style:text-properties style:font-name="Verdana" style:font-name-asian="Calibri" style:font-name-complex="Calibri" fo:font-size="9pt" style:font-size-asian="9pt" style:font-size-complex="9pt"/>
    </style:style>
    <style:style style:name="P4757" style:parent-style-name="Standaard" style:family="paragraph">
      <style:text-properties style:font-name="Verdana" style:font-name-asian="Calibri" style:font-name-complex="Calibri" fo:font-size="9pt" style:font-size-asian="9pt" style:font-size-complex="9pt"/>
    </style:style>
    <style:style style:name="P4758" style:parent-style-name="Standaard" style:family="paragraph">
      <style:text-properties style:font-name="Verdana" style:font-name-asian="Calibri" style:font-name-complex="Calibri" fo:font-size="9pt" style:font-size-asian="9pt" style:font-size-complex="9pt"/>
    </style:style>
    <style:style style:name="P4759" style:parent-style-name="Standaard" style:family="paragraph">
      <style:text-properties style:font-name="Verdana" style:font-name-asian="Calibri" style:font-name-complex="Calibri" fo:font-size="9pt" style:font-size-asian="9pt" style:font-size-complex="9pt"/>
    </style:style>
    <style:style style:name="P4760" style:parent-style-name="Standaard" style:family="paragraph">
      <style:text-properties style:font-name="Verdana" style:font-name-asian="Calibri" style:font-name-complex="Calibri" fo:font-size="9pt" style:font-size-asian="9pt" style:font-size-complex="9pt"/>
    </style:style>
    <style:style style:name="P4761" style:parent-style-name="Standaard" style:family="paragraph">
      <style:text-properties style:font-name="Verdana" style:font-name-asian="Calibri" style:font-name-complex="Calibri" fo:font-size="9pt" style:font-size-asian="9pt" style:font-size-complex="9pt"/>
    </style:style>
    <style:style style:name="P4762" style:parent-style-name="Kop7" style:family="paragraph">
      <style:text-properties style:font-name="Verdana" style:use-window-font-color="true"/>
    </style:style>
    <style:style style:name="P4763" style:parent-style-name="Standaard" style:family="paragraph">
      <style:text-properties style:font-name="Verdana" fo:font-size="9pt" style:font-size-asian="9pt" style:font-size-complex="9pt"/>
    </style:style>
    <style:style style:name="P4764" style:parent-style-name="Kop8" style:family="paragraph">
      <style:text-properties style:font-name="Verdana" style:use-window-font-color="true"/>
    </style:style>
    <style:style style:name="P4765" style:parent-style-name="Standaard" style:family="paragraph">
      <style:text-properties style:font-name="Verdana" fo:font-size="9pt" style:font-size-asian="9pt" style:font-size-complex="9pt"/>
    </style:style>
    <style:style style:name="P4766" style:parent-style-name="Standaard" style:family="paragraph">
      <style:text-properties style:font-name="Verdana" fo:font-size="9pt" style:font-size-asian="9pt" style:font-size-complex="9pt"/>
    </style:style>
    <style:style style:name="P4767" style:parent-style-name="Kop8" style:family="paragraph">
      <style:text-properties style:font-name="Verdana" style:use-window-font-color="true"/>
    </style:style>
    <style:style style:name="T4768" style:parent-style-name="Standaardalinea-lettertype" style:family="text">
      <style:text-properties style:font-name="Verdana" fo:font-size="9pt" style:font-size-asian="9pt" style:font-size-complex="9pt"/>
    </style:style>
    <style:style style:name="P4769" style:parent-style-name="Standaard" style:family="paragraph">
      <style:text-properties style:font-name="Verdana" fo:font-size="9pt" style:font-size-asian="9pt" style:font-size-complex="9pt"/>
    </style:style>
    <style:style style:name="P4770" style:parent-style-name="Kop8" style:family="paragraph">
      <style:text-properties style:font-name="Verdana" style:use-window-font-color="true"/>
    </style:style>
    <style:style style:name="P4771" style:parent-style-name="Standaard" style:family="paragraph">
      <style:text-properties style:font-name="Verdana" fo:font-size="9pt" style:font-size-asian="9pt" style:font-size-complex="9pt"/>
    </style:style>
    <style:style style:name="P4772" style:parent-style-name="Standaard" style:family="paragraph">
      <style:text-properties style:font-name="Verdana" fo:font-size="9pt" style:font-size-asian="9pt" style:font-size-complex="9pt"/>
    </style:style>
    <style:style style:name="P4773" style:parent-style-name="Standaard" style:family="paragraph">
      <style:text-properties style:font-name="Verdana" fo:font-size="9pt" style:font-size-asian="9pt" style:font-size-complex="9pt"/>
    </style:style>
    <style:style style:name="P4774" style:parent-style-name="Standaard" style:family="paragraph">
      <style:text-properties style:font-name="Verdana" fo:font-size="9pt" style:font-size-asian="9pt" style:font-size-complex="9pt"/>
    </style:style>
    <style:style style:name="P4775" style:parent-style-name="Kop8" style:family="paragraph">
      <style:text-properties style:font-name="Verdana" style:use-window-font-color="true"/>
    </style:style>
    <style:style style:name="P4776" style:parent-style-name="Standaard" style:family="paragraph">
      <style:text-properties style:font-name="Verdana" fo:font-size="9pt" style:font-size-asian="9pt" style:font-size-complex="9pt"/>
    </style:style>
    <style:style style:name="P4777" style:parent-style-name="Standaard" style:family="paragraph">
      <style:text-properties style:font-name="Verdana" fo:font-size="9pt" style:font-size-asian="9pt" style:font-size-complex="9pt"/>
    </style:style>
    <style:style style:name="P4778" style:parent-style-name="Kop8" style:family="paragraph">
      <style:text-properties style:font-name="Verdana" style:use-window-font-color="true"/>
    </style:style>
    <style:style style:name="T4779" style:parent-style-name="Standaardalinea-lettertype" style:family="text">
      <style:text-properties style:font-name="Verdana" fo:font-size="9pt" style:font-size-asian="9pt" style:font-size-complex="9pt"/>
    </style:style>
    <style:style style:name="T4780" style:parent-style-name="Standaardalinea-lettertype" style:family="text">
      <style:text-properties style:font-name="Verdana" fo:font-size="9pt" style:font-size-asian="9pt" style:font-size-complex="9pt"/>
    </style:style>
    <style:style style:name="T4781" style:parent-style-name="Standaardalinea-lettertype" style:family="text">
      <style:text-properties style:font-name="Verdana" fo:font-size="9pt" style:font-size-asian="9pt" style:font-size-complex="9pt"/>
    </style:style>
    <style:style style:name="T4782" style:parent-style-name="Standaardalinea-lettertype" style:family="text">
      <style:text-properties style:font-name="Verdana" fo:font-style="italic" style:font-style-asian="italic" style:font-style-complex="italic" fo:font-size="9pt" style:font-size-asian="9pt" style:font-size-complex="9pt"/>
    </style:style>
    <style:style style:name="T4783" style:parent-style-name="Standaardalinea-lettertype" style:family="text">
      <style:text-properties style:font-name="Verdana" fo:font-size="9pt" style:font-size-asian="9pt" style:font-size-complex="9pt"/>
    </style:style>
    <style:style style:name="P4784" style:parent-style-name="Standaard" style:family="paragraph">
      <style:text-properties style:font-name="Verdana" fo:font-style="italic" style:font-style-asian="italic" style:font-style-complex="italic" fo:font-size="9pt" style:font-size-asian="9pt" style:font-size-complex="9pt"/>
    </style:style>
    <style:style style:name="P4785" style:parent-style-name="Kop8" style:family="paragraph">
      <style:text-properties style:font-name="Verdana" style:use-window-font-color="true"/>
    </style:style>
    <style:style style:name="P4786" style:parent-style-name="Standaard" style:family="paragraph">
      <style:text-properties style:font-name="Verdana" fo:font-size="9pt" style:font-size-asian="9pt" style:font-size-complex="9pt"/>
    </style:style>
    <style:style style:name="P4787" style:parent-style-name="Standaard" style:family="paragraph">
      <style:text-properties style:font-name="Verdana" fo:font-size="9pt" style:font-size-asian="9pt" style:font-size-complex="9pt"/>
    </style:style>
    <style:style style:name="P4788" style:parent-style-name="Standaard" style:family="paragraph">
      <style:text-properties style:font-name="Verdana" fo:font-size="9pt" style:font-size-asian="9pt" style:font-size-complex="9pt"/>
    </style:style>
    <style:style style:name="P4789" style:parent-style-name="Standaard" style:family="paragraph">
      <style:text-properties style:font-name="Verdana" fo:font-size="9pt" style:font-size-asian="9pt" style:font-size-complex="9pt"/>
    </style:style>
    <style:style style:name="P4790" style:parent-style-name="Standaard" style:family="paragraph">
      <style:text-properties style:font-name="Verdana" fo:font-size="9pt" style:font-size-asian="9pt" style:font-size-complex="9pt"/>
    </style:style>
    <style:style style:name="P4791" style:parent-style-name="Standaard" style:family="paragraph">
      <style:text-properties style:font-name="Verdana" fo:font-size="9pt" style:font-size-asian="9pt" style:font-size-complex="9pt"/>
    </style:style>
    <style:style style:name="T4792" style:parent-style-name="Standaardalinea-lettertype" style:family="text">
      <style:text-properties style:font-name="Verdana" style:font-name-complex="Calibri" fo:font-size="9pt" style:font-size-asian="9pt" style:font-size-complex="9pt"/>
    </style:style>
    <style:style style:name="T4793" style:parent-style-name="Standaardalinea-lettertype" style:family="text">
      <style:text-properties style:font-name="Verdana" fo:font-size="9pt" style:font-size-asian="9pt" style:font-size-complex="9pt"/>
    </style:style>
    <style:style style:name="P4794" style:parent-style-name="Standaard" style:family="paragraph">
      <style:text-properties style:font-name="Verdana" fo:font-size="9pt" style:font-size-asian="9pt" style:font-size-complex="9pt"/>
    </style:style>
    <style:style style:name="P4795" style:parent-style-name="Standaard" style:family="paragraph">
      <style:text-properties style:font-name="Verdana" fo:font-size="9pt" style:font-size-asian="9pt" style:font-size-complex="9pt"/>
    </style:style>
    <style:style style:name="P4796" style:parent-style-name="Standaard" style:family="paragraph">
      <style:text-properties style:font-name="Verdana" fo:font-size="9pt" style:font-size-asian="9pt" style:font-size-complex="9pt"/>
    </style:style>
    <style:style style:name="P4797" style:parent-style-name="Standaard" style:family="paragraph">
      <style:text-properties style:font-name="Verdana" fo:font-size="9pt" style:font-size-asian="9pt" style:font-size-complex="9pt"/>
    </style:style>
    <style:style style:name="T4798" style:parent-style-name="Standaardalinea-lettertype" style:family="text">
      <style:text-properties style:font-name="Verdana" fo:font-size="9pt" style:font-size-asian="9pt" style:font-size-complex="9pt"/>
    </style:style>
    <style:style style:name="T4799" style:parent-style-name="Standaardalinea-lettertype" style:family="text">
      <style:text-properties style:font-name="Verdana" style:text-position="super 66.6%" fo:font-size="9pt" style:font-size-asian="9pt" style:font-size-complex="9pt"/>
    </style:style>
    <style:style style:name="T4800" style:parent-style-name="Standaardalinea-lettertype" style:family="text">
      <style:text-properties style:font-name="Verdana" fo:font-size="9pt" style:font-size-asian="9pt" style:font-size-complex="9pt"/>
    </style:style>
    <style:style style:name="T4801" style:parent-style-name="Standaardalinea-lettertype" style:family="text">
      <style:text-properties style:font-name="Verdana" fo:font-size="9pt" style:font-size-asian="9pt" style:font-size-complex="9pt"/>
    </style:style>
    <style:style style:name="T4802" style:parent-style-name="Standaardalinea-lettertype" style:family="text">
      <style:text-properties style:font-name="Verdana" style:font-style-complex="italic" fo:font-size="9pt" style:font-size-asian="9pt" style:font-size-complex="9pt"/>
    </style:style>
    <style:style style:name="T4803" style:parent-style-name="Standaardalinea-lettertype" style:family="text">
      <style:text-properties style:font-name="Verdana" style:font-style-complex="italic" fo:font-size="9pt" style:font-size-asian="9pt" style:font-size-complex="9pt"/>
    </style:style>
    <style:style style:name="T4804" style:parent-style-name="Standaardalinea-lettertype" style:family="text">
      <style:text-properties style:font-name="Verdana" fo:font-size="9pt" style:font-size-asian="9pt" style:font-size-complex="9pt"/>
    </style:style>
    <style:style style:name="T4805" style:parent-style-name="Standaardalinea-lettertype" style:family="text">
      <style:text-properties style:font-name="Verdana" style:font-style-complex="italic" fo:font-size="9pt" style:font-size-asian="9pt" style:font-size-complex="9pt"/>
    </style:style>
    <style:style style:name="T4806" style:parent-style-name="Standaardalinea-lettertype" style:family="text">
      <style:text-properties style:font-name="Verdana" style:font-style-complex="italic" fo:font-size="9pt" style:font-size-asian="9pt" style:font-size-complex="9pt"/>
    </style:style>
    <style:style style:name="T4807" style:parent-style-name="Standaardalinea-lettertype" style:family="text">
      <style:text-properties style:font-name="Verdana" fo:font-size="9pt" style:font-size-asian="9pt" style:font-size-complex="9pt"/>
    </style:style>
    <style:style style:name="T4808" style:parent-style-name="Standaardalinea-lettertype" style:family="text">
      <style:text-properties style:font-name="Verdana" style:font-style-complex="italic" fo:font-size="9pt" style:font-size-asian="9pt" style:font-size-complex="9pt"/>
    </style:style>
    <style:style style:name="T4809" style:parent-style-name="Standaardalinea-lettertype" style:family="text">
      <style:text-properties style:font-name="Verdana" fo:font-size="9pt" style:font-size-asian="9pt" style:font-size-complex="9pt"/>
    </style:style>
    <style:style style:name="P4810" style:parent-style-name="Standaard" style:family="paragraph">
      <style:text-properties style:font-name="Verdana" fo:font-size="9pt" style:font-size-asian="9pt" style:font-size-complex="9pt"/>
    </style:style>
    <style:style style:name="T4811" style:parent-style-name="Standaardalinea-lettertype" style:family="text">
      <style:text-properties style:font-name="Verdana" fo:font-size="9pt" style:font-size-asian="9pt" style:font-size-complex="9pt"/>
    </style:style>
    <style:style style:name="T4812" style:parent-style-name="Standaardalinea-lettertype" style:family="text">
      <style:text-properties style:font-name="Verdana" style:text-position="super 66.6%" fo:font-size="9pt" style:font-size-asian="9pt" style:font-size-complex="9pt"/>
    </style:style>
    <style:style style:name="T4813" style:parent-style-name="Standaardalinea-lettertype" style:family="text">
      <style:text-properties style:font-name="Verdana" fo:font-size="9pt" style:font-size-asian="9pt" style:font-size-complex="9pt"/>
    </style:style>
    <style:style style:name="P4814" style:parent-style-name="Kop8" style:family="paragraph">
      <style:text-properties style:font-name="Verdana" style:use-window-font-color="true"/>
    </style:style>
    <style:style style:name="P4815" style:parent-style-name="Standaard" style:family="paragraph">
      <style:text-properties style:font-name="Verdana" fo:font-size="9pt" style:font-size-asian="9pt" style:font-size-complex="9pt"/>
    </style:style>
    <style:style style:name="P4816" style:parent-style-name="Standaard" style:family="paragraph">
      <style:text-properties style:font-name="Verdana" fo:font-size="9pt" style:font-size-asian="9pt" style:font-size-complex="9pt"/>
    </style:style>
    <style:style style:name="P4817" style:parent-style-name="Standaard" style:family="paragraph">
      <style:text-properties style:font-name="Verdana" fo:font-size="9pt" style:font-size-asian="9pt" style:font-size-complex="9pt"/>
    </style:style>
    <style:style style:name="P4818" style:parent-style-name="Standaard" style:family="paragraph">
      <style:text-properties style:font-name="Verdana" fo:font-size="9pt" style:font-size-asian="9pt" style:font-size-complex="9pt"/>
    </style:style>
    <style:style style:name="P4819" style:parent-style-name="Standaard" style:family="paragraph">
      <style:text-properties style:font-name="Verdana" fo:font-size="9pt" style:font-size-asian="9pt" style:font-size-complex="9pt"/>
    </style:style>
    <style:style style:name="P4820" style:parent-style-name="Kop8" style:family="paragraph">
      <style:text-properties style:font-name="Verdana" style:use-window-font-color="true"/>
    </style:style>
    <style:style style:name="P4821" style:parent-style-name="Standaard" style:family="paragraph">
      <style:text-properties style:font-name="Verdana" fo:font-size="9pt" style:font-size-asian="9pt" style:font-size-complex="9pt"/>
    </style:style>
    <style:style style:name="P4822" style:parent-style-name="Standaard" style:family="paragraph">
      <style:text-properties style:font-name="Verdana" fo:font-size="9pt" style:font-size-asian="9pt" style:font-size-complex="9pt"/>
    </style:style>
    <style:style style:name="P4823" style:parent-style-name="Standaard" style:family="paragraph">
      <style:text-properties style:font-name="Verdana" fo:font-size="9pt" style:font-size-asian="9pt" style:font-size-complex="9pt"/>
    </style:style>
    <style:style style:name="P4824" style:parent-style-name="Standaard" style:family="paragraph">
      <style:text-properties style:font-name="Verdana" fo:font-size="9pt" style:font-size-asian="9pt" style:font-size-complex="9pt"/>
    </style:style>
    <style:style style:name="P4825" style:parent-style-name="Standaard" style:family="paragraph">
      <style:text-properties style:font-name="Verdana" fo:font-size="9pt" style:font-size-asian="9pt" style:font-size-complex="9pt"/>
    </style:style>
    <style:style style:name="P4826" style:parent-style-name="Standaard" style:family="paragraph">
      <style:text-properties style:font-name="Verdana" fo:font-size="9pt" style:font-size-asian="9pt" style:font-size-complex="9pt"/>
    </style:style>
    <style:style style:name="P4827" style:parent-style-name="Standaard" style:family="paragraph">
      <style:text-properties style:font-name="Verdana" fo:font-size="9pt" style:font-size-asian="9pt" style:font-size-complex="9pt"/>
    </style:style>
    <style:style style:name="P4828" style:parent-style-name="Standaard" style:family="paragraph">
      <style:text-properties style:font-name="Verdana" fo:font-size="9pt" style:font-size-asian="9pt" style:font-size-complex="9pt"/>
    </style:style>
    <style:style style:name="P4829" style:parent-style-name="Standaard" style:family="paragraph">
      <style:text-properties style:font-name="Verdana" fo:font-size="9pt" style:font-size-asian="9pt" style:font-size-complex="9pt"/>
    </style:style>
    <style:style style:name="P4830" style:parent-style-name="Standaard" style:family="paragraph">
      <style:text-properties style:font-name="Verdana" fo:font-size="9pt" style:font-size-asian="9pt" style:font-size-complex="9pt"/>
    </style:style>
    <style:style style:name="P4831" style:parent-style-name="Standaard" style:family="paragraph">
      <style:text-properties style:font-name="Verdana" fo:font-size="9pt" style:font-size-asian="9pt" style:font-size-complex="9pt"/>
    </style:style>
    <style:style style:name="P4832" style:parent-style-name="Standaard" style:family="paragraph">
      <style:text-properties style:font-name="Verdana" fo:font-size="9pt" style:font-size-asian="9pt" style:font-size-complex="9pt"/>
    </style:style>
    <style:style style:name="P4833" style:parent-style-name="Standaard" style:family="paragraph">
      <style:text-properties style:font-name="Verdana" fo:font-size="9pt" style:font-size-asian="9pt" style:font-size-complex="9pt"/>
    </style:style>
    <style:style style:name="P4834" style:parent-style-name="Standaard" style:family="paragraph">
      <style:text-properties style:font-name="Verdana" fo:font-size="9pt" style:font-size-asian="9pt" style:font-size-complex="9pt"/>
    </style:style>
    <style:style style:name="P4835" style:parent-style-name="Standaard" style:family="paragraph">
      <style:text-properties style:font-name="Verdana" fo:font-size="9pt" style:font-size-asian="9pt" style:font-size-complex="9pt"/>
    </style:style>
    <style:style style:name="T4836" style:parent-style-name="Standaardalinea-lettertype" style:family="text">
      <style:text-properties style:font-name="Verdana" fo:font-size="9pt" style:font-size-asian="9pt" style:font-size-complex="9pt"/>
    </style:style>
    <style:style style:name="T4837" style:parent-style-name="Standaardalinea-lettertype" style:family="text">
      <style:text-properties style:font-name="Verdana" style:font-weight-complex="bold" fo:font-size="9pt" style:font-size-asian="9pt" style:font-size-complex="9pt"/>
    </style:style>
    <style:style style:name="T4838" style:parent-style-name="Standaardalinea-lettertype" style:family="text">
      <style:text-properties style:font-name="Verdana" fo:font-size="9pt" style:font-size-asian="9pt" style:font-size-complex="9pt"/>
    </style:style>
    <style:style style:name="T4839" style:parent-style-name="Standaardalinea-lettertype" style:family="text">
      <style:text-properties style:font-name="Verdana" style:font-weight-complex="bold" fo:font-size="9pt" style:font-size-asian="9pt" style:font-size-complex="9pt"/>
    </style:style>
    <style:style style:name="T4840" style:parent-style-name="Standaardalinea-lettertype" style:family="text">
      <style:text-properties style:font-name="Verdana" style:font-weight-complex="bold" fo:font-size="9pt" style:font-size-asian="9pt" style:font-size-complex="9pt"/>
    </style:style>
    <style:style style:name="T4841" style:parent-style-name="Standaardalinea-lettertype" style:family="text">
      <style:text-properties style:font-name="Verdana" fo:font-size="9pt" style:font-size-asian="9pt" style:font-size-complex="9pt"/>
    </style:style>
    <style:style style:name="P4842" style:parent-style-name="Standaard" style:family="paragraph">
      <style:text-properties style:font-name="Verdana" fo:font-size="9pt" style:font-size-asian="9pt" style:font-size-complex="9pt"/>
    </style:style>
    <style:style style:name="P4843" style:parent-style-name="Standaard" style:family="paragraph">
      <style:text-properties style:font-name="Verdana" fo:font-size="9pt" style:font-size-asian="9pt" style:font-size-complex="9pt"/>
    </style:style>
    <style:style style:name="P4844" style:parent-style-name="Standaard" style:family="paragraph">
      <style:text-properties style:font-name="Verdana" fo:font-size="9pt" style:font-size-asian="9pt" style:font-size-complex="9pt"/>
    </style:style>
    <style:style style:name="P4845" style:parent-style-name="Kop8" style:family="paragraph">
      <style:text-properties style:font-name="Verdana" style:use-window-font-color="true"/>
    </style:style>
    <style:style style:name="P4846" style:parent-style-name="Standaard" style:family="paragraph">
      <style:text-properties style:font-name="Verdana" fo:font-size="9pt" style:font-size-asian="9pt" style:font-size-complex="9pt"/>
    </style:style>
    <style:style style:name="P4847" style:parent-style-name="Standaard" style:family="paragraph">
      <style:text-properties style:font-name="Verdana" fo:font-size="9pt" style:font-size-asian="9pt" style:font-size-complex="9pt"/>
    </style:style>
    <style:style style:name="P4848" style:parent-style-name="Standaard" style:family="paragraph">
      <style:text-properties style:font-name="Verdana" fo:font-size="9pt" style:font-size-asian="9pt" style:font-size-complex="9pt"/>
    </style:style>
    <style:style style:name="P4849" style:parent-style-name="Standaard" style:family="paragraph">
      <style:text-properties style:font-name="Verdana" fo:font-size="9pt" style:font-size-asian="9pt" style:font-size-complex="9pt"/>
    </style:style>
    <style:style style:name="P4850" style:parent-style-name="Standaard" style:family="paragraph">
      <style:text-properties style:font-name="Verdana" fo:font-size="9pt" style:font-size-asian="9pt" style:font-size-complex="9pt"/>
    </style:style>
    <style:style style:name="P4851" style:parent-style-name="Standaard" style:family="paragraph">
      <style:text-properties style:font-name="Verdana" fo:font-size="9pt" style:font-size-asian="9pt" style:font-size-complex="9pt"/>
    </style:style>
    <style:style style:name="P4852" style:parent-style-name="Standaard" style:family="paragraph">
      <style:text-properties style:font-name="Verdana" fo:font-size="9pt" style:font-size-asian="9pt" style:font-size-complex="9pt"/>
    </style:style>
    <style:style style:name="P4853" style:parent-style-name="Standaard" style:family="paragraph">
      <style:text-properties style:font-name="Verdana" fo:font-size="9pt" style:font-size-asian="9pt" style:font-size-complex="9pt"/>
    </style:style>
    <style:style style:name="P4854" style:parent-style-name="Standaard" style:family="paragraph">
      <style:text-properties style:font-name="Verdana" fo:font-size="9pt" style:font-size-asian="9pt" style:font-size-complex="9pt"/>
    </style:style>
    <style:style style:name="P4855" style:parent-style-name="Standaard" style:family="paragraph">
      <style:text-properties style:font-name="Verdana" fo:font-size="9pt" style:font-size-asian="9pt" style:font-size-complex="9pt"/>
    </style:style>
    <style:style style:name="P4856" style:parent-style-name="Standaard" style:family="paragraph">
      <style:text-properties style:font-name="Verdana" fo:font-size="9pt" style:font-size-asian="9pt" style:font-size-complex="9pt"/>
    </style:style>
    <style:style style:name="P4857" style:parent-style-name="Standaard" style:family="paragraph">
      <style:text-properties style:font-name="Verdana" fo:font-size="9pt" style:font-size-asian="9pt" style:font-size-complex="9pt"/>
    </style:style>
    <style:style style:name="P4858" style:parent-style-name="Standaard" style:family="paragraph">
      <style:text-properties style:font-name="Verdana" fo:font-size="9pt" style:font-size-asian="9pt" style:font-size-complex="9pt"/>
    </style:style>
    <style:style style:name="P4859" style:parent-style-name="Standaard" style:family="paragraph">
      <style:text-properties style:font-name="Verdana" fo:font-size="9pt" style:font-size-asian="9pt" style:font-size-complex="9pt"/>
    </style:style>
    <style:style style:name="P4860" style:parent-style-name="Standaard" style:family="paragraph">
      <style:text-properties style:font-name="Verdana" fo:font-size="9pt" style:font-size-asian="9pt" style:font-size-complex="9pt"/>
    </style:style>
    <style:style style:name="P4861" style:parent-style-name="Standaard" style:family="paragraph">
      <style:text-properties style:font-name="Verdana" fo:font-size="9pt" style:font-size-asian="9pt" style:font-size-complex="9pt"/>
    </style:style>
    <style:style style:name="P4862" style:parent-style-name="Standaard" style:family="paragraph">
      <style:text-properties style:font-name="Verdana" fo:font-size="9pt" style:font-size-asian="9pt" style:font-size-complex="9pt"/>
    </style:style>
    <style:style style:name="P4863" style:parent-style-name="Standaard" style:family="paragraph">
      <style:text-properties style:font-name="Verdana" fo:font-size="9pt" style:font-size-asian="9pt" style:font-size-complex="9pt"/>
    </style:style>
    <style:style style:name="P4864" style:parent-style-name="Standaard" style:family="paragraph">
      <style:text-properties style:font-name="Verdana" fo:font-size="9pt" style:font-size-asian="9pt" style:font-size-complex="9pt"/>
    </style:style>
    <style:style style:name="P4865" style:parent-style-name="Standaard" style:family="paragraph">
      <style:text-properties style:font-name="Verdana" fo:font-size="9pt" style:font-size-asian="9pt" style:font-size-complex="9pt"/>
    </style:style>
    <style:style style:name="T4866" style:parent-style-name="Standaardalinea-lettertype" style:family="text">
      <style:text-properties style:font-name="Verdana" fo:font-size="9pt" style:font-size-asian="9pt" style:font-size-complex="9pt"/>
    </style:style>
    <style:style style:name="P4867" style:parent-style-name="Standaard" style:family="paragraph">
      <style:text-properties style:font-name="Verdana" fo:font-size="9pt" style:font-size-asian="9pt" style:font-size-complex="9pt"/>
    </style:style>
    <style:style style:name="T4868" style:parent-style-name="Standaardalinea-lettertype" style:family="text">
      <style:text-properties style:font-name="Verdana" fo:font-size="9pt" style:font-size-asian="9pt" style:font-size-complex="9pt"/>
    </style:style>
    <style:style style:name="T4869" style:parent-style-name="Standaardalinea-lettertype" style:family="text">
      <style:text-properties style:font-name="Verdana" style:font-weight-complex="bold" fo:font-size="9pt" style:font-size-asian="9pt" style:font-size-complex="9pt"/>
    </style:style>
    <style:style style:name="T4870" style:parent-style-name="Standaardalinea-lettertype" style:family="text">
      <style:text-properties style:font-name="Verdana" fo:font-size="9pt" style:font-size-asian="9pt" style:font-size-complex="9pt"/>
    </style:style>
    <style:style style:name="T4871" style:parent-style-name="Standaardalinea-lettertype" style:family="text">
      <style:text-properties style:font-name="Verdana" style:font-weight-complex="bold" fo:font-size="9pt" style:font-size-asian="9pt" style:font-size-complex="9pt"/>
    </style:style>
    <style:style style:name="T4872" style:parent-style-name="Standaardalinea-lettertype" style:family="text">
      <style:text-properties style:font-name="Verdana" fo:font-size="9pt" style:font-size-asian="9pt" style:font-size-complex="9pt"/>
    </style:style>
    <style:style style:name="T4873" style:parent-style-name="Standaardalinea-lettertype" style:family="text">
      <style:text-properties style:font-name="Verdana" style:font-weight-complex="bold" fo:font-size="9pt" style:font-size-asian="9pt" style:font-size-complex="9pt"/>
    </style:style>
    <style:style style:name="T4874" style:parent-style-name="Standaardalinea-lettertype" style:family="text">
      <style:text-properties style:font-name="Verdana" style:font-weight-complex="bold" fo:font-size="9pt" style:font-size-asian="9pt" style:font-size-complex="9pt"/>
    </style:style>
    <style:style style:name="P4875" style:parent-style-name="Standaard" style:family="paragraph">
      <style:text-properties style:font-name="Verdana" fo:font-size="9pt" style:font-size-asian="9pt" style:font-size-complex="9pt"/>
    </style:style>
    <style:style style:name="P4876" style:parent-style-name="Standaard" style:family="paragraph">
      <style:text-properties style:font-name="Verdana" fo:font-size="9pt" style:font-size-asian="9pt" style:font-size-complex="9pt"/>
    </style:style>
    <style:style style:name="P4877" style:parent-style-name="Standaard" style:family="paragraph">
      <style:text-properties style:font-name="Verdana" fo:font-size="9pt" style:font-size-asian="9pt" style:font-size-complex="9pt"/>
    </style:style>
    <style:style style:name="P4878" style:parent-style-name="Standaard" style:family="paragraph">
      <style:text-properties style:font-name="Verdana" fo:font-style="italic" style:font-style-asian="italic" style:font-style-complex="italic" fo:font-size="9pt" style:font-size-asian="9pt" style:font-size-complex="9pt"/>
    </style:style>
    <style:style style:name="P4879" style:parent-style-name="Kop8" style:family="paragraph">
      <style:text-properties style:font-name="Verdana" style:use-window-font-color="true"/>
    </style:style>
    <style:style style:name="P4880" style:parent-style-name="Standaard" style:family="paragraph">
      <style:text-properties style:font-name="Verdana" fo:font-size="9pt" style:font-size-asian="9pt" style:font-size-complex="9pt"/>
    </style:style>
    <style:style style:name="P4881" style:parent-style-name="Standaard" style:family="paragraph">
      <style:text-properties style:font-name="Verdana" fo:font-size="9pt" style:font-size-asian="9pt" style:font-size-complex="9pt"/>
    </style:style>
    <style:style style:name="P4882" style:parent-style-name="Standaard" style:family="paragraph">
      <style:text-properties style:font-name="Verdana" fo:font-size="9pt" style:font-size-asian="9pt" style:font-size-complex="9pt"/>
    </style:style>
    <style:style style:name="P4883" style:parent-style-name="Standaard" style:family="paragraph">
      <style:text-properties style:font-name="Verdana" fo:font-size="9pt" style:font-size-asian="9pt" style:font-size-complex="9pt"/>
    </style:style>
    <style:style style:name="P4884" style:parent-style-name="Standaard" style:family="paragraph">
      <style:text-properties style:font-name="Verdana" fo:font-size="9pt" style:font-size-asian="9pt" style:font-size-complex="9pt"/>
    </style:style>
    <style:style style:name="P4885" style:parent-style-name="Standaard" style:family="paragraph">
      <style:text-properties style:font-name="Verdana" fo:font-size="9pt" style:font-size-asian="9pt" style:font-size-complex="9pt"/>
    </style:style>
    <style:style style:name="P4886" style:parent-style-name="Standaard" style:family="paragraph">
      <style:text-properties style:font-name="Verdana" fo:font-size="9pt" style:font-size-asian="9pt" style:font-size-complex="9pt"/>
    </style:style>
    <style:style style:name="P4887" style:parent-style-name="Standaard" style:family="paragraph">
      <style:text-properties style:font-name="Verdana" fo:font-size="9pt" style:font-size-asian="9pt" style:font-size-complex="9pt"/>
    </style:style>
    <style:style style:name="P4888" style:parent-style-name="Standaard" style:family="paragraph">
      <style:text-properties style:font-name="Verdana" fo:font-size="9pt" style:font-size-asian="9pt" style:font-size-complex="9pt"/>
    </style:style>
    <style:style style:name="P4889" style:parent-style-name="Standaard" style:family="paragraph">
      <style:text-properties style:font-name="Verdana" fo:font-size="9pt" style:font-size-asian="9pt" style:font-size-complex="9pt"/>
    </style:style>
    <style:style style:name="P4890" style:parent-style-name="Standaard" style:family="paragraph">
      <style:text-properties style:font-name="Verdana" fo:font-size="9pt" style:font-size-asian="9pt" style:font-size-complex="9pt"/>
    </style:style>
    <style:style style:name="P4891" style:parent-style-name="Standaard" style:family="paragraph">
      <style:text-properties style:font-name="Verdana" fo:font-size="9pt" style:font-size-asian="9pt" style:font-size-complex="9pt"/>
    </style:style>
    <style:style style:name="P4892" style:parent-style-name="Standaard" style:family="paragraph">
      <style:text-properties style:font-name="Verdana" fo:font-size="9pt" style:font-size-asian="9pt" style:font-size-complex="9pt"/>
    </style:style>
    <style:style style:name="P4893" style:parent-style-name="Standaard" style:family="paragraph">
      <style:text-properties style:font-name="Verdana" fo:font-size="9pt" style:font-size-asian="9pt" style:font-size-complex="9pt"/>
    </style:style>
    <style:style style:name="P4894" style:parent-style-name="Standaard" style:family="paragraph">
      <style:text-properties style:font-name="Verdana" fo:font-size="9pt" style:font-size-asian="9pt" style:font-size-complex="9pt"/>
    </style:style>
    <style:style style:name="P4895" style:parent-style-name="Standaard" style:family="paragraph">
      <style:text-properties style:font-name="Verdana" fo:font-size="9pt" style:font-size-asian="9pt" style:font-size-complex="9pt"/>
    </style:style>
    <style:style style:name="P4896" style:parent-style-name="Standaard" style:family="paragraph">
      <style:text-properties style:font-name="Verdana" fo:font-size="9pt" style:font-size-asian="9pt" style:font-size-complex="9pt"/>
    </style:style>
    <style:style style:name="P4897" style:parent-style-name="Standaard" style:family="paragraph">
      <style:text-properties style:font-name="Verdana" fo:font-size="9pt" style:font-size-asian="9pt" style:font-size-complex="9pt"/>
    </style:style>
    <style:style style:name="P4898" style:parent-style-name="Standaard" style:family="paragraph">
      <style:text-properties style:font-name="Verdana" fo:font-size="9pt" style:font-size-asian="9pt" style:font-size-complex="9pt"/>
    </style:style>
    <style:style style:name="P4899" style:parent-style-name="Standaard" style:family="paragraph">
      <style:text-properties style:font-name="Verdana" fo:font-size="9pt" style:font-size-asian="9pt" style:font-size-complex="9pt"/>
    </style:style>
    <style:style style:name="P4900" style:parent-style-name="Standaard" style:family="paragraph">
      <style:text-properties style:font-name="Verdana" fo:font-size="9pt" style:font-size-asian="9pt" style:font-size-complex="9pt"/>
    </style:style>
    <style:style style:name="T4901" style:parent-style-name="Standaardalinea-lettertype" style:family="text">
      <style:text-properties style:font-name="Verdana" fo:font-size="9pt" style:font-size-asian="9pt" style:font-size-complex="9pt"/>
    </style:style>
    <style:style style:name="P4902" style:parent-style-name="Standaard" style:family="paragraph">
      <style:text-properties style:font-name="Verdana" fo:font-size="9pt" style:font-size-asian="9pt" style:font-size-complex="9pt"/>
    </style:style>
    <style:style style:name="T4903" style:parent-style-name="Standaardalinea-lettertype" style:family="text">
      <style:text-properties style:font-name="Verdana" fo:font-size="9pt" style:font-size-asian="9pt" style:font-size-complex="9pt"/>
    </style:style>
    <style:style style:name="T4904" style:parent-style-name="Standaardalinea-lettertype" style:family="text">
      <style:text-properties style:font-name="Verdana" style:font-weight-complex="bold" fo:font-size="9pt" style:font-size-asian="9pt" style:font-size-complex="9pt"/>
    </style:style>
    <style:style style:name="T4905" style:parent-style-name="Standaardalinea-lettertype" style:family="text">
      <style:text-properties style:font-name="Verdana" fo:font-size="9pt" style:font-size-asian="9pt" style:font-size-complex="9pt"/>
    </style:style>
    <style:style style:name="T4906" style:parent-style-name="Standaardalinea-lettertype" style:family="text">
      <style:text-properties style:font-name="Verdana" style:font-weight-complex="bold" fo:font-size="9pt" style:font-size-asian="9pt" style:font-size-complex="9pt"/>
    </style:style>
    <style:style style:name="P4907" style:parent-style-name="Standaard" style:family="paragraph">
      <style:text-properties style:font-name="Verdana" fo:font-size="9pt" style:font-size-asian="9pt" style:font-size-complex="9pt"/>
    </style:style>
    <style:style style:name="P4908" style:parent-style-name="Standaard" style:family="paragraph">
      <style:text-properties style:font-name="Verdana" fo:font-size="9pt" style:font-size-asian="9pt" style:font-size-complex="9pt"/>
    </style:style>
    <style:style style:name="P4909" style:parent-style-name="Standaard" style:family="paragraph">
      <style:text-properties style:font-name="Verdana" fo:font-size="9pt" style:font-size-asian="9pt" style:font-size-complex="9pt"/>
    </style:style>
    <style:style style:name="P4910" style:parent-style-name="Standaard" style:family="paragraph">
      <style:text-properties style:font-name="Verdana" fo:font-size="9pt" style:font-size-asian="9pt" style:font-size-complex="9pt"/>
    </style:style>
    <style:style style:name="P4911" style:parent-style-name="Standaard" style:family="paragraph">
      <style:text-properties style:font-name="Verdana" fo:font-size="9pt" style:font-size-asian="9pt" style:font-size-complex="9pt"/>
    </style:style>
    <style:style style:name="P4912" style:parent-style-name="Standaard" style:family="paragraph">
      <style:text-properties style:font-name="Verdana" fo:font-size="9pt" style:font-size-asian="9pt" style:font-size-complex="9pt"/>
    </style:style>
    <style:style style:name="P4913" style:parent-style-name="Kop8" style:family="paragraph">
      <style:text-properties style:font-name="Verdana" style:use-window-font-color="true"/>
    </style:style>
    <style:style style:name="P4914" style:parent-style-name="Standaard" style:family="paragraph">
      <style:text-properties style:font-name="Verdana" style:font-weight-complex="bold" fo:font-size="9pt" style:font-size-asian="9pt" style:font-size-complex="9pt"/>
    </style:style>
    <style:style style:name="P4915" style:parent-style-name="Standaard" style:family="paragraph">
      <style:text-properties style:font-name="Verdana" fo:font-size="9pt" style:font-size-asian="9pt" style:font-size-complex="9pt"/>
    </style:style>
    <style:style style:name="T4916" style:parent-style-name="Standaardalinea-lettertype" style:family="text">
      <style:text-properties style:font-name="Verdana" style:font-name-asian="Calibri Light" style:use-window-font-color="true"/>
    </style:style>
    <style:style style:name="T4917" style:parent-style-name="Standaardalinea-lettertype" style:family="text">
      <style:text-properties style:font-name="Verdana" style:font-name-asian="Calibri" style:font-name-complex="Calibri" fo:font-size="9pt" style:font-size-asian="9pt" style:font-size-complex="9pt"/>
    </style:style>
    <style:style style:name="T4918" style:parent-style-name="Standaardalinea-lettertype" style:family="text">
      <style:text-properties style:font-name="Verdana" style:font-name-asian="Calibri" style:font-name-complex="Calibri" fo:font-size="9pt" style:font-size-asian="9pt" style:font-size-complex="9pt"/>
    </style:style>
    <style:style style:name="T4919" style:parent-style-name="Standaardalinea-lettertype" style:family="text">
      <style:text-properties style:font-name="Verdana" style:font-name-asian="Calibri" style:font-name-complex="Calibri" fo:font-size="9pt" style:font-size-asian="9pt" style:font-size-complex="9pt"/>
    </style:style>
    <style:style style:name="T4920" style:parent-style-name="Standaardalinea-lettertype" style:family="text">
      <style:text-properties style:font-name="Verdana" style:font-name-asian="Calibri" style:font-name-complex="Calibri" fo:font-size="9pt" style:font-size-asian="9pt" style:font-size-complex="9pt"/>
    </style:style>
    <style:style style:name="T4921" style:parent-style-name="Standaardalinea-lettertype" style:family="text">
      <style:text-properties style:font-name="Verdana" style:font-name-asian="Calibri" style:font-name-complex="Calibri" fo:font-size="9pt" style:font-size-asian="9pt" style:font-size-complex="9pt"/>
    </style:style>
    <style:style style:name="T4922" style:parent-style-name="Standaardalinea-lettertype" style:family="text">
      <style:text-properties style:font-name="Verdana" fo:font-size="9pt" style:font-size-asian="9pt" style:font-size-complex="9pt"/>
    </style:style>
    <style:style style:name="T4923" style:parent-style-name="Standaardalinea-lettertype" style:family="text">
      <style:text-properties style:font-name="Verdana" style:font-name-asian="Calibri" style:font-name-complex="Calibri" fo:font-size="9pt" style:font-size-asian="9pt" style:font-size-complex="9pt"/>
    </style:style>
    <style:style style:name="T4924" style:parent-style-name="Standaardalinea-lettertype" style:family="text">
      <style:text-properties style:font-name="Verdana" style:font-name-asian="Calibri" style:font-name-complex="Calibri" fo:font-size="9pt" style:font-size-asian="9pt" style:font-size-complex="9pt"/>
    </style:style>
    <style:style style:name="T4925" style:parent-style-name="Standaardalinea-lettertype" style:family="text">
      <style:text-properties style:font-name="Verdana" style:font-name-complex="Calibri" fo:font-size="9pt" style:font-size-asian="9pt" style:font-size-complex="9pt"/>
    </style:style>
    <style:style style:name="T4926" style:parent-style-name="Standaardalinea-lettertype" style:family="text">
      <style:text-properties style:font-name="Verdana" fo:font-size="9pt" style:font-size-asian="9pt" style:font-size-complex="9pt"/>
    </style:style>
    <style:style style:name="T4927" style:parent-style-name="Standaardalinea-lettertype" style:family="text">
      <style:text-properties style:font-name="Verdana" style:font-name-asian="Calibri" style:font-name-complex="Calibri" fo:font-size="9pt" style:font-size-asian="9pt" style:font-size-complex="9pt"/>
    </style:style>
    <style:style style:name="T4928" style:parent-style-name="Standaardalinea-lettertype" style:family="text">
      <style:text-properties style:font-name="Verdana" style:font-name-asian="Calibri" style:font-name-complex="Calibri" fo:font-size="9pt" style:font-size-asian="9pt" style:font-size-complex="9pt"/>
    </style:style>
    <style:style style:name="T4929" style:parent-style-name="Standaardalinea-lettertype" style:family="text">
      <style:text-properties style:font-name="Verdana" style:font-name-asian="Calibri" style:font-name-complex="Calibri" fo:font-size="9pt" style:font-size-asian="9pt" style:font-size-complex="9pt"/>
    </style:style>
    <style:style style:name="T4930" style:parent-style-name="Standaardalinea-lettertype" style:family="text">
      <style:text-properties style:font-name="Verdana" fo:font-size="9pt" style:font-size-asian="9pt" style:font-size-complex="9pt"/>
    </style:style>
    <style:style style:name="T4931" style:parent-style-name="Standaardalinea-lettertype" style:family="text">
      <style:text-properties style:font-name="Verdana" style:font-name-asian="Calibri" style:font-name-complex="Calibri" fo:font-size="9pt" style:font-size-asian="9pt" style:font-size-complex="9pt"/>
    </style:style>
    <style:style style:name="T4932" style:parent-style-name="Standaardalinea-lettertype" style:family="text">
      <style:text-properties style:font-name="Verdana" style:font-name-asian="Calibri" style:font-name-complex="Calibri" fo:font-size="9pt" style:font-size-asian="9pt" style:font-size-complex="9pt"/>
    </style:style>
    <style:style style:name="T4933" style:parent-style-name="Standaardalinea-lettertype" style:family="text">
      <style:text-properties style:font-name="Verdana" style:font-name-asian="Calibri" style:font-name-complex="Calibri" fo:font-size="9pt" style:font-size-asian="9pt" style:font-size-complex="9pt"/>
    </style:style>
    <style:style style:name="T4934" style:parent-style-name="Standaardalinea-lettertype" style:family="text">
      <style:text-properties style:font-name="Verdana" style:font-name-asian="Calibri" style:font-name-complex="Calibri" fo:font-size="9pt" style:font-size-asian="9pt" style:font-size-complex="9pt"/>
    </style:style>
    <style:style style:name="T4935" style:parent-style-name="Standaardalinea-lettertype" style:family="text">
      <style:text-properties style:font-name="Verdana" style:font-name-asian="Calibri" style:font-name-complex="Calibri" fo:font-size="9pt" style:font-size-asian="9pt" style:font-size-complex="9pt"/>
    </style:style>
    <style:style style:name="T4936" style:parent-style-name="Standaardalinea-lettertype" style:family="text">
      <style:text-properties style:font-name="Verdana" style:font-name-asian="Calibri" style:font-name-complex="Calibri" fo:font-size="9pt" style:font-size-asian="9pt" style:font-size-complex="9pt"/>
    </style:style>
    <style:style style:name="T4937" style:parent-style-name="Standaardalinea-lettertype" style:family="text">
      <style:text-properties style:font-name="Verdana" fo:font-size="9pt" style:font-size-asian="9pt" style:font-size-complex="9pt"/>
    </style:style>
    <style:style style:name="T4938" style:parent-style-name="Standaardalinea-lettertype" style:family="text">
      <style:text-properties style:font-name="Verdana" style:font-name-asian="Calibri" style:font-name-complex="Calibri" fo:font-size="9pt" style:font-size-asian="9pt" style:font-size-complex="9pt"/>
    </style:style>
    <style:style style:name="T4939" style:parent-style-name="Standaardalinea-lettertype" style:family="text">
      <style:text-properties style:font-name="Verdana" style:font-name-asian="Calibri" style:font-name-complex="Calibri" fo:font-size="9pt" style:font-size-asian="9pt" style:font-size-complex="9pt"/>
    </style:style>
    <style:style style:name="T4940" style:parent-style-name="Standaardalinea-lettertype" style:family="text">
      <style:text-properties style:font-name="Verdana" style:font-name-asian="Calibri" style:font-name-complex="Calibri" fo:font-size="9pt" style:font-size-asian="9pt" style:font-size-complex="9pt"/>
    </style:style>
    <style:style style:name="T4941" style:parent-style-name="Standaardalinea-lettertype" style:family="text">
      <style:text-properties style:font-name="Verdana" fo:font-size="9pt" style:font-size-asian="9pt" style:font-size-complex="9pt"/>
    </style:style>
    <style:style style:name="T4942" style:parent-style-name="Standaardalinea-lettertype" style:family="text">
      <style:text-properties style:font-name="Verdana" style:font-name-asian="Calibri" style:font-name-complex="Calibri" fo:font-size="9pt" style:font-size-asian="9pt" style:font-size-complex="9pt"/>
    </style:style>
    <style:style style:name="T4943" style:parent-style-name="Standaardalinea-lettertype" style:family="text">
      <style:text-properties style:font-name="Verdana" fo:font-size="9pt" style:font-size-asian="9pt" style:font-size-complex="9pt"/>
    </style:style>
    <style:style style:name="T4944" style:parent-style-name="Standaardalinea-lettertype" style:family="text">
      <style:text-properties style:font-name="Verdana" fo:font-size="9pt" style:font-size-asian="9pt" style:font-size-complex="9pt"/>
    </style:style>
    <style:style style:name="T4945" style:parent-style-name="Standaardalinea-lettertype" style:family="text">
      <style:text-properties style:font-name="Verdana" style:font-name-asian="Calibri" style:font-name-complex="Calibri" fo:font-size="9pt" style:font-size-asian="9pt" style:font-size-complex="9pt"/>
    </style:style>
    <style:style style:name="T4946" style:parent-style-name="Standaardalinea-lettertype" style:family="text">
      <style:text-properties style:font-name="Verdana" style:font-name-asian="Calibri" style:font-name-complex="Calibri" fo:font-size="9pt" style:font-size-asian="9pt" style:font-size-complex="9pt"/>
    </style:style>
    <style:style style:name="T4947" style:parent-style-name="Standaardalinea-lettertype" style:family="text">
      <style:text-properties style:font-name="Cambria Math" style:font-name-asian="Calibri" style:font-name-complex="Cambria Math" fo:font-size="9pt" style:font-size-asian="9pt" style:font-size-complex="9pt"/>
    </style:style>
    <style:style style:name="T4948" style:parent-style-name="Standaardalinea-lettertype" style:family="text">
      <style:text-properties style:font-name="Verdana" style:font-name-asian="Calibri" style:font-name-complex="Calibri" fo:font-size="9pt" style:font-size-asian="9pt" style:font-size-complex="9pt"/>
    </style:style>
    <style:style style:name="T4949" style:parent-style-name="Standaardalinea-lettertype" style:family="text">
      <style:text-properties style:font-name="Verdana" style:font-name-asian="Calibri" style:font-name-complex="Calibri" fo:font-size="9pt" style:font-size-asian="9pt" style:font-size-complex="9pt"/>
    </style:style>
    <style:style style:name="T4950" style:parent-style-name="Standaardalinea-lettertype" style:family="text">
      <style:text-properties style:font-name="Cambria Math" style:font-name-asian="Calibri" style:font-name-complex="Cambria Math" fo:font-size="9pt" style:font-size-asian="9pt" style:font-size-complex="9pt"/>
    </style:style>
    <style:style style:name="T4951" style:parent-style-name="Standaardalinea-lettertype" style:family="text">
      <style:text-properties style:font-name="Verdana" style:font-name-asian="Calibri" style:font-name-complex="Calibri" fo:font-size="9pt" style:font-size-asian="9pt" style:font-size-complex="9pt"/>
    </style:style>
    <style:style style:name="T4952" style:parent-style-name="Standaardalinea-lettertype" style:family="text">
      <style:text-properties style:font-name="Verdana" style:font-name-asian="Calibri" style:font-name-complex="Calibri" fo:font-size="9pt" style:font-size-asian="9pt" style:font-size-complex="9pt"/>
    </style:style>
    <style:style style:name="T4953" style:parent-style-name="Standaardalinea-lettertype" style:family="text">
      <style:text-properties style:font-name="Cambria Math" style:font-name-asian="Calibri" style:font-name-complex="Cambria Math" fo:font-size="9pt" style:font-size-asian="9pt" style:font-size-complex="9pt"/>
    </style:style>
    <style:style style:name="T4954" style:parent-style-name="Standaardalinea-lettertype" style:family="text">
      <style:text-properties style:font-name="Verdana" style:font-name-asian="Calibri" style:font-name-complex="Calibri" fo:font-size="9pt" style:font-size-asian="9pt" style:font-size-complex="9pt"/>
    </style:style>
    <style:style style:name="T4955" style:parent-style-name="Standaardalinea-lettertype" style:family="text">
      <style:text-properties style:font-name="Verdana" style:font-name-asian="Calibri" style:font-name-complex="Calibri" fo:font-size="9pt" style:font-size-asian="9pt" style:font-size-complex="9pt"/>
    </style:style>
    <style:style style:name="T4956" style:parent-style-name="Standaardalinea-lettertype" style:family="text">
      <style:text-properties style:font-name="Verdana" style:font-name-asian="Calibri" style:font-name-complex="Calibri" fo:font-size="9pt" style:font-size-asian="9pt" style:font-size-complex="9pt"/>
    </style:style>
    <style:style style:name="T4957" style:parent-style-name="Standaardalinea-lettertype" style:family="text">
      <style:text-properties style:font-name="Verdana" style:font-name-asian="Calibri" style:font-name-complex="Calibri" fo:font-size="9pt" style:font-size-asian="9pt" style:font-size-complex="9pt"/>
    </style:style>
    <style:style style:name="T4958" style:parent-style-name="Standaardalinea-lettertype" style:family="text">
      <style:text-properties style:font-name="Verdana" style:font-name-asian="Calibri" style:font-name-complex="Calibri" fo:font-size="9pt" style:font-size-asian="9pt" style:font-size-complex="9pt"/>
    </style:style>
    <style:style style:name="T4959" style:parent-style-name="Standaardalinea-lettertype" style:family="text">
      <style:text-properties style:font-name="Verdana" style:font-name-asian="Calibri" style:font-name-complex="Calibri" fo:font-size="9pt" style:font-size-asian="9pt" style:font-size-complex="9pt"/>
    </style:style>
    <style:style style:name="T4960" style:parent-style-name="Standaardalinea-lettertype" style:family="text">
      <style:text-properties style:font-name="Verdana" fo:font-size="9pt" style:font-size-asian="9pt" style:font-size-complex="9pt"/>
    </style:style>
    <style:style style:name="T4961" style:parent-style-name="Standaardalinea-lettertype" style:family="text">
      <style:text-properties style:font-name="Verdana" fo:font-size="9pt" style:font-size-asian="9pt" style:font-size-complex="9pt"/>
    </style:style>
    <style:style style:name="T4962" style:parent-style-name="Standaardalinea-lettertype" style:family="text">
      <style:text-properties style:font-name="Verdana" style:font-name-asian="Calibri" style:font-name-complex="Calibri" fo:font-size="9pt" style:font-size-asian="9pt" style:font-size-complex="9pt"/>
    </style:style>
    <style:style style:name="T4963" style:parent-style-name="Standaardalinea-lettertype" style:family="text">
      <style:text-properties style:font-name="Verdana" style:font-name-asian="Calibri" style:font-name-complex="Calibri" fo:font-size="9pt" style:font-size-asian="9pt" style:font-size-complex="9pt"/>
    </style:style>
    <style:style style:name="T4964" style:parent-style-name="Standaardalinea-lettertype" style:family="text">
      <style:text-properties style:font-name="Verdana" style:font-name-asian="Calibri" style:font-name-complex="Calibri" fo:font-size="9pt" style:font-size-asian="9pt" style:font-size-complex="9pt"/>
    </style:style>
    <style:style style:name="T4965" style:parent-style-name="Standaardalinea-lettertype" style:family="text">
      <style:text-properties style:font-name="Verdana" style:font-name-asian="Calibri" style:font-name-complex="Calibri" fo:font-size="9pt" style:font-size-asian="9pt" style:font-size-complex="9pt"/>
    </style:style>
    <style:style style:name="T4966" style:parent-style-name="Standaardalinea-lettertype" style:family="text">
      <style:text-properties style:font-name="Verdana" style:font-name-asian="Calibri" style:font-name-complex="Calibri" fo:font-size="9pt" style:font-size-asian="9pt" style:font-size-complex="9pt"/>
    </style:style>
    <style:style style:name="T4967" style:parent-style-name="Standaardalinea-lettertype" style:family="text">
      <style:text-properties style:font-name="Verdana" style:font-name-asian="Calibri" style:font-name-complex="Calibri" fo:font-size="9pt" style:font-size-asian="9pt" style:font-size-complex="9pt"/>
    </style:style>
    <style:style style:name="P4968" style:parent-style-name="Standaard" style:family="paragraph">
      <style:text-properties style:font-name="Verdana" fo:font-weight="bold" style:font-weight-asian="bold" style:font-weight-complex="bold" fo:font-size="9pt" style:font-size-asian="9pt" style:font-size-complex="9pt"/>
    </style:style>
    <style:style style:name="P4969" style:parent-style-name="Kop8" style:family="paragraph">
      <style:text-properties style:font-name="Verdana" style:use-window-font-color="true"/>
    </style:style>
    <style:style style:name="T4970" style:parent-style-name="Standaardalinea-lettertype" style:family="text">
      <style:text-properties style:font-name="Verdana" style:font-weight-complex="bold" fo:font-size="9pt" style:font-size-asian="9pt" style:font-size-complex="9pt"/>
    </style:style>
    <style:style style:name="T4971" style:parent-style-name="Standaardalinea-lettertype" style:family="text">
      <style:text-properties style:font-name="Verdana" fo:font-size="9pt" style:font-size-asian="9pt" style:font-size-complex="9pt"/>
    </style:style>
    <style:style style:name="P4972" style:parent-style-name="Standaard" style:family="paragraph">
      <style:text-properties style:font-name="Verdana" fo:font-size="9pt" style:font-size-asian="9pt" style:font-size-complex="9pt"/>
    </style:style>
    <style:style style:name="P4973" style:parent-style-name="Standaard" style:family="paragraph">
      <style:text-properties style:font-name="Verdana" fo:font-size="9pt" style:font-size-asian="9pt" style:font-size-complex="9pt"/>
    </style:style>
    <style:style style:name="P4974" style:parent-style-name="Standaard" style:family="paragraph">
      <style:text-properties style:font-name="Verdana" fo:font-size="9pt" style:font-size-asian="9pt" style:font-size-complex="9pt"/>
    </style:style>
    <style:style style:name="P4975" style:parent-style-name="Standaard" style:family="paragraph">
      <style:text-properties style:font-name="Verdana" fo:font-size="9pt" style:font-size-asian="9pt" style:font-size-complex="9pt"/>
    </style:style>
    <style:style style:name="P4976" style:parent-style-name="Standaard" style:family="paragraph">
      <style:text-properties style:font-name="Verdana" fo:font-size="9pt" style:font-size-asian="9pt" style:font-size-complex="9pt"/>
    </style:style>
    <style:style style:name="T4977" style:parent-style-name="Standaardalinea-lettertype" style:family="text">
      <style:text-properties style:font-name="Verdana" style:font-weight-complex="bold" fo:font-size="9pt" style:font-size-asian="9pt" style:font-size-complex="9pt"/>
    </style:style>
    <style:style style:name="T4978" style:parent-style-name="Standaardalinea-lettertype" style:family="text">
      <style:text-properties style:font-name="Verdana" fo:font-size="9pt" style:font-size-asian="9pt" style:font-size-complex="9pt"/>
    </style:style>
    <style:style style:name="T4979" style:parent-style-name="Standaardalinea-lettertype" style:family="text">
      <style:text-properties style:font-name="Verdana" style:font-weight-complex="bold" fo:font-size="9pt" style:font-size-asian="9pt" style:font-size-complex="9pt"/>
    </style:style>
    <style:style style:name="T4980" style:parent-style-name="Standaardalinea-lettertype" style:family="text">
      <style:text-properties style:font-name="Verdana" fo:font-size="9pt" style:font-size-asian="9pt" style:font-size-complex="9pt"/>
    </style:style>
    <style:style style:name="P4981" style:parent-style-name="Standaard" style:family="paragraph">
      <style:text-properties style:font-name="Verdana" fo:font-size="9pt" style:font-size-asian="9pt" style:font-size-complex="9pt"/>
    </style:style>
    <style:style style:name="P4982" style:parent-style-name="Standaard" style:family="paragraph">
      <style:text-properties style:font-name="Verdana" fo:font-size="9pt" style:font-size-asian="9pt" style:font-size-complex="9pt"/>
    </style:style>
    <style:style style:name="P4983" style:parent-style-name="Standaard" style:family="paragraph">
      <style:text-properties style:font-name="Verdana" fo:font-size="9pt" style:font-size-asian="9pt" style:font-size-complex="9pt"/>
    </style:style>
    <style:style style:name="P4984" style:parent-style-name="Standaard" style:family="paragraph">
      <style:text-properties style:font-name="Verdana" fo:font-size="9pt" style:font-size-asian="9pt" style:font-size-complex="9pt"/>
    </style:style>
    <style:style style:name="P4985" style:parent-style-name="Standaard" style:family="paragraph">
      <style:text-properties style:font-name="Verdana" fo:font-size="9pt" style:font-size-asian="9pt" style:font-size-complex="9pt"/>
    </style:style>
    <style:style style:name="P4986" style:parent-style-name="Standaard" style:family="paragraph">
      <style:text-properties style:font-name="Verdana" fo:font-size="9pt" style:font-size-asian="9pt" style:font-size-complex="9pt"/>
    </style:style>
    <style:style style:name="P4987" style:parent-style-name="Standaard" style:family="paragraph">
      <style:text-properties style:font-name="Verdana" fo:font-size="9pt" style:font-size-asian="9pt" style:font-size-complex="9pt"/>
    </style:style>
    <style:style style:name="T4988" style:parent-style-name="Standaardalinea-lettertype" style:family="text">
      <style:text-properties style:font-name="Verdana" style:font-name-asian="Calibri Light" style:use-window-font-color="true"/>
    </style:style>
    <style:style style:name="T4989" style:parent-style-name="Standaardalinea-lettertype" style:family="text">
      <style:text-properties style:font-name="Verdana" style:font-name-asian="Calibri Light" style:use-window-font-color="true"/>
    </style:style>
    <style:style style:name="T4990" style:parent-style-name="Standaardalinea-lettertype" style:family="text">
      <style:text-properties style:font-name="Verdana" style:font-name-asian="Calibri" style:font-name-complex="Calibri" fo:font-size="9pt" style:font-size-asian="9pt" style:font-size-complex="9pt"/>
    </style:style>
    <style:style style:name="T4991" style:parent-style-name="Standaardalinea-lettertype" style:family="text">
      <style:text-properties style:font-name="Verdana" style:font-name-asian="Calibri" style:font-name-complex="Calibri" fo:font-size="9pt" style:font-size-asian="9pt" style:font-size-complex="9pt"/>
    </style:style>
    <style:style style:name="T4992" style:parent-style-name="Standaardalinea-lettertype" style:family="text">
      <style:text-properties style:font-name="Verdana" style:font-name-asian="Calibri" style:font-name-complex="Calibri" fo:font-size="9pt" style:font-size-asian="9pt" style:font-size-complex="9pt"/>
    </style:style>
    <style:style style:name="T4993" style:parent-style-name="Standaardalinea-lettertype" style:family="text">
      <style:text-properties style:font-name="Verdana" style:font-name-asian="Calibri" style:font-name-complex="Calibri" fo:font-size="9pt" style:font-size-asian="9pt" style:font-size-complex="9pt"/>
    </style:style>
    <style:style style:name="P4994" style:parent-style-name="Standaard" style:family="paragraph">
      <style:text-properties style:font-name="Verdana" fo:font-size="9pt" style:font-size-asian="9pt" style:font-size-complex="9pt"/>
    </style:style>
    <style:style style:name="P4995" style:parent-style-name="Kop8" style:family="paragraph">
      <style:text-properties style:font-name="Verdana" style:use-window-font-color="true"/>
    </style:style>
    <style:style style:name="P4996" style:parent-style-name="Standaard" style:family="paragraph">
      <style:text-properties style:font-name="Verdana" fo:font-size="9pt" style:font-size-asian="9pt" style:font-size-complex="9pt"/>
    </style:style>
    <style:style style:name="P4997" style:parent-style-name="Standaard" style:family="paragraph">
      <style:text-properties style:font-name="Verdana" fo:font-size="9pt" style:font-size-asian="9pt" style:font-size-complex="9pt"/>
    </style:style>
    <style:style style:name="P4998" style:parent-style-name="Standaard" style:family="paragraph">
      <style:text-properties style:font-name="Verdana" fo:font-size="9pt" style:font-size-asian="9pt" style:font-size-complex="9pt"/>
    </style:style>
    <style:style style:name="P4999" style:parent-style-name="Standaard" style:family="paragraph">
      <style:text-properties style:font-name="Verdana" fo:font-size="9pt" style:font-size-asian="9pt" style:font-size-complex="9pt"/>
    </style:style>
    <style:style style:name="P5000" style:parent-style-name="Standaard" style:family="paragraph">
      <style:text-properties style:font-name="Verdana" fo:font-size="9pt" style:font-size-asian="9pt" style:font-size-complex="9pt"/>
    </style:style>
    <style:style style:name="T5001" style:parent-style-name="Standaardalinea-lettertype" style:family="text">
      <style:text-properties style:font-name="Verdana" fo:font-size="9pt" style:font-size-asian="9pt" style:font-size-complex="9pt"/>
    </style:style>
    <style:style style:name="T5002" style:parent-style-name="Standaardalinea-lettertype" style:family="text">
      <style:text-properties style:font-name="Verdana" style:font-name-complex="Times New Roman" fo:font-size="9pt" style:font-size-asian="9pt" style:font-size-complex="9pt"/>
    </style:style>
    <style:style style:name="T5003" style:parent-style-name="Standaardalinea-lettertype" style:family="text">
      <style:text-properties style:font-name="Verdana" fo:font-size="9pt" style:font-size-asian="9pt" style:font-size-complex="9pt"/>
    </style:style>
    <style:style style:name="P5004" style:parent-style-name="Standaard" style:family="paragraph">
      <style:text-properties style:font-name="Verdana" fo:font-style="italic" style:font-style-asian="italic" style:font-style-complex="italic" fo:font-size="9pt" style:font-size-asian="9pt" style:font-size-complex="9pt"/>
    </style:style>
    <style:style style:name="P5005" style:parent-style-name="Kop8" style:family="paragraph">
      <style:text-properties style:font-name="Verdana" style:use-window-font-color="true"/>
    </style:style>
    <style:style style:name="P5006" style:parent-style-name="Standaard" style:family="paragraph">
      <style:text-properties style:font-name="Verdana" fo:font-size="9pt" style:font-size-asian="9pt" style:font-size-complex="9pt"/>
    </style:style>
    <style:style style:name="P5007" style:parent-style-name="Standaard" style:family="paragraph">
      <style:text-properties style:font-name="Verdana" fo:font-size="9pt" style:font-size-asian="9pt" style:font-size-complex="9pt"/>
    </style:style>
    <style:style style:name="T5008" style:parent-style-name="Standaardalinea-lettertype" style:family="text">
      <style:text-properties style:font-name="Verdana" fo:font-size="9pt" style:font-size-asian="9pt" style:font-size-complex="9pt"/>
    </style:style>
    <style:style style:name="T5009" style:parent-style-name="Standaardalinea-lettertype" style:family="text">
      <style:text-properties style:font-name="Verdana" fo:font-size="9pt" style:font-size-asian="9pt" style:font-size-complex="9pt"/>
    </style:style>
    <style:style style:name="T5010" style:parent-style-name="Standaardalinea-lettertype" style:family="text">
      <style:text-properties style:font-name="Verdana" fo:font-size="9pt" style:font-size-asian="9pt" style:font-size-complex="9pt"/>
    </style:style>
    <style:style style:name="P5011" style:parent-style-name="Standaard" style:family="paragraph">
      <style:text-properties style:font-name="Verdana" fo:font-size="9pt" style:font-size-asian="9pt" style:font-size-complex="9pt"/>
    </style:style>
    <style:style style:name="P5012" style:parent-style-name="Standaard" style:family="paragraph">
      <style:text-properties style:font-name="Verdana" fo:font-size="9pt" style:font-size-asian="9pt" style:font-size-complex="9pt"/>
    </style:style>
    <style:style style:name="T5013" style:parent-style-name="Standaardalinea-lettertype" style:family="text">
      <style:text-properties style:font-name="Verdana" fo:font-size="9pt" style:font-size-asian="9pt" style:font-size-complex="9pt"/>
    </style:style>
    <style:style style:name="T5014" style:parent-style-name="Standaardalinea-lettertype" style:family="text">
      <style:text-properties style:font-name="Verdana" fo:font-size="9pt" style:font-size-asian="9pt" style:font-size-complex="9pt"/>
    </style:style>
    <style:style style:name="T5015" style:parent-style-name="Standaardalinea-lettertype" style:family="text">
      <style:text-properties style:font-name="Verdana" fo:font-size="9pt" style:font-size-asian="9pt" style:font-size-complex="9pt"/>
    </style:style>
    <style:style style:name="T5016" style:parent-style-name="Standaardalinea-lettertype" style:family="text">
      <style:text-properties style:font-name="Verdana" fo:font-size="9pt" style:font-size-asian="9pt" style:font-size-complex="9pt" fo:background-color="#FFFF00"/>
    </style:style>
    <style:style style:name="T5017" style:parent-style-name="Standaardalinea-lettertype" style:family="text">
      <style:text-properties style:font-name="Verdana" fo:font-size="9pt" style:font-size-asian="9pt" style:font-size-complex="9pt"/>
    </style:style>
    <style:style style:name="T5018" style:parent-style-name="Standaardalinea-lettertype" style:family="text">
      <style:text-properties style:font-name="Verdana" fo:font-size="9pt" style:font-size-asian="9pt" style:font-size-complex="9pt" fo:background-color="#FFFF00"/>
    </style:style>
    <style:style style:name="T5019" style:parent-style-name="Standaardalinea-lettertype" style:family="text">
      <style:text-properties style:font-name="Verdana" fo:font-size="9pt" style:font-size-asian="9pt" style:font-size-complex="9pt"/>
    </style:style>
    <style:style style:name="T5020" style:parent-style-name="Standaardalinea-lettertype" style:family="text">
      <style:text-properties style:font-name="Verdana" fo:font-size="9pt" style:font-size-asian="9pt" style:font-size-complex="9pt"/>
    </style:style>
    <style:style style:name="T5021" style:parent-style-name="Standaardalinea-lettertype" style:family="text">
      <style:text-properties style:font-name="Verdana" fo:font-size="9pt" style:font-size-asian="9pt" style:font-size-complex="9pt" fo:background-color="#FFFF00"/>
    </style:style>
    <style:style style:name="T5022" style:parent-style-name="Standaardalinea-lettertype" style:family="text">
      <style:text-properties style:font-name="Verdana" fo:font-size="9pt" style:font-size-asian="9pt" style:font-size-complex="9pt"/>
    </style:style>
    <style:style style:name="P5023" style:parent-style-name="Standaard" style:family="paragraph">
      <style:text-properties style:font-name="Verdana" fo:font-size="9pt" style:font-size-asian="9pt" style:font-size-complex="9pt"/>
    </style:style>
    <style:style style:name="P5024" style:parent-style-name="Kop7" style:family="paragraph">
      <style:text-properties style:font-name="Verdana" style:use-window-font-color="true"/>
    </style:style>
    <style:style style:name="P5025" style:parent-style-name="Standaard" style:family="paragraph">
      <style:paragraph-properties fo:line-height="100%"/>
      <style:text-properties style:font-name="Verdana" fo:font-size="11pt" style:font-size-asian="11pt"/>
    </style:style>
    <style:style style:name="P5026" style:parent-style-name="Kop8" style:family="paragraph">
      <style:text-properties style:font-name="Verdana" style:use-window-font-color="true"/>
    </style:style>
    <style:style style:name="P5027" style:parent-style-name="Standaard" style:family="paragraph">
      <style:text-properties style:font-name="Verdana" fo:font-size="9pt" style:font-size-asian="9pt" style:font-size-complex="9pt"/>
    </style:style>
    <style:style style:name="P5028" style:parent-style-name="Standaard" style:family="paragraph">
      <style:text-properties style:font-name="Verdana" fo:font-size="9pt" style:font-size-asian="9pt" style:font-size-complex="9pt"/>
    </style:style>
    <style:style style:name="P5029" style:parent-style-name="Kop8" style:family="paragraph">
      <style:text-properties style:font-name="Verdana" style:use-window-font-color="true"/>
    </style:style>
    <style:style style:name="P5030" style:parent-style-name="Standaard" style:family="paragraph">
      <style:text-properties style:font-name="Verdana" fo:font-size="9pt" style:font-size-asian="9pt" style:font-size-complex="9pt"/>
    </style:style>
    <style:style style:name="P5031" style:parent-style-name="Standaard" style:family="paragraph">
      <style:text-properties style:font-name="Verdana" fo:font-size="9pt" style:font-size-asian="9pt" style:font-size-complex="9pt"/>
    </style:style>
    <style:style style:name="P5032" style:parent-style-name="Kop8" style:family="paragraph">
      <style:text-properties style:font-name="Verdana" style:use-window-font-color="true"/>
    </style:style>
    <style:style style:name="P5033" style:parent-style-name="Standaard" style:family="paragraph">
      <style:text-properties style:font-name="Verdana" fo:font-size="9pt" style:font-size-asian="9pt" style:font-size-complex="9pt"/>
    </style:style>
    <style:style style:name="P5034" style:parent-style-name="Standaard" style:family="paragraph">
      <style:text-properties style:font-name="Verdana" fo:font-size="9pt" style:font-size-asian="9pt" style:font-size-complex="9pt"/>
    </style:style>
    <style:style style:name="P5035" style:parent-style-name="Kop8" style:family="paragraph">
      <style:text-properties style:font-name="Verdana" style:use-window-font-color="true"/>
    </style:style>
    <style:style style:name="P5036" style:parent-style-name="Standaard" style:family="paragraph">
      <style:text-properties style:font-name="Verdana" fo:font-size="9pt" style:font-size-asian="9pt" style:font-size-complex="9pt"/>
    </style:style>
    <style:style style:name="P5037" style:parent-style-name="Standaard" style:family="paragraph">
      <style:text-properties style:font-name="Verdana" fo:font-size="9pt" style:font-size-asian="9pt" style:font-size-complex="9pt"/>
    </style:style>
    <style:style style:name="P5038" style:parent-style-name="Standaard" style:family="paragraph">
      <style:text-properties style:font-name="Verdana" fo:font-size="9pt" style:font-size-asian="9pt" style:font-size-complex="9pt"/>
    </style:style>
    <style:style style:name="P5039" style:parent-style-name="Standaard" style:family="paragraph">
      <style:text-properties style:font-name="Verdana" fo:font-size="9pt" style:font-size-asian="9pt" style:font-size-complex="9pt"/>
    </style:style>
    <style:style style:name="P5040" style:parent-style-name="Kop8" style:family="paragraph">
      <style:text-properties style:font-name="Verdana" style:use-window-font-color="true"/>
    </style:style>
    <style:style style:name="P5041" style:parent-style-name="Standaard" style:family="paragraph">
      <style:text-properties style:font-name="Verdana" fo:font-size="9pt" style:font-size-asian="9pt" style:font-size-complex="9pt"/>
    </style:style>
    <style:style style:name="P5042" style:parent-style-name="Standaard" style:family="paragraph">
      <style:text-properties style:font-name="Verdana" fo:font-size="9pt" style:font-size-asian="9pt" style:font-size-complex="9pt"/>
    </style:style>
    <style:style style:name="P5043" style:parent-style-name="Standaard" style:family="paragraph">
      <style:text-properties style:font-name="Verdana" fo:font-size="9pt" style:font-size-asian="9pt" style:font-size-complex="9pt"/>
    </style:style>
    <style:style style:name="P5044" style:parent-style-name="Standaard" style:family="paragraph">
      <style:text-properties style:font-name="Verdana" fo:font-size="9pt" style:font-size-asian="9pt" style:font-size-complex="9pt"/>
    </style:style>
    <style:style style:name="P5045" style:parent-style-name="Standaard" style:family="paragraph">
      <style:text-properties style:font-name="Verdana" fo:font-size="9pt" style:font-size-asian="9pt" style:font-size-complex="9pt"/>
    </style:style>
    <style:style style:name="P5046" style:parent-style-name="Standaard" style:family="paragraph">
      <style:text-properties style:font-name="Verdana" fo:font-size="9pt" style:font-size-asian="9pt" style:font-size-complex="9pt"/>
    </style:style>
    <style:style style:name="P5047" style:parent-style-name="Standaard" style:family="paragraph">
      <style:text-properties style:font-name="Verdana" fo:font-size="9pt" style:font-size-asian="9pt" style:font-size-complex="9pt"/>
    </style:style>
    <style:style style:name="P5048" style:parent-style-name="Standaard" style:family="paragraph">
      <style:text-properties style:font-name="Verdana" fo:font-size="9pt" style:font-size-asian="9pt" style:font-size-complex="9pt"/>
    </style:style>
    <style:style style:name="T5049" style:parent-style-name="Standaardalinea-lettertype" style:family="text">
      <style:text-properties style:font-name="Verdana" style:font-name-complex="Calibri" fo:font-size="9pt" style:font-size-asian="9pt" style:font-size-complex="9pt"/>
    </style:style>
    <style:style style:name="T5050" style:parent-style-name="Standaardalinea-lettertype" style:family="text">
      <style:text-properties style:font-name="Verdana" fo:font-size="9pt" style:font-size-asian="9pt" style:font-size-complex="9pt"/>
    </style:style>
    <style:style style:name="T5051" style:parent-style-name="Standaardalinea-lettertype" style:family="text">
      <style:text-properties style:font-name="Verdana" fo:font-size="9pt" style:font-size-asian="9pt" style:font-size-complex="9pt"/>
    </style:style>
    <style:style style:name="T5052" style:parent-style-name="Standaardalinea-lettertype" style:family="text">
      <style:text-properties style:font-name="Verdana" style:font-name-complex="Calibri" fo:font-size="9pt" style:font-size-asian="9pt" style:font-size-complex="9pt"/>
    </style:style>
    <style:style style:name="T5053" style:parent-style-name="Standaardalinea-lettertype" style:family="text">
      <style:text-properties style:font-name="Verdana" fo:font-size="9pt" style:font-size-asian="9pt" style:font-size-complex="9pt"/>
    </style:style>
    <style:style style:name="T5054" style:parent-style-name="Standaardalinea-lettertype" style:family="text">
      <style:text-properties style:font-name="Verdana" style:font-name-complex="Calibri" fo:font-size="9pt" style:font-size-asian="9pt" style:font-size-complex="9pt"/>
    </style:style>
    <style:style style:name="T5055" style:parent-style-name="Standaardalinea-lettertype" style:family="text">
      <style:text-properties style:font-name="Verdana" fo:font-size="9pt" style:font-size-asian="9pt" style:font-size-complex="9pt"/>
    </style:style>
    <style:style style:name="P5056" style:parent-style-name="Standaard" style:family="paragraph">
      <style:text-properties style:font-name="Verdana" fo:font-style="italic" style:font-style-asian="italic" style:font-style-complex="italic" fo:font-size="9pt" style:font-size-asian="9pt" style:font-size-complex="9pt"/>
    </style:style>
    <style:style style:name="P5057" style:parent-style-name="Kop8" style:family="paragraph">
      <style:text-properties style:font-name="Verdana" style:use-window-font-color="true"/>
    </style:style>
    <style:style style:name="P5058" style:parent-style-name="Standaard" style:family="paragraph">
      <style:text-properties style:font-name="Verdana" fo:font-size="9pt" style:font-size-asian="9pt" style:font-size-complex="9pt"/>
    </style:style>
    <style:style style:name="P5059" style:parent-style-name="Standaard" style:family="paragraph">
      <style:text-properties style:font-name="Verdana" fo:font-size="9pt" style:font-size-asian="9pt" style:font-size-complex="9pt"/>
    </style:style>
    <style:style style:name="P5060" style:parent-style-name="Standaard" style:family="paragraph">
      <style:text-properties style:font-name="Verdana" fo:font-size="9pt" style:font-size-asian="9pt" style:font-size-complex="9pt"/>
    </style:style>
    <style:style style:name="P5061" style:parent-style-name="Standaard" style:family="paragraph">
      <style:text-properties style:font-name="Verdana" fo:font-size="9pt" style:font-size-asian="9pt" style:font-size-complex="9pt"/>
    </style:style>
    <style:style style:name="P5062" style:parent-style-name="Standaard" style:family="paragraph">
      <style:text-properties style:font-name="Verdana" fo:font-size="9pt" style:font-size-asian="9pt" style:font-size-complex="9pt"/>
    </style:style>
    <style:style style:name="P5063" style:parent-style-name="Standaard" style:family="paragraph">
      <style:text-properties style:font-name="Verdana" fo:font-size="9pt" style:font-size-asian="9pt" style:font-size-complex="9pt"/>
    </style:style>
    <style:style style:name="P5064" style:parent-style-name="Standaard" style:family="paragraph">
      <style:text-properties style:font-name="Verdana" fo:font-size="9pt" style:font-size-asian="9pt" style:font-size-complex="9pt"/>
    </style:style>
    <style:style style:name="P5065" style:parent-style-name="Standaard" style:family="paragraph">
      <style:text-properties style:font-name="Verdana" fo:font-size="9pt" style:font-size-asian="9pt" style:font-size-complex="9pt"/>
    </style:style>
    <style:style style:name="P5066" style:parent-style-name="Standaard" style:family="paragraph">
      <style:text-properties style:font-name="Verdana" fo:font-size="9pt" style:font-size-asian="9pt" style:font-size-complex="9pt"/>
    </style:style>
    <style:style style:name="P5067" style:parent-style-name="Standaard" style:family="paragraph">
      <style:text-properties style:font-name="Verdana" fo:font-size="9pt" style:font-size-asian="9pt" style:font-size-complex="9pt"/>
    </style:style>
    <style:style style:name="P5068" style:parent-style-name="Standaard" style:family="paragraph">
      <style:text-properties style:font-name="Verdana" fo:font-size="9pt" style:font-size-asian="9pt" style:font-size-complex="9pt"/>
    </style:style>
    <style:style style:name="P5069" style:parent-style-name="Standaard" style:family="paragraph">
      <style:text-properties style:font-name="Verdana" fo:font-size="9pt" style:font-size-asian="9pt" style:font-size-complex="9pt"/>
    </style:style>
    <style:style style:name="P5070" style:parent-style-name="Standaard" style:family="paragraph">
      <style:text-properties style:font-name="Verdana" fo:font-size="9pt" style:font-size-asian="9pt" style:font-size-complex="9pt"/>
    </style:style>
    <style:style style:name="P5071" style:parent-style-name="Standaard" style:family="paragraph">
      <style:text-properties style:font-name="Verdana" fo:font-size="9pt" style:font-size-asian="9pt" style:font-size-complex="9pt"/>
    </style:style>
    <style:style style:name="P5072" style:parent-style-name="Standaard" style:family="paragraph">
      <style:text-properties style:font-name="Verdana" fo:font-size="9pt" style:font-size-asian="9pt" style:font-size-complex="9pt"/>
    </style:style>
    <style:style style:name="P5073" style:parent-style-name="Standaard" style:family="paragraph">
      <style:text-properties style:font-name="Verdana" fo:font-size="9pt" style:font-size-asian="9pt" style:font-size-complex="9pt"/>
    </style:style>
    <style:style style:name="P5074" style:parent-style-name="Standaard" style:family="paragraph">
      <style:text-properties style:font-name="Verdana" fo:font-size="9pt" style:font-size-asian="9pt" style:font-size-complex="9pt"/>
    </style:style>
    <style:style style:name="P5075" style:parent-style-name="Standaard" style:family="paragraph">
      <style:text-properties style:font-name="Verdana" fo:font-size="9pt" style:font-size-asian="9pt" style:font-size-complex="9pt"/>
    </style:style>
    <style:style style:name="P5076" style:parent-style-name="Standaard" style:family="paragraph">
      <style:text-properties style:font-name="Verdana" fo:font-size="9pt" style:font-size-asian="9pt" style:font-size-complex="9pt"/>
    </style:style>
    <style:style style:name="P5077" style:parent-style-name="Standaard" style:family="paragraph">
      <style:text-properties style:font-name="Verdana" fo:font-size="9pt" style:font-size-asian="9pt" style:font-size-complex="9pt"/>
    </style:style>
    <style:style style:name="P5078" style:parent-style-name="Standaard" style:family="paragraph">
      <style:text-properties style:font-name="Verdana" fo:font-size="9pt" style:font-size-asian="9pt" style:font-size-complex="9pt"/>
    </style:style>
    <style:style style:name="P5079" style:parent-style-name="Standaard" style:family="paragraph">
      <style:text-properties style:font-name="Verdana" fo:font-size="9pt" style:font-size-asian="9pt" style:font-size-complex="9pt"/>
    </style:style>
    <style:style style:name="P5080" style:parent-style-name="Standaard" style:family="paragraph">
      <style:text-properties style:font-name="Verdana" fo:font-size="9pt" style:font-size-asian="9pt" style:font-size-complex="9pt"/>
    </style:style>
    <style:style style:name="P5081" style:parent-style-name="Standaard" style:family="paragraph">
      <style:text-properties style:font-name="Verdana" fo:font-size="9pt" style:font-size-asian="9pt" style:font-size-complex="9pt"/>
    </style:style>
    <style:style style:name="P5082" style:parent-style-name="Standaard" style:family="paragraph">
      <style:text-properties style:font-name="Verdana" fo:font-size="9pt" style:font-size-asian="9pt" style:font-size-complex="9pt"/>
    </style:style>
    <style:style style:name="P5083" style:parent-style-name="Standaard" style:family="paragraph">
      <style:text-properties style:font-name="Verdana" fo:font-size="9pt" style:font-size-asian="9pt" style:font-size-complex="9pt"/>
    </style:style>
    <style:style style:name="P5084" style:parent-style-name="Standaard" style:family="paragraph">
      <style:text-properties style:font-name="Verdana" fo:font-size="9pt" style:font-size-asian="9pt" style:font-size-complex="9pt"/>
    </style:style>
    <style:style style:name="P5085" style:parent-style-name="Standaard" style:family="paragraph">
      <style:text-properties style:font-name="Verdana" fo:font-size="9pt" style:font-size-asian="9pt" style:font-size-complex="9pt"/>
    </style:style>
    <style:style style:name="P5086" style:parent-style-name="Standaard" style:family="paragraph">
      <style:text-properties style:font-name="Verdana" fo:font-size="9pt" style:font-size-asian="9pt" style:font-size-complex="9pt"/>
    </style:style>
    <style:style style:name="P5087" style:parent-style-name="Standaard" style:family="paragraph">
      <style:text-properties style:font-name="Verdana" fo:font-size="9pt" style:font-size-asian="9pt" style:font-size-complex="9pt"/>
    </style:style>
    <style:style style:name="P5088" style:parent-style-name="Standaard" style:family="paragraph">
      <style:text-properties style:font-name="Verdana" fo:font-size="9pt" style:font-size-asian="9pt" style:font-size-complex="9pt"/>
    </style:style>
    <style:style style:name="P5089" style:parent-style-name="Standaard" style:family="paragraph">
      <style:text-properties style:font-name="Verdana" fo:font-size="9pt" style:font-size-asian="9pt" style:font-size-complex="9pt"/>
    </style:style>
    <style:style style:name="P5090" style:parent-style-name="Standaard" style:family="paragraph">
      <style:text-properties style:font-name="Verdana" fo:font-size="9pt" style:font-size-asian="9pt" style:font-size-complex="9pt"/>
    </style:style>
    <style:style style:name="P5091" style:parent-style-name="Standaard" style:family="paragraph">
      <style:text-properties style:font-name="Verdana" fo:font-size="9pt" style:font-size-asian="9pt" style:font-size-complex="9pt"/>
    </style:style>
    <style:style style:name="P5092" style:parent-style-name="Standaard" style:family="paragraph">
      <style:text-properties style:font-name="Verdana" fo:font-size="9pt" style:font-size-asian="9pt" style:font-size-complex="9pt"/>
    </style:style>
    <style:style style:name="P5093" style:parent-style-name="Standaard" style:family="paragraph">
      <style:text-properties style:font-name="Verdana" fo:font-size="9pt" style:font-size-asian="9pt" style:font-size-complex="9pt"/>
    </style:style>
    <style:style style:name="P5094" style:parent-style-name="Standaard" style:family="paragraph">
      <style:text-properties style:font-name="Verdana" fo:font-size="9pt" style:font-size-asian="9pt" style:font-size-complex="9pt"/>
    </style:style>
    <style:style style:name="P5095" style:parent-style-name="Standaard" style:family="paragraph">
      <style:text-properties style:font-name="Verdana" fo:font-size="9pt" style:font-size-asian="9pt" style:font-size-complex="9pt"/>
    </style:style>
    <style:style style:name="P5096" style:parent-style-name="Standaard" style:family="paragraph">
      <style:text-properties style:font-name="Verdana" fo:font-size="9pt" style:font-size-asian="9pt" style:font-size-complex="9pt"/>
    </style:style>
    <style:style style:name="P5097" style:parent-style-name="Standaard" style:family="paragraph">
      <style:text-properties style:font-name="Verdana" fo:font-size="9pt" style:font-size-asian="9pt" style:font-size-complex="9pt"/>
    </style:style>
    <style:style style:name="P5098" style:parent-style-name="Kop8" style:family="paragraph">
      <style:text-properties style:font-name="Verdana" style:use-window-font-color="true"/>
    </style:style>
    <style:style style:name="P5099" style:parent-style-name="Standaard" style:family="paragraph">
      <style:text-properties style:font-name="Verdana" fo:font-size="9pt" style:font-size-asian="9pt" style:font-size-complex="9pt"/>
    </style:style>
    <style:style style:name="P5100" style:parent-style-name="Standaard" style:family="paragraph">
      <style:text-properties style:font-name="Verdana" fo:font-size="9pt" style:font-size-asian="9pt" style:font-size-complex="9pt"/>
    </style:style>
    <style:style style:name="P5101" style:parent-style-name="Standaard" style:family="paragraph">
      <style:text-properties style:font-name="Verdana" fo:font-size="9pt" style:font-size-asian="9pt" style:font-size-complex="9pt"/>
    </style:style>
    <style:style style:name="P5102" style:parent-style-name="Standaard" style:family="paragraph">
      <style:text-properties style:font-name="Verdana" fo:font-size="9pt" style:font-size-asian="9pt" style:font-size-complex="9pt"/>
    </style:style>
    <style:style style:name="P5103" style:parent-style-name="Standaard" style:family="paragraph">
      <style:text-properties style:font-name="Verdana" fo:font-size="9pt" style:font-size-asian="9pt" style:font-size-complex="9pt"/>
    </style:style>
    <style:style style:name="P5104" style:parent-style-name="Standaard" style:family="paragraph">
      <style:text-properties style:font-name="Verdana" fo:font-style="italic" style:font-style-asian="italic" style:font-style-complex="italic" fo:font-size="9pt" style:font-size-asian="9pt" style:font-size-complex="9pt"/>
    </style:style>
    <style:style style:name="P5105" style:parent-style-name="Kop8" style:family="paragraph">
      <style:text-properties style:font-name="Verdana" style:use-window-font-color="true"/>
    </style:style>
    <style:style style:name="P5106" style:parent-style-name="Standaard" style:family="paragraph">
      <style:text-properties style:font-name="Verdana" fo:font-size="9pt" style:font-size-asian="9pt" style:font-size-complex="9pt"/>
    </style:style>
    <style:style style:name="P5107" style:parent-style-name="Standaard" style:family="paragraph">
      <style:text-properties style:font-name="Verdana" fo:font-size="9pt" style:font-size-asian="9pt" style:font-size-complex="9pt"/>
    </style:style>
    <style:style style:name="P5108" style:parent-style-name="Standaard" style:family="paragraph">
      <style:text-properties style:font-name="Verdana" fo:font-size="9pt" style:font-size-asian="9pt" style:font-size-complex="9pt"/>
    </style:style>
    <style:style style:name="P5109" style:parent-style-name="Kop7" style:family="paragraph">
      <style:text-properties style:font-name="Verdana" style:use-window-font-color="true"/>
    </style:style>
    <style:style style:name="P5110" style:parent-style-name="Kop8" style:family="paragraph">
      <style:text-properties style:font-name="Verdana" style:use-window-font-color="true"/>
    </style:style>
    <style:style style:name="P5111" style:parent-style-name="Standaard" style:family="paragraph">
      <style:text-properties style:font-name="Verdana" fo:font-size="9pt" style:font-size-asian="9pt" style:font-size-complex="9pt"/>
    </style:style>
    <style:style style:name="P5112" style:parent-style-name="Standaard" style:family="paragraph">
      <style:text-properties style:font-name="Verdana" fo:font-size="9pt" style:font-size-asian="9pt" style:font-size-complex="9pt"/>
    </style:style>
    <style:style style:name="P5113" style:parent-style-name="Standaard" style:family="paragraph">
      <style:text-properties style:font-name="Verdana" fo:font-size="9pt" style:font-size-asian="9pt" style:font-size-complex="9pt"/>
    </style:style>
    <style:style style:name="P5114" style:parent-style-name="Standaard" style:family="paragraph">
      <style:text-properties style:font-name="Verdana" fo:font-size="9pt" style:font-size-asian="9pt" style:font-size-complex="9pt"/>
    </style:style>
    <style:style style:name="P5115" style:parent-style-name="Standaard" style:family="paragraph">
      <style:text-properties style:font-name="Verdana" fo:font-size="9pt" style:font-size-asian="9pt" style:font-size-complex="9pt"/>
    </style:style>
    <style:style style:name="T5116" style:parent-style-name="Standaardalinea-lettertype" style:family="text">
      <style:text-properties style:font-name="Verdana" fo:font-size="9pt" style:font-size-asian="9pt" style:font-size-complex="9pt"/>
    </style:style>
    <style:style style:name="T5117" style:parent-style-name="Standaardalinea-lettertype" style:family="text">
      <style:text-properties style:font-name="Verdana" fo:font-style="italic" style:font-style-asian="italic" style:font-style-complex="italic" fo:font-size="9pt" style:font-size-asian="9pt" style:font-size-complex="9pt"/>
    </style:style>
    <style:style style:name="P5118" style:parent-style-name="Standaard" style:family="paragraph">
      <style:text-properties style:font-name="Verdana" fo:font-style="italic" style:font-style-asian="italic" style:font-style-complex="italic" fo:font-size="9pt" style:font-size-asian="9pt" style:font-size-complex="9pt"/>
    </style:style>
    <style:style style:name="P5119" style:parent-style-name="Standaard" style:family="paragraph">
      <style:text-properties style:font-name="Verdana" fo:font-style="italic" style:font-style-asian="italic" style:font-style-complex="italic" fo:font-size="9pt" style:font-size-asian="9pt" style:font-size-complex="9pt"/>
    </style:style>
    <style:style style:name="P5120" style:parent-style-name="Standaard" style:family="paragraph">
      <style:text-properties style:font-name="Verdana" fo:font-style="italic" style:font-style-asian="italic" style:font-style-complex="italic" fo:font-size="9pt" style:font-size-asian="9pt" style:font-size-complex="9pt"/>
    </style:style>
    <style:style style:name="P5121" style:parent-style-name="Standaard" style:family="paragraph">
      <style:text-properties style:font-name="Verdana" fo:font-style="italic" style:font-style-asian="italic" style:font-style-complex="italic" fo:font-size="9pt" style:font-size-asian="9pt" style:font-size-complex="9pt"/>
    </style:style>
    <style:style style:name="P5122" style:parent-style-name="Standaard" style:family="paragraph">
      <style:text-properties style:font-name="Verdana" fo:font-style="italic" style:font-style-asian="italic" style:font-style-complex="italic" fo:font-size="9pt" style:font-size-asian="9pt" style:font-size-complex="9pt"/>
    </style:style>
    <style:style style:name="P5123" style:parent-style-name="Standaard" style:family="paragraph">
      <style:text-properties style:font-name="Verdana" fo:font-style="italic" style:font-style-asian="italic" style:font-style-complex="italic" fo:font-size="9pt" style:font-size-asian="9pt" style:font-size-complex="9pt"/>
    </style:style>
    <style:style style:name="P5124" style:parent-style-name="Standaard" style:family="paragraph">
      <style:text-properties style:font-name="Verdana" fo:font-style="italic" style:font-style-asian="italic" style:font-style-complex="italic" fo:font-size="9pt" style:font-size-asian="9pt" style:font-size-complex="9pt"/>
    </style:style>
    <style:style style:name="P5125" style:parent-style-name="Standaard" style:family="paragraph">
      <style:text-properties style:font-name="Verdana" fo:font-style="italic" style:font-style-asian="italic" style:font-style-complex="italic" fo:font-size="9pt" style:font-size-asian="9pt" style:font-size-complex="9pt"/>
    </style:style>
    <style:style style:name="P5126" style:parent-style-name="Standaard" style:family="paragraph">
      <style:text-properties style:font-name="Verdana" fo:font-style="italic" style:font-style-asian="italic" style:font-style-complex="italic" fo:font-size="9pt" style:font-size-asian="9pt" style:font-size-complex="9pt"/>
    </style:style>
    <style:style style:name="P5127" style:parent-style-name="Standaard" style:family="paragraph">
      <style:text-properties style:font-name="Verdana" fo:font-style="italic" style:font-style-asian="italic" style:font-style-complex="italic" fo:font-size="9pt" style:font-size-asian="9pt" style:font-size-complex="9pt"/>
    </style:style>
    <style:style style:name="P5128" style:parent-style-name="Standaard" style:family="paragraph">
      <style:text-properties style:font-name="Verdana" fo:font-style="italic" style:font-style-asian="italic" style:font-style-complex="italic" fo:font-size="9pt" style:font-size-asian="9pt" style:font-size-complex="9pt"/>
    </style:style>
    <style:style style:name="P5129" style:parent-style-name="Standaard" style:family="paragraph">
      <style:text-properties style:font-name="Verdana" fo:font-style="italic" style:font-style-asian="italic" style:font-style-complex="italic" fo:font-size="9pt" style:font-size-asian="9pt" style:font-size-complex="9pt"/>
    </style:style>
    <style:style style:name="P5130" style:parent-style-name="Standaard" style:family="paragraph">
      <style:text-properties style:font-name="Verdana" fo:font-style="italic" style:font-style-asian="italic" style:font-style-complex="italic" fo:font-size="9pt" style:font-size-asian="9pt" style:font-size-complex="9pt"/>
    </style:style>
    <style:style style:name="P5131" style:parent-style-name="Standaard" style:family="paragraph">
      <style:text-properties style:font-name="Verdana" fo:font-style="italic" style:font-style-asian="italic" style:font-style-complex="italic" fo:font-size="9pt" style:font-size-asian="9pt" style:font-size-complex="9pt"/>
    </style:style>
    <style:style style:name="T5132" style:parent-style-name="Standaardalinea-lettertype" style:family="text">
      <style:text-properties style:font-name="Verdana" fo:font-style="italic" style:font-style-asian="italic" style:font-style-complex="italic" fo:font-size="9pt" style:font-size-asian="9pt" style:font-size-complex="9pt"/>
    </style:style>
    <style:style style:name="T5133" style:parent-style-name="Standaardalinea-lettertype" style:family="text">
      <style:text-properties style:font-name="Verdana" fo:font-size="9pt" style:font-size-asian="9pt" style:font-size-complex="9pt"/>
    </style:style>
    <style:style style:name="T5134" style:parent-style-name="Standaardalinea-lettertype" style:family="text">
      <style:text-properties style:font-name="Verdana" fo:font-style="italic" style:font-style-asian="italic" style:font-style-complex="italic" fo:font-size="9pt" style:font-size-asian="9pt" style:font-size-complex="9pt"/>
    </style:style>
    <style:style style:name="T5135" style:parent-style-name="Standaardalinea-lettertype" style:family="text">
      <style:text-properties style:font-name="Verdana" fo:font-style="italic" style:font-style-asian="italic" style:font-style-complex="italic" fo:font-size="9pt" style:font-size-asian="9pt" style:font-size-complex="9pt"/>
    </style:style>
    <style:style style:name="T5136" style:parent-style-name="Standaardalinea-lettertype" style:family="text">
      <style:text-properties style:font-name="Verdana" fo:font-size="9pt" style:font-size-asian="9pt" style:font-size-complex="9pt"/>
    </style:style>
    <style:style style:name="T5137" style:parent-style-name="Standaardalinea-lettertype" style:family="text">
      <style:text-properties style:font-name="Verdana" fo:font-style="italic" style:font-style-asian="italic" style:font-style-complex="italic" fo:font-size="9pt" style:font-size-asian="9pt" style:font-size-complex="9pt"/>
    </style:style>
    <style:style style:name="P5138" style:parent-style-name="Kop8" style:family="paragraph">
      <style:text-properties style:font-name="Verdana" style:use-window-font-color="true"/>
    </style:style>
    <style:style style:name="P5139" style:parent-style-name="Standaard" style:family="paragraph">
      <style:text-properties style:font-name="Verdana" fo:font-size="9pt" style:font-size-asian="9pt" style:font-size-complex="9pt"/>
    </style:style>
    <style:style style:name="P5140" style:parent-style-name="Standaard" style:family="paragraph">
      <style:text-properties style:font-name="Verdana" fo:font-size="9pt" style:font-size-asian="9pt" style:font-size-complex="9pt"/>
    </style:style>
    <style:style style:name="T5141" style:parent-style-name="Standaardalinea-lettertype" style:family="text">
      <style:text-properties style:font-name="Verdana" style:use-window-font-color="true"/>
    </style:style>
    <style:style style:name="P5142" style:parent-style-name="Standaard" style:family="paragraph">
      <style:text-properties style:font-name="Verdana" fo:font-size="9pt" style:font-size-asian="9pt" style:font-size-complex="9pt"/>
    </style:style>
    <style:style style:name="P5143" style:parent-style-name="Standaard" style:family="paragraph">
      <style:text-properties style:font-name="Verdana" fo:font-size="9pt" style:font-size-asian="9pt" style:font-size-complex="9pt"/>
    </style:style>
    <style:style style:name="P5144" style:parent-style-name="Standaard" style:family="paragraph">
      <style:text-properties style:font-name="Verdana" fo:font-size="9pt" style:font-size-asian="9pt" style:font-size-complex="9pt"/>
    </style:style>
    <style:style style:name="P5145" style:parent-style-name="Standaard" style:family="paragraph">
      <style:text-properties style:font-name="Verdana" fo:font-size="9pt" style:font-size-asian="9pt" style:font-size-complex="9pt"/>
    </style:style>
    <style:style style:name="P5146" style:parent-style-name="Standaard" style:family="paragraph">
      <style:text-properties style:font-name="Verdana" fo:font-size="9pt" style:font-size-asian="9pt" style:font-size-complex="9pt"/>
    </style:style>
    <style:style style:name="P5147" style:parent-style-name="Standaard" style:family="paragraph">
      <style:text-properties style:font-name="Verdana" fo:font-size="9pt" style:font-size-asian="9pt" style:font-size-complex="9pt"/>
    </style:style>
    <style:style style:name="P5148" style:parent-style-name="Standaard" style:family="paragraph">
      <style:text-properties style:font-name="Verdana" fo:font-size="9pt" style:font-size-asian="9pt" style:font-size-complex="9pt"/>
    </style:style>
    <style:style style:name="T5149" style:parent-style-name="Standaardalinea-lettertype" style:family="text">
      <style:text-properties style:font-name="Verdana" fo:font-size="9pt" style:font-size-asian="9pt" style:font-size-complex="9pt"/>
    </style:style>
    <style:style style:name="T5150" style:parent-style-name="Standaardalinea-lettertype" style:family="text">
      <style:text-properties style:font-name="Verdana" fo:font-size="9pt" style:font-size-asian="9pt" style:font-size-complex="9pt"/>
    </style:style>
    <style:style style:name="T5151" style:parent-style-name="Standaardalinea-lettertype" style:family="text">
      <style:text-properties style:font-name="Verdana" style:text-position="super 66.6%" fo:font-size="9pt" style:font-size-asian="9pt" style:font-size-complex="9pt"/>
    </style:style>
    <style:style style:name="T5152" style:parent-style-name="Standaardalinea-lettertype" style:family="text">
      <style:text-properties style:font-name="Verdana" fo:font-size="9pt" style:font-size-asian="9pt" style:font-size-complex="9pt"/>
    </style:style>
    <style:style style:name="T5153" style:parent-style-name="Standaardalinea-lettertype" style:family="text">
      <style:text-properties style:font-name="Verdana" fo:font-size="9pt" style:font-size-asian="9pt" style:font-size-complex="9pt"/>
    </style:style>
    <style:style style:name="P5154" style:parent-style-name="Standaard" style:family="paragraph">
      <style:text-properties style:font-name="Verdana" fo:font-size="9pt" style:font-size-asian="9pt" style:font-size-complex="9pt"/>
    </style:style>
    <style:style style:name="T5155" style:parent-style-name="Standaardalinea-lettertype" style:family="text">
      <style:text-properties style:font-name="Verdana" fo:font-size="9pt" style:font-size-asian="9pt" style:font-size-complex="9pt"/>
    </style:style>
    <style:style style:name="T5156" style:parent-style-name="Standaardalinea-lettertype" style:family="text">
      <style:text-properties style:font-name="Verdana" style:text-position="super 66.6%" fo:font-size="9pt" style:font-size-asian="9pt" style:font-size-complex="9pt"/>
    </style:style>
    <style:style style:name="T5157" style:parent-style-name="Standaardalinea-lettertype" style:family="text">
      <style:text-properties style:font-name="Verdana" fo:font-size="9pt" style:font-size-asian="9pt" style:font-size-complex="9pt"/>
    </style:style>
    <style:style style:name="T5158" style:parent-style-name="Standaardalinea-lettertype" style:family="text">
      <style:text-properties style:font-name="Verdana" fo:font-size="9pt" style:font-size-asian="9pt" style:font-size-complex="9pt"/>
    </style:style>
    <style:style style:name="P5159" style:parent-style-name="Standaard" style:family="paragraph">
      <style:text-properties style:font-name="Verdana" fo:font-size="9pt" style:font-size-asian="9pt" style:font-size-complex="9pt"/>
    </style:style>
    <style:style style:name="T5160" style:parent-style-name="Standaardalinea-lettertype" style:family="text">
      <style:text-properties style:font-name="Verdana" fo:font-size="9pt" style:font-size-asian="9pt" style:font-size-complex="9pt"/>
    </style:style>
    <style:style style:name="T5161" style:parent-style-name="Standaardalinea-lettertype" style:family="text">
      <style:text-properties style:font-name="Verdana" style:text-position="super 66.6%" fo:font-size="9pt" style:font-size-asian="9pt" style:font-size-complex="9pt"/>
    </style:style>
    <style:style style:name="T5162" style:parent-style-name="Standaardalinea-lettertype" style:family="text">
      <style:text-properties style:font-name="Verdana" fo:font-size="9pt" style:font-size-asian="9pt" style:font-size-complex="9pt"/>
    </style:style>
    <style:style style:name="T5163" style:parent-style-name="Standaardalinea-lettertype" style:family="text">
      <style:text-properties style:font-name="Verdana" fo:font-size="9pt" style:font-size-asian="9pt" style:font-size-complex="9pt"/>
    </style:style>
    <style:style style:name="P5164" style:parent-style-name="Standaard" style:family="paragraph">
      <style:text-properties style:font-name="Verdana" fo:font-size="9pt" style:font-size-asian="9pt" style:font-size-complex="9pt"/>
    </style:style>
    <style:style style:name="T5165" style:parent-style-name="Standaardalinea-lettertype" style:family="text">
      <style:text-properties style:font-name="Verdana" fo:font-size="9pt" style:font-size-asian="9pt" style:font-size-complex="9pt"/>
    </style:style>
    <style:style style:name="T5166" style:parent-style-name="Standaardalinea-lettertype" style:family="text">
      <style:text-properties style:font-name="Verdana" style:text-position="super 66.6%" fo:font-size="9pt" style:font-size-asian="9pt" style:font-size-complex="9pt"/>
    </style:style>
    <style:style style:name="T5167" style:parent-style-name="Standaardalinea-lettertype" style:family="text">
      <style:text-properties style:font-name="Verdana" fo:font-size="9pt" style:font-size-asian="9pt" style:font-size-complex="9pt"/>
    </style:style>
    <style:style style:name="T5168" style:parent-style-name="Standaardalinea-lettertype" style:family="text">
      <style:text-properties style:font-name="Verdana" fo:font-size="9pt" style:font-size-asian="9pt" style:font-size-complex="9pt"/>
    </style:style>
    <style:style style:name="T5169" style:parent-style-name="Standaardalinea-lettertype" style:family="text">
      <style:text-properties style:font-name="Verdana" fo:font-size="9pt" style:font-size-asian="9pt" style:font-size-complex="9pt"/>
    </style:style>
    <style:style style:name="T5170" style:parent-style-name="Standaardalinea-lettertype" style:family="text">
      <style:text-properties style:font-name="Verdana" fo:font-size="9pt" style:font-size-asian="9pt" style:font-size-complex="9pt"/>
    </style:style>
    <style:style style:name="T5171" style:parent-style-name="Standaardalinea-lettertype" style:family="text">
      <style:text-properties style:font-name="Verdana" style:text-position="super 66.6%" fo:font-size="9pt" style:font-size-asian="9pt" style:font-size-complex="9pt"/>
    </style:style>
    <style:style style:name="T5172" style:parent-style-name="Standaardalinea-lettertype" style:family="text">
      <style:text-properties style:font-name="Verdana" fo:font-size="9pt" style:font-size-asian="9pt" style:font-size-complex="9pt"/>
    </style:style>
    <style:style style:name="T5173" style:parent-style-name="Standaardalinea-lettertype" style:family="text">
      <style:text-properties style:font-name="Verdana" fo:font-size="9pt" style:font-size-asian="9pt" style:font-size-complex="9pt"/>
    </style:style>
    <style:style style:name="T5174" style:parent-style-name="Standaardalinea-lettertype" style:family="text">
      <style:text-properties style:font-name="Verdana" fo:font-size="9pt" style:font-size-asian="9pt" style:font-size-complex="9pt"/>
    </style:style>
    <style:style style:name="T5175" style:parent-style-name="Standaardalinea-lettertype" style:family="text">
      <style:text-properties style:font-name="Verdana" style:text-position="super 66.6%" fo:font-size="9pt" style:font-size-asian="9pt" style:font-size-complex="9pt"/>
    </style:style>
    <style:style style:name="T5176" style:parent-style-name="Standaardalinea-lettertype" style:family="text">
      <style:text-properties style:font-name="Verdana" fo:font-size="9pt" style:font-size-asian="9pt" style:font-size-complex="9pt"/>
    </style:style>
    <style:style style:name="T5177" style:parent-style-name="Standaardalinea-lettertype" style:family="text">
      <style:text-properties style:font-name="Verdana" fo:font-size="9pt" style:font-size-asian="9pt" style:font-size-complex="9pt"/>
    </style:style>
    <style:style style:name="T5178" style:parent-style-name="Standaardalinea-lettertype" style:family="text">
      <style:text-properties style:font-name="Verdana" style:text-position="super 66.6%" fo:font-size="9pt" style:font-size-asian="9pt" style:font-size-complex="9pt"/>
    </style:style>
    <style:style style:name="T5179" style:parent-style-name="Standaardalinea-lettertype" style:family="text">
      <style:text-properties style:font-name="Verdana" fo:font-size="9pt" style:font-size-asian="9pt" style:font-size-complex="9pt"/>
    </style:style>
    <style:style style:name="T5180" style:parent-style-name="Standaardalinea-lettertype" style:family="text">
      <style:text-properties style:font-name="Verdana" fo:font-size="9pt" style:font-size-asian="9pt" style:font-size-complex="9pt"/>
    </style:style>
    <style:style style:name="T5181" style:parent-style-name="Standaardalinea-lettertype" style:family="text">
      <style:text-properties style:font-name="Verdana" fo:font-size="9pt" style:font-size-asian="9pt" style:font-size-complex="9pt"/>
    </style:style>
    <style:style style:name="T5182" style:parent-style-name="Standaardalinea-lettertype" style:family="text">
      <style:text-properties style:font-name="Verdana" style:text-position="super 66.6%" fo:font-size="9pt" style:font-size-asian="9pt" style:font-size-complex="9pt"/>
    </style:style>
    <style:style style:name="T5183" style:parent-style-name="Standaardalinea-lettertype" style:family="text">
      <style:text-properties style:font-name="Verdana" fo:font-size="9pt" style:font-size-asian="9pt" style:font-size-complex="9pt"/>
    </style:style>
    <style:style style:name="T5184" style:parent-style-name="Standaardalinea-lettertype" style:family="text">
      <style:text-properties style:font-name="Verdana" fo:font-size="9pt" style:font-size-asian="9pt" style:font-size-complex="9pt"/>
    </style:style>
    <style:style style:name="T5185" style:parent-style-name="Standaardalinea-lettertype" style:family="text">
      <style:text-properties style:font-name="Verdana" fo:font-size="9pt" style:font-size-asian="9pt" style:font-size-complex="9pt"/>
    </style:style>
    <style:style style:name="T5186" style:parent-style-name="Standaardalinea-lettertype" style:family="text">
      <style:text-properties style:font-name="Verdana" style:font-style-complex="italic" fo:font-size="9pt" style:font-size-asian="9pt" style:font-size-complex="9pt"/>
    </style:style>
    <style:style style:name="T5187" style:parent-style-name="Standaardalinea-lettertype" style:family="text">
      <style:text-properties style:font-name="Verdana" style:font-style-complex="italic" fo:font-size="9pt" style:font-size-asian="9pt" style:font-size-complex="9pt"/>
    </style:style>
    <style:style style:name="T5188" style:parent-style-name="Standaardalinea-lettertype" style:family="text">
      <style:text-properties style:font-name="Verdana" style:font-style-complex="italic" fo:font-size="9pt" style:font-size-asian="9pt" style:font-size-complex="9pt"/>
    </style:style>
    <style:style style:name="T5189" style:parent-style-name="Standaardalinea-lettertype" style:family="text">
      <style:text-properties style:font-name="Verdana" fo:font-size="9pt" style:font-size-asian="9pt" style:font-size-complex="9pt"/>
    </style:style>
    <style:style style:name="T5190" style:parent-style-name="Standaardalinea-lettertype" style:family="text">
      <style:text-properties style:font-name="Verdana" style:font-style-complex="italic" fo:font-size="9pt" style:font-size-asian="9pt" style:font-size-complex="9pt"/>
    </style:style>
    <style:style style:name="T5191" style:parent-style-name="Standaardalinea-lettertype" style:family="text">
      <style:text-properties style:font-name="Verdana" style:font-style-complex="italic" fo:font-size="9pt" style:font-size-asian="9pt" style:font-size-complex="9pt"/>
    </style:style>
    <style:style style:name="T5192" style:parent-style-name="Standaardalinea-lettertype" style:family="text">
      <style:text-properties style:font-name="Verdana" style:font-style-complex="italic" fo:font-size="9pt" style:font-size-asian="9pt" style:font-size-complex="9pt"/>
    </style:style>
    <style:style style:name="T5193" style:parent-style-name="Standaardalinea-lettertype" style:family="text">
      <style:text-properties style:font-name="Verdana" fo:font-size="9pt" style:font-size-asian="9pt" style:font-size-complex="9pt"/>
    </style:style>
    <style:style style:name="T5194" style:parent-style-name="Standaardalinea-lettertype" style:family="text">
      <style:text-properties style:font-name="Verdana" fo:font-size="9pt" style:font-size-asian="9pt" style:font-size-complex="9pt"/>
    </style:style>
    <style:style style:name="T5195" style:parent-style-name="Standaardalinea-lettertype" style:family="text">
      <style:text-properties style:font-name="Verdana" fo:font-size="9pt" style:font-size-asian="9pt" style:font-size-complex="9pt"/>
    </style:style>
    <style:style style:name="T5196" style:parent-style-name="Standaardalinea-lettertype" style:family="text">
      <style:text-properties style:font-name="Verdana" style:text-position="super 66.6%" fo:font-size="9pt" style:font-size-asian="9pt" style:font-size-complex="9pt"/>
    </style:style>
    <style:style style:name="T5197" style:parent-style-name="Standaardalinea-lettertype" style:family="text">
      <style:text-properties style:font-name="Verdana" fo:font-size="9pt" style:font-size-asian="9pt" style:font-size-complex="9pt"/>
    </style:style>
    <style:style style:name="T5198" style:parent-style-name="Standaardalinea-lettertype" style:family="text">
      <style:text-properties style:font-name="Verdana" fo:font-size="9pt" style:font-size-asian="9pt" style:font-size-complex="9pt"/>
    </style:style>
    <style:style style:name="T5199" style:parent-style-name="Standaardalinea-lettertype" style:family="text">
      <style:text-properties style:font-name="Verdana" style:text-position="super 66.6%" fo:font-size="9pt" style:font-size-asian="9pt" style:font-size-complex="9pt"/>
    </style:style>
    <style:style style:name="T5200" style:parent-style-name="Standaardalinea-lettertype" style:family="text">
      <style:text-properties style:font-name="Verdana" fo:font-size="9pt" style:font-size-asian="9pt" style:font-size-complex="9pt"/>
    </style:style>
    <style:style style:name="T5201" style:parent-style-name="Standaardalinea-lettertype" style:family="text">
      <style:text-properties style:font-name="Verdana" fo:font-size="9pt" style:font-size-asian="9pt" style:font-size-complex="9pt"/>
    </style:style>
    <style:style style:name="T5202" style:parent-style-name="Standaardalinea-lettertype" style:family="text">
      <style:text-properties style:font-name="Verdana" fo:font-size="9pt" style:font-size-asian="9pt" style:font-size-complex="9pt"/>
    </style:style>
    <style:style style:name="T5203" style:parent-style-name="Standaardalinea-lettertype" style:family="text">
      <style:text-properties style:font-name="Verdana" style:text-position="super 66.6%" fo:font-size="9pt" style:font-size-asian="9pt" style:font-size-complex="9pt"/>
    </style:style>
    <style:style style:name="T5204" style:parent-style-name="Standaardalinea-lettertype" style:family="text">
      <style:text-properties style:font-name="Verdana" fo:font-size="9pt" style:font-size-asian="9pt" style:font-size-complex="9pt"/>
    </style:style>
    <style:style style:name="T5205" style:parent-style-name="Standaardalinea-lettertype" style:family="text">
      <style:text-properties style:font-name="Verdana" fo:font-size="9pt" style:font-size-asian="9pt" style:font-size-complex="9pt"/>
    </style:style>
    <style:style style:name="T5206" style:parent-style-name="Standaardalinea-lettertype" style:family="text">
      <style:text-properties style:font-name="Verdana" fo:font-size="9pt" style:font-size-asian="9pt" style:font-size-complex="9pt"/>
    </style:style>
    <style:style style:name="T5207" style:parent-style-name="Standaardalinea-lettertype" style:family="text">
      <style:text-properties style:font-name="Verdana" style:text-position="super 66.6%" fo:font-size="9pt" style:font-size-asian="9pt" style:font-size-complex="9pt"/>
    </style:style>
    <style:style style:name="T5208" style:parent-style-name="Standaardalinea-lettertype" style:family="text">
      <style:text-properties style:font-name="Verdana" fo:font-size="9pt" style:font-size-asian="9pt" style:font-size-complex="9pt"/>
    </style:style>
    <style:style style:name="P5209" style:parent-style-name="Standaard" style:family="paragraph">
      <style:text-properties style:font-name="Verdana" fo:font-size="9pt" style:font-size-asian="9pt" style:font-size-complex="9pt"/>
    </style:style>
    <style:style style:name="P5210" style:parent-style-name="Kop8" style:family="paragraph">
      <style:text-properties style:font-name="Verdana" style:use-window-font-color="true"/>
    </style:style>
    <style:style style:name="P5211" style:parent-style-name="Standaard" style:family="paragraph">
      <style:text-properties style:font-name="Verdana" fo:font-size="9pt" style:font-size-asian="9pt" style:font-size-complex="9pt"/>
    </style:style>
    <style:style style:name="T5212" style:parent-style-name="Standaardalinea-lettertype" style:family="text">
      <style:text-properties style:font-name="Verdana" fo:font-size="9pt" style:font-size-asian="9pt" style:font-size-complex="9pt"/>
    </style:style>
    <style:style style:name="T5213" style:parent-style-name="Standaardalinea-lettertype" style:family="text">
      <style:text-properties style:font-name="Verdana" fo:font-size="9pt" style:font-size-asian="9pt" style:font-size-complex="9pt"/>
    </style:style>
    <style:style style:name="P5214" style:parent-style-name="Standaard" style:family="paragraph">
      <style:text-properties style:font-name="Verdana" fo:font-size="9pt" style:font-size-asian="9pt" style:font-size-complex="9pt"/>
    </style:style>
    <style:style style:name="P5215" style:parent-style-name="Standaard" style:family="paragraph">
      <style:text-properties style:font-name="Verdana" fo:font-size="9pt" style:font-size-asian="9pt" style:font-size-complex="9pt"/>
    </style:style>
    <style:style style:name="P5216" style:parent-style-name="Standaard" style:family="paragraph">
      <style:text-properties style:font-name="Verdana" fo:font-size="9pt" style:font-size-asian="9pt" style:font-size-complex="9pt"/>
    </style:style>
    <style:style style:name="T5217" style:parent-style-name="Standaardalinea-lettertype" style:family="text">
      <style:text-properties style:font-name="Verdana" fo:font-size="9pt" style:font-size-asian="9pt" style:font-size-complex="9pt"/>
    </style:style>
    <style:style style:name="P5218" style:parent-style-name="Standaard" style:family="paragraph">
      <style:text-properties style:font-name="Verdana" fo:font-size="9pt" style:font-size-asian="9pt" style:font-size-complex="9pt"/>
    </style:style>
    <style:style style:name="P5219" style:parent-style-name="Standaard" style:family="paragraph">
      <style:text-properties style:font-name="Verdana" fo:font-size="9pt" style:font-size-asian="9pt" style:font-size-complex="9pt"/>
    </style:style>
    <style:style style:name="P5220" style:parent-style-name="Standaard" style:family="paragraph">
      <style:text-properties style:font-name="Verdana" fo:font-size="9pt" style:font-size-asian="9pt" style:font-size-complex="9pt"/>
    </style:style>
    <style:style style:name="P5221" style:parent-style-name="Standaard" style:family="paragraph">
      <style:text-properties style:font-name="Verdana" fo:font-size="9pt" style:font-size-asian="9pt" style:font-size-complex="9pt"/>
    </style:style>
    <style:style style:name="T5222" style:parent-style-name="Standaardalinea-lettertype" style:family="text">
      <style:text-properties style:font-name="Verdana" fo:font-size="9pt" style:font-size-asian="9pt" style:font-size-complex="9pt"/>
    </style:style>
    <style:style style:name="P5223" style:parent-style-name="Standaard" style:family="paragraph">
      <style:text-properties style:font-name="Verdana" fo:font-size="9pt" style:font-size-asian="9pt" style:font-size-complex="9pt"/>
    </style:style>
    <style:style style:name="P5224" style:parent-style-name="Standaard" style:family="paragraph">
      <style:text-properties style:font-name="Verdana" fo:font-size="9pt" style:font-size-asian="9pt" style:font-size-complex="9pt"/>
    </style:style>
    <style:style style:name="T5225" style:parent-style-name="Standaardalinea-lettertype" style:family="text">
      <style:text-properties style:font-name="Verdana" fo:font-size="9pt" style:font-size-asian="9pt" style:font-size-complex="9pt"/>
    </style:style>
    <style:style style:name="T5226" style:parent-style-name="Standaardalinea-lettertype" style:family="text">
      <style:text-properties style:font-name="Verdana" fo:font-size="9pt" style:font-size-asian="9pt" style:font-size-complex="9pt"/>
    </style:style>
    <style:style style:name="T5227" style:parent-style-name="Standaardalinea-lettertype" style:family="text">
      <style:text-properties style:font-name="Verdana" fo:font-size="9pt" style:font-size-asian="9pt" style:font-size-complex="9pt"/>
    </style:style>
    <style:style style:name="T5228" style:parent-style-name="Standaardalinea-lettertype" style:family="text">
      <style:text-properties style:font-name="Verdana" fo:font-size="9pt" style:font-size-asian="9pt" style:font-size-complex="9pt"/>
    </style:style>
    <style:style style:name="T5229" style:parent-style-name="Standaardalinea-lettertype" style:family="text">
      <style:text-properties style:font-name="Verdana" fo:font-size="9pt" style:font-size-asian="9pt" style:font-size-complex="9pt"/>
    </style:style>
    <style:style style:name="P5230" style:parent-style-name="Standaard" style:family="paragraph">
      <style:text-properties style:font-name="Verdana" fo:font-size="9pt" style:font-size-asian="9pt" style:font-size-complex="9pt"/>
    </style:style>
    <style:style style:name="T5231" style:parent-style-name="Standaardalinea-lettertype" style:family="text">
      <style:text-properties style:font-name="Verdana" fo:font-size="9pt" style:font-size-asian="9pt" style:font-size-complex="9pt"/>
    </style:style>
    <style:style style:name="T5232" style:parent-style-name="Standaardalinea-lettertype" style:family="text">
      <style:text-properties style:font-name="Verdana" fo:font-size="9pt" style:font-size-asian="9pt" style:font-size-complex="9pt"/>
    </style:style>
    <style:style style:name="T5233" style:parent-style-name="Standaardalinea-lettertype" style:family="text">
      <style:text-properties style:font-name="Verdana" fo:font-size="9pt" style:font-size-asian="9pt" style:font-size-complex="9pt"/>
    </style:style>
    <style:style style:name="T5234" style:parent-style-name="Standaardalinea-lettertype" style:family="text">
      <style:text-properties style:font-name="Verdana" fo:font-size="9pt" style:font-size-asian="9pt" style:font-size-complex="9pt"/>
    </style:style>
    <style:style style:name="T5235" style:parent-style-name="Standaardalinea-lettertype" style:family="text">
      <style:text-properties style:font-name="Cambria Math" style:font-name-complex="Cambria Math" fo:font-size="9pt" style:font-size-asian="9pt" style:font-size-complex="9pt"/>
    </style:style>
    <style:style style:name="T5236" style:parent-style-name="Standaardalinea-lettertype" style:family="text">
      <style:text-properties style:font-name="Verdana" fo:font-size="9pt" style:font-size-asian="9pt" style:font-size-complex="9pt"/>
    </style:style>
    <style:style style:name="T5237" style:parent-style-name="Standaardalinea-lettertype" style:family="text">
      <style:text-properties style:font-name="Verdana" fo:font-size="9pt" style:font-size-asian="9pt" style:font-size-complex="9pt"/>
    </style:style>
    <style:style style:name="T5238" style:parent-style-name="Standaardalinea-lettertype" style:family="text">
      <style:text-properties style:font-name="Cambria Math" style:font-name-complex="Cambria Math" fo:font-size="9pt" style:font-size-asian="9pt" style:font-size-complex="9pt"/>
    </style:style>
    <style:style style:name="T5239" style:parent-style-name="Standaardalinea-lettertype" style:family="text">
      <style:text-properties style:font-name="Verdana" fo:font-size="9pt" style:font-size-asian="9pt" style:font-size-complex="9pt"/>
    </style:style>
    <style:style style:name="T5240" style:parent-style-name="Standaardalinea-lettertype" style:family="text">
      <style:text-properties style:font-name="Verdana" fo:font-size="9pt" style:font-size-asian="9pt" style:font-size-complex="9pt"/>
    </style:style>
    <style:style style:name="T5241" style:parent-style-name="Standaardalinea-lettertype" style:family="text">
      <style:text-properties style:font-name="Cambria Math" style:font-name-complex="Cambria Math" fo:font-size="9pt" style:font-size-asian="9pt" style:font-size-complex="9pt"/>
    </style:style>
    <style:style style:name="T5242" style:parent-style-name="Standaardalinea-lettertype" style:family="text">
      <style:text-properties style:font-name="Verdana" fo:font-size="9pt" style:font-size-asian="9pt" style:font-size-complex="9pt"/>
    </style:style>
    <style:style style:name="P5243" style:parent-style-name="Standaard" style:family="paragraph">
      <style:text-properties style:font-name="Verdana" fo:font-size="9pt" style:font-size-asian="9pt" style:font-size-complex="9pt"/>
    </style:style>
    <style:style style:name="P5244" style:parent-style-name="Standaard" style:family="paragraph">
      <style:text-properties style:font-name="Verdana" fo:font-size="9pt" style:font-size-asian="9pt" style:font-size-complex="9pt"/>
    </style:style>
    <style:style style:name="P5245" style:parent-style-name="Standaard" style:family="paragraph">
      <style:text-properties style:font-name="Verdana" fo:font-size="9pt" style:font-size-asian="9pt" style:font-size-complex="9pt"/>
    </style:style>
    <style:style style:name="P5246" style:parent-style-name="Standaard" style:family="paragraph">
      <style:text-properties style:font-name="Verdana" fo:font-size="9pt" style:font-size-asian="9pt" style:font-size-complex="9pt"/>
    </style:style>
    <style:style style:name="P5247" style:parent-style-name="Standaard" style:family="paragraph">
      <style:text-properties style:font-name="Verdana" fo:font-size="9pt" style:font-size-asian="9pt" style:font-size-complex="9pt"/>
    </style:style>
    <style:style style:name="P5248" style:parent-style-name="Standaard" style:family="paragraph">
      <style:text-properties style:font-name="Verdana" fo:font-size="9pt" style:font-size-asian="9pt" style:font-size-complex="9pt"/>
    </style:style>
    <style:style style:name="T5249" style:parent-style-name="Standaardalinea-lettertype" style:family="text">
      <style:text-properties style:font-name="Verdana" fo:font-size="9pt" style:font-size-asian="9pt" style:font-size-complex="9pt"/>
    </style:style>
    <style:style style:name="P5250" style:parent-style-name="Standaard" style:family="paragraph">
      <style:text-properties style:font-name="Verdana" fo:font-size="9pt" style:font-size-asian="9pt" style:font-size-complex="9pt"/>
    </style:style>
    <style:style style:name="P5251" style:parent-style-name="Kop8" style:family="paragraph">
      <style:text-properties style:font-name="Verdana" style:use-window-font-color="true"/>
    </style:style>
    <style:style style:name="T5252" style:parent-style-name="Standaardalinea-lettertype" style:family="text">
      <style:text-properties style:font-name="Verdana" fo:font-size="9pt" style:font-size-asian="9pt" style:font-size-complex="9pt"/>
    </style:style>
    <style:style style:name="T5253" style:parent-style-name="Standaardalinea-lettertype" style:family="text">
      <style:text-properties style:font-name="Verdana" fo:font-size="9pt" style:font-size-asian="9pt" style:font-size-complex="9pt"/>
    </style:style>
    <style:style style:name="T5254" style:parent-style-name="Standaardalinea-lettertype" style:family="text">
      <style:text-properties style:font-name="Verdana" fo:font-size="9pt" style:font-size-asian="9pt" style:font-size-complex="9pt"/>
    </style:style>
    <style:style style:name="T5255" style:parent-style-name="Standaardalinea-lettertype" style:family="text">
      <style:text-properties style:font-name="Verdana" fo:font-size="9pt" style:font-size-asian="9pt" style:font-size-complex="9pt"/>
    </style:style>
    <style:style style:name="P5256" style:parent-style-name="Standaard" style:family="paragraph">
      <style:text-properties style:font-name="Verdana" fo:font-size="9pt" style:font-size-asian="9pt" style:font-size-complex="9pt"/>
    </style:style>
    <style:style style:name="T5257" style:parent-style-name="Standaardalinea-lettertype" style:family="text">
      <style:text-properties style:font-name="Verdana" fo:font-size="9pt" style:font-size-asian="9pt" style:font-size-complex="9pt"/>
    </style:style>
    <style:style style:name="T5258" style:parent-style-name="Standaardalinea-lettertype" style:family="text">
      <style:text-properties style:font-name="Verdana" fo:font-size="9pt" style:font-size-asian="9pt" style:font-size-complex="9pt"/>
    </style:style>
    <style:style style:name="T5259" style:parent-style-name="Standaardalinea-lettertype" style:family="text">
      <style:text-properties style:font-name="Verdana" fo:font-size="9pt" style:font-size-asian="9pt" style:font-size-complex="9pt"/>
    </style:style>
    <style:style style:name="T5260" style:parent-style-name="Standaardalinea-lettertype" style:family="text">
      <style:text-properties style:font-name="Verdana" fo:font-size="9pt" style:font-size-asian="9pt" style:font-size-complex="9pt"/>
    </style:style>
    <style:style style:name="T5261" style:parent-style-name="Standaardalinea-lettertype" style:family="text">
      <style:text-properties style:font-name="Verdana" fo:font-size="9pt" style:font-size-asian="9pt" style:font-size-complex="9pt"/>
    </style:style>
    <style:style style:name="P5262" style:parent-style-name="Standaard" style:family="paragraph">
      <style:text-properties style:font-name="Verdana" fo:font-size="9pt" style:font-size-asian="9pt" style:font-size-complex="9pt"/>
    </style:style>
    <style:style style:name="T5263" style:parent-style-name="Standaardalinea-lettertype" style:family="text">
      <style:text-properties style:font-name="Verdana" style:use-window-font-color="true"/>
    </style:style>
    <style:style style:name="P5264" style:parent-style-name="Standaard" style:family="paragraph">
      <style:text-properties style:font-name="Verdana" fo:font-size="9pt" style:font-size-asian="9pt" style:font-size-complex="9pt"/>
    </style:style>
    <style:style style:name="T5265" style:parent-style-name="Standaardalinea-lettertype" style:family="text">
      <style:text-properties style:font-name="Verdana" fo:font-size="9pt" style:font-size-asian="9pt" style:font-size-complex="9pt"/>
    </style:style>
    <style:style style:name="T5266" style:parent-style-name="Standaardalinea-lettertype" style:family="text">
      <style:text-properties style:font-name="Verdana" fo:font-size="9pt" style:font-size-asian="9pt" style:font-size-complex="9pt"/>
    </style:style>
    <style:style style:name="P5267" style:parent-style-name="Standaard" style:family="paragraph">
      <style:text-properties style:font-name="Verdana" fo:font-size="9pt" style:font-size-asian="9pt" style:font-size-complex="9pt"/>
    </style:style>
    <style:style style:name="P5268" style:parent-style-name="Standaard" style:family="paragraph">
      <style:text-properties style:font-name="Verdana" fo:font-size="9pt" style:font-size-asian="9pt" style:font-size-complex="9pt"/>
    </style:style>
    <style:style style:name="P5269" style:parent-style-name="Standaard" style:family="paragraph">
      <style:text-properties style:font-name="Verdana" fo:font-size="9pt" style:font-size-asian="9pt" style:font-size-complex="9pt"/>
    </style:style>
    <style:style style:name="T5270" style:parent-style-name="Standaardalinea-lettertype" style:family="text">
      <style:text-properties style:font-name="Verdana" fo:font-size="9pt" style:font-size-asian="9pt" style:font-size-complex="9pt"/>
    </style:style>
    <style:style style:name="P5271" style:parent-style-name="Standaard" style:family="paragraph">
      <style:text-properties style:font-name="Verdana" fo:font-size="9pt" style:font-size-asian="9pt" style:font-size-complex="9pt"/>
    </style:style>
    <style:style style:name="P5272" style:parent-style-name="Standaard" style:family="paragraph">
      <style:text-properties style:font-name="Verdana" fo:font-size="9pt" style:font-size-asian="9pt" style:font-size-complex="9pt"/>
    </style:style>
    <style:style style:name="P5273" style:parent-style-name="Standaard" style:family="paragraph">
      <style:text-properties style:font-name="Verdana" fo:font-size="9pt" style:font-size-asian="9pt" style:font-size-complex="9pt"/>
    </style:style>
    <style:style style:name="T5274" style:parent-style-name="Standaardalinea-lettertype" style:family="text">
      <style:text-properties style:font-name="Verdana" fo:font-size="9pt" style:font-size-asian="9pt" style:font-size-complex="9pt"/>
    </style:style>
    <style:style style:name="P5275" style:parent-style-name="Kop7" style:family="paragraph">
      <style:text-properties style:font-name="Verdana" style:use-window-font-color="true"/>
    </style:style>
    <style:style style:name="P5276" style:parent-style-name="Standaard" style:family="paragraph">
      <style:text-properties style:font-name="Verdana" fo:font-size="9pt" style:font-size-asian="9pt" style:font-size-complex="9pt"/>
    </style:style>
    <style:style style:name="P5277" style:parent-style-name="Kop8" style:family="paragraph">
      <style:text-properties style:font-name="Verdana" style:use-window-font-color="true"/>
    </style:style>
    <style:style style:name="P5278" style:parent-style-name="Standaard" style:family="paragraph">
      <style:text-properties style:font-name="Verdana" fo:font-size="9pt" style:font-size-asian="9pt" style:font-size-complex="9pt"/>
    </style:style>
    <style:style style:name="P5279" style:parent-style-name="Standaard" style:family="paragraph">
      <style:text-properties style:font-name="Verdana" fo:font-size="9pt" style:font-size-asian="9pt" style:font-size-complex="9pt"/>
    </style:style>
    <style:style style:name="P5280" style:parent-style-name="Standaard" style:family="paragraph">
      <style:text-properties style:font-name="Verdana" fo:font-size="9pt" style:font-size-asian="9pt" style:font-size-complex="9pt"/>
    </style:style>
    <style:style style:name="T5281" style:parent-style-name="Standaardalinea-lettertype" style:family="text">
      <style:text-properties style:font-name="Verdana" fo:font-size="9pt" style:font-size-asian="9pt" style:font-size-complex="9pt"/>
    </style:style>
    <style:style style:name="T5282" style:parent-style-name="Standaardalinea-lettertype" style:family="text">
      <style:text-properties style:font-name="Verdana" fo:font-style="italic" style:font-style-asian="italic" style:font-style-complex="italic" fo:font-size="9pt" style:font-size-asian="9pt" style:font-size-complex="9pt"/>
    </style:style>
    <style:style style:name="T5283" style:parent-style-name="Standaardalinea-lettertype" style:family="text">
      <style:text-properties style:font-name="Verdana" fo:font-style="italic" style:font-style-asian="italic" style:font-style-complex="italic" fo:font-size="9pt" style:font-size-asian="9pt" style:font-size-complex="9pt"/>
    </style:style>
    <style:style style:name="T5284" style:parent-style-name="Standaardalinea-lettertype" style:family="text">
      <style:text-properties style:font-name="Verdana" fo:font-size="9pt" style:font-size-asian="9pt" style:font-size-complex="9pt"/>
    </style:style>
    <style:style style:name="T5285" style:parent-style-name="Standaardalinea-lettertype" style:family="text">
      <style:text-properties style:font-name="Verdana" fo:font-style="italic" style:font-style-asian="italic" style:font-style-complex="italic" fo:font-size="9pt" style:font-size-asian="9pt" style:font-size-complex="9pt"/>
    </style:style>
    <style:style style:name="P5286" style:parent-style-name="Standaard" style:family="paragraph">
      <style:text-properties style:font-name="Verdana" fo:font-style="italic" style:font-style-asian="italic" style:font-style-complex="italic" fo:font-size="9pt" style:font-size-asian="9pt" style:font-size-complex="9pt"/>
    </style:style>
    <style:style style:name="P5287" style:parent-style-name="Standaard" style:family="paragraph">
      <style:text-properties style:font-name="Verdana" fo:font-style="italic" style:font-style-asian="italic" style:font-style-complex="italic" fo:font-size="9pt" style:font-size-asian="9pt" style:font-size-complex="9pt"/>
    </style:style>
    <style:style style:name="P5288" style:parent-style-name="Standaard" style:family="paragraph">
      <style:text-properties style:font-name="Verdana" fo:font-style="italic" style:font-style-asian="italic" style:font-style-complex="italic" fo:font-size="9pt" style:font-size-asian="9pt" style:font-size-complex="9pt"/>
    </style:style>
    <style:style style:name="P5289" style:parent-style-name="Standaard" style:family="paragraph">
      <style:text-properties style:font-name="Verdana" fo:font-style="italic" style:font-style-asian="italic" style:font-style-complex="italic" fo:font-size="9pt" style:font-size-asian="9pt" style:font-size-complex="9pt"/>
    </style:style>
    <style:style style:name="P5290" style:parent-style-name="Standaard" style:family="paragraph">
      <style:text-properties style:font-name="Verdana" fo:font-style="italic" style:font-style-asian="italic" style:font-style-complex="italic" fo:font-size="9pt" style:font-size-asian="9pt" style:font-size-complex="9pt"/>
    </style:style>
    <style:style style:name="P5291" style:parent-style-name="Standaard" style:family="paragraph">
      <style:text-properties style:font-name="Verdana" fo:font-style="italic" style:font-style-asian="italic" style:font-style-complex="italic" fo:font-size="9pt" style:font-size-asian="9pt" style:font-size-complex="9pt"/>
    </style:style>
    <style:style style:name="P5292" style:parent-style-name="Standaard" style:family="paragraph">
      <style:text-properties style:font-name="Verdana" fo:font-style="italic" style:font-style-asian="italic" style:font-style-complex="italic" fo:font-size="9pt" style:font-size-asian="9pt" style:font-size-complex="9pt"/>
    </style:style>
    <style:style style:name="T5293" style:parent-style-name="Standaardalinea-lettertype" style:family="text">
      <style:text-properties style:font-name="Verdana" fo:font-size="9pt" style:font-size-asian="9pt" style:font-size-complex="9pt"/>
    </style:style>
    <style:style style:name="T5294" style:parent-style-name="Standaardalinea-lettertype" style:family="text">
      <style:text-properties style:font-name="Verdana" fo:font-size="9pt" style:font-size-asian="9pt" style:font-size-complex="9pt" style:text-underline-type="single" style:text-underline-style="solid" style:text-underline-width="auto" style:text-underline-mode="continuous"/>
    </style:style>
    <style:style style:name="T5295" style:parent-style-name="Standaardalinea-lettertype" style:family="text">
      <style:text-properties style:font-name="Verdana" fo:font-size="9pt" style:font-size-asian="9pt" style:font-size-complex="9pt"/>
    </style:style>
    <style:style style:name="T5296" style:parent-style-name="Standaardalinea-lettertype" style:family="text">
      <style:text-properties style:font-name="Verdana" fo:font-size="9pt" style:font-size-asian="9pt" style:font-size-complex="9pt"/>
    </style:style>
    <style:style style:name="T5297" style:parent-style-name="Standaardalinea-lettertype" style:family="text">
      <style:text-properties style:font-name="Verdana" fo:font-size="9pt" style:font-size-asian="9pt" style:font-size-complex="9pt" style:text-underline-type="single" style:text-underline-style="solid" style:text-underline-width="auto" style:text-underline-mode="continuous"/>
    </style:style>
    <style:style style:name="T5298" style:parent-style-name="Standaardalinea-lettertype" style:family="text">
      <style:text-properties style:font-name="Verdana" fo:font-size="9pt" style:font-size-asian="9pt" style:font-size-complex="9pt"/>
    </style:style>
    <style:style style:name="P5299" style:parent-style-name="Standaard" style:family="paragraph">
      <style:text-properties style:font-name="Verdana" fo:font-size="9pt" style:font-size-asian="9pt" style:font-size-complex="9pt"/>
    </style:style>
    <style:style style:name="T5300" style:parent-style-name="Standaardalinea-lettertype" style:family="text">
      <style:text-properties style:font-name="Verdana" style:use-window-font-color="true"/>
    </style:style>
    <style:style style:name="P5301" style:parent-style-name="Standaard" style:family="paragraph">
      <style:text-properties style:font-name="Verdana" fo:font-size="9pt" style:font-size-asian="9pt" style:font-size-complex="9pt"/>
    </style:style>
    <style:style style:name="P5302" style:parent-style-name="Standaard" style:family="paragraph">
      <style:text-properties style:font-name="Verdana" fo:font-size="9pt" style:font-size-asian="9pt" style:font-size-complex="9pt"/>
    </style:style>
    <style:style style:name="P5303" style:parent-style-name="Kop8" style:family="paragraph">
      <style:text-properties style:font-name="Verdana" style:use-window-font-color="true"/>
    </style:style>
    <style:style style:name="P5304" style:parent-style-name="Standaard" style:family="paragraph">
      <style:text-properties style:font-name="Verdana" fo:font-size="9pt" style:font-size-asian="9pt" style:font-size-complex="9pt"/>
    </style:style>
    <style:style style:name="P5305" style:parent-style-name="Standaard" style:family="paragraph">
      <style:text-properties style:font-name="Verdana" fo:font-size="9pt" style:font-size-asian="9pt" style:font-size-complex="9pt"/>
    </style:style>
    <style:style style:name="P5306" style:parent-style-name="Standaard" style:family="paragraph">
      <style:text-properties style:font-name="Verdana" fo:font-size="9pt" style:font-size-asian="9pt" style:font-size-complex="9pt"/>
    </style:style>
    <style:style style:name="P5307" style:parent-style-name="Standaard" style:family="paragraph">
      <style:text-properties style:font-name="Verdana" fo:font-size="9pt" style:font-size-asian="9pt" style:font-size-complex="9pt"/>
    </style:style>
    <style:style style:name="P5308" style:parent-style-name="Standaard" style:family="paragraph">
      <style:text-properties style:font-name="Verdana" fo:font-size="9pt" style:font-size-asian="9pt" style:font-size-complex="9pt"/>
    </style:style>
    <style:style style:name="T5309" style:parent-style-name="Standaardalinea-lettertype" style:family="text">
      <style:text-properties style:font-name="Verdana" fo:font-size="9pt" style:font-size-asian="9pt" style:font-size-complex="9pt"/>
    </style:style>
    <style:style style:name="T5310" style:parent-style-name="Standaardalinea-lettertype" style:family="text">
      <style:text-properties style:font-name="Verdana" fo:font-size="9pt" style:font-size-asian="9pt" style:font-size-complex="9pt" style:text-underline-type="single" style:text-underline-style="solid" style:text-underline-width="auto" style:text-underline-mode="continuous"/>
    </style:style>
    <style:style style:name="T5311" style:parent-style-name="Standaardalinea-lettertype" style:family="text">
      <style:text-properties style:font-name="Verdana" fo:font-size="9pt" style:font-size-asian="9pt" style:font-size-complex="9pt"/>
    </style:style>
    <style:style style:name="P5312" style:parent-style-name="Standaard" style:family="paragraph">
      <style:text-properties style:font-name="Verdana" fo:font-size="9pt" style:font-size-asian="9pt" style:font-size-complex="9pt"/>
    </style:style>
    <style:style style:name="P5313" style:parent-style-name="Standaard" style:family="paragraph">
      <style:text-properties style:font-name="Verdana" fo:font-size="9pt" style:font-size-asian="9pt" style:font-size-complex="9pt"/>
    </style:style>
    <style:style style:name="P5314" style:parent-style-name="Standaard" style:family="paragraph">
      <style:text-properties style:font-name="Verdana" fo:font-size="9pt" style:font-size-asian="9pt" style:font-size-complex="9pt"/>
    </style:style>
    <style:style style:name="P5315" style:parent-style-name="Standaard" style:family="paragraph">
      <style:text-properties style:font-name="Verdana" fo:font-size="9pt" style:font-size-asian="9pt" style:font-size-complex="9pt"/>
    </style:style>
    <style:style style:name="P5316" style:parent-style-name="Standaard" style:family="paragraph">
      <style:text-properties style:font-name="Verdana" fo:font-size="9pt" style:font-size-asian="9pt" style:font-size-complex="9pt"/>
    </style:style>
    <style:style style:name="P5317" style:parent-style-name="Standaard" style:family="paragraph">
      <style:text-properties style:font-name="Verdana" fo:font-size="9pt" style:font-size-asian="9pt" style:font-size-complex="9pt"/>
    </style:style>
    <style:style style:name="P5318" style:parent-style-name="Standaard" style:family="paragraph">
      <style:text-properties style:font-name="Verdana" fo:font-size="9pt" style:font-size-asian="9pt" style:font-size-complex="9pt"/>
    </style:style>
    <style:style style:name="P5319" style:parent-style-name="Standaard" style:family="paragraph">
      <style:text-properties style:font-name="Verdana" fo:font-size="9pt" style:font-size-asian="9pt" style:font-size-complex="9pt"/>
    </style:style>
    <style:style style:name="P5320" style:parent-style-name="Standaard" style:family="paragraph">
      <style:text-properties style:font-name="Verdana" fo:font-size="9pt" style:font-size-asian="9pt" style:font-size-complex="9pt"/>
    </style:style>
    <style:style style:name="P5321" style:parent-style-name="Standaard" style:family="paragraph">
      <style:text-properties style:font-name="Verdana" fo:font-size="9pt" style:font-size-asian="9pt" style:font-size-complex="9pt"/>
    </style:style>
    <style:style style:name="P5322" style:parent-style-name="Standaard" style:family="paragraph">
      <style:text-properties style:font-name="Verdana" fo:font-size="9pt" style:font-size-asian="9pt" style:font-size-complex="9pt"/>
    </style:style>
    <style:style style:name="P5323" style:parent-style-name="Kop8" style:family="paragraph">
      <style:text-properties style:font-name="Verdana" style:use-window-font-color="true"/>
    </style:style>
    <style:style style:name="P5324" style:parent-style-name="Standaard" style:family="paragraph">
      <style:text-properties style:font-name="Verdana" fo:font-size="9pt" style:font-size-asian="9pt" style:font-size-complex="9pt"/>
    </style:style>
    <style:style style:name="T5325" style:parent-style-name="Standaardalinea-lettertype" style:family="text">
      <style:text-properties style:font-name="Verdana" fo:font-size="9pt" style:font-size-asian="9pt" style:font-size-complex="9pt"/>
    </style:style>
    <style:style style:name="T5326" style:parent-style-name="Standaardalinea-lettertype" style:family="text">
      <style:text-properties style:font-name="Verdana" fo:font-size="9pt" style:font-size-asian="9pt" style:font-size-complex="9pt" style:text-underline-type="single" style:text-underline-style="solid" style:text-underline-width="auto" style:text-underline-mode="continuous"/>
    </style:style>
    <style:style style:name="T5327" style:parent-style-name="Standaardalinea-lettertype" style:family="text">
      <style:text-properties style:font-name="Verdana" fo:font-size="9pt" style:font-size-asian="9pt" style:font-size-complex="9pt"/>
    </style:style>
    <style:style style:name="P5328" style:parent-style-name="Standaard" style:family="paragraph">
      <style:text-properties style:font-name="Verdana" fo:font-size="9pt" style:font-size-asian="9pt" style:font-size-complex="9pt"/>
    </style:style>
    <style:style style:name="P5329" style:parent-style-name="Standaard" style:family="paragraph">
      <style:text-properties style:font-name="Verdana" fo:font-size="9pt" style:font-size-asian="9pt" style:font-size-complex="9pt"/>
    </style:style>
    <style:style style:name="P5330" style:parent-style-name="Standaard" style:family="paragraph">
      <style:text-properties style:font-name="Verdana" fo:font-size="9pt" style:font-size-asian="9pt" style:font-size-complex="9pt"/>
    </style:style>
    <style:style style:name="P5331" style:parent-style-name="Standaard" style:family="paragraph">
      <style:text-properties style:font-name="Verdana" fo:font-size="9pt" style:font-size-asian="9pt" style:font-size-complex="9pt"/>
    </style:style>
    <style:style style:name="P5332" style:parent-style-name="Standaard" style:family="paragraph">
      <style:text-properties style:font-name="Verdana" fo:font-size="9pt" style:font-size-asian="9pt" style:font-size-complex="9pt"/>
    </style:style>
    <style:style style:name="P5333" style:parent-style-name="Kop8" style:family="paragraph">
      <style:text-properties style:font-name="Verdana" style:use-window-font-color="true"/>
    </style:style>
    <style:style style:name="P5334" style:parent-style-name="Standaard" style:family="paragraph">
      <style:text-properties style:font-name="Verdana" fo:font-size="9pt" style:font-size-asian="9pt" style:font-size-complex="9pt"/>
    </style:style>
    <style:style style:name="P5335" style:parent-style-name="Standaard" style:family="paragraph">
      <style:text-properties style:font-name="Verdana" fo:font-size="9pt" style:font-size-asian="9pt" style:font-size-complex="9pt"/>
    </style:style>
    <style:style style:name="P5336" style:parent-style-name="Standaard" style:family="paragraph">
      <style:text-properties style:font-name="Verdana" fo:font-size="9pt" style:font-size-asian="9pt" style:font-size-complex="9pt"/>
    </style:style>
    <style:style style:name="P5337" style:parent-style-name="Kop8" style:family="paragraph">
      <style:text-properties style:font-name="Verdana" style:use-window-font-color="true"/>
    </style:style>
    <style:style style:name="T5338" style:parent-style-name="Standaardalinea-lettertype" style:family="text">
      <style:text-properties style:font-name="Verdana" fo:font-size="9pt" style:font-size-asian="9pt" style:font-size-complex="9pt"/>
    </style:style>
    <style:style style:name="T5339" style:parent-style-name="Standaardalinea-lettertype" style:family="text">
      <style:text-properties style:font-name="Verdana" fo:font-size="9pt" style:font-size-asian="9pt" style:font-size-complex="9pt"/>
    </style:style>
    <style:style style:name="T5340" style:parent-style-name="Standaardalinea-lettertype" style:family="text">
      <style:text-properties style:font-name="Verdana" fo:font-size="9pt" style:font-size-asian="9pt" style:font-size-complex="9pt"/>
    </style:style>
    <style:style style:name="P5341" style:parent-style-name="Standaard" style:family="paragraph">
      <style:text-properties style:font-name="Verdana" fo:font-size="9pt" style:font-size-asian="9pt" style:font-size-complex="9pt"/>
    </style:style>
    <style:style style:name="P5342" style:parent-style-name="Standaard" style:family="paragraph">
      <style:text-properties style:font-name="Verdana" fo:font-size="9pt" style:font-size-asian="9pt" style:font-size-complex="9pt"/>
    </style:style>
    <style:style style:name="P5343" style:parent-style-name="Standaard" style:family="paragraph">
      <style:text-properties style:font-name="Verdana" fo:font-size="9pt" style:font-size-asian="9pt" style:font-size-complex="9pt"/>
    </style:style>
    <style:style style:name="P5344" style:parent-style-name="Kop8" style:family="paragraph">
      <style:text-properties style:font-name="Verdana" style:use-window-font-color="true"/>
    </style:style>
    <style:style style:name="P5345" style:parent-style-name="Standaard" style:list-style-name="LFO29" style:family="paragraph">
      <style:paragraph-properties style:contextual-spacing="true"/>
    </style:style>
    <style:style style:name="T5346" style:parent-style-name="Standaardalinea-lettertype" style:family="text">
      <style:text-properties style:font-name="Verdana" fo:font-size="9pt" style:font-size-asian="9pt" style:font-size-complex="9pt"/>
    </style:style>
    <style:style style:name="T5347" style:parent-style-name="Standaardalinea-lettertype" style:family="text">
      <style:text-properties style:font-name="Verdana" style:font-style-complex="italic" fo:font-size="9pt" style:font-size-asian="9pt" style:font-size-complex="9pt"/>
    </style:style>
    <style:style style:name="T5348" style:parent-style-name="Standaardalinea-lettertype" style:family="text">
      <style:text-properties style:font-name="Verdana" style:font-style-complex="italic" fo:font-size="9pt" style:font-size-asian="9pt" style:font-size-complex="9pt"/>
    </style:style>
    <style:style style:name="P5349" style:parent-style-name="Standaard" style:list-style-name="LFO29" style:family="paragraph">
      <style:paragraph-properties style:contextual-spacing="true"/>
      <style:text-properties style:font-name="Verdana" style:font-style-complex="italic" fo:font-size="9pt" style:font-size-asian="9pt" style:font-size-complex="9pt"/>
    </style:style>
    <style:style style:name="P5350" style:parent-style-name="Standaard" style:list-style-name="LFO29" style:family="paragraph">
      <style:paragraph-properties style:contextual-spacing="true"/>
      <style:text-properties style:font-name="Verdana" style:font-style-complex="italic" fo:font-size="9pt" style:font-size-asian="9pt" style:font-size-complex="9pt"/>
    </style:style>
    <style:style style:name="P5351" style:parent-style-name="Standaard" style:list-style-name="LFO29" style:family="paragraph">
      <style:paragraph-properties style:contextual-spacing="true"/>
      <style:text-properties style:font-name="Verdana" style:font-style-complex="italic" fo:font-size="9pt" style:font-size-asian="9pt" style:font-size-complex="9pt"/>
    </style:style>
    <style:style style:name="P5352" style:parent-style-name="Standaard" style:list-style-name="LFO29" style:family="paragraph">
      <style:paragraph-properties style:contextual-spacing="true"/>
      <style:text-properties style:font-name="Verdana" style:font-style-complex="italic" fo:font-size="9pt" style:font-size-asian="9pt" style:font-size-complex="9pt"/>
    </style:style>
    <style:style style:name="P5353" style:parent-style-name="Standaard" style:list-style-name="LFO29" style:family="paragraph">
      <style:paragraph-properties style:contextual-spacing="true"/>
      <style:text-properties style:font-name="Verdana" style:font-style-complex="italic" fo:font-size="9pt" style:font-size-asian="9pt" style:font-size-complex="9pt"/>
    </style:style>
    <style:style style:name="P5354" style:parent-style-name="Standaard" style:list-style-name="LFO29" style:family="paragraph"/>
    <style:style style:name="T5355" style:parent-style-name="Standaardalinea-lettertype" style:family="text">
      <style:text-properties style:font-name="Verdana" style:font-style-complex="italic" fo:font-size="9pt" style:font-size-asian="9pt" style:font-size-complex="9pt"/>
    </style:style>
    <style:style style:name="T5356" style:parent-style-name="Standaardalinea-lettertype" style:family="text">
      <style:text-properties style:font-name="Verdana" fo:font-style="italic" style:font-style-asian="italic" fo:font-size="9pt" style:font-size-asian="9pt" style:font-size-complex="9pt"/>
    </style:style>
    <style:style style:name="T5357" style:parent-style-name="Standaardalinea-lettertype" style:family="text">
      <style:text-properties style:font-name="Verdana" style:font-style-complex="italic" fo:font-size="9pt" style:font-size-asian="9pt" style:font-size-complex="9pt"/>
    </style:style>
    <style:style style:name="P5358" style:parent-style-name="Standaard" style:list-style-name="LFO29" style:family="paragraph">
      <style:text-properties style:font-name="Verdana" style:font-style-complex="italic" fo:font-size="9pt" style:font-size-asian="9pt" style:font-size-complex="9pt"/>
    </style:style>
    <style:style style:name="P5359" style:parent-style-name="Standaard" style:list-style-name="LFO29" style:family="paragraph"/>
    <style:style style:name="T5360" style:parent-style-name="Standaardalinea-lettertype" style:family="text">
      <style:text-properties style:font-name="Verdana" style:font-style-complex="italic" fo:font-size="9pt" style:font-size-asian="9pt" style:font-size-complex="9pt"/>
    </style:style>
    <style:style style:name="P5361" style:parent-style-name="Standaard" style:family="paragraph">
      <style:paragraph-properties fo:line-height="100%"/>
      <style:text-properties style:font-name="Verdana" fo:font-size="11pt" style:font-size-asian="11pt"/>
    </style:style>
    <style:style style:name="P5362" style:parent-style-name="Kop7" style:family="paragraph">
      <style:text-properties style:font-name="Verdana" style:use-window-font-color="true"/>
    </style:style>
    <style:style style:name="P5363" style:parent-style-name="Kop8" style:family="paragraph">
      <style:text-properties style:font-name="Verdana" style:use-window-font-color="true"/>
    </style:style>
    <style:style style:name="P5364" style:parent-style-name="Standaard" style:family="paragraph">
      <style:text-properties style:font-name="Verdana" fo:font-size="9pt" style:font-size-asian="9pt" style:font-size-complex="9pt"/>
    </style:style>
    <style:style style:name="P5365" style:parent-style-name="Standaard" style:family="paragraph">
      <style:text-properties style:font-name="Verdana" fo:font-size="9pt" style:font-size-asian="9pt" style:font-size-complex="9pt"/>
    </style:style>
    <style:style style:name="P5366" style:parent-style-name="Standaard" style:family="paragraph">
      <style:text-properties style:font-name="Verdana" fo:font-size="9pt" style:font-size-asian="9pt" style:font-size-complex="9pt"/>
    </style:style>
    <style:style style:name="T5367" style:parent-style-name="Standaardalinea-lettertype" style:family="text">
      <style:text-properties style:font-name="Verdana" fo:font-size="9pt" style:font-size-asian="9pt" style:font-size-complex="9pt"/>
    </style:style>
    <style:style style:name="T5368" style:parent-style-name="Standaardalinea-lettertype" style:family="text">
      <style:text-properties style:font-name="Verdana" fo:font-style="italic" style:font-style-asian="italic" style:font-style-complex="italic" fo:font-size="9pt" style:font-size-asian="9pt" style:font-size-complex="9pt"/>
    </style:style>
    <style:style style:name="T5369" style:parent-style-name="Standaardalinea-lettertype" style:family="text">
      <style:text-properties style:font-name="Verdana" fo:font-size="9pt" style:font-size-asian="9pt" style:font-size-complex="9pt"/>
    </style:style>
    <style:style style:name="T5370" style:parent-style-name="Standaardalinea-lettertype" style:family="text">
      <style:text-properties style:font-name="Verdana" fo:font-style="italic" style:font-style-asian="italic" style:font-style-complex="italic" fo:font-size="9pt" style:font-size-asian="9pt" style:font-size-complex="9pt"/>
    </style:style>
    <style:style style:name="T5371" style:parent-style-name="Standaardalinea-lettertype" style:family="text">
      <style:text-properties style:font-name="Verdana" fo:font-size="9pt" style:font-size-asian="9pt" style:font-size-complex="9pt"/>
    </style:style>
    <style:style style:name="T5372" style:parent-style-name="Standaardalinea-lettertype" style:family="text">
      <style:text-properties style:font-name="Verdana" fo:font-style="italic" style:font-style-asian="italic" style:font-style-complex="italic" fo:font-size="9pt" style:font-size-asian="9pt" style:font-size-complex="9pt"/>
    </style:style>
    <style:style style:name="T5373" style:parent-style-name="Standaardalinea-lettertype" style:family="text">
      <style:text-properties style:font-name="Verdana" fo:font-size="9pt" style:font-size-asian="9pt" style:font-size-complex="9pt"/>
    </style:style>
    <style:style style:name="T5374" style:parent-style-name="Standaardalinea-lettertype" style:family="text">
      <style:text-properties style:font-name="Verdana" fo:font-style="italic" style:font-style-asian="italic" style:font-style-complex="italic" fo:font-size="9pt" style:font-size-asian="9pt" style:font-size-complex="9pt"/>
    </style:style>
    <style:style style:name="T5375" style:parent-style-name="Standaardalinea-lettertype" style:family="text">
      <style:text-properties style:font-name="Verdana" fo:font-size="9pt" style:font-size-asian="9pt" style:font-size-complex="9pt"/>
    </style:style>
    <style:style style:name="T5376" style:parent-style-name="Standaardalinea-lettertype" style:family="text">
      <style:text-properties style:font-name="Verdana" fo:font-style="italic" style:font-style-asian="italic" style:font-style-complex="italic" fo:font-size="9pt" style:font-size-asian="9pt" style:font-size-complex="9pt"/>
    </style:style>
    <style:style style:name="T5377" style:parent-style-name="Standaardalinea-lettertype" style:family="text">
      <style:text-properties style:font-name="Verdana" fo:font-style="italic" style:font-style-asian="italic" style:font-style-complex="italic" fo:font-size="9pt" style:font-size-asian="9pt" style:font-size-complex="9pt"/>
    </style:style>
    <style:style style:name="T5378" style:parent-style-name="Standaardalinea-lettertype" style:family="text">
      <style:text-properties style:font-name="Verdana" fo:font-size="9pt" style:font-size-asian="9pt" style:font-size-complex="9pt"/>
    </style:style>
    <style:style style:name="T5379" style:parent-style-name="Standaardalinea-lettertype" style:family="text">
      <style:text-properties style:font-name="Verdana" fo:font-style="italic" style:font-style-asian="italic" style:font-style-complex="italic" fo:font-size="9pt" style:font-size-asian="9pt" style:font-size-complex="9pt"/>
    </style:style>
    <style:style style:name="T5380" style:parent-style-name="Standaardalinea-lettertype" style:family="text">
      <style:text-properties style:font-name="Verdana" fo:font-size="9pt" style:font-size-asian="9pt" style:font-size-complex="9pt"/>
    </style:style>
    <style:style style:name="T5381" style:parent-style-name="Standaardalinea-lettertype" style:family="text">
      <style:text-properties style:font-name="Verdana" fo:font-style="italic" style:font-style-asian="italic" style:font-style-complex="italic" fo:font-size="9pt" style:font-size-asian="9pt" style:font-size-complex="9pt"/>
    </style:style>
    <style:style style:name="T5382" style:parent-style-name="Standaardalinea-lettertype" style:family="text">
      <style:text-properties style:font-name="Verdana" fo:font-size="9pt" style:font-size-asian="9pt" style:font-size-complex="9pt"/>
    </style:style>
    <style:style style:name="T5383" style:parent-style-name="Standaardalinea-lettertype" style:family="text">
      <style:text-properties style:font-name="Verdana" fo:font-style="italic" style:font-style-asian="italic" style:font-style-complex="italic" fo:font-size="9pt" style:font-size-asian="9pt" style:font-size-complex="9pt"/>
    </style:style>
    <style:style style:name="T5384" style:parent-style-name="Standaardalinea-lettertype" style:family="text">
      <style:text-properties style:font-name="Verdana" fo:font-size="9pt" style:font-size-asian="9pt" style:font-size-complex="9pt"/>
    </style:style>
    <style:style style:name="T5385" style:parent-style-name="Standaardalinea-lettertype" style:family="text">
      <style:text-properties style:font-name="Verdana" fo:font-style="italic" style:font-style-asian="italic" style:font-style-complex="italic" fo:font-size="9pt" style:font-size-asian="9pt" style:font-size-complex="9pt"/>
    </style:style>
    <style:style style:name="T5386" style:parent-style-name="Standaardalinea-lettertype" style:family="text">
      <style:text-properties style:font-name="Verdana" fo:font-size="9pt" style:font-size-asian="9pt" style:font-size-complex="9pt"/>
    </style:style>
    <style:style style:name="T5387" style:parent-style-name="Standaardalinea-lettertype" style:family="text">
      <style:text-properties style:font-name="Verdana" fo:font-style="italic" style:font-style-asian="italic" style:font-style-complex="italic" fo:font-size="9pt" style:font-size-asian="9pt" style:font-size-complex="9pt"/>
    </style:style>
    <style:style style:name="T5388" style:parent-style-name="Standaardalinea-lettertype" style:family="text">
      <style:text-properties style:font-name="Verdana" fo:font-size="9pt" style:font-size-asian="9pt" style:font-size-complex="9pt"/>
    </style:style>
    <style:style style:name="T5389" style:parent-style-name="Standaardalinea-lettertype" style:family="text">
      <style:text-properties style:font-name="Verdana" fo:font-style="italic" style:font-style-asian="italic" style:font-style-complex="italic" fo:font-size="9pt" style:font-size-asian="9pt" style:font-size-complex="9pt"/>
    </style:style>
    <style:style style:name="T5390" style:parent-style-name="Standaardalinea-lettertype" style:family="text">
      <style:text-properties style:font-name="Verdana" fo:font-size="9pt" style:font-size-asian="9pt" style:font-size-complex="9pt"/>
    </style:style>
    <style:style style:name="T5391" style:parent-style-name="Standaardalinea-lettertype" style:family="text">
      <style:text-properties style:font-name="Verdana" fo:font-style="italic" style:font-style-asian="italic" style:font-style-complex="italic" fo:font-size="9pt" style:font-size-asian="9pt" style:font-size-complex="9pt"/>
    </style:style>
    <style:style style:name="T5392" style:parent-style-name="Standaardalinea-lettertype" style:family="text">
      <style:text-properties style:font-name="Verdana" fo:font-size="9pt" style:font-size-asian="9pt" style:font-size-complex="9pt"/>
    </style:style>
    <style:style style:name="T5393" style:parent-style-name="Standaardalinea-lettertype" style:family="text">
      <style:text-properties style:font-name="Verdana" fo:font-style="italic" style:font-style-asian="italic" style:font-style-complex="italic" fo:font-size="9pt" style:font-size-asian="9pt" style:font-size-complex="9pt"/>
    </style:style>
    <style:style style:name="T5394" style:parent-style-name="Standaardalinea-lettertype" style:family="text">
      <style:text-properties style:font-name="Verdana" fo:font-size="9pt" style:font-size-asian="9pt" style:font-size-complex="9pt"/>
    </style:style>
    <style:style style:name="T5395" style:parent-style-name="Standaardalinea-lettertype" style:family="text">
      <style:text-properties style:font-name="Verdana" fo:font-size="9pt" style:font-size-asian="9pt" style:font-size-complex="9pt"/>
    </style:style>
    <style:style style:name="T5396" style:parent-style-name="Standaardalinea-lettertype" style:family="text">
      <style:text-properties style:font-name="Verdana" fo:font-size="9pt" style:font-size-asian="9pt" style:font-size-complex="9pt" style:text-underline-type="single" style:text-underline-style="solid" style:text-underline-width="auto" style:text-underline-mode="continuous"/>
    </style:style>
    <style:style style:name="T5397" style:parent-style-name="Standaardalinea-lettertype" style:family="text">
      <style:text-properties style:font-name="Verdana" fo:font-size="9pt" style:font-size-asian="9pt" style:font-size-complex="9pt"/>
    </style:style>
    <style:style style:name="T5398" style:parent-style-name="Standaardalinea-lettertype" style:family="text">
      <style:text-properties style:font-name="Verdana" fo:font-size="9pt" style:font-size-asian="9pt" style:font-size-complex="9pt"/>
    </style:style>
    <style:style style:name="T5399" style:parent-style-name="Standaardalinea-lettertype" style:family="text">
      <style:text-properties style:font-name="Verdana" fo:font-size="9pt" style:font-size-asian="9pt" style:font-size-complex="9pt" style:text-underline-type="single" style:text-underline-style="solid" style:text-underline-width="auto" style:text-underline-mode="continuous"/>
    </style:style>
    <style:style style:name="T5400" style:parent-style-name="Standaardalinea-lettertype" style:family="text">
      <style:text-properties style:font-name="Verdana" fo:font-size="9pt" style:font-size-asian="9pt" style:font-size-complex="9pt"/>
    </style:style>
    <style:style style:name="P5401" style:parent-style-name="Standaard" style:family="paragraph">
      <style:text-properties style:font-name="Verdana" fo:font-size="9pt" style:font-size-asian="9pt" style:font-size-complex="9pt"/>
    </style:style>
    <style:style style:name="T5402" style:parent-style-name="Standaardalinea-lettertype" style:family="text">
      <style:text-properties style:font-name="Verdana" style:use-window-font-color="true"/>
    </style:style>
    <style:style style:name="P5403" style:parent-style-name="Standaard" style:family="paragraph">
      <style:text-properties style:font-name="Verdana" fo:font-size="9pt" style:font-size-asian="9pt" style:font-size-complex="9pt"/>
    </style:style>
    <style:style style:name="P5404" style:parent-style-name="Standaard" style:family="paragraph">
      <style:text-properties style:font-name="Verdana" fo:font-size="9pt" style:font-size-asian="9pt" style:font-size-complex="9pt"/>
    </style:style>
    <style:style style:name="P5405" style:parent-style-name="Kop8" style:family="paragraph">
      <style:text-properties style:font-name="Verdana" style:use-window-font-color="true"/>
    </style:style>
    <style:style style:name="P5406" style:parent-style-name="Standaard" style:family="paragraph">
      <style:text-properties style:font-name="Verdana" fo:font-size="9pt" style:font-size-asian="9pt" style:font-size-complex="9pt"/>
    </style:style>
    <style:style style:name="P5407" style:parent-style-name="Standaard" style:family="paragraph">
      <style:text-properties style:font-name="Verdana" fo:font-size="9pt" style:font-size-asian="9pt" style:font-size-complex="9pt"/>
    </style:style>
    <style:style style:name="P5408" style:parent-style-name="Standaard" style:family="paragraph">
      <style:text-properties style:font-name="Verdana" fo:font-size="9pt" style:font-size-asian="9pt" style:font-size-complex="9pt"/>
    </style:style>
    <style:style style:name="P5409" style:parent-style-name="Standaard" style:family="paragraph">
      <style:text-properties style:font-name="Verdana" fo:font-size="9pt" style:font-size-asian="9pt" style:font-size-complex="9pt"/>
    </style:style>
    <style:style style:name="T5410" style:parent-style-name="Standaardalinea-lettertype" style:family="text">
      <style:text-properties style:font-name="Verdana" fo:font-size="9pt" style:font-size-asian="9pt" style:font-size-complex="9pt"/>
    </style:style>
    <style:style style:name="T5411" style:parent-style-name="Standaardalinea-lettertype" style:family="text">
      <style:text-properties style:font-name="Verdana" fo:font-size="9pt" style:font-size-asian="9pt" style:font-size-complex="9pt" style:text-underline-type="single" style:text-underline-style="solid" style:text-underline-width="auto" style:text-underline-mode="continuous"/>
    </style:style>
    <style:style style:name="T5412" style:parent-style-name="Standaardalinea-lettertype" style:family="text">
      <style:text-properties style:font-name="Verdana" fo:font-size="9pt" style:font-size-asian="9pt" style:font-size-complex="9pt"/>
    </style:style>
    <style:style style:name="P5413" style:parent-style-name="Standaard" style:family="paragraph">
      <style:text-properties style:font-name="Verdana" fo:font-size="9pt" style:font-size-asian="9pt" style:font-size-complex="9pt"/>
    </style:style>
    <style:style style:name="P5414" style:parent-style-name="Standaard" style:family="paragraph">
      <style:text-properties style:font-name="Verdana" fo:font-size="9pt" style:font-size-asian="9pt" style:font-size-complex="9pt"/>
    </style:style>
    <style:style style:name="P5415" style:parent-style-name="Standaard" style:family="paragraph">
      <style:text-properties style:font-name="Verdana" fo:font-size="9pt" style:font-size-asian="9pt" style:font-size-complex="9pt"/>
    </style:style>
    <style:style style:name="P5416" style:parent-style-name="Standaard" style:family="paragraph">
      <style:text-properties style:font-name="Verdana" fo:font-size="9pt" style:font-size-asian="9pt" style:font-size-complex="9pt"/>
    </style:style>
    <style:style style:name="P5417" style:parent-style-name="Standaard" style:family="paragraph">
      <style:text-properties style:font-name="Verdana" fo:font-size="9pt" style:font-size-asian="9pt" style:font-size-complex="9pt"/>
    </style:style>
    <style:style style:name="P5418" style:parent-style-name="Standaard" style:family="paragraph">
      <style:text-properties style:font-name="Verdana" fo:font-size="9pt" style:font-size-asian="9pt" style:font-size-complex="9pt"/>
    </style:style>
    <style:style style:name="P5419" style:parent-style-name="Standaard" style:family="paragraph">
      <style:text-properties style:font-name="Verdana" fo:font-size="9pt" style:font-size-asian="9pt" style:font-size-complex="9pt"/>
    </style:style>
    <style:style style:name="P5420" style:parent-style-name="Standaard" style:family="paragraph">
      <style:text-properties style:font-name="Verdana" fo:font-size="9pt" style:font-size-asian="9pt" style:font-size-complex="9pt"/>
    </style:style>
    <style:style style:name="P5421" style:parent-style-name="Kop8" style:family="paragraph">
      <style:text-properties style:font-name="Verdana" style:use-window-font-color="true"/>
    </style:style>
    <style:style style:name="P5422" style:parent-style-name="Standaard" style:family="paragraph">
      <style:text-properties style:font-name="Verdana" fo:font-size="9pt" style:font-size-asian="9pt" style:font-size-complex="9pt"/>
    </style:style>
    <style:style style:name="T5423" style:parent-style-name="Standaardalinea-lettertype" style:family="text">
      <style:text-properties style:font-name="Verdana" style:font-style-complex="italic" fo:font-size="9pt" style:font-size-asian="9pt" style:font-size-complex="9pt"/>
    </style:style>
    <style:style style:name="T5424" style:parent-style-name="Standaardalinea-lettertype" style:family="text">
      <style:text-properties style:font-name="Verdana" fo:font-size="9pt" style:font-size-asian="9pt" style:font-size-complex="9pt"/>
    </style:style>
    <style:style style:name="T5425" style:parent-style-name="Standaardalinea-lettertype" style:family="text">
      <style:text-properties style:font-name="Verdana" fo:font-size="9pt" style:font-size-asian="9pt" style:font-size-complex="9pt"/>
    </style:style>
    <style:style style:name="T5426" style:parent-style-name="Standaardalinea-lettertype" style:family="text">
      <style:text-properties style:font-name="Verdana" fo:font-size="9pt" style:font-size-asian="9pt" style:font-size-complex="9pt" style:text-underline-type="single" style:text-underline-style="solid" style:text-underline-width="auto" style:text-underline-mode="continuous"/>
    </style:style>
    <style:style style:name="T5427" style:parent-style-name="Standaardalinea-lettertype" style:family="text">
      <style:text-properties style:font-name="Verdana" fo:font-size="9pt" style:font-size-asian="9pt" style:font-size-complex="9pt"/>
    </style:style>
    <style:style style:name="P5428" style:parent-style-name="Standaard" style:family="paragraph">
      <style:text-properties style:font-name="Verdana" fo:font-size="9pt" style:font-size-asian="9pt" style:font-size-complex="9pt"/>
    </style:style>
    <style:style style:name="P5429" style:parent-style-name="Standaard" style:family="paragraph">
      <style:text-properties style:font-name="Verdana" fo:font-size="9pt" style:font-size-asian="9pt" style:font-size-complex="9pt"/>
    </style:style>
    <style:style style:name="P5430" style:parent-style-name="Standaard" style:family="paragraph">
      <style:text-properties style:font-name="Verdana" fo:font-size="9pt" style:font-size-asian="9pt" style:font-size-complex="9pt"/>
    </style:style>
    <style:style style:name="P5431" style:parent-style-name="Standaard" style:family="paragraph">
      <style:text-properties style:font-name="Verdana" style:font-style-complex="italic"/>
    </style:style>
    <style:style style:name="P5432" style:parent-style-name="Kop8" style:family="paragraph">
      <style:text-properties style:font-name="Verdana" style:use-window-font-color="true"/>
    </style:style>
    <style:style style:name="P5433" style:parent-style-name="Standaard" style:family="paragraph">
      <style:text-properties style:font-name="Verdana" fo:font-size="9pt" style:font-size-asian="9pt" style:font-size-complex="9pt"/>
    </style:style>
    <style:style style:name="P5434" style:parent-style-name="Standaard" style:family="paragraph">
      <style:text-properties style:font-name="Verdana" fo:font-size="9pt" style:font-size-asian="9pt" style:font-size-complex="9pt"/>
    </style:style>
    <style:style style:name="P5435" style:parent-style-name="Standaard" style:family="paragraph">
      <style:text-properties style:font-name="Verdana" fo:font-size="9pt" style:font-size-asian="9pt" style:font-size-complex="9pt"/>
    </style:style>
    <style:style style:name="P5436" style:parent-style-name="Kop8" style:family="paragraph">
      <style:text-properties style:font-name="Verdana" style:use-window-font-color="true"/>
    </style:style>
    <style:style style:name="T5437" style:parent-style-name="Standaardalinea-lettertype" style:family="text">
      <style:text-properties style:font-name="Verdana" fo:font-size="9pt" style:font-size-asian="9pt" style:font-size-complex="9pt"/>
    </style:style>
    <style:style style:name="T5438" style:parent-style-name="Standaardalinea-lettertype" style:family="text">
      <style:text-properties style:font-name="Verdana" fo:font-size="9pt" style:font-size-asian="9pt" style:font-size-complex="9pt"/>
    </style:style>
    <style:style style:name="P5439" style:parent-style-name="Standaard" style:family="paragraph">
      <style:text-properties style:font-name="Verdana" fo:font-size="9pt" style:font-size-asian="9pt" style:font-size-complex="9pt"/>
    </style:style>
    <style:style style:name="P5440" style:parent-style-name="Standaard" style:family="paragraph">
      <style:text-properties style:font-name="Verdana" fo:font-size="9pt" style:font-size-asian="9pt" style:font-size-complex="9pt"/>
    </style:style>
    <style:style style:name="P5441" style:parent-style-name="Standaard" style:family="paragraph">
      <style:text-properties style:font-name="Verdana" fo:font-size="9pt" style:font-size-asian="9pt" style:font-size-complex="9pt"/>
    </style:style>
    <style:style style:name="T5442" style:parent-style-name="Standaardalinea-lettertype" style:family="text">
      <style:text-properties style:font-name="Verdana" style:use-window-font-color="true"/>
    </style:style>
    <style:style style:name="T5443" style:parent-style-name="Standaardalinea-lettertype" style:family="text">
      <style:text-properties style:font-name="Verdana" style:use-window-font-color="true"/>
    </style:style>
    <style:style style:name="T5444" style:parent-style-name="Standaardalinea-lettertype" style:family="text">
      <style:text-properties style:font-name="Verdana" fo:font-size="9pt" style:font-size-asian="9pt" style:font-size-complex="9pt"/>
    </style:style>
    <style:style style:name="T5445" style:parent-style-name="Standaardalinea-lettertype" style:family="text">
      <style:text-properties style:font-name="Verdana" fo:font-size="9pt" style:font-size-asian="9pt" style:font-size-complex="9pt" fo:background-color="#FFFF00"/>
    </style:style>
    <style:style style:name="P5446" style:parent-style-name="Standaard" style:family="paragraph">
      <style:text-properties style:font-name="Verdana" fo:font-size="9pt" style:font-size-asian="9pt" style:font-size-complex="9pt" fo:background-color="#FFFF00"/>
    </style:style>
    <style:style style:name="T5447" style:parent-style-name="Standaardalinea-lettertype" style:family="text">
      <style:text-properties style:font-name="Verdana" style:use-window-font-color="true"/>
    </style:style>
    <style:style style:name="T5448" style:parent-style-name="Standaardalinea-lettertype" style:family="text">
      <style:text-properties style:font-name="Verdana" fo:font-size="9pt" style:font-size-asian="9pt" style:font-size-complex="9pt"/>
    </style:style>
    <style:style style:name="T5449" style:parent-style-name="Standaardalinea-lettertype" style:family="text">
      <style:text-properties style:font-name="Verdana" fo:font-size="9pt" style:font-size-asian="9pt" style:font-size-complex="9pt"/>
    </style:style>
    <style:style style:name="T5450" style:parent-style-name="Standaardalinea-lettertype" style:family="text">
      <style:text-properties style:font-name="Verdana" fo:font-size="9pt" style:font-size-asian="9pt" style:font-size-complex="9pt" fo:background-color="#FFFF00"/>
    </style:style>
    <style:style style:name="P5451" style:parent-style-name="Standaard" style:family="paragraph">
      <style:text-properties style:font-name="Verdana" fo:font-size="9pt" style:font-size-asian="9pt" style:font-size-complex="9pt" fo:background-color="#FFFF00"/>
    </style:style>
    <style:style style:name="T5452" style:parent-style-name="Standaardalinea-lettertype" style:family="text">
      <style:text-properties style:font-name="Verdana" style:use-window-font-color="true"/>
    </style:style>
    <style:style style:name="T5453" style:parent-style-name="Standaardalinea-lettertype" style:family="text">
      <style:text-properties style:font-name="Verdana" fo:font-size="9pt" style:font-size-asian="9pt" style:font-size-complex="9pt"/>
    </style:style>
    <style:style style:name="T5454" style:parent-style-name="Standaardalinea-lettertype" style:family="text">
      <style:text-properties style:font-name="Verdana" fo:font-size="9pt" style:font-size-asian="9pt" style:font-size-complex="9pt"/>
    </style:style>
    <style:style style:name="T5455" style:parent-style-name="Standaardalinea-lettertype" style:family="text">
      <style:text-properties style:font-name="Verdana" fo:font-size="9pt" style:font-size-asian="9pt" style:font-size-complex="9pt" fo:background-color="#FFFF00"/>
    </style:style>
    <style:style style:name="T5456" style:parent-style-name="Standaardalinea-lettertype" style:family="text">
      <style:text-properties style:font-name="Verdana" fo:font-size="9pt" style:font-size-asian="9pt" style:font-size-complex="9pt"/>
    </style:style>
    <style:style style:name="T5457" style:parent-style-name="Standaardalinea-lettertype" style:family="text">
      <style:text-properties style:font-name="Verdana" fo:font-size="9pt" style:font-size-asian="9pt" style:font-size-complex="9pt"/>
    </style:style>
    <style:style style:name="T5458" style:parent-style-name="Standaardalinea-lettertype" style:family="text">
      <style:text-properties style:font-name="Verdana" style:font-name-complex="Calibri" fo:font-size="9pt" style:font-size-asian="9pt" style:font-size-complex="9pt"/>
    </style:style>
    <style:style style:name="T5459" style:parent-style-name="Standaardalinea-lettertype" style:family="text">
      <style:text-properties style:font-name="Verdana" fo:font-size="9pt" style:font-size-asian="9pt" style:font-size-complex="9pt"/>
    </style:style>
    <style:style style:name="T5460" style:parent-style-name="Standaardalinea-lettertype" style:family="text">
      <style:text-properties style:font-name="Verdana" fo:font-size="9pt" style:font-size-asian="9pt" style:font-size-complex="9pt"/>
    </style:style>
    <style:style style:name="P5461" style:parent-style-name="Standaard" style:family="paragraph">
      <style:text-properties style:font-name="Verdana" fo:font-style="italic" style:font-style-asian="italic" style:font-style-complex="italic" fo:font-size="9pt" style:font-size-asian="9pt" style:font-size-complex="9pt" fo:background-color="#FFFF00"/>
    </style:style>
    <style:style style:name="T5462" style:parent-style-name="Standaardalinea-lettertype" style:family="text">
      <style:text-properties style:font-name="Verdana" style:use-window-font-color="true"/>
    </style:style>
    <style:style style:name="T5463" style:parent-style-name="Standaardalinea-lettertype" style:family="text">
      <style:text-properties style:font-name="Verdana" fo:font-size="9pt" style:font-size-asian="9pt" style:font-size-complex="9pt"/>
    </style:style>
    <style:style style:name="T5464" style:parent-style-name="Standaardalinea-lettertype" style:family="text">
      <style:text-properties style:font-name="Verdana" fo:font-size="9pt" style:font-size-asian="9pt" style:font-size-complex="9pt"/>
    </style:style>
    <style:style style:name="T5465" style:parent-style-name="Standaardalinea-lettertype" style:family="text">
      <style:text-properties style:font-name="Verdana" fo:font-size="9pt" style:font-size-asian="9pt" style:font-size-complex="9pt"/>
    </style:style>
    <style:style style:name="T5466" style:parent-style-name="Standaardalinea-lettertype" style:family="text">
      <style:text-properties style:font-name="Verdana" fo:font-size="9pt" style:font-size-asian="9pt" style:font-size-complex="9pt"/>
    </style:style>
    <style:style style:name="T5467" style:parent-style-name="Standaardalinea-lettertype" style:family="text">
      <style:text-properties style:font-name="Verdana" fo:font-size="9pt" style:font-size-asian="9pt" style:font-size-complex="9pt"/>
    </style:style>
    <style:style style:name="T5468" style:parent-style-name="Standaardalinea-lettertype" style:family="text">
      <style:text-properties style:font-name="Cambria Math" style:font-name-complex="Cambria Math" fo:font-size="9pt" style:font-size-asian="9pt" style:font-size-complex="9pt"/>
    </style:style>
    <style:style style:name="T5469" style:parent-style-name="Standaardalinea-lettertype" style:family="text">
      <style:text-properties style:font-name="Verdana" fo:font-size="9pt" style:font-size-asian="9pt" style:font-size-complex="9pt"/>
    </style:style>
    <style:style style:name="T5470" style:parent-style-name="Standaardalinea-lettertype" style:family="text">
      <style:text-properties style:font-name="Verdana" fo:font-size="9pt" style:font-size-asian="9pt" style:font-size-complex="9pt"/>
    </style:style>
    <style:style style:name="T5471" style:parent-style-name="Standaardalinea-lettertype" style:family="text">
      <style:text-properties style:font-name="Cambria Math" style:font-name-complex="Cambria Math" fo:font-size="9pt" style:font-size-asian="9pt" style:font-size-complex="9pt"/>
    </style:style>
    <style:style style:name="T5472" style:parent-style-name="Standaardalinea-lettertype" style:family="text">
      <style:text-properties style:font-name="Verdana" fo:font-size="9pt" style:font-size-asian="9pt" style:font-size-complex="9pt"/>
    </style:style>
    <style:style style:name="T5473" style:parent-style-name="Standaardalinea-lettertype" style:family="text">
      <style:text-properties style:font-name="Verdana" fo:font-size="9pt" style:font-size-asian="9pt" style:font-size-complex="9pt"/>
    </style:style>
    <style:style style:name="P5474" style:parent-style-name="Standaard" style:family="paragraph">
      <style:text-properties style:font-name="Verdana" fo:font-size="9pt" style:font-size-asian="9pt" style:font-size-complex="9pt" fo:background-color="#FFFF00"/>
    </style:style>
    <style:style style:name="T5475" style:parent-style-name="Standaardalinea-lettertype" style:family="text">
      <style:text-properties style:font-name="Verdana" style:use-window-font-color="true"/>
    </style:style>
    <style:style style:name="T5476" style:parent-style-name="Standaardalinea-lettertype" style:family="text">
      <style:text-properties style:font-name="Verdana" fo:font-size="9pt" style:font-size-asian="9pt" style:font-size-complex="9pt"/>
    </style:style>
    <style:style style:name="T5477" style:parent-style-name="Standaardalinea-lettertype" style:family="text">
      <style:text-properties style:font-name="Verdana" fo:font-size="9pt" style:font-size-asian="9pt" style:font-size-complex="9pt" fo:background-color="#FFFF00"/>
    </style:style>
    <style:style style:name="T5478" style:parent-style-name="Standaardalinea-lettertype" style:family="text">
      <style:text-properties style:font-name="Verdana" fo:font-size="9pt" style:font-size-asian="9pt" style:font-size-complex="9pt"/>
    </style:style>
    <style:style style:name="T5479" style:parent-style-name="Standaardalinea-lettertype" style:family="text">
      <style:text-properties style:font-name="Verdana" fo:font-size="9pt" style:font-size-asian="9pt" style:font-size-complex="9pt"/>
    </style:style>
    <style:style style:name="T5480" style:parent-style-name="Standaardalinea-lettertype" style:family="text">
      <style:text-properties style:font-name="Verdana" fo:font-size="9pt" style:font-size-asian="9pt" style:font-size-complex="9pt"/>
    </style:style>
    <style:style style:name="T5481" style:parent-style-name="Standaardalinea-lettertype" style:family="text">
      <style:text-properties style:font-name="Verdana" fo:font-size="9pt" style:font-size-asian="9pt" style:font-size-complex="9pt"/>
    </style:style>
    <style:style style:name="T5482" style:parent-style-name="Standaardalinea-lettertype" style:family="text">
      <style:text-properties style:font-name="Cambria Math" style:font-name-complex="Cambria Math" fo:font-size="9pt" style:font-size-asian="9pt" style:font-size-complex="9pt"/>
    </style:style>
    <style:style style:name="T5483" style:parent-style-name="Standaardalinea-lettertype" style:family="text">
      <style:text-properties style:font-name="Verdana" fo:font-size="9pt" style:font-size-asian="9pt" style:font-size-complex="9pt"/>
    </style:style>
    <style:style style:name="T5484" style:parent-style-name="Standaardalinea-lettertype" style:family="text">
      <style:text-properties style:font-name="Verdana" fo:font-size="9pt" style:font-size-asian="9pt" style:font-size-complex="9pt" fo:background-color="#FFFF00"/>
    </style:style>
    <style:style style:name="T5485" style:parent-style-name="Standaardalinea-lettertype" style:family="text">
      <style:text-properties style:font-name="Verdana" fo:font-size="9pt" style:font-size-asian="9pt" style:font-size-complex="9pt"/>
    </style:style>
    <style:style style:name="T5486" style:parent-style-name="Standaardalinea-lettertype" style:family="text">
      <style:text-properties style:font-name="Cambria Math" style:font-name-complex="Cambria Math" fo:font-size="9pt" style:font-size-asian="9pt" style:font-size-complex="9pt"/>
    </style:style>
    <style:style style:name="T5487" style:parent-style-name="Standaardalinea-lettertype" style:family="text">
      <style:text-properties style:font-name="Verdana" fo:font-size="9pt" style:font-size-asian="9pt" style:font-size-complex="9pt"/>
    </style:style>
    <style:style style:name="T5488" style:parent-style-name="Standaardalinea-lettertype" style:family="text">
      <style:text-properties style:font-name="Verdana" fo:font-size="9pt" style:font-size-asian="9pt" style:font-size-complex="9pt"/>
    </style:style>
    <style:style style:name="T5489" style:parent-style-name="Standaardalinea-lettertype" style:family="text">
      <style:text-properties style:font-name="Verdana" fo:font-size="9pt" style:font-size-asian="9pt" style:font-size-complex="9pt"/>
    </style:style>
    <style:style style:name="T5490" style:parent-style-name="Standaardalinea-lettertype" style:family="text">
      <style:text-properties style:font-name="Verdana" fo:font-size="9pt" style:font-size-asian="9pt" style:font-size-complex="9pt"/>
    </style:style>
    <style:style style:name="T5491" style:parent-style-name="Standaardalinea-lettertype" style:family="text">
      <style:text-properties style:font-name="Verdana" fo:font-size="9pt" style:font-size-asian="9pt" style:font-size-complex="9pt"/>
    </style:style>
    <style:style style:name="P5492" style:parent-style-name="Standaard" style:family="paragraph">
      <style:text-properties style:font-name="Verdana" fo:font-size="9pt" style:font-size-asian="9pt" style:font-size-complex="9pt"/>
    </style:style>
    <style:style style:name="P5493" style:parent-style-name="Kop5" style:family="paragraph">
      <style:text-properties style:font-name="Verdana" style:use-window-font-color="true"/>
    </style:style>
    <style:style style:name="P5494" style:parent-style-name="Kop6" style:family="paragraph">
      <style:text-properties style:font-name="Verdana" style:use-window-font-color="true"/>
    </style:style>
    <style:style style:name="P5495" style:parent-style-name="Kop7" style:family="paragraph">
      <style:text-properties style:font-name="Verdana" style:use-window-font-color="true"/>
    </style:style>
    <style:style style:name="P5496" style:parent-style-name="Standaard" style:family="paragraph">
      <style:text-properties style:font-name="Verdana" fo:font-size="9pt" style:font-size-asian="9pt" style:font-size-complex="9pt"/>
    </style:style>
    <style:style style:name="P5497" style:parent-style-name="Kop8" style:family="paragraph">
      <style:text-properties style:font-name="Verdana" style:use-window-font-color="true"/>
    </style:style>
    <style:style style:name="P5498" style:parent-style-name="Standaard" style:family="paragraph">
      <style:text-properties style:font-name="Verdana" fo:font-size="9pt" style:font-size-asian="9pt" style:font-size-complex="9pt"/>
    </style:style>
    <style:style style:name="P5499" style:parent-style-name="Standaard" style:family="paragraph">
      <style:text-properties style:font-name="Verdana" fo:font-size="9pt" style:font-size-asian="9pt" style:font-size-complex="9pt"/>
    </style:style>
    <style:style style:name="P5500" style:parent-style-name="Kop8" style:family="paragraph">
      <style:text-properties style:font-name="Verdana" style:use-window-font-color="true"/>
    </style:style>
    <style:style style:name="P5501" style:parent-style-name="Standaard" style:family="paragraph">
      <style:text-properties style:font-name="Verdana" fo:font-size="9pt" style:font-size-asian="9pt" style:font-size-complex="9pt"/>
    </style:style>
    <style:style style:name="P5502" style:parent-style-name="Standaard" style:family="paragraph">
      <style:text-properties style:font-name="Verdana" fo:font-size="9pt" style:font-size-asian="9pt" style:font-size-complex="9pt"/>
    </style:style>
    <style:style style:name="P5503" style:parent-style-name="Kop8" style:family="paragraph">
      <style:text-properties style:font-name="Verdana" style:use-window-font-color="true"/>
    </style:style>
    <style:style style:name="P5504" style:parent-style-name="Standaard" style:family="paragraph">
      <style:text-properties style:font-name="Verdana" fo:font-size="9pt" style:font-size-asian="9pt" style:font-size-complex="9pt"/>
    </style:style>
    <style:style style:name="P5505" style:parent-style-name="Standaard" style:family="paragraph">
      <style:text-properties style:font-name="Verdana" fo:font-size="9pt" style:font-size-asian="9pt" style:font-size-complex="9pt"/>
    </style:style>
    <style:style style:name="P5506" style:parent-style-name="Standaard" style:family="paragraph">
      <style:text-properties style:font-name="Verdana" fo:font-size="9pt" style:font-size-asian="9pt" style:font-size-complex="9pt"/>
    </style:style>
    <style:style style:name="TableColumn5508" style:family="table-column">
      <style:table-column-properties style:column-width="1.2763in"/>
    </style:style>
    <style:style style:name="TableColumn5509" style:family="table-column">
      <style:table-column-properties style:column-width="2.9534in"/>
    </style:style>
    <style:style style:name="TableColumn5510" style:family="table-column">
      <style:table-column-properties style:column-width="3.0868in"/>
    </style:style>
    <style:style style:name="Table5507" style:family="table">
      <style:table-properties style:width="7.3166in" fo:margin-left="0in" table:align="left"/>
    </style:style>
    <style:style style:name="TableRow5511" style:family="table-row">
      <style:table-row-properties/>
    </style:style>
    <style:style style:name="TableCell5512" style:family="table-cell">
      <style:table-cell-properties fo:border="0.0069in solid #000000" style:writing-mode="lr-tb" fo:padding-top="0in" fo:padding-left="0.075in" fo:padding-bottom="0in" fo:padding-right="0.075in"/>
    </style:style>
    <style:style style:name="P5513" style:parent-style-name="Standaard" style:family="paragraph">
      <style:text-properties style:font-name="Verdana" fo:font-weight="bold" style:font-weight-asian="bold" style:font-weight-complex="bold" fo:font-size="9pt" style:font-size-asian="9pt" style:font-size-complex="9pt"/>
    </style:style>
    <style:style style:name="P5514" style:parent-style-name="Standaard" style:family="paragraph">
      <style:text-properties style:font-name="Verdana" fo:font-weight="bold" style:font-weight-asian="bold" style:font-weight-complex="bold" fo:font-size="9pt" style:font-size-asian="9pt" style:font-size-complex="9pt"/>
    </style:style>
    <style:style style:name="TableCell5515" style:family="table-cell">
      <style:table-cell-properties fo:border="0.0069in solid #000000" style:writing-mode="lr-tb" fo:padding-top="0in" fo:padding-left="0.075in" fo:padding-bottom="0in" fo:padding-right="0.075in"/>
    </style:style>
    <style:style style:name="P5516" style:parent-style-name="Standaard" style:family="paragraph">
      <style:text-properties style:font-name="Verdana" fo:font-weight="bold" style:font-weight-asian="bold" style:font-weight-complex="bold" fo:font-size="9pt" style:font-size-asian="9pt" style:font-size-complex="9pt"/>
    </style:style>
    <style:style style:name="TableCell5517" style:family="table-cell">
      <style:table-cell-properties fo:border="0.0069in solid #000000" style:writing-mode="lr-tb" fo:padding-top="0in" fo:padding-left="0.075in" fo:padding-bottom="0in" fo:padding-right="0.075in"/>
    </style:style>
    <style:style style:name="P5518" style:parent-style-name="Standaard" style:family="paragraph">
      <style:text-properties style:font-name="Verdana" fo:font-weight="bold" style:font-weight-asian="bold" style:font-weight-complex="bold" fo:font-size="9pt" style:font-size-asian="9pt" style:font-size-complex="9pt"/>
    </style:style>
    <style:style style:name="TableRow5519" style:family="table-row">
      <style:table-row-properties/>
    </style:style>
    <style:style style:name="TableCell5520" style:family="table-cell">
      <style:table-cell-properties fo:border="0.0069in solid #000000" style:writing-mode="lr-tb" fo:padding-top="0in" fo:padding-left="0.075in" fo:padding-bottom="0in" fo:padding-right="0.075in"/>
    </style:style>
    <style:style style:name="P5521" style:parent-style-name="Standaard" style:family="paragraph">
      <style:text-properties style:font-name="Verdana" fo:font-size="9pt" style:font-size-asian="9pt" style:font-size-complex="9pt"/>
    </style:style>
    <style:style style:name="TableCell5522" style:family="table-cell">
      <style:table-cell-properties fo:border="0.0069in solid #000000" style:writing-mode="lr-tb" fo:padding-top="0in" fo:padding-left="0.075in" fo:padding-bottom="0in" fo:padding-right="0.075in"/>
    </style:style>
    <style:style style:name="P5523" style:parent-style-name="Standaard" style:family="paragraph">
      <style:text-properties style:font-name="Verdana" fo:font-size="9pt" style:font-size-asian="9pt" style:font-size-complex="9pt"/>
    </style:style>
    <style:style style:name="TableCell5524" style:family="table-cell">
      <style:table-cell-properties fo:border="0.0069in solid #000000" style:writing-mode="lr-tb" fo:padding-top="0in" fo:padding-left="0.075in" fo:padding-bottom="0in" fo:padding-right="0.075in"/>
    </style:style>
    <style:style style:name="P5525" style:parent-style-name="Standaard" style:family="paragraph">
      <style:text-properties style:font-name="Verdana" fo:font-size="9pt" style:font-size-asian="9pt" style:font-size-complex="9pt"/>
    </style:style>
    <style:style style:name="P5526" style:parent-style-name="Standaard" style:family="paragraph">
      <style:text-properties style:font-name="Verdana" fo:font-style="italic" style:font-style-asian="italic" style:font-style-complex="italic" fo:font-size="9pt" style:font-size-asian="9pt" style:font-size-complex="9pt"/>
    </style:style>
    <style:style style:name="P5527" style:parent-style-name="Kop5" style:family="paragraph">
      <style:text-properties style:font-name="Verdana" style:use-window-font-color="true"/>
    </style:style>
    <style:style style:name="P5528" style:parent-style-name="Kop6" style:family="paragraph">
      <style:text-properties style:font-name="Verdana" style:use-window-font-color="true"/>
    </style:style>
    <style:style style:name="P5529" style:parent-style-name="Standaard" style:family="paragraph">
      <style:text-properties style:font-name="Verdana" fo:font-size="9pt" style:font-size-asian="9pt" style:font-size-complex="9pt"/>
    </style:style>
    <style:style style:name="P5530" style:parent-style-name="Kop8" style:family="paragraph">
      <style:text-properties style:font-name="Verdana" style:use-window-font-color="true"/>
    </style:style>
    <style:style style:name="T5531" style:parent-style-name="Standaardalinea-lettertype" style:family="text">
      <style:text-properties style:font-name="Verdana" fo:font-size="9pt" style:font-size-asian="9pt" style:font-size-complex="9pt"/>
    </style:style>
    <style:style style:name="T5532" style:parent-style-name="Standaardalinea-lettertype" style:family="text">
      <style:text-properties style:font-name="Verdana" fo:font-style="italic" style:font-style-asian="italic" style:font-style-complex="italic" fo:font-size="9pt" style:font-size-asian="9pt" style:font-size-complex="9pt"/>
    </style:style>
    <style:style style:name="T5533" style:parent-style-name="Standaardalinea-lettertype" style:family="text">
      <style:text-properties style:font-name="Verdana" fo:font-size="9pt" style:font-size-asian="9pt" style:font-size-complex="9pt"/>
    </style:style>
    <style:style style:name="T5534" style:parent-style-name="Standaardalinea-lettertype" style:family="text">
      <style:text-properties style:font-name="Verdana" fo:font-size="9pt" style:font-size-asian="9pt" style:font-size-complex="9pt"/>
    </style:style>
    <style:style style:name="T5535" style:parent-style-name="Standaardalinea-lettertype" style:family="text">
      <style:text-properties style:font-name="Verdana" fo:font-weight="bold" style:font-weight-asian="bold" style:font-weight-complex="bold" fo:font-size="9pt" style:font-size-asian="9pt" style:font-size-complex="9pt"/>
    </style:style>
    <style:style style:name="T5536" style:parent-style-name="Standaardalinea-lettertype" style:family="text">
      <style:text-properties style:font-name="Verdana" fo:font-size="9pt" style:font-size-asian="9pt" style:font-size-complex="9pt"/>
    </style:style>
    <style:style style:name="P5537" style:parent-style-name="Standaard" style:family="paragraph">
      <style:text-properties style:font-name="Verdana" fo:font-size="9pt" style:font-size-asian="9pt" style:font-size-complex="9pt"/>
    </style:style>
    <style:style style:name="T5538" style:parent-style-name="Standaardalinea-lettertype" style:family="text">
      <style:text-properties style:font-name="Verdana" fo:font-size="9pt" style:font-size-asian="9pt" style:font-size-complex="9pt"/>
    </style:style>
    <style:style style:name="T5539" style:parent-style-name="Standaardalinea-lettertype" style:family="text">
      <style:text-properties style:font-name="Verdana" fo:font-style="italic" style:font-style-asian="italic" style:font-style-complex="italic" fo:font-size="9pt" style:font-size-asian="9pt" style:font-size-complex="9pt"/>
    </style:style>
    <style:style style:name="P5540" style:parent-style-name="Kop8" style:family="paragraph">
      <style:text-properties style:font-name="Verdana" style:font-name-asian="Calibri" style:use-window-font-color="true"/>
    </style:style>
    <style:style style:name="P5541" style:parent-style-name="Standaard" style:family="paragraph">
      <style:text-properties style:font-name="Verdana" fo:font-size="9pt" style:font-size-asian="9pt" style:font-size-complex="9pt"/>
    </style:style>
    <style:style style:name="T5542" style:parent-style-name="Standaardalinea-lettertype" style:family="text">
      <style:text-properties style:font-name="Verdana" fo:font-size="9pt" style:font-size-asian="9pt" style:font-size-complex="9pt"/>
    </style:style>
    <style:style style:name="P5543" style:parent-style-name="Standaard" style:family="paragraph">
      <style:text-properties style:font-name="Verdana" fo:font-size="9pt" style:font-size-asian="9pt" style:font-size-complex="9pt"/>
    </style:style>
    <style:style style:name="T5544" style:parent-style-name="Standaardalinea-lettertype" style:family="text">
      <style:text-properties style:font-name="Verdana" fo:font-size="9pt" style:font-size-asian="9pt" style:font-size-complex="9pt"/>
    </style:style>
    <style:style style:name="T5545" style:parent-style-name="Standaardalinea-lettertype" style:family="text">
      <style:text-properties style:font-name="Verdana" fo:font-size="9pt" style:font-size-asian="9pt" style:font-size-complex="9pt"/>
    </style:style>
    <style:style style:name="P5546" style:parent-style-name="Standaard" style:family="paragraph">
      <style:text-properties style:font-name="Verdana" fo:font-size="9pt" style:font-size-asian="9pt" style:font-size-complex="9pt"/>
    </style:style>
    <style:style style:name="P5547" style:parent-style-name="Kop8" style:family="paragraph">
      <style:text-properties style:font-name="Verdana" style:use-window-font-color="true"/>
    </style:style>
    <style:style style:name="P5548" style:parent-style-name="Standaard" style:family="paragraph">
      <style:paragraph-properties style:contextual-spacing="true"/>
      <style:text-properties style:font-name="Verdana" fo:font-size="9pt" style:font-size-asian="9pt" style:font-size-complex="9pt"/>
    </style:style>
    <style:style style:name="P5549" style:parent-style-name="Standaard" style:family="paragraph">
      <style:paragraph-properties style:contextual-spacing="true"/>
      <style:text-properties style:font-name="Verdana" fo:font-size="9pt" style:font-size-asian="9pt" style:font-size-complex="9pt"/>
    </style:style>
    <style:style style:name="P5550" style:parent-style-name="Standaard" style:family="paragraph">
      <style:paragraph-properties style:contextual-spacing="true"/>
      <style:text-properties style:font-name="Verdana" fo:font-size="9pt" style:font-size-asian="9pt" style:font-size-complex="9pt"/>
    </style:style>
    <style:style style:name="T5551" style:parent-style-name="Standaardalinea-lettertype" style:family="text">
      <style:text-properties style:font-name="Verdana" style:use-window-font-color="true"/>
    </style:style>
    <style:style style:name="T5552" style:parent-style-name="Standaardalinea-lettertype" style:family="text">
      <style:text-properties style:font-name="Verdana" style:font-name-asian="Calibri" style:use-window-font-color="true"/>
    </style:style>
    <style:style style:name="T5553" style:parent-style-name="Standaardalinea-lettertype" style:family="text">
      <style:text-properties style:font-name="Verdana" style:use-window-font-color="true"/>
    </style:style>
    <style:style style:name="T5554" style:parent-style-name="Standaardalinea-lettertype" style:family="text">
      <style:text-properties style:font-name="Verdana" fo:font-size="9pt" style:font-size-asian="9pt" style:font-size-complex="9pt"/>
    </style:style>
    <style:style style:name="P5555" style:parent-style-name="Standaard" style:family="paragraph">
      <style:text-properties style:font-name="Verdana" fo:font-size="9pt" style:font-size-asian="9pt" style:font-size-complex="9pt"/>
    </style:style>
    <style:style style:name="P5556" style:parent-style-name="Kop2" style:family="paragraph">
      <style:text-properties style:font-name="Verdana" fo:font-weight="bold" style:font-weight-asian="bold" style:font-weight-complex="bold" style:use-window-font-color="true"/>
    </style:style>
    <style:style style:name="P5557" style:parent-style-name="Standaard" style:family="paragraph">
      <style:text-properties style:font-name="Verdana" fo:font-size="9pt" style:font-size-asian="9pt" style:font-size-complex="9pt"/>
    </style:style>
    <style:style style:name="T5558" style:parent-style-name="Standaardalinea-lettertype" style:family="text">
      <style:text-properties style:font-name="Verdana" style:font-name-asian="Times New Roman" style:use-window-font-color="true" style:language-asian="nl" style:country-asian="NL"/>
    </style:style>
    <style:style style:name="T5559" style:parent-style-name="Standaardalinea-lettertype" style:family="text">
      <style:text-properties style:font-name="Verdana" style:font-name-asian="Times New Roman" style:use-window-font-color="true" style:language-asian="nl" style:country-asian="NL"/>
    </style:style>
    <style:style style:name="T5560" style:parent-style-name="Standaardalinea-lettertype" style:family="text">
      <style:text-properties style:font-name="Verdana" style:font-name-asian="Times New Roman" style:use-window-font-color="true"/>
    </style:style>
    <style:style style:name="T5561" style:parent-style-name="Standaardalinea-lettertype" style:family="text">
      <style:text-properties style:font-name="Verdana" style:font-name-asian="Times New Roman" style:use-window-font-color="true" style:language-asian="nl" style:country-asian="NL"/>
    </style:style>
    <style:style style:name="T5562" style:parent-style-name="Standaardalinea-lettertype" style:family="text">
      <style:text-properties style:font-name="Verdana" style:font-name-asian="Times New Roman" style:use-window-font-color="true" style:font-size-complex="12pt" style:language-asian="nl" style:country-asian="NL"/>
    </style:style>
    <style:style style:name="T5563" style:parent-style-name="Standaardalinea-lettertype" style:family="text">
      <style:text-properties style:font-name="Verdana" style:font-name-complex="Calibri" fo:font-size="9pt" style:font-size-asian="9pt" style:font-size-complex="9pt"/>
    </style:style>
    <style:style style:name="T5564" style:parent-style-name="Standaardalinea-lettertype" style:family="text">
      <style:text-properties style:font-name="Verdana" style:font-name-complex="Calibri" fo:font-size="9pt" style:font-size-asian="9pt" style:font-size-complex="9pt"/>
    </style:style>
    <style:style style:name="T5565" style:parent-style-name="Standaardalinea-lettertype" style:family="text">
      <style:text-properties style:font-name="Verdana" style:font-name-complex="Calibri" fo:font-size="9pt" style:font-size-asian="9pt" style:font-size-complex="9pt"/>
    </style:style>
    <style:style style:name="T5566" style:parent-style-name="Standaardalinea-lettertype" style:family="text">
      <style:text-properties style:font-name="Verdana" style:font-name-complex="Calibri" fo:font-size="9pt" style:font-size-asian="9pt" style:font-size-complex="9pt"/>
    </style:style>
    <style:style style:name="T5567" style:parent-style-name="Standaardalinea-lettertype" style:family="text">
      <style:text-properties style:font-name="Verdana" style:font-name-complex="Calibri" fo:font-size="9pt" style:font-size-asian="9pt" style:font-size-complex="9pt"/>
    </style:style>
    <style:style style:name="T5568" style:parent-style-name="Standaardalinea-lettertype" style:family="text">
      <style:text-properties style:font-name="Verdana" style:font-name-complex="Calibri" fo:font-size="9pt" style:font-size-asian="9pt" style:font-size-complex="9pt"/>
    </style:style>
    <style:style style:name="T5569" style:parent-style-name="Standaardalinea-lettertype" style:family="text">
      <style:text-properties style:font-name="Verdana" style:font-name-complex="Calibri" fo:font-size="9pt" style:font-size-asian="9pt" style:font-size-complex="9pt"/>
    </style:style>
    <style:style style:name="P5570" style:parent-style-name="Standaard" style:family="paragraph">
      <style:paragraph-properties style:vertical-align="baseline" fo:line-height="100%"/>
      <style:text-properties style:font-name="Verdana" style:font-name-asian="Times New Roman" style:font-name-complex="Calibri Light" fo:font-size="13pt" style:font-size-asian="13pt" style:font-size-complex="13pt" style:language-asian="nl" style:country-asian="NL"/>
    </style:style>
    <style:style style:name="T5571" style:parent-style-name="Standaardalinea-lettertype" style:family="text">
      <style:text-properties style:font-name="Verdana" style:font-name-asian="Times New Roman" style:use-window-font-color="true" style:language-asian="nl" style:country-asian="NL"/>
    </style:style>
    <style:style style:name="T5572" style:parent-style-name="Standaardalinea-lettertype" style:family="text">
      <style:text-properties style:font-name="Verdana" style:font-name-asian="Times New Roman" style:use-window-font-color="true"/>
    </style:style>
    <style:style style:name="T5573" style:parent-style-name="Standaardalinea-lettertype" style:family="text">
      <style:text-properties style:font-name="Verdana" style:font-name-asian="Times New Roman" style:use-window-font-color="true" style:language-asian="nl" style:country-asian="NL"/>
    </style:style>
    <style:style style:name="T5574" style:parent-style-name="Standaardalinea-lettertype" style:family="text">
      <style:text-properties style:font-name="Verdana" style:font-name-asian="Times New Roman" style:use-window-font-color="true" style:font-size-complex="12pt" style:language-asian="nl" style:country-asian="NL"/>
    </style:style>
    <style:style style:name="P5575" style:parent-style-name="Standaard" style:family="paragraph">
      <style:paragraph-properties style:vertical-align="baseline" fo:line-height="100%"/>
      <style:text-properties style:font-name="Verdana" style:font-name-asian="Times New Roman" style:font-name-complex="Calibri Light" fo:font-style="italic" style:font-style-asian="italic" style:font-style-complex="italic" fo:font-size="11pt" style:font-size-asian="11pt" style:language-asian="nl" style:country-asian="NL"/>
    </style:style>
    <style:style style:name="T5576" style:parent-style-name="Standaardalinea-lettertype" style:family="text">
      <style:text-properties style:font-name="Verdana" style:font-name-asian="Times New Roman" style:use-window-font-color="true" style:language-asian="nl" style:country-asian="NL"/>
    </style:style>
    <style:style style:name="T5577" style:parent-style-name="Standaardalinea-lettertype" style:family="text">
      <style:text-properties style:font-name="Verdana" style:font-name-asian="Times New Roman" style:use-window-font-color="true" style:font-size-complex="12pt" style:language-asian="nl" style:country-asian="NL"/>
    </style:style>
    <style:style style:name="P5578" style:parent-style-name="Standaard" style:family="paragraph">
      <style:text-properties style:font-name="Verdana" style:font-name-complex="Calibri" fo:font-size="9pt" style:font-size-asian="9pt" style:font-size-complex="9pt"/>
    </style:style>
    <style:style style:name="T5579" style:parent-style-name="Standaardalinea-lettertype" style:family="text">
      <style:text-properties style:font-name="Verdana" style:font-name-complex="Calibri" fo:font-size="9pt" style:font-size-asian="9pt" style:font-size-complex="9pt"/>
    </style:style>
    <style:style style:name="P5580" style:parent-style-name="Standaard" style:family="paragraph">
      <style:text-properties style:font-name="Verdana" style:font-name-complex="Calibri" fo:font-size="9pt" style:font-size-asian="9pt" style:font-size-complex="9pt"/>
    </style:style>
    <style:style style:name="T5581" style:parent-style-name="Standaardalinea-lettertype" style:family="text">
      <style:text-properties style:font-name="Verdana" style:font-name-complex="Calibri" fo:font-size="9pt" style:font-size-asian="9pt" style:font-size-complex="9pt"/>
    </style:style>
    <style:style style:name="P5582" style:parent-style-name="Standaard" style:family="paragraph">
      <style:text-properties style:font-name="Verdana" style:font-name-complex="Calibri" fo:font-size="9pt" style:font-size-asian="9pt" style:font-size-complex="9pt"/>
    </style:style>
    <style:style style:name="P5583" style:parent-style-name="Standaard" style:family="paragraph">
      <style:text-properties style:font-name="Verdana" style:font-name-complex="Calibri" fo:font-size="9pt" style:font-size-asian="9pt" style:font-size-complex="9pt"/>
    </style:style>
    <style:style style:name="P5584" style:parent-style-name="Standaard" style:family="paragraph">
      <style:text-properties style:font-name="Verdana" style:font-name-complex="Segoe UI" fo:font-size="9pt" style:font-size-asian="9pt" style:font-size-complex="9pt"/>
    </style:style>
    <style:style style:name="T5585" style:parent-style-name="Standaardalinea-lettertype" style:family="text">
      <style:text-properties style:font-name="Verdana" style:font-name-complex="Calibri" fo:font-size="9pt" style:font-size-asian="9pt" style:font-size-complex="9pt"/>
    </style:style>
    <style:style style:name="T5586" style:parent-style-name="Standaardalinea-lettertype" style:family="text">
      <style:text-properties style:font-name="Verdana" style:font-name-complex="Calibri" fo:font-size="9pt" style:font-size-asian="9pt" style:font-size-complex="9pt"/>
    </style:style>
    <style:style style:name="P5587" style:parent-style-name="Standaard" style:family="paragraph">
      <style:text-properties style:font-name="Verdana" style:font-name-complex="Calibri Light" fo:font-style="italic" style:font-style-asian="italic" style:font-style-complex="italic" fo:font-size="9pt" style:font-size-asian="9pt" style:font-size-complex="9pt"/>
    </style:style>
    <style:style style:name="T5588" style:parent-style-name="Standaardalinea-lettertype" style:family="text">
      <style:text-properties style:font-name="Verdana" style:font-name-asian="Times New Roman" style:use-window-font-color="true" style:language-asian="nl" style:country-asian="NL"/>
    </style:style>
    <style:style style:name="T5589" style:parent-style-name="Standaardalinea-lettertype" style:family="text">
      <style:text-properties style:font-name="Verdana" style:font-name-asian="Times New Roman" style:use-window-font-color="true" style:language-asian="nl" style:country-asian="NL"/>
    </style:style>
    <style:style style:name="T5590" style:parent-style-name="Standaardalinea-lettertype" style:family="text">
      <style:text-properties style:font-name="Verdana" style:font-name-asian="Times New Roman" style:use-window-font-color="true" style:font-size-complex="12pt" style:language-asian="nl" style:country-asian="NL"/>
    </style:style>
    <style:style style:name="P5591" style:parent-style-name="Standaard" style:family="paragraph">
      <style:text-properties style:font-name="Verdana" style:font-name-complex="Calibri" fo:font-size="9pt" style:font-size-asian="9pt" style:font-size-complex="9pt"/>
    </style:style>
    <style:style style:name="P5592" style:parent-style-name="Standaard" style:family="paragraph">
      <style:text-properties style:font-name="Verdana" style:font-name-complex="Calibri" fo:font-size="9pt" style:font-size-asian="9pt" style:font-size-complex="9pt"/>
    </style:style>
    <style:style style:name="T5593" style:parent-style-name="Standaardalinea-lettertype" style:family="text">
      <style:text-properties style:font-name="Verdana" style:font-name-complex="Calibri" fo:font-size="9pt" style:font-size-asian="9pt" style:font-size-complex="9pt"/>
    </style:style>
    <style:style style:name="T5594" style:parent-style-name="Standaardalinea-lettertype" style:family="text">
      <style:text-properties style:font-name="Verdana" style:font-name-complex="Calibri" fo:font-size="9pt" style:font-size-asian="9pt" style:font-size-complex="9pt"/>
    </style:style>
    <style:style style:name="T5595" style:parent-style-name="Standaardalinea-lettertype" style:family="text">
      <style:text-properties style:font-name="Verdana" style:font-name-complex="Calibri" fo:font-size="9pt" style:font-size-asian="9pt" style:font-size-complex="9pt"/>
    </style:style>
    <style:style style:name="T5596" style:parent-style-name="Standaardalinea-lettertype" style:family="text">
      <style:text-properties style:font-name="Verdana" fo:font-size="9pt" style:font-size-asian="9pt" style:font-size-complex="9pt"/>
    </style:style>
    <style:style style:name="T5597" style:parent-style-name="Standaardalinea-lettertype" style:family="text">
      <style:text-properties style:font-name="Verdana" style:font-name-complex="Calibri" fo:font-size="9pt" style:font-size-asian="9pt" style:font-size-complex="9pt"/>
    </style:style>
    <style:style style:name="T5598" style:parent-style-name="Standaardalinea-lettertype" style:family="text">
      <style:text-properties style:font-name="Verdana" style:font-name-complex="Calibri" fo:font-size="9pt" style:font-size-asian="9pt" style:font-size-complex="9pt"/>
    </style:style>
    <style:style style:name="T5599" style:parent-style-name="Standaardalinea-lettertype" style:family="text">
      <style:text-properties style:font-name="Verdana" style:font-name-complex="Calibri" fo:font-size="9pt" style:font-size-asian="9pt" style:font-size-complex="9pt"/>
    </style:style>
    <style:style style:name="T5600" style:parent-style-name="Standaardalinea-lettertype" style:family="text">
      <style:text-properties style:font-name="Verdana" style:font-name-complex="Calibri" fo:font-size="9pt" style:font-size-asian="9pt" style:font-size-complex="9pt"/>
    </style:style>
    <style:style style:name="T5601" style:parent-style-name="Standaardalinea-lettertype" style:family="text">
      <style:text-properties style:font-name="Verdana" style:font-name-complex="Calibri" fo:font-size="9pt" style:font-size-asian="9pt" style:font-size-complex="9pt"/>
    </style:style>
    <style:style style:name="T5602" style:parent-style-name="Standaardalinea-lettertype" style:family="text">
      <style:text-properties style:font-name="Verdana" style:font-name-complex="Calibri" fo:font-size="9pt" style:font-size-asian="9pt" style:font-size-complex="9pt"/>
    </style:style>
    <style:style style:name="T5603" style:parent-style-name="Standaardalinea-lettertype" style:family="text">
      <style:text-properties style:font-name="Verdana" style:font-name-complex="Calibri" fo:font-size="9pt" style:font-size-asian="9pt" style:font-size-complex="9pt"/>
    </style:style>
    <style:style style:name="T5604" style:parent-style-name="Standaardalinea-lettertype" style:family="text">
      <style:text-properties style:font-name="Verdana" style:font-name-complex="Calibri" fo:font-size="9pt" style:font-size-asian="9pt" style:font-size-complex="9pt"/>
    </style:style>
    <style:style style:name="P5605" style:parent-style-name="Standaard" style:family="paragraph">
      <style:paragraph-properties style:vertical-align="baseline" fo:line-height="100%"/>
      <style:text-properties style:font-name="Verdana" style:font-name-asian="Times New Roman" style:font-name-complex="Calibri Light" fo:font-style="italic" style:font-style-asian="italic" style:font-style-complex="italic" fo:font-size="11pt" style:font-size-asian="11pt" style:language-asian="nl" style:country-asian="NL"/>
    </style:style>
    <style:style style:name="T5606" style:parent-style-name="Standaardalinea-lettertype" style:family="text">
      <style:text-properties style:font-name="Verdana" style:font-name-asian="Times New Roman" style:use-window-font-color="true" style:language-asian="nl" style:country-asian="NL"/>
    </style:style>
    <style:style style:name="T5607" style:parent-style-name="Standaardalinea-lettertype" style:family="text">
      <style:text-properties style:font-name="Verdana" style:font-name-asian="Times New Roman" style:use-window-font-color="true" style:font-size-complex="12pt" style:language-asian="nl" style:country-asian="NL"/>
    </style:style>
    <style:style style:name="T5608" style:parent-style-name="Standaardalinea-lettertype" style:family="text">
      <style:text-properties style:font-name="Verdana" style:font-name-complex="Calibri" fo:font-size="9pt" style:font-size-asian="9pt" style:font-size-complex="9pt"/>
    </style:style>
    <style:style style:name="T5609" style:parent-style-name="Standaardalinea-lettertype" style:family="text">
      <style:text-properties style:font-name="Verdana" style:font-name-complex="Calibri" fo:font-size="9pt" style:font-size-asian="9pt" style:font-size-complex="9pt"/>
    </style:style>
    <style:style style:name="P5610" style:parent-style-name="Standaard" style:family="paragraph">
      <style:text-properties style:font-name="Verdana" style:font-name-complex="Calibri" fo:font-size="9pt" style:font-size-asian="9pt" style:font-size-complex="9pt"/>
    </style:style>
    <style:style style:name="T5611" style:parent-style-name="Standaardalinea-lettertype" style:family="text">
      <style:text-properties style:font-name="Verdana" style:font-name-complex="Calibri" fo:font-size="9pt" style:font-size-asian="9pt" style:font-size-complex="9pt"/>
    </style:style>
    <style:style style:name="T5612" style:parent-style-name="Standaardalinea-lettertype" style:family="text">
      <style:text-properties style:font-name="Verdana" style:font-name-complex="Calibri" fo:font-size="9pt" style:font-size-asian="9pt" style:font-size-complex="9pt"/>
    </style:style>
    <style:style style:name="P5613" style:parent-style-name="Standaard" style:family="paragraph">
      <style:paragraph-properties style:vertical-align="baseline" fo:line-height="100%"/>
      <style:text-properties style:font-name="Verdana" style:font-name-asian="Times New Roman" style:font-name-complex="Calibri Light" fo:font-style="italic" style:font-style-asian="italic" style:font-style-complex="italic" fo:font-size="11pt" style:font-size-asian="11pt" style:language-asian="nl" style:country-asian="NL"/>
    </style:style>
    <style:style style:name="P5614" style:parent-style-name="Kop7" style:family="paragraph">
      <style:text-properties style:font-name="Verdana" style:font-name-asian="Times New Roman" style:use-window-font-color="true" style:language-asian="nl" style:country-asian="NL"/>
    </style:style>
    <style:style style:name="P5615" style:parent-style-name="Standaard" style:family="paragraph">
      <style:paragraph-properties style:vertical-align="baseline"/>
    </style:style>
    <style:style style:name="T5616" style:parent-style-name="Standaardalinea-lettertype" style:family="text">
      <style:text-properties style:font-name="Verdana" style:font-name-asian="Times New Roman" style:font-name-complex="Calibri" fo:font-size="9pt" style:font-size-asian="9pt" style:font-size-complex="9pt" style:language-asian="nl" style:country-asian="NL"/>
    </style:style>
    <style:style style:name="T5617" style:parent-style-name="Standaardalinea-lettertype" style:family="text">
      <style:text-properties style:font-name="Verdana" style:font-name-asian="Times New Roman" style:font-name-complex="Calibri" fo:font-size="9pt" style:font-size-asian="9pt" style:font-size-complex="9pt" style:language-asian="nl" style:country-asian="NL"/>
    </style:style>
    <style:style style:name="P5618" style:parent-style-name="Standaard" style:family="paragraph">
      <style:paragraph-properties style:vertical-align="baseline"/>
    </style:style>
    <style:style style:name="T5619" style:parent-style-name="Standaardalinea-lettertype" style:family="text">
      <style:text-properties style:font-name="Verdana" style:font-name-asian="Times New Roman" style:font-name-complex="Calibri" fo:font-size="9pt" style:font-size-asian="9pt" style:font-size-complex="9pt" style:language-asian="nl" style:country-asian="NL"/>
    </style:style>
    <style:style style:name="P5620" style:parent-style-name="Standaard" style:family="paragraph">
      <style:paragraph-properties style:vertical-align="baseline"/>
      <style:text-properties style:font-name="Verdana" style:font-name-asian="Times New Roman" style:font-name-complex="Calibri Light" fo:font-style="italic" style:font-style-asian="italic" style:font-style-complex="italic" fo:font-size="11pt" style:font-size-asian="11pt" style:language-asian="nl" style:country-asian="NL"/>
    </style:style>
    <style:style style:name="T5621" style:parent-style-name="Standaardalinea-lettertype" style:family="text">
      <style:text-properties style:font-name="Verdana" style:font-name-asian="Times New Roman" style:use-window-font-color="true" style:language-asian="nl" style:country-asian="NL"/>
    </style:style>
    <style:style style:name="T5622" style:parent-style-name="Standaardalinea-lettertype" style:family="text">
      <style:text-properties style:font-name="Verdana" style:font-name-complex="Calibri" fo:font-size="9pt" style:font-size-asian="9pt" style:font-size-complex="9pt"/>
    </style:style>
    <style:style style:name="P5623" style:parent-style-name="Standaard" style:family="paragraph">
      <style:text-properties style:font-name="Verdana" style:font-name-complex="Calibri" fo:font-size="9pt" style:font-size-asian="9pt" style:font-size-complex="9pt"/>
    </style:style>
    <style:style style:name="P5624" style:parent-style-name="Standaard" style:family="paragraph">
      <style:text-properties style:font-name="Verdana" style:font-name-complex="Calibri" fo:font-size="9pt" style:font-size-asian="9pt" style:font-size-complex="9pt"/>
    </style:style>
    <style:style style:name="P5625" style:parent-style-name="Standaard" style:family="paragraph">
      <style:text-properties style:font-name="Verdana" style:font-name-complex="Calibri" fo:font-size="9pt" style:font-size-asian="9pt" style:font-size-complex="9pt"/>
    </style:style>
    <style:style style:name="T5626" style:parent-style-name="Standaardalinea-lettertype" style:family="text">
      <style:text-properties style:font-name="Verdana" style:font-name-asian="Times New Roman" style:use-window-font-color="true" style:language-asian="nl" style:country-asian="NL"/>
    </style:style>
    <style:style style:name="T5627" style:parent-style-name="Standaardalinea-lettertype" style:family="text">
      <style:text-properties style:font-name="Verdana" style:font-name-asian="Times New Roman" style:use-window-font-color="true" style:font-size-complex="12pt" style:language-asian="nl" style:country-asian="NL"/>
    </style:style>
    <style:style style:name="P5628" style:parent-style-name="Standaard" style:family="paragraph">
      <style:text-properties style:font-name="Verdana" fo:font-size="9pt" style:font-size-asian="9pt" style:font-size-complex="9pt"/>
    </style:style>
    <style:style style:name="P5629" style:parent-style-name="Standaard" style:family="paragraph">
      <style:text-properties style:font-name="Verdana" fo:font-size="9pt" style:font-size-asian="9pt" style:font-size-complex="9pt"/>
    </style:style>
    <style:style style:name="T5630" style:parent-style-name="Standaardalinea-lettertype" style:family="text">
      <style:text-properties style:font-name="Verdana" style:use-window-font-color="true"/>
    </style:style>
    <style:style style:name="T5631" style:parent-style-name="Standaardalinea-lettertype" style:family="text">
      <style:text-properties style:font-name="Verdana" fo:font-size="9pt" style:font-size-asian="9pt" style:font-size-complex="9pt"/>
    </style:style>
    <style:style style:name="T5632" style:parent-style-name="Standaardalinea-lettertype" style:family="text">
      <style:text-properties style:font-name="Verdana" fo:font-size="9pt" style:font-size-asian="9pt" fo:background-color="#FFFF00"/>
    </style:style>
    <style:style style:name="P5633" style:parent-style-name="Standaard" style:family="paragraph">
      <style:text-properties style:font-name="Verdana" fo:font-size="9pt" style:font-size-asian="9pt" fo:background-color="#FFFF00"/>
    </style:style>
    <style:style style:name="T5634" style:parent-style-name="Standaardalinea-lettertype" style:family="text">
      <style:text-properties style:font-name="Verdana" fo:font-size="9pt" style:font-size-asian="9pt"/>
    </style:style>
    <style:style style:name="T5635" style:parent-style-name="Standaardalinea-lettertype" style:family="text">
      <style:text-properties style:font-name="Verdana" fo:font-size="9pt" style:font-size-asian="9pt"/>
    </style:style>
    <style:style style:name="T5636" style:parent-style-name="Standaardalinea-lettertype" style:family="text">
      <style:text-properties style:font-name="Verdana" fo:font-size="9pt" style:font-size-asian="9pt" style:font-size-complex="9pt"/>
    </style:style>
    <style:style style:name="T5637" style:parent-style-name="Standaardalinea-lettertype" style:family="text">
      <style:text-properties style:font-name="Verdana" fo:font-size="9pt" style:font-size-asian="9pt" style:font-size-complex="9pt"/>
    </style:style>
    <style:style style:name="T5638" style:parent-style-name="Standaardalinea-lettertype" style:family="text">
      <style:text-properties style:font-name="Verdana" fo:font-size="9pt" style:font-size-asian="9pt" style:font-size-complex="9pt"/>
    </style:style>
    <style:style style:name="T5639" style:parent-style-name="Standaardalinea-lettertype" style:family="text">
      <style:text-properties style:font-name="Verdana" fo:font-size="9pt" style:font-size-asian="9pt" style:font-size-complex="9pt"/>
    </style:style>
    <style:style style:name="P5640" style:parent-style-name="Standaard" style:family="paragraph">
      <style:text-properties style:font-name="Verdana" fo:font-size="9pt" style:font-size-asian="9pt" style:font-size-complex="9pt"/>
    </style:style>
    <style:style style:family="graphic" style:name="a10" style:parent-style-name="Graphics">
      <style:graphic-properties fo:border="0.01042in none" fo:background-color="transparent" style:wrap="parallel" style:wrap-contour="true" style:wrap-contour-mode="outside" fo:clip="rect(0in, 0in, 0in, 0in)" style:horizontal-rel="page-content" style:vertical-rel="paragraph" style:horizontal-pos="from-left" style:vertical-pos="from-top"/>
    </style:style>
    <style:style style:family="graphic" style:name="a11" style:parent-style-name="Graphics">
      <style:graphic-properties fo:border="0.01042in none" fo:background-color="transparent" fo:clip="rect(-0.03936in, 0in, 0.03936in, 0in)"/>
    </style:style>
    <style:style style:family="graphic" style:name="a12" style:parent-style-name="Graphics">
      <style:graphic-properties fo:border="0.01042in none" fo:background-color="transparent" fo:clip="rect(0in, 0in, 0in, 0in)"/>
    </style:style>
    <style:style style:family="graphic" style:name="a13" style:parent-style-name="Graphics">
      <style:graphic-properties fo:border="0.01042in none" fo:background-color="transparent" fo:clip="rect(-0.03934in, 0in, 0.03934in, 0in)"/>
    </style:style>
    <style:style style:family="graphic" style:name="a14" style:parent-style-name="Graphics">
      <style:graphic-properties fo:border="0.01042in none" fo:background-color="transparent" fo:clip="rect(0in, 0in, 0in, 0in)"/>
    </style:style>
    <style:style style:family="graphic" style:name="a15" style:parent-style-name="Graphics">
      <style:graphic-properties fo:border="0.01042in none" fo:background-color="transparent" fo:clip="rect(-0.03119in, 0in, 0.03119in, 0in)"/>
    </style:style>
    <style:style style:family="graphic" style:name="a16" style:parent-style-name="Graphics">
      <style:graphic-properties fo:border="0.01042in none" fo:background-color="transparent" fo:clip="rect(0in, 0in, 0in, 0in)"/>
    </style:style>
    <style:style style:family="graphic" style:name="a17" style:parent-style-name="Graphics">
      <style:graphic-properties fo:border="0.01042in none" fo:background-color="transparent" fo:clip="rect(-0.03937in, 0in, 0.03937in, 0in)"/>
    </style:style>
    <style:style style:family="graphic" style:name="a18" style:parent-style-name="Graphics">
      <style:graphic-properties fo:border="0.01042in none" fo:background-color="transparent" fo:clip="rect(0in, 0in, 0in, 0in)"/>
    </style:style>
    <style:style style:family="graphic" style:name="a0" style:parent-style-name="Graphics">
      <style:graphic-properties fo:border="0.01042in none" fo:background-color="transparent" fo:clip="rect(0in, 0in, 0in, 0in)"/>
    </style:style>
    <style:style style:family="graphic" style:name="a1" style:parent-style-name="Graphics">
      <style:graphic-properties fo:border="0.01042in none" fo:background-color="transparent" fo:clip="rect(-0.03936in, 0in, 0.03936in, 0in)"/>
    </style:style>
    <style:style style:family="graphic" style:name="a2" style:parent-style-name="Graphics">
      <style:graphic-properties fo:border="0.01042in none" fo:background-color="transparent" fo:clip="rect(-0.03934in, 0in, 0.03934in, 0in)"/>
    </style:style>
    <style:style style:family="graphic" style:name="a3" style:parent-style-name="Graphics">
      <style:graphic-properties fo:border="0.01042in none" fo:background-color="transparent" fo:clip="rect(-0.03119in, 0in, 0.03119in, 0in)"/>
    </style:style>
    <style:style style:family="graphic" style:name="a4" style:parent-style-name="Graphics">
      <style:graphic-properties fo:border="0.01042in none" fo:background-color="transparent" fo:clip="rect(-0.03937in, 0in, 0.03937in, 0in)"/>
    </style:style>
    <style:style style:family="graphic" style:name="a5" style:parent-style-name="Graphics">
      <style:graphic-properties fo:border="0.01042in none" fo:background-color="transparent" fo:clip="rect(0in, 0in, 0in, 0in)"/>
    </style:style>
    <style:style style:family="graphic" style:name="a6" style:parent-style-name="Graphics">
      <style:graphic-properties fo:border="0.01042in none" fo:background-color="transparent" fo:clip="rect(-0.03951in, 0in, 0.03951in, 0in)"/>
    </style:style>
    <style:style style:family="graphic" style:name="a7" style:parent-style-name="Graphics">
      <style:graphic-properties fo:border="0.01042in none" fo:background-color="transparent" fo:clip="rect(-0.03932in, 0in, 0.03932in, 0in)"/>
    </style:style>
    <style:style style:family="graphic" style:name="a8" style:parent-style-name="Graphics">
      <style:graphic-properties fo:border="0.01042in none" fo:background-color="transparent" fo:clip="rect(-0.03959in, 0in, 0.03959in, 0in)"/>
    </style:style>
    <style:style style:family="graphic" style:name="a9" style:parent-style-name="Graphics">
      <style:graphic-properties fo:border="0.01042in none" fo:background-color="transparent" fo:clip="rect(-0.03922in, 0in, 0.03922in, 0in)"/>
    </style:style>
  </office:automatic-styles>
  <office:body>
    <office:text text:use-soft-page-breaks="true">
      <text:p text:style-name="P1"><text:bookmark-start text:name="_Toc153967791"/><text:bookmark-start text:name="_Toc153975729"/><text:bookmark-start text:name="_Toc172722082"/><text:bookmark-start text:name="_Toc173312349"/><text:bookmark-start text:name="_Toc176955685"/><text:bookmark-start text:name="_Toc179797427"/><text:bookmark-start text:name="_Toc232073067"/><text:bookmark-start text:name="_Toc232177924"/><text:bookmark-start text:name="_Toc232513628"/>Handreiking<text:s/></text:p>
      <text:p text:style-name="Titel"><text:span text:style-name="T10">Voorbeeldregels voor cultureel erfgoed in het omgevingsplan</text:span><text:bookmark-end text:name="_Toc153967791"/><text:bookmark-end text:name="_Toc153975729"/><text:bookmark-end text:name="_Toc172722082"/><text:bookmark-end text:name="_Toc173312349"/><text:bookmark-end text:name="_Toc176955685"/><text:bookmark-end text:name="_Toc179797427"/><text:bookmark-end text:name="_Toc232073067"/><text:bookmark-end text:name="_Toc232177924"/><text:bookmark-end text:name="_Toc232513628"/><text:span text:style-name="T11"><text:s/></text:span></text:p>
      <text:p text:style-name="Standaard"/>
      <text:p text:style-name="Standaard"><text:span text:style-name="T12">Versie 2.0 (september 2026)</text:span></text:p>
      <text:p text:style-name="P13"/>
      <text:p text:style-name="P14"/>
      <text:p text:style-name="P15"/>
      <text:p text:style-name="P16"><draw:frame draw:style-name="a0" draw:name="Afbeelding 5" text:anchor-type="as-char" svg:x="0in" svg:y="0in" svg:width="5.36528in" svg:height="5.36528in" style:rel-width="scale" style:rel-height="scale"><draw:image xlink:href="media/image1.png" xlink:type="simple" xlink:show="embed" xlink:actuate="onLoad"/><svg:title/><svg:desc/></draw:frame></text:p>
      <text:p text:style-name="P17"/>
      <text:p text:style-name="Kopvaninhoudsopgave"><text:span text:style-name="T18">Inhoud</text:span></text:p>
      <text:table-of-content text:name="_TOC0">
        <text:table-of-content-source text:outline-level="3" text:use-outline-level="true" text:use-index-marks="false" text:use-index-source-styles="false" text:index-scope="document">
          <text:table-of-content-entry-template text:outline-level="1" text:style-name="Inhopg1">
            <text:index-entry-link-start/>
            <text:index-entry-text/>
            <text:index-entry-tab-stop style:leader-char="." style:type="right"/>
            <text:index-entry-page-number/>
            <text:index-entry-link-end/>
          </text:table-of-content-entry-template>
          <text:table-of-content-entry-template text:outline-level="2" text:style-name="Inhopg2">
            <text:index-entry-link-start/>
            <text:index-entry-text/>
            <text:index-entry-tab-stop style:leader-char="." style:type="right"/>
            <text:index-entry-page-number/>
            <text:index-entry-link-end/>
          </text:table-of-content-entry-template>
          <text:table-of-content-entry-template text:outline-level="3" text:style-name="Inhopg3">
            <text:index-entry-link-start/>
            <text:index-entry-text/>
            <text:index-entry-tab-stop style:leader-char="." style:type="right"/>
            <text:index-entry-page-number/>
            <text:index-entry-link-end/>
          </text:table-of-content-entry-template>
        </text:table-of-content-source>
        <text:index-body>
          <text:p text:style-name="Inhopg1"><text:a xlink:href="#_Toc240292549" office:target-frame-name="_top" xlink:show="replace"><text:span text:style-name="T19">1.1.</text:span><text:span text:style-name="T20"><text:tab/></text:span><text:span text:style-name="T21">Inleiding</text:span><text:span text:style-name="T22"><text:tab/></text:span><text:span text:style-name="T23">4</text:span></text:a></text:p>
          <text:p text:style-name="Inhopg2"><text:a xlink:href="#_Toc240292550" office:target-frame-name="_top" xlink:show="replace"><text:span text:style-name="T24">Integraal omgevingsplan, hét centrale gemeentelijke instrument voor de fysieke leefomgeving</text:span><text:tab/>4</text:a></text:p>
          <text:p text:style-name="Inhopg2"><text:a xlink:href="#_Toc240292551" office:target-frame-name="_top" xlink:show="replace"><text:span text:style-name="T25">Instructieregel tot rekening houden met cultureel erfgoed in omgevingsplan</text:span><text:tab/>4</text:a></text:p>
          <text:p text:style-name="Inhopg2"><text:a xlink:href="#_Toc240292552" office:target-frame-name="_top" xlink:show="replace"><text:span text:style-name="T26">Het begrip cultureel erfgoed</text:span><text:tab/>4</text:a></text:p>
          <text:p text:style-name="Inhopg2"><text:a xlink:href="#_Toc240292553" office:target-frame-name="_top" xlink:show="replace"><text:span text:style-name="T27">Doel en opzet handreiking</text:span><text:tab/>5</text:a></text:p>
          <text:p text:style-name="Inhopg2"><text:a xlink:href="#_Toc240292554" office:target-frame-name="_top" xlink:show="replace"><text:span text:style-name="T28">Bij de handreiking betrokken partijen</text:span><text:tab/>6</text:a></text:p>
          <text:p text:style-name="Inhopg2"><text:a xlink:href="#_Toc240292555" office:target-frame-name="_top" xlink:show="replace"><text:span text:style-name="T29">Nieuw in versie 2.0</text:span><text:tab/>6</text:a></text:p>
          <text:p text:style-name="Inhopg2"><text:a xlink:href="#_Toc240292556" office:target-frame-name="_top" xlink:show="replace"><text:span text:style-name="T30">Vragen over de handreiking</text:span><text:tab/>6</text:a></text:p>
          <text:p text:style-name="Inhopg1"><text:a xlink:href="#_Toc240292557" office:target-frame-name="_top" xlink:show="replace"><text:span text:style-name="T31">1.2.</text:span><text:span text:style-name="T32"><text:tab/></text:span><text:span text:style-name="T33">Leeswijzer</text:span><text:span text:style-name="T34"><text:tab/></text:span><text:span text:style-name="T35">7</text:span></text:a></text:p>
          <text:p text:style-name="Inhopg2"><text:a xlink:href="#_Toc240292558" office:target-frame-name="_top" xlink:show="replace"><text:span text:style-name="T36">Algemene informatie over cultureel erfgoed en Omgevingswet in Hfst. 2 t/m 5</text:span><text:tab/>7</text:a></text:p>
          <text:p text:style-name="Inhopg2"><text:a xlink:href="#_Toc240292559" office:target-frame-name="_top" xlink:show="replace"><text:span text:style-name="T37">De voorbeeldregels in bijlagen 1, 2 en 3</text:span><text:tab/>7</text:a></text:p>
          <text:p text:style-name="Inhopg2"><text:a xlink:href="#_Toc240292560" office:target-frame-name="_top" xlink:show="replace"><text:span text:style-name="T38">Hoe navigeer ik handig door de tekst?</text:span><text:tab/>7</text:a></text:p>
          <text:p text:style-name="Inhopg1"><text:a xlink:href="#_Toc240292561" office:target-frame-name="_top" xlink:show="replace"><text:span text:style-name="T39">2.</text:span><text:span text:style-name="T40"><text:tab/></text:span><text:span text:style-name="T41">Cultureel erfgoed en instrumenten Omgevingswet</text:span><text:span text:style-name="T42"><text:tab/></text:span><text:span text:style-name="T43">8</text:span></text:a></text:p>
          <text:p text:style-name="Inhopg2"><text:a xlink:href="#_Toc240292562" office:target-frame-name="_top" xlink:show="replace"><text:span text:style-name="T44">2.1.</text:span><text:span text:style-name="T45"><text:tab/></text:span><text:span text:style-name="T46">De grondslag in de Omgevingswet</text:span><text:tab/>8</text:a></text:p>
          <text:p text:style-name="Inhopg2"><text:a xlink:href="#_Toc240292563" office:target-frame-name="_top" xlink:show="replace"><text:span text:style-name="T47">2.2.</text:span><text:span text:style-name="T48"><text:tab/></text:span><text:span text:style-name="T49">Beleidscyclus en instrumenten Omgevingswet</text:span><text:tab/>8</text:a></text:p>
          <text:p text:style-name="Inhopg2"><text:a xlink:href="#_Toc240292564" office:target-frame-name="_top" xlink:show="replace"><text:span text:style-name="T50">2.3.</text:span><text:span text:style-name="T51"><text:tab/></text:span><text:span text:style-name="T52">Omgevingsvisie</text:span><text:tab/>9</text:a></text:p>
          <text:p text:style-name="Inhopg2"><text:a xlink:href="#_Toc240292565" office:target-frame-name="_top" xlink:show="replace"><text:span text:style-name="T53">2.4.</text:span><text:span text:style-name="T54"><text:tab/></text:span><text:span text:style-name="T55">Programma</text:span><text:tab/>9</text:a></text:p>
          <text:p text:style-name="Inhopg2"><text:a xlink:href="#_Toc240292566" office:target-frame-name="_top" xlink:show="replace"><text:span text:style-name="T56">2.5.</text:span><text:span text:style-name="T57"><text:tab/></text:span><text:span text:style-name="T58">Decentrale regels</text:span><text:tab/>9</text:a></text:p>
          <text:p text:style-name="Inhopg2"><text:a xlink:href="#_Toc240292567" office:target-frame-name="_top" xlink:show="replace"><text:span text:style-name="T59">2.6.</text:span><text:span text:style-name="T60"><text:tab/></text:span><text:span text:style-name="T61">Algemene rijksregels</text:span><text:tab/>10</text:a></text:p>
          <text:p text:style-name="Inhopg2"><text:a xlink:href="#_Toc240292568" office:target-frame-name="_top" xlink:show="replace"><text:span text:style-name="T62">2.7.</text:span><text:span text:style-name="T63"><text:tab/></text:span><text:span text:style-name="T64">Omgevingsvergunning</text:span><text:tab/>12</text:a></text:p>
          <text:p text:style-name="Inhopg2"><text:a xlink:href="#_Toc240292569" office:target-frame-name="_top" xlink:show="replace"><text:span text:style-name="T65">2.8.</text:span><text:span text:style-name="T66"><text:tab/></text:span><text:span text:style-name="T67">Projectbesluit</text:span><text:tab/>12</text:a></text:p>
          <text:p text:style-name="Inhopg2"><text:a xlink:href="#_Toc240292570" office:target-frame-name="_top" xlink:show="replace"><text:span text:style-name="T68">2.9.</text:span><text:span text:style-name="T69"><text:tab/></text:span><text:span text:style-name="T70">Toezicht en handhaving</text:span><text:tab/>12</text:a></text:p>
          <text:p text:style-name="Inhopg1"><text:a xlink:href="#_Toc240292571" office:target-frame-name="_top" xlink:show="replace"><text:span text:style-name="T71">3.</text:span><text:span text:style-name="T72"><text:tab/></text:span><text:span text:style-name="T73">Cultureel erfgoed en het omgevingsplan</text:span><text:span text:style-name="T74"><text:tab/></text:span><text:span text:style-name="T75">13</text:span></text:a></text:p>
          <text:p text:style-name="Inhopg2"><text:a xlink:href="#_Toc240292572" office:target-frame-name="_top" xlink:show="replace"><text:span text:style-name="T76">3.1.</text:span><text:span text:style-name="T77"><text:tab/></text:span><text:span text:style-name="T78">Korte introductie omgevingsplan</text:span><text:tab/>13</text:a></text:p>
          <text:p text:style-name="Inhopg2"><text:a xlink:href="#_Toc240292573" office:target-frame-name="_top" xlink:show="replace"><text:span text:style-name="T79">3.2.</text:span><text:span text:style-name="T80"><text:tab/></text:span><text:span text:style-name="T81">Opstellen omgevingsplan</text:span><text:tab/>14</text:a></text:p>
          <text:p text:style-name="Inhopg2"><text:a xlink:href="#_Toc240292574" office:target-frame-name="_top" xlink:show="replace"><text:span text:style-name="T82">3.3.</text:span><text:span text:style-name="T83"><text:tab/></text:span><text:span text:style-name="T84">Doorwerking instructieregels in het omgevingsplan</text:span><text:tab/>14</text:a></text:p>
          <text:p text:style-name="Inhopg2"><text:a xlink:href="#_Toc240292575" office:target-frame-name="_top" xlink:show="replace"><text:span text:style-name="T85">3.4.</text:span><text:span text:style-name="T86"><text:tab/></text:span><text:span text:style-name="T87">Instructieregels provincie</text:span><text:tab/>17</text:a></text:p>
          <text:p text:style-name="Inhopg2"><text:a xlink:href="#_Toc240292576" office:target-frame-name="_top" xlink:show="replace"><text:span text:style-name="T88">3.5.</text:span><text:span text:style-name="T89"><text:tab/></text:span><text:span text:style-name="T90">Bruidsschat</text:span><text:tab/>17</text:a></text:p>
          <text:p text:style-name="Inhopg2"><text:a xlink:href="#_Toc240292577" office:target-frame-name="_top" xlink:show="replace"><text:span text:style-name="T91">3.6.</text:span><text:span text:style-name="T92"><text:tab/></text:span><text:span text:style-name="T93">Digitaal Stelsel Omgevingswet</text:span><text:tab/>18</text:a></text:p>
          <text:p text:style-name="Inhopg2"><text:a xlink:href="#_Toc240292578" office:target-frame-name="_top" xlink:show="replace"><text:span text:style-name="T94">3.7.</text:span><text:span text:style-name="T95"><text:tab/></text:span><text:span text:style-name="T96">Staalkaarten VNG</text:span><text:tab/>18</text:a></text:p>
          <text:p text:style-name="Inhopg2"><text:a xlink:href="#_Toc240292579" office:target-frame-name="_top" xlink:show="replace"><text:span text:style-name="T97">3.8.</text:span><text:span text:style-name="T98"><text:tab/></text:span><text:span text:style-name="T99">Toelichting omgevingsplan</text:span><text:tab/>19</text:a></text:p>
          <text:p text:style-name="Inhopg1"><text:a xlink:href="#_Toc240292580" office:target-frame-name="_top" xlink:show="replace"><text:span text:style-name="T100">4.</text:span><text:span text:style-name="T101"><text:tab/></text:span><text:span text:style-name="T102">Begrippen</text:span><text:span text:style-name="T103"><text:tab/></text:span><text:span text:style-name="T104">20</text:span></text:a></text:p>
          <text:p text:style-name="Inhopg1"><text:a xlink:href="#_Toc240292581" office:target-frame-name="_top" xlink:show="replace"><text:span text:style-name="T105">5.</text:span><text:span text:style-name="T106"><text:tab/></text:span><text:span text:style-name="T107">Doelen</text:span><text:span text:style-name="T108"><text:tab/></text:span><text:span text:style-name="T109">23</text:span></text:a></text:p>
          <text:p text:style-name="Inhopg1"><text:a xlink:href="#_Toc240292582" office:target-frame-name="_top" xlink:show="replace"><text:span text:style-name="T110">BIJLAGE 1A. Voorbeeldregels cultureel erfgoed, geënt op bruidsschat in systematiek VNG-casco omgevingsplan</text:span><text:span text:style-name="T111"><text:tab/></text:span><text:span text:style-name="T112">24</text:span></text:a></text:p>
          <text:p text:style-name="Inhopg2"><text:a xlink:href="#_Toc240292583" office:target-frame-name="_top" xlink:show="replace"><text:span text:style-name="T113">1.</text:span><text:span text:style-name="T114"><text:tab/></text:span><text:span text:style-name="T115">Monumenten (gebouwd of aangelegd)<text:s/></text:span><text:span text:style-name="Hyperlink"><draw:frame draw:style-name="a1" draw:name="Afbeelding 1" text:anchor-type="as-char" svg:x="0in" svg:y="0in" svg:width="0.64028in" svg:height="0.32014in" style:rel-width="scale" style:rel-height="scale"><draw:image xlink:href="media/image2.png" xlink:type="simple" xlink:show="embed" xlink:actuate="onLoad"/><svg:title/><svg:desc/></draw:frame></text:span><text:tab/>24</text:a></text:p>
          <text:p text:style-name="P116"><text:a xlink:href="#_Toc240292584" office:target-frame-name="_top" xlink:show="replace"><text:span text:style-name="T117">1.1.</text:span><text:span text:style-name="T118"><text:tab/></text:span><text:span text:style-name="T119">Monumenten beschermd als gemeentelijk monument</text:span><text:tab/>24</text:a></text:p>
          <text:p text:style-name="P120"><text:a xlink:href="#_Toc240292585" office:target-frame-name="_top" xlink:show="replace"><text:span text:style-name="T121">1.2.</text:span><text:span text:style-name="T122"><text:tab/></text:span><text:span text:style-name="T123">Monumenten beschermd als karakteristiek bouwwerk</text:span><text:tab/>49</text:a></text:p>
          <text:p text:style-name="P124"><text:a xlink:href="#_Toc240292586" office:target-frame-name="_top" xlink:show="replace"><text:span text:style-name="T125">1.3.</text:span><text:span text:style-name="T126"><text:tab/></text:span><text:span text:style-name="T127">Bouwhistorisch onderzoek bij voorgenomen sloopactiviteit en te verwachten bouwhistorische waarden</text:span><text:tab/>62</text:a></text:p>
          <text:p text:style-name="P128"><text:a xlink:href="#_Toc240292587" office:target-frame-name="_top" xlink:show="replace"><text:span text:style-name="T129">1.4.</text:span><text:span text:style-name="T130"><text:tab/></text:span><text:span text:style-name="T131">Voorkomen ontsiering of beschadiging beschermde monumenten door activiteiten in omgeving</text:span><text:tab/>68</text:a></text:p>
          <text:p text:style-name="Inhopg2"><text:a xlink:href="#_Toc240292588" office:target-frame-name="_top" xlink:show="replace"><text:span text:style-name="T132">2.</text:span><text:span text:style-name="T133"><text:tab/></text:span><text:span text:style-name="T134">Archeologische monumenten<text:s/></text:span><text:span text:style-name="T135"><draw:frame draw:style-name="a2" draw:name="Afbeelding 2" text:anchor-type="as-char" svg:x="0in" svg:y="0in" svg:width="0.67986in" svg:height="0.34028in" style:rel-width="scale" style:rel-height="scale"><draw:image xlink:href="media/image3.png" xlink:type="simple" xlink:show="embed" xlink:actuate="onLoad"/><svg:title/><svg:desc/></draw:frame></text:span><text:tab/>73</text:a></text:p>
          <text:p text:style-name="P136"><text:a xlink:href="#_Toc240292589" office:target-frame-name="_top" xlink:show="replace"><text:span text:style-name="T137">2.1.</text:span><text:span text:style-name="T138"><text:tab/></text:span><text:span text:style-name="T139">Reguliere bescherming bekende/aantoonbaar te verwachten archeologische monumenten</text:span><text:tab/>73</text:a></text:p>
          <text:p text:style-name="P140"><text:a xlink:href="#_Toc240292590" office:target-frame-name="_top" xlink:show="replace"><text:span text:style-name="T141">2.2.</text:span><text:span text:style-name="T142"><text:tab/></text:span><text:span text:style-name="T143">Archeologische monumenten beschermd als gemeentelijk monument</text:span><text:tab/>96</text:a></text:p>
          <text:p text:style-name="Inhopg2"><text:a xlink:href="#_Toc240292591" office:target-frame-name="_top" xlink:show="replace"><text:span text:style-name="T144">3.</text:span><text:span text:style-name="T145"><text:tab/></text:span><text:span text:style-name="T146">Stads- en dorpsgezichten</text:span><text:span text:style-name="T147"><draw:frame draw:style-name="a3" draw:name="Afbeelding 3" text:anchor-type="as-char" svg:x="0in" svg:y="0in" svg:width="0.85749in" svg:height="0.42918in" style:rel-width="scale" style:rel-height="scale"><draw:image xlink:href="media/image4.png" xlink:type="simple" xlink:show="embed" xlink:actuate="onLoad"/><svg:title/><svg:desc/></draw:frame></text:span><text:tab/>114</text:a></text:p>
          <text:p text:style-name="P148"><text:a xlink:href="#_Toc240292592" office:target-frame-name="_top" xlink:show="replace"><text:span text:style-name="T149">3.1.</text:span><text:span text:style-name="T150"><text:tab/></text:span><text:span text:style-name="T151">Inleiding</text:span><text:tab/>114</text:a></text:p>
          <text:p text:style-name="P152"><text:a xlink:href="#_Toc240292593" office:target-frame-name="_top" xlink:show="replace"><text:span text:style-name="T153">3.2.</text:span><text:span text:style-name="T154"><text:tab/></text:span><text:span text:style-name="T155">Voorbeeldregels en artikelsgewijze toelichting</text:span><text:tab/>117</text:a></text:p>
          <text:p text:style-name="Inhopg2"><text:a xlink:href="#_Toc240292594" office:target-frame-name="_top" xlink:show="replace"><text:span text:style-name="T156">4.</text:span><text:span text:style-name="T157"><text:tab/></text:span><text:span text:style-name="T158">Cultuurlandschappen<text:s/></text:span><text:span text:style-name="T159"><draw:frame draw:style-name="a4" draw:name="Afbeelding 4" text:anchor-type="as-char" svg:x="0in" svg:y="0in" svg:width="0.62205in" svg:height="0.41339in" style:rel-width="scale" style:rel-height="scale"><draw:image xlink:href="media/image5.png" xlink:type="simple" xlink:show="embed" xlink:actuate="onLoad"/><svg:title/><svg:desc/></draw:frame></text:span><text:tab/>130</text:a></text:p>
          <text:p text:style-name="P160"><text:a xlink:href="#_Toc240292595" office:target-frame-name="_top" xlink:show="replace"><text:span text:style-name="T161">4.1.</text:span><text:span text:style-name="T162"><text:tab/></text:span><text:span text:style-name="T163">Inleiding</text:span><text:tab/>130</text:a></text:p>
          <text:p text:style-name="P164"><text:a xlink:href="#_Toc240292596" office:target-frame-name="_top" xlink:show="replace"><text:span text:style-name="T165">4.2.</text:span><text:span text:style-name="T166"><text:tab/></text:span><text:span text:style-name="T167">Voorbeeldregels en artikelsgewijze toelichting</text:span><text:tab/>131</text:a></text:p>
          <text:p text:style-name="Inhopg2"><text:a xlink:href="#_Toc240292597" office:target-frame-name="_top" xlink:show="replace"><text:span text:style-name="T168">5.</text:span><text:span text:style-name="T169"><text:tab/></text:span><text:span text:style-name="T170">Inperking vergunningvrij (ruimtelijk) bouwen vanwege cultureel erfgoed</text:span><text:tab/>140</text:a></text:p>
          <text:p text:style-name="P171"><text:a xlink:href="#_Toc240292598" office:target-frame-name="_top" xlink:show="replace"><text:span text:style-name="T172">5.1.</text:span><text:span text:style-name="T173"><text:tab/></text:span><text:span text:style-name="T174">Inleiding</text:span><text:tab/>140</text:a></text:p>
          <text:p text:style-name="P175"><text:a xlink:href="#_Toc240292599" office:target-frame-name="_top" xlink:show="replace"><text:span text:style-name="T176">5.2.</text:span><text:span text:style-name="T177"><text:tab/></text:span><text:span text:style-name="T178">Voorbeeldregels en artikelsgewijze toelichting</text:span><text:tab/>140</text:a></text:p>
          <text:p text:style-name="Inhopg1"><text:a xlink:href="#_Toc240292600" office:target-frame-name="_top" xlink:show="replace"><text:span text:style-name="T179">BIJLAGE 1B. Voorbeeldregels bijlage 1, doorlopend</text:span><text:span text:style-name="T180"><text:tab/></text:span><text:span text:style-name="T181">145</text:span></text:a></text:p>
          <text:p text:style-name="Inhopg1"><text:a xlink:href="#_Toc240292601" office:target-frame-name="_top" xlink:show="replace"><text:span text:style-name="T182">BIJLAGE 2. Voorbeschermingsregels monument (voorbeschermd gemeentelijk monument)</text:span><text:span text:style-name="T183"><text:tab/></text:span><text:span text:style-name="T184">179</text:span></text:a></text:p>
          <text:p text:style-name="Inhopg1"><text:a xlink:href="#_Toc240292602" office:target-frame-name="_top" xlink:show="replace"><text:span text:style-name="T185">BIJLAGE 3. Voorbeeldregels cultureel erfgoed, geënt op geïntegreerde staalkaarten in VNG-casco omgevingsplan</text:span><text:span text:style-name="T186"><text:tab/></text:span><text:span text:style-name="T187">185</text:span></text:a></text:p>
          <text:p text:style-name="Inhopg2"><text:a xlink:href="#_Toc240292603" office:target-frame-name="_top" xlink:show="replace"><text:span text:style-name="T188">Inleiding</text:span><text:tab/>185</text:a></text:p>
          <text:p text:style-name="Inhopg2"><text:a xlink:href="#_Toc240292604" office:target-frame-name="_top" xlink:show="replace"><text:span text:style-name="T189">Regels</text:span><text:tab/>187</text:a></text:p>
          <text:p text:style-name="Inhopg2"><text:a xlink:href="#_Toc240292605" office:target-frame-name="_top" xlink:show="replace"><text:span text:style-name="T190">Toelichting per paragraaf</text:span><text:tab/>209</text:a></text:p>
        </text:index-body>
      </text:table-of-content>
      <text:p text:style-name="P191"><text:span text:style-name="T192"><text:tab/></text:span></text:p>
      <text:p text:style-name="P193"/>
      <text:p text:style-name="Standaard"/>
      <text:list text:style-name="LFO4" text:continue-numbering="true">
        <text:list-item>
          <text:list>
            <text:list-item>
              <text:p text:style-name="P194"><text:bookmark-start text:name="_Toc101423839"/><text:bookmark-start text:name="_Toc153967792"/><text:bookmark-start text:name="_Toc153975730"/><text:bookmark-start text:name="_Toc172722083"/><text:bookmark-start text:name="_Toc173312350"/><text:bookmark-start text:name="_Toc176955686"/><text:bookmark-start text:name="_Toc179797428"/><text:bookmark-start text:name="_Toc232073068"/><text:bookmark-start text:name="_Toc232177925"/><text:bookmark-start text:name="_Toc232513629"/><text:bookmark-start text:name="_Toc233383085"/><text:bookmark-start text:name="_Toc233384673"/><text:bookmark-start text:name="_Toc233385666"/><text:bookmark-start text:name="_Toc237446623"/><text:bookmark-start text:name="_Toc237449756"/><text:bookmark-start text:name="_Toc239778296"/><text:bookmark-start text:name="_Toc239779712"/><text:bookmark-start text:name="_Toc239780373"/><text:bookmark-start text:name="_Toc239780523"/><text:bookmark-start text:name="_Toc239781708"/><text:bookmark-start text:name="_Toc240292549"/>Inleiding<text:bookmark-end text:name="_Toc101423839"/><text:bookmark-end text:name="_Toc153967792"/><text:bookmark-end text:name="_Toc153975730"/><text:bookmark-end text:name="_Toc172722083"/><text:bookmark-end text:name="_Toc173312350"/><text:bookmark-end text:name="_Toc176955686"/><text:bookmark-end text:name="_Toc179797428"/><text:bookmark-end text:name="_Toc232073068"/><text:bookmark-end text:name="_Toc232177925"/><text:bookmark-end text:name="_Toc232513629"/><text:bookmark-end text:name="_Toc233383085"/><text:bookmark-end text:name="_Toc233384673"/><text:bookmark-end text:name="_Toc233385666"/><text:bookmark-end text:name="_Toc237446623"/><text:bookmark-end text:name="_Toc237449756"/><text:bookmark-end text:name="_Toc239778296"/><text:bookmark-end text:name="_Toc239779712"/><text:bookmark-end text:name="_Toc239780373"/><text:bookmark-end text:name="_Toc239780523"/><text:bookmark-end text:name="_Toc239781708"/><text:bookmark-end text:name="_Toc240292549"/></text:p>
            </text:list-item>
          </text:list>
        </text:list-item>
      </text:list>
      <text:p text:style-name="P195"/>
      <text:h text:style-name="P196" text:outline-level="2"><text:bookmark-start text:name="_Toc232177926"/><text:bookmark-start text:name="_Toc232513630"/><text:bookmark-start text:name="_Toc233383086"/><text:bookmark-start text:name="_Toc233384674"/><text:bookmark-start text:name="_Toc233385667"/><text:bookmark-start text:name="_Toc237446624"/><text:bookmark-start text:name="_Toc237449757"/><text:bookmark-start text:name="_Toc239778297"/><text:bookmark-start text:name="_Toc239779713"/><text:bookmark-start text:name="_Toc239780374"/><text:bookmark-start text:name="_Toc239780524"/><text:bookmark-start text:name="_Toc239781709"/><text:bookmark-start text:name="_Toc240292550"/>Integraal omgevingsplan,<text:s/>hét centrale gemeentelijke instrument<text:bookmark-end text:name="_Toc232177926"/><text:bookmark-end text:name="_Toc232513630"/><text:s/>voor de fysieke leefomgeving<text:bookmark-end text:name="_Toc233383086"/><text:bookmark-end text:name="_Toc233384674"/><text:bookmark-end text:name="_Toc233385667"/><text:bookmark-end text:name="_Toc237446624"/><text:bookmark-end text:name="_Toc237449757"/><text:bookmark-end text:name="_Toc239778297"/><text:bookmark-end text:name="_Toc239779713"/><text:bookmark-end text:name="_Toc239780374"/><text:bookmark-end text:name="_Toc239780524"/><text:bookmark-end text:name="_Toc239781709"/><text:bookmark-end text:name="_Toc240292550"/></text:h>
      <text:p text:style-name="P197">Sinds 1 januari 2024 is de Omgevingswet van kracht. Sindsdien zijn de ruimtelijke instrumenten van de Wet ruimtelijke ordening, zoals bestemmingsplannen, beheersverordeningen, uitwerkingsplannen en wijzigingsplannen automatisch onderdeel van het tijdelijke omgevingsplan. Elke gemeente heeft daarmee sindsdien een dergelijk omgevingsplan. Gemeenten hebben tot en met 31 december 2031 de tijd om het tijdelijke<text:s/>omgevingsplan aan te passen naar een ‘volwaardig’ omgevingsplan dat volledig voldoet aan de Omgevingswet, de instructies van het Rijk en de provincies en aan de digitale standaarden.<text:s/></text:p>
      <text:p text:style-name="P198"/>
      <text:h text:style-name="P199" text:outline-level="2"><text:bookmark-start text:name="_Toc232177927"/><text:bookmark-start text:name="_Toc232513631"/><text:bookmark-start text:name="_Toc233383087"/><text:bookmark-start text:name="_Toc233384675"/><text:bookmark-start text:name="_Toc233385668"/><text:bookmark-start text:name="_Toc237446625"/><text:bookmark-start text:name="_Toc237449758"/><text:bookmark-start text:name="_Toc239778298"/><text:bookmark-start text:name="_Toc239779714"/><text:bookmark-start text:name="_Toc239780375"/><text:bookmark-start text:name="_Toc239780525"/><text:bookmark-start text:name="_Toc239781710"/><text:bookmark-start text:name="_Toc240292551"/>Instructieregel tot rekening houden met cultureel erfgoed in omgevingsplan<text:bookmark-end text:name="_Toc232177927"/><text:bookmark-end text:name="_Toc232513631"/><text:bookmark-end text:name="_Toc233383087"/><text:bookmark-end text:name="_Toc233384675"/><text:bookmark-end text:name="_Toc233385668"/><text:bookmark-end text:name="_Toc237446625"/><text:bookmark-end text:name="_Toc237449758"/><text:bookmark-end text:name="_Toc239778298"/><text:bookmark-end text:name="_Toc239779714"/><text:bookmark-end text:name="_Toc239780375"/><text:bookmark-end text:name="_Toc239780525"/><text:bookmark-end text:name="_Toc239781710"/><text:bookmark-end text:name="_Toc240292551"/><text:s/></text:h>
      <text:p text:style-name="Standaard"><text:span text:style-name="T200">De omgang met cultureel erfgoed is een van de zaken die in het omgevingsplan geregeld moet worden. Een vanuit dit oogpunt belangrijk gegeven is artikel 5.130 van het Besluit kwaliteit leefomgeving. Dat bepaalt dat in een omgevingsplan rekening wordt<text:s/></text:span><text:span text:style-name="T201">gehouden met het belang van het behoud van cultureel erfgoed, met inbegrip van bekende of aantoonbaar te verwachten archeologische monumenten. De gemeente doet dit door het cultureel erfgoed op het gemeentelijk grondgebied inzichtelijk te maken, te waarderen en passende regels ter bescherming ervan op te stellen. In het verleden hebben sommige gemeenten dit ook al opgenomen in hun bestemmingsplan(nen). Ten behoeve van cultureel erfgoed in bestemmingsplannen heeft de Rijksdienst voor het Cultureel Erfgoed<text:s/></text:span><text:span text:style-name="T202">(RCE) eerder al voorbeeldregels beschikbaar gesteld. Deze regels waren bedoeld als inspiratie en konden gemeenten gebruiken als voorbeelden bij het opstellen van bestemmingsplannen. Deze voorbeeldregels hebben als vertrekpunt gediend voor een nieuwe set voorbeeldregels in deze handreiking, nu voor cultureel erfgoed in het omgevingsplan.</text:span></text:p>
      <text:p text:style-name="P203"/>
      <text:h text:style-name="P204" text:outline-level="2"><text:bookmark-start text:name="_Toc232177928"/><text:bookmark-start text:name="_Toc232513632"/><text:bookmark-start text:name="_Toc233383088"/><text:bookmark-start text:name="_Toc233384676"/><text:bookmark-start text:name="_Toc233385669"/><text:bookmark-start text:name="_Toc237446626"/><text:bookmark-start text:name="_Toc237449759"/><text:bookmark-start text:name="_Toc239778299"/><text:bookmark-start text:name="_Toc239779715"/><text:bookmark-start text:name="_Toc239780376"/><text:bookmark-start text:name="_Toc239780526"/><text:bookmark-start text:name="_Toc239781711"/><text:bookmark-start text:name="_Toc240292552"/>Het begrip cultureel erfgoed<text:bookmark-end text:name="_Toc232177928"/><text:bookmark-end text:name="_Toc232513632"/><text:bookmark-end text:name="_Toc233383088"/><text:bookmark-end text:name="_Toc233384676"/><text:bookmark-end text:name="_Toc233385669"/><text:bookmark-end text:name="_Toc237446626"/><text:bookmark-end text:name="_Toc237449759"/><text:bookmark-end text:name="_Toc239778299"/><text:bookmark-end text:name="_Toc239779715"/><text:bookmark-end text:name="_Toc239780376"/><text:bookmark-end text:name="_Toc239780526"/><text:bookmark-end text:name="_Toc239781711"/><text:bookmark-end text:name="_Toc240292552"/></text:h>
      <text:p text:style-name="Standaard"><text:span text:style-name="T205">De Omgevingswet definieert cultureel erfgoed als ‘monumenten, archeologische monumenten, stads- en dorpsgezichten, cultuurlandschappen en, voor</text:span><text:span text:style-name="T206"><text:s/>zover dat voorwerp is of kan zijn van een evenwichtige toedeling van functies aan locaties in het omgevingsplan, ander cultureel erfgoed als bedoeld in artikel 1.1 van de Erfgoedwet’.</text:span><text:span text:style-name="T207"><text:note text:note-class="footnote" text:id="_ftn0"><text:note-citation>1</text:note-citation><text:note-body><text:p text:style-name="Voetnoottekst"><text:span text:style-name="T208"><text:s/>In artikel 1.1 Erfgoedwet wordt verstaan onder cultureel erfgoed: ‘uit het verleden geërfde materiële en immateriële bronnen, in de loop van de tijd tot stand gebracht door de mens of ontstaan uit de wisselwerking tussen mens en omgeving, die mensen, onafhankelijk van het bezit ervan, identificeren als een weerspiegeling en uitdrukking van zich voortdurend ontwikkelende waarden, overtuigingen, kennis en tradities, en die aan hen en toekomstige generaties een referentiekader bieden’.</text:span></text:p><text:p text:style-name="Standaard"/><text:p text:style-name="Standaard"/><text:p text:style-name="Standaard"/><text:p text:style-name="Standaard"/><text:p text:style-name="Standaard"/><text:p text:style-name="Standaard"/></text:note-body></text:note></text:span><text:span text:style-name="T209"><text:s/>Voorbeelden van ander cultureel erfgoed zijn een haven met historische schepen of het toedelen van een functie aan een locatie die samenhangt met een (lokaal) volksgebruik dat wordt aangemerkt als immaterieel erfgoed (zie afbeelding op volgende pagina):</text:span></text:p>
      <text:p text:style-name="P210"/>
      <text:p text:style-name="Standaard"><draw:frame draw:style-name="a5" draw:name="Afbeelding 1" text:anchor-type="as-char" svg:x="0in" svg:y="0in" svg:width="7.23941in" svg:height="4.53064in" style:rel-width="scale" style:rel-height="scale"><draw:image xlink:href="media/image6.png" xlink:type="simple" xlink:show="embed" xlink:actuate="onLoad"/><svg:title/><svg:desc/></draw:frame></text:p>
      <text:p text:style-name="Standaard"/>
      <text:h text:style-name="P211" text:outline-level="2"><text:bookmark-start text:name="_Toc232177929"/><text:bookmark-start text:name="_Toc232513633"/><text:bookmark-start text:name="_Toc233383089"/><text:bookmark-start text:name="_Toc233384677"/><text:bookmark-start text:name="_Toc233385670"/><text:bookmark-start text:name="_Toc237446627"/><text:bookmark-start text:name="_Toc237449760"/><text:bookmark-start text:name="_Toc239778300"/><text:bookmark-start text:name="_Toc239779716"/><text:bookmark-start text:name="_Toc239780377"/><text:bookmark-start text:name="_Toc239780527"/><text:bookmark-start text:name="_Toc239781712"/><text:bookmark-start text:name="_Toc240292553"/>Doel en opzet handreiking<text:bookmark-end text:name="_Toc232177929"/><text:bookmark-end text:name="_Toc232513633"/><text:bookmark-end text:name="_Toc233383089"/><text:bookmark-end text:name="_Toc233384677"/><text:bookmark-end text:name="_Toc233385670"/><text:bookmark-end text:name="_Toc237446627"/><text:bookmark-end text:name="_Toc237449760"/><text:bookmark-end text:name="_Toc239778300"/><text:bookmark-end text:name="_Toc239779716"/><text:bookmark-end text:name="_Toc239780377"/><text:bookmark-end text:name="_Toc239780527"/><text:bookmark-end text:name="_Toc239781712"/><text:bookmark-end text:name="_Toc240292553"/><text:s/></text:h>
      <text:p text:style-name="P212">Het doel van deze handreiking is om aan<text:s/>de hand van voorbeeldregels te laten zien hoe het behoud van cultureel erfgoed via beschermende regels in het omgevingsplan kan worden gerealiseerd. De voorbeeldregels hebben betrekking op vier van de vijf elementen van cultureel erfgoed in de fysieke leefomgeving:</text:p>
      <text:p text:style-name="P213"/>
      <text:list text:style-name="LFO5" text:continue-numbering="true">
        <text:list-item>
          <text:p text:style-name="P214"><draw:frame draw:style-name="a6" draw:name="Afbeelding 2" text:anchor-type="as-char" svg:x="0in" svg:y="0in" svg:width="0.64363in" svg:height="0.32161in" style:rel-width="scale" style:rel-height="scale"><draw:image xlink:href="media/image7.png" xlink:type="simple" xlink:show="embed" xlink:actuate="onLoad"/><svg:title/><svg:desc/></draw:frame><text:span text:style-name="T215"><text:tab/>Monumenten:</text:span></text:p>
        </text:list-item>
      </text:list>
      <text:list text:style-name="LFO6_1" text:continue-numbering="true">
        <text:list-item>
          <text:p text:style-name="P216">bescherming als gemeentelijk monument<text:s/></text:p>
        </text:list-item>
        <text:list-item>
          <text:p text:style-name="P217">bescherming als karakteristiek bouwwerk</text:p>
        </text:list-item>
        <text:list-item>
          <text:p text:style-name="P218">bouwhistorisch onderzoek bij voorgenomen sloopactiviteit en te verwachten bouwhistorische waarden</text:p>
        </text:list-item>
        <text:list-item>
          <text:p text:style-name="P219">voorkomen ontsiering of beschadiging beschermde<text:s/>monumenten door activiteiten in omgeving</text:p>
        </text:list-item>
      </text:list>
      <text:list text:style-name="LFO5" text:continue-numbering="true">
        <text:list-item>
          <text:p text:style-name="P220"><draw:frame draw:style-name="a7" draw:name="Afbeelding 3" text:anchor-type="as-char" svg:x="0in" svg:y="0in" svg:width="0.68325in" svg:height="0.34141in" style:rel-width="scale" style:rel-height="scale"><draw:image xlink:href="media/image8.png" xlink:type="simple" xlink:show="embed" xlink:actuate="onLoad"/><svg:title/><svg:desc/></draw:frame><text:span text:style-name="T221"><text:tab/>Archeologische monumenten:</text:span></text:p>
        </text:list-item>
      </text:list>
      <text:list text:style-name="LFO7" text:continue-numbering="true">
        <text:list-item>
          <text:p text:style-name="P222">reguliere bescherming van bekende en aantoonbaar te verwachten archeologische monumenten<text:s/></text:p>
        </text:list-item>
        <text:list-item>
          <text:p text:style-name="P223">bescherming als gemeentelijk monument</text:p>
        </text:list-item>
      </text:list>
      <text:list text:style-name="LFO5" text:continue-numbering="true">
        <text:list-item>
          <text:p text:style-name="P224"><draw:frame draw:style-name="a8" draw:name="Afbeelding 4" text:anchor-type="as-char" svg:x="0in" svg:y="0in" svg:width="0.67854in" svg:height="0.33906in" style:rel-width="scale" style:rel-height="scale"><draw:image xlink:href="media/image9.png" xlink:type="simple" xlink:show="embed" xlink:actuate="onLoad"/><svg:title/><svg:desc/></draw:frame><text:span text:style-name="T225"><text:tab/>Stads- en dorpsgezichten</text:span></text:p>
        </text:list-item>
        <text:list-item>
          <text:p text:style-name="P226"><text:span text:style-name="T227"><text:s/></text:span><draw:frame draw:style-name="a9" draw:name="Afbeelding 5" text:anchor-type="as-char" svg:x="0in" svg:y="0in" svg:width="0.62313in" svg:height="0.41525in" style:rel-width="scale" style:rel-height="scale"><draw:image xlink:href="media/image10.png" xlink:type="simple" xlink:show="embed" xlink:actuate="onLoad"/><svg:title/><svg:desc/></draw:frame><text:span text:style-name="T228"><text:tab/>Cultuurlandschappen</text:span></text:p>
        </text:list-item>
      </text:list>
      <text:p text:style-name="P229"/>
      <text:p text:style-name="P230">Gemeenten kunnen op basis van de voorbeeldregels aan de slag met de bescherming van cultureel erfgoed in het omgevingsplan. Deze handreiking is bedoeld ter inspiratie van gemeenten, maar bevat geen kant en klare sets om zonder verdere afweging over te nemen. Om<text:s/>recht te doen aan het eigen cultureel erfgoed is aanpassing aan de lokale situatie van belang.<text:s/></text:p>
      <text:p text:style-name="Standaard"><text:span text:style-name="T231">De set voorbeeldregels in bijlage 1 is zo opgesteld dat deze geschikt is als in het omgevingsplan wordt voortgeborduurd op de regelgevingssystematiek van de bruidsschat.<text:s/></text:span></text:p>
      <text:p text:style-name="P232">In de set voorbeeldregels in bijlage 3 worden activiteiten, en met name het ruimtelijk bouwen, verder ontvlochten volgens de geïntegreerde staalkaarten in het VNG-casco voor het omgevingsplan. Deze voorbeeldregels kunnen worden gehanteerd als<text:s/>het omgevingsplan over de gehele linie volgens die systematiek wordt ingestoken. Inhoudelijk beogen ze dezelfde dekking als de voorbeeldregels in bijlage 1, maar omdat dit een nieuwe insteek is, is het mogelijk dat er nog een hiaat in wordt ontdekt. Dat is uiteraard niet de bedoeling, en zal in een voorkomend geval worden hersteld.<text:s/></text:p>
      <text:p text:style-name="P233"/>
      <text:h text:style-name="P234" text:outline-level="2"><text:bookmark-start text:name="_Toc232177930"/><text:bookmark-start text:name="_Toc232513634"/><text:bookmark-start text:name="_Toc233383090"/><text:bookmark-start text:name="_Toc233384678"/><text:bookmark-start text:name="_Toc233385671"/><text:bookmark-start text:name="_Toc237446628"/><text:bookmark-start text:name="_Toc237449761"/><text:bookmark-start text:name="_Toc239778301"/><text:bookmark-start text:name="_Toc239779717"/><text:bookmark-start text:name="_Toc239780378"/><text:bookmark-start text:name="_Toc239780528"/><text:bookmark-start text:name="_Toc239781713"/><text:bookmark-start text:name="_Toc240292554"/>Bij de handreiking betrokken partijen<text:bookmark-end text:name="_Toc232177930"/><text:bookmark-end text:name="_Toc232513634"/><text:bookmark-end text:name="_Toc233383090"/><text:bookmark-end text:name="_Toc233384678"/><text:bookmark-end text:name="_Toc233385671"/><text:bookmark-end text:name="_Toc237446628"/><text:bookmark-end text:name="_Toc237449761"/><text:bookmark-end text:name="_Toc239778301"/><text:bookmark-end text:name="_Toc239779717"/><text:bookmark-end text:name="_Toc239780378"/><text:bookmark-end text:name="_Toc239780528"/><text:bookmark-end text:name="_Toc239781713"/><text:bookmark-end text:name="_Toc240292554"/><text:s/></text:h>
      <text:p text:style-name="Standaard"><text:span text:style-name="T235">Het algemene deel van deze handreiking (hoofdstukken 1 t/m 5) en bijlage 1A zijn in eerste opzet opgesteld door Rho-adviseurs voor<text:s/></text:span><text:span text:style-name="T236">leefruimte, in opdracht van en in samenwerking met de RCE. Via een begeleidingsgroep is afgestemd met de Federatie Grote Monumentengemeenten (FGM), de Vereniging van Nederlandse Gemeenten (VNG), het Convent van Gemeentelijke Archeologen in Nederland (CGA),</text:span><text:span text:style-name="T237"><text:s/></text:span><text:span text:style-name="T238">het netwerk van provinciale steunpunten cultureel erfgoed, het ministerie van BZK en (voor een technisch deel) Geonovum. Later heeft de RCE de voorbeeldregels in bijlage 1 in samenspraak met de VNG nog verder toegespitst op de inmiddels gewijzigde<text:s/></text:span><text:span text:style-name="T239">structuur van het casco voor het omgevingsplan en de geïntegreerde staalkaarten – een voorbeeldstructuur – die de VNG heeft ontwikkeld. Bijlage 2 is opgesteld door de RCE. Bijlage 3 is tot stand gekomen in opdracht van de VNG. In versie 2.0 zijn in nauwe afstemming met het Convent van Gemeentelijke Bouwhistorici ook voorbeeldregels opgenomen voor het borgen van bouwhistorisch onderzoek.</text:span></text:p>
      <text:p text:style-name="P240"/>
      <text:h text:style-name="P241" text:outline-level="2"><text:bookmark-start text:name="_Toc237446629"/><text:bookmark-start text:name="_Toc237449762"/><text:bookmark-start text:name="_Toc239778302"/><text:bookmark-start text:name="_Toc239779718"/><text:bookmark-start text:name="_Toc239780379"/><text:bookmark-start text:name="_Toc239780529"/><text:bookmark-start text:name="_Toc239781714"/><text:bookmark-start text:name="_Toc240292555"/>Nieuw in versie 2.0<text:bookmark-end text:name="_Toc237446629"/><text:bookmark-end text:name="_Toc237449762"/><text:bookmark-end text:name="_Toc239778302"/><text:bookmark-end text:name="_Toc239779718"/><text:bookmark-end text:name="_Toc239780379"/><text:bookmark-end text:name="_Toc239780529"/><text:bookmark-end text:name="_Toc239781714"/><text:bookmark-end text:name="_Toc240292555"/></text:h>
      <text:p text:style-name="P242">In versie 2.0 van deze handreiking zijn nu ook voorbeeldregels opgenomen voor het borgen van<text:s/>bouwhistorisch onderzoek. Verder zijn de voorbeeldregels voor archeologie op initiatief van het CGA iets aangescherpt, mede naar aanleiding van voortschrijdend inzicht met betrekking tot archeologievriendelijk bouwen.<text:s/></text:p>
      <text:p text:style-name="P243"><text:span text:style-name="T244">Met enkele redactionele wijzigingen in de inleiding is beoogd de leesbaarheid te vergroten, met name door het invoegen van kopjes. Voor de herkenbaarheid zijn er ook enkele verduidelijkende afbeeldingen toegevoegd aan de inleiding en bijlage 1A. Deze afbeeldingen (‘visuals’) zijn voor<text:s/></text:span><text:span text:style-name="T245">eenieder vrij te gebruiken en beschikbaar gesteld op de website van de RCE:<text:s/></text:span><text:a xlink:href="https://www.cultureelerfgoed.nl/documenten/2025/01/01/toolkit-visuals-omgevingswet" office:target-frame-name="_top" xlink:show="replace"><text:span text:style-name="T246">Toolkit met visuals over cultureel erfgoed in de Omgevingswet | Rijksdienst voor het Cultureel Erfgoed</text:span></text:a><text:span text:style-name="T247">. Tot slot zijn enkele inmiddels verouderde teksten geactualiseerd of geschrapt.</text:span></text:p>
      <text:p text:style-name="P248"/>
      <text:h text:style-name="P249" text:outline-level="2"><text:bookmark-start text:name="_Toc232177931"/><text:bookmark-start text:name="_Toc232513635"/><text:bookmark-start text:name="_Toc233383091"/><text:bookmark-start text:name="_Toc233384679"/><text:bookmark-start text:name="_Toc233385672"/><text:bookmark-start text:name="_Toc237446630"/><text:bookmark-start text:name="_Toc237449763"/><text:bookmark-start text:name="_Toc239778303"/><text:bookmark-start text:name="_Toc239779719"/><text:bookmark-start text:name="_Toc239780380"/><text:bookmark-start text:name="_Toc239780530"/><text:bookmark-start text:name="_Toc239781715"/><text:bookmark-start text:name="_Toc240292556"/>Vragen over de handreiking<text:bookmark-end text:name="_Toc232177931"/><text:bookmark-end text:name="_Toc232513635"/><text:bookmark-end text:name="_Toc233383091"/><text:bookmark-end text:name="_Toc233384679"/><text:bookmark-end text:name="_Toc233385672"/><text:bookmark-end text:name="_Toc237446630"/><text:bookmark-end text:name="_Toc237449763"/><text:bookmark-end text:name="_Toc239778303"/><text:bookmark-end text:name="_Toc239779719"/><text:bookmark-end text:name="_Toc239780380"/><text:bookmark-end text:name="_Toc239780530"/><text:bookmark-end text:name="_Toc239781715"/><text:bookmark-end text:name="_Toc240292556"/></text:h>
      <text:p text:style-name="P250"><text:span text:style-name="T251">Vragen stellen over de hoofdstukken 1 tot en met 5 of de bijlagen 1 en 2 van deze handreiking, of het melden van een fout of</text:span><text:span text:style-name="T252"><text:s/>omissie kan via de Info</text:span><text:span text:style-name="T253">D</text:span><text:span text:style-name="T254">esk van de Rijksdienst voor het Cultureel Erfgoed:<text:s/></text:span><text:a xlink:href="mailto:info@cultureelerfgoed.nl" office:target-frame-name="_top" xlink:show="replace"><text:span text:style-name="T255">info@cultureelerfgoed.nl</text:span></text:a><text:span text:style-name="T256">. Goede voorbeelden uit gemeenten zijn welkom en kunnen op dezelfde wijze worden aangedragen.<text:s/></text:span></text:p>
      <text:p text:style-name="P257"><text:span text:style-name="T258">Met opmerkingen of vragen over bijlage 3 van de handreiking kan een gemeente zich wenden tot de VNG via het </text:span><text:a xlink:href="https://vng.nl/contactformulier" office:target-frame-name="_top" xlink:show="replace"><text:span text:style-name="T259">contactformulier</text:span></text:a><text:span text:style-name="T260"><text:s/>van de VNG</text:span><text:span text:style-name="T261">.</text:span></text:p>
      <text:p text:style-name="P262"/>
      <text:p text:style-name="P263"><text:bookmark-start text:name="_Toc101423841"/><text:bookmark-start text:name="_Toc153967794"/><text:bookmark-start text:name="_Toc153975732"/><text:bookmark-start text:name="_Toc172722085"/><text:bookmark-start text:name="_Toc173312352"/><text:bookmark-start text:name="_Toc176955688"/><text:bookmark-start text:name="_Toc179797430"/><text:bookmark-start text:name="_Toc232073070"/><text:bookmark-start text:name="_Toc232177932"/><text:bookmark-start text:name="_Toc232513636"/><text:bookmark-start text:name="_Toc233383092"/><text:bookmark-start text:name="_Toc233384680"/><text:bookmark-start text:name="_Toc233385673"/></text:p>
      <text:list text:style-name="LFO4" text:continue-numbering="true">
        <text:list-item>
          <text:list>
            <text:list-item>
              <text:p text:style-name="P264"><text:bookmark-start text:name="_Toc237446631"/><text:bookmark-start text:name="_Toc237449764"/><text:bookmark-start text:name="_Toc239778304"/><text:bookmark-start text:name="_Toc239779720"/><text:bookmark-start text:name="_Toc239780381"/><text:bookmark-start text:name="_Toc239780531"/><text:bookmark-start text:name="_Toc239781716"/><text:bookmark-start text:name="_Toc240292557"/>Leeswijzer<text:bookmark-end text:name="_Toc101423841"/><text:bookmark-end text:name="_Toc153967794"/><text:bookmark-end text:name="_Toc153975732"/><text:bookmark-end text:name="_Toc172722085"/><text:bookmark-end text:name="_Toc173312352"/><text:bookmark-end text:name="_Toc176955688"/><text:bookmark-end text:name="_Toc179797430"/><text:bookmark-end text:name="_Toc232073070"/><text:bookmark-end text:name="_Toc232177932"/><text:bookmark-end text:name="_Toc232513636"/><text:bookmark-end text:name="_Toc233383092"/><text:bookmark-end text:name="_Toc233384680"/><text:bookmark-end text:name="_Toc233385673"/><text:bookmark-end text:name="_Toc237446631"/><text:bookmark-end text:name="_Toc237449764"/><text:bookmark-end text:name="_Toc239778304"/><text:bookmark-end text:name="_Toc239779720"/><text:bookmark-end text:name="_Toc239780381"/><text:bookmark-end text:name="_Toc239780531"/><text:bookmark-end text:name="_Toc239781716"/><text:bookmark-end text:name="_Toc240292557"/></text:p>
            </text:list-item>
          </text:list>
        </text:list-item>
      </text:list>
      <text:p text:style-name="P265"/>
      <text:h text:style-name="P266" text:outline-level="2"><text:bookmark-start text:name="_Toc179797431"/><text:bookmark-start text:name="_Toc232073071"/><text:bookmark-start text:name="_Toc232177933"/><text:bookmark-start text:name="_Toc232513637"/><text:bookmark-start text:name="_Toc233383093"/><text:bookmark-start text:name="_Toc233384681"/><text:bookmark-start text:name="_Toc233385674"/><text:bookmark-start text:name="_Toc237446632"/><text:bookmark-start text:name="_Toc237449765"/><text:bookmark-start text:name="_Toc239778305"/><text:bookmark-start text:name="_Toc239779721"/><text:bookmark-start text:name="_Toc239780382"/><text:bookmark-start text:name="_Toc239780532"/><text:bookmark-start text:name="_Toc239781717"/><text:bookmark-start text:name="_Toc240292558"/>Algemene informatie over cultureel erfgoed<text:s/>en Omgevingswet in Hfst. 2 t/m 5<text:bookmark-end text:name="_Toc179797431"/><text:bookmark-end text:name="_Toc232073071"/><text:bookmark-end text:name="_Toc232177933"/><text:bookmark-end text:name="_Toc232513637"/><text:bookmark-end text:name="_Toc233383093"/><text:bookmark-end text:name="_Toc233384681"/><text:bookmark-end text:name="_Toc233385674"/><text:bookmark-end text:name="_Toc237446632"/><text:bookmark-end text:name="_Toc237449765"/><text:bookmark-end text:name="_Toc239778305"/><text:bookmark-end text:name="_Toc239779721"/><text:bookmark-end text:name="_Toc239780382"/><text:bookmark-end text:name="_Toc239780532"/><text:bookmark-end text:name="_Toc239781717"/><text:bookmark-end text:name="_Toc240292558"/></text:h>
      <text:p text:style-name="P267">In deze handreiking wordt ingegaan op de wijze waarop het behoud van cultureel erfgoed in het omgevingsplan kan worden geregeld. In Hoofdstuk 2 komen kort de instrumenten van de Omgevingswet aan de orde, en wat deze kunnen betekenen voor het belang van cultureel erfgoed. In Hoofdstuk 3 wordt het behoud van cultureel erfgoed in het omgevingsplan besproken. De in de voorbeeldregels van deze handreiking gehanteerde begrippen worden in hoofdstuk 4 verklaard. In hoofdstuk 5<text:s/>wordt een voorbeeld gegeven van in een omgevingsplan op te nemen doelen. De voorbeeldregels zelf zijn als drie sets opgenomen in de bijlagen 1, 2 en 3.<text:s/></text:p>
      <text:p text:style-name="P268"/>
      <text:h text:style-name="P269" text:outline-level="2"><text:bookmark-start text:name="_Toc179797432"/><text:bookmark-start text:name="_Toc232073072"/><text:bookmark-start text:name="_Toc232177934"/><text:bookmark-start text:name="_Toc232513638"/><text:bookmark-start text:name="_Toc233383094"/><text:bookmark-start text:name="_Toc233384682"/><text:bookmark-start text:name="_Toc233385675"/><text:bookmark-start text:name="_Toc237446633"/><text:bookmark-start text:name="_Toc237449766"/><text:bookmark-start text:name="_Toc239778306"/><text:bookmark-start text:name="_Toc239779722"/><text:bookmark-start text:name="_Toc239780383"/><text:bookmark-start text:name="_Toc239780533"/><text:bookmark-start text:name="_Toc239781718"/><text:bookmark-start text:name="_Toc240292559"/>De voorbeeldregels in bijlagen 1, 2 en 3<text:bookmark-end text:name="_Toc179797432"/><text:bookmark-end text:name="_Toc232073072"/><text:bookmark-end text:name="_Toc232177934"/><text:bookmark-end text:name="_Toc232513638"/><text:bookmark-end text:name="_Toc233383094"/><text:bookmark-end text:name="_Toc233384682"/><text:bookmark-end text:name="_Toc233385675"/><text:bookmark-end text:name="_Toc237446633"/><text:bookmark-end text:name="_Toc237449766"/><text:bookmark-end text:name="_Toc239778306"/><text:bookmark-end text:name="_Toc239779722"/><text:bookmark-end text:name="_Toc239780383"/><text:bookmark-end text:name="_Toc239780533"/><text:bookmark-end text:name="_Toc239781718"/><text:bookmark-end text:name="_Toc240292559"/></text:h>
      <text:p text:style-name="P270">De voorbeeldregels in bijlage 1A zijn geordend per element van cultureel erfgoed, geënt op de regels in het tijdelijk deel van het omgevingsplan (bruidsschat) en genummerd in de systematiek van het VNG-casco voor het omgevingsplan, en per onderwerp voorzien van een korte inleiding en een artikelsgewijze toelichting.<text:s/>In bijlage 1B zijn deze artikelen doorlopend achter elkaar geplaatst, om een indruk te geven hoe het er geïntegreerd uit kan zien. Bijlage 2 bevat een set voorbeeldregels om op te nemen in een voorbereidingsbesluit voor voorbescherming van monumenten als voorbeschermd gemeentelijk monument.</text:p>
      <text:p text:style-name="Standaard"><text:span text:style-name="T271">De voorbeeldregels in bijlage 3 volgen integraal de systematiek van de geïntegreerde staalkaarten in het VNG-casco voor het omgevingsplan. Met name op het punt van het ruimtelijk bouwen en soms in de formulering<text:s/></text:span><text:span text:style-name="T272">verschilt deze set voorbeeldregels op onderdelen van de voorbeeldregels in bijlage 1.<text:s/></text:span></text:p>
      <text:p text:style-name="P273"/>
      <text:h text:style-name="P274" text:outline-level="2"><text:bookmark-start text:name="_Toc179797433"/><text:bookmark-start text:name="_Toc232073073"/><text:bookmark-start text:name="_Toc232177935"/><text:bookmark-start text:name="_Toc232513639"/><text:bookmark-start text:name="_Toc233383095"/><text:bookmark-start text:name="_Toc233384683"/><text:bookmark-start text:name="_Toc233385676"/><text:bookmark-start text:name="_Toc237446634"/><text:bookmark-start text:name="_Toc237449767"/><text:bookmark-start text:name="_Toc239778307"/><text:bookmark-start text:name="_Toc239779723"/><text:bookmark-start text:name="_Toc239780384"/><text:bookmark-start text:name="_Toc239780534"/><text:bookmark-start text:name="_Toc239781719"/><text:bookmark-start text:name="_Toc240292560"/>Hoe navigeer ik handig door de tekst?<text:bookmark-end text:name="_Toc179797433"/><text:bookmark-end text:name="_Toc232073073"/><text:bookmark-end text:name="_Toc232177935"/><text:bookmark-end text:name="_Toc232513639"/><text:bookmark-end text:name="_Toc233383095"/><text:bookmark-end text:name="_Toc233384683"/><text:bookmark-end text:name="_Toc233385676"/><text:bookmark-end text:name="_Toc237446634"/><text:bookmark-end text:name="_Toc237449767"/><text:bookmark-end text:name="_Toc239778307"/><text:bookmark-end text:name="_Toc239779723"/><text:bookmark-end text:name="_Toc239780384"/><text:bookmark-end text:name="_Toc239780534"/><text:bookmark-end text:name="_Toc239781719"/><text:bookmark-end text:name="_Toc240292560"/></text:h>
      <text:p text:style-name="P275">Aan het begin van deze handreiking is weliswaar een inhoudsopgave opgenomen, maar navigatie door dit omvangrijke document is een stuk gemakkelijker door het bestand te openen in Word en onder de knop ‘Beeld’ via de knop ‘Weergeven’ het ‘Navigatiedeelvenster’ aan te klikken. Dan komt er met de functie ‘Koppen’ aangeklikt een volledige inhoudsopgave in beeld in de linkerkantlijn. Deze<text:s/>is in- en uitklapbaar door de witte en zwarte driehoekjes aan te klikken. Dit vereenvoudigt en versnelt het navigeren door de tekst aanzienlijk en voorkomt eindeloos door de tekst scrollen.</text:p>
      <text:p text:style-name="P276"/>
      <text:p text:style-name="Standaard"/>
      <text:list text:style-name="LFO8" text:continue-numbering="true">
        <text:list-item>
          <text:p text:style-name="P277"><text:bookmark-start text:name="_Toc101423842"/><text:bookmark-start text:name="_Toc153967795"/><text:bookmark-start text:name="_Toc153975733"/><text:bookmark-start text:name="_Toc172722086"/><text:bookmark-start text:name="_Toc173312353"/><text:bookmark-start text:name="_Toc176955689"/><text:bookmark-start text:name="_Toc179797434"/><text:bookmark-start text:name="_Toc232073074"/><text:bookmark-start text:name="_Toc232177936"/><text:bookmark-start text:name="_Toc232513640"/><text:bookmark-start text:name="_Toc233383096"/><text:bookmark-start text:name="_Toc233384684"/><text:bookmark-start text:name="_Toc233385677"/><text:bookmark-start text:name="_Toc237446635"/><text:bookmark-start text:name="_Toc237449768"/><text:bookmark-start text:name="_Toc239778308"/><text:bookmark-start text:name="_Toc239779724"/><text:bookmark-start text:name="_Toc239780385"/><text:bookmark-start text:name="_Toc239780535"/><text:bookmark-start text:name="_Toc239781720"/><text:bookmark-start text:name="_Toc240292561"/>Cultureel erfgoed en instrumenten Omgevingswet<text:bookmark-end text:name="_Toc101423842"/><text:bookmark-end text:name="_Toc153967795"/><text:bookmark-end text:name="_Toc153975733"/><text:bookmark-end text:name="_Toc172722086"/><text:bookmark-end text:name="_Toc173312353"/><text:bookmark-end text:name="_Toc176955689"/><text:bookmark-end text:name="_Toc179797434"/><text:bookmark-end text:name="_Toc232073074"/><text:bookmark-end text:name="_Toc232177936"/><text:bookmark-end text:name="_Toc232513640"/><text:bookmark-end text:name="_Toc233383096"/><text:bookmark-end text:name="_Toc233384684"/><text:bookmark-end text:name="_Toc233385677"/><text:bookmark-end text:name="_Toc237446635"/><text:bookmark-end text:name="_Toc237449768"/><text:bookmark-end text:name="_Toc239778308"/><text:bookmark-end text:name="_Toc239779724"/><text:bookmark-end text:name="_Toc239780385"/><text:bookmark-end text:name="_Toc239780535"/><text:bookmark-end text:name="_Toc239781720"/><text:bookmark-end text:name="_Toc240292561"/></text:p>
        </text:list-item>
      </text:list>
      <text:p text:style-name="P278"/>
      <text:list text:style-name="LFO9" text:continue-numbering="true">
        <text:list-item>
          <text:list>
            <text:list-item>
              <text:p text:style-name="P279"><text:bookmark-start text:name="_Toc101423843"/><text:bookmark-start text:name="_Toc153967796"/><text:bookmark-start text:name="_Toc153975734"/><text:bookmark-start text:name="_Toc172722087"/><text:bookmark-start text:name="_Toc173312354"/><text:bookmark-start text:name="_Toc176955690"/><text:bookmark-start text:name="_Toc179797435"/><text:bookmark-start text:name="_Toc232073075"/><text:bookmark-start text:name="_Toc232177937"/><text:bookmark-start text:name="_Toc232513641"/><text:bookmark-start text:name="_Toc233383097"/><text:bookmark-start text:name="_Toc233384685"/><text:bookmark-start text:name="_Toc233385678"/><text:bookmark-start text:name="_Toc237446636"/><text:bookmark-start text:name="_Toc237449769"/><text:bookmark-start text:name="_Toc239778309"/><text:bookmark-start text:name="_Toc239779725"/><text:bookmark-start text:name="_Toc239780386"/><text:bookmark-start text:name="_Toc239780536"/><text:bookmark-start text:name="_Toc239781721"/><text:bookmark-start text:name="_Toc240292562"/>De grondslag in de Omgevingswet<text:bookmark-end text:name="_Toc101423843"/><text:bookmark-end text:name="_Toc153967796"/><text:bookmark-end text:name="_Toc153975734"/><text:bookmark-end text:name="_Toc172722087"/><text:bookmark-end text:name="_Toc173312354"/><text:bookmark-end text:name="_Toc176955690"/><text:bookmark-end text:name="_Toc179797435"/><text:bookmark-end text:name="_Toc232073075"/><text:bookmark-end text:name="_Toc232177937"/><text:bookmark-end text:name="_Toc232513641"/><text:bookmark-end text:name="_Toc233383097"/><text:bookmark-end text:name="_Toc233384685"/><text:bookmark-end text:name="_Toc233385678"/><text:bookmark-end text:name="_Toc237446636"/><text:bookmark-end text:name="_Toc237449769"/><text:bookmark-end text:name="_Toc239778309"/><text:bookmark-end text:name="_Toc239779725"/><text:bookmark-end text:name="_Toc239780386"/><text:bookmark-end text:name="_Toc239780536"/><text:bookmark-end text:name="_Toc239781721"/><text:bookmark-end text:name="_Toc240292562"/></text:p>
            </text:list-item>
          </text:list>
        </text:list-item>
      </text:list>
      <text:p text:style-name="P280">De reikwijdte van de Omgevingswet wordt bepaald door het begrip fysieke leefomgeving. Cultureel erfgoed (en werelderfgoed) is op grond van artikel 1.2 Omgevingswet onderdeel van de fysieke leefomgeving. De instrumenten van de Omgevingswet<text:s/>hebben dus ook als doel het behoud van het cultureel erfgoed.<text:s/></text:p>
      <text:p text:style-name="P281"/>
      <text:list text:style-name="LFO9" text:continue-numbering="true">
        <text:list-item>
          <text:list>
            <text:list-item>
              <text:p text:style-name="P282"><text:bookmark-start text:name="_Toc101423844"/><text:bookmark-start text:name="_Toc153967797"/><text:bookmark-start text:name="_Toc153975735"/><text:bookmark-start text:name="_Toc172722088"/><text:bookmark-start text:name="_Toc173312355"/><text:bookmark-start text:name="_Toc176955691"/><text:bookmark-start text:name="_Toc179797436"/><text:bookmark-start text:name="_Toc232073076"/><text:bookmark-start text:name="_Toc232177938"/><text:bookmark-start text:name="_Toc232513642"/><text:bookmark-start text:name="_Toc233383098"/><text:bookmark-start text:name="_Toc233384686"/><text:bookmark-start text:name="_Toc233385679"/><text:bookmark-start text:name="_Toc237446637"/><text:bookmark-start text:name="_Toc237449770"/><text:bookmark-start text:name="_Toc239778310"/><text:bookmark-start text:name="_Toc239779726"/><text:bookmark-start text:name="_Toc239780387"/><text:bookmark-start text:name="_Toc239780537"/><text:bookmark-start text:name="_Toc239781722"/><text:bookmark-start text:name="_Toc240292563"/>Beleidscyclus en instrumenten Omgevingswet<text:bookmark-end text:name="_Toc101423844"/><text:bookmark-end text:name="_Toc153967797"/><text:bookmark-end text:name="_Toc153975735"/><text:bookmark-end text:name="_Toc172722088"/><text:bookmark-end text:name="_Toc173312355"/><text:bookmark-end text:name="_Toc176955691"/><text:bookmark-end text:name="_Toc179797436"/><text:bookmark-end text:name="_Toc232073076"/><text:bookmark-end text:name="_Toc232177938"/><text:bookmark-end text:name="_Toc232513642"/><text:bookmark-end text:name="_Toc233383098"/><text:bookmark-end text:name="_Toc233384686"/><text:bookmark-end text:name="_Toc233385679"/><text:bookmark-end text:name="_Toc237446637"/><text:bookmark-end text:name="_Toc237449770"/><text:bookmark-end text:name="_Toc239778310"/><text:bookmark-end text:name="_Toc239779726"/><text:bookmark-end text:name="_Toc239780387"/><text:bookmark-end text:name="_Toc239780537"/><text:bookmark-end text:name="_Toc239781722"/><text:bookmark-end text:name="_Toc240292563"/></text:p>
            </text:list-item>
          </text:list>
        </text:list-item>
      </text:list>
      <text:p text:style-name="Standaard"><text:span text:style-name="T283"><draw:frame draw:z-index="251658240" draw:style-name="a10" draw:name="Afbeelding 3" text:anchor-type="paragraph" svg:x="3.14125in" svg:y="0.03211in" svg:width="4.20764in" svg:height="2.97569in" style:rel-width="scale" style:rel-height="scale"><draw:image xlink:href="media/image11.jpeg" xlink:type="simple" xlink:show="embed" xlink:actuate="onLoad"/><svg:title/><svg:desc>Beleidscyclus - Informatiepunt Leefomgeving</svg:desc></draw:frame></text:span><text:span text:style-name="T284">De beleidscyclus is een manier om de instrumenten uit de Omgevingswet weer te geven en te ordenen. De instrumenten hebben een nauwe relatie met elkaar en dienen op een goede wijze op elkaar te zijn afgestemd om te komen tot een goede fysieke leefomgeving. waaronder het behoud van cultureel erfgoed. De kwaliteit van de fysieke leefomgeving als geheel staat in de beleidscyclus centraal.</text:span></text:p>
      <text:p text:style-name="P285">Voor een<text:s/>gemeente kan daar op de volgende manier naar worden gekeken.</text:p>
      <text:p text:style-name="P286"/>
      <text:p text:style-name="Standaard"><text:span text:style-name="T287">De<text:s/></text:span><text:span text:style-name="T288">beleidsontwikkeling</text:span><text:span text:style-name="T289"><text:s/>gaat over het ontwikkelen en formuleren van een visie. De gemeentelijke omgevingsvisie is een samenhangende visie met strategische hoofdkeuzes van beleid voor de fysieke leefomgeving voor de lange termijn. Het cultureel erfgoed in een gemeente dient vanuit het belang van een goede fysieke leefomgeving in de beleidskeuzes te worden meegenomen. Een programma maakt deel uit van de<text:s/></text:span><text:span text:style-name="T290">beleidsdoorwerking</text:span><text:span text:style-name="T291">. Een gemeente kan het<text:s/></text:span><text:span text:style-name="T292">beleid van een omgevingsvisie in een programma uitwerken of concretiseren en hierin ook acties benoemen die uitgevoerd moeten worden om het beleid te realiseren. Voor het behoud van het cultureel erfgoed kan een afzonderlijk programma worden opgesteld, maar het cultureel erfgoed kan ook onderdeel uitmaken van een ander programma, zoals bijvoorbeeld een programma dat is gericht op het behoud en het beschermen van een bepaald gebied.</text:span></text:p>
      <text:p text:style-name="Standaard"><text:span text:style-name="T293">In het onderdeel<text:s/></text:span><text:span text:style-name="T294">uitvoering</text:span><text:span text:style-name="T295"><text:s/>van de beleidscyclus staan initiatiefnemers van<text:s/></text:span><text:span text:style-name="T296">activiteiten en projecten centraal: burgers, bedrijven of overheden die activiteiten willen uitvoeren. In het<text:s/></text:span><text:span text:style-name="T297">omgevingsplan</text:span><text:span text:style-name="T298"><text:s/>worden regels gesteld om deze activiteiten op een goede wijze te reguleren. De gemeenteraad heeft bij de vaststelling van een omgevingsplan een keuze uit verschillende regelmogelijkheden. Het behoud van het cultureel erfgoed vanwege de verplichtingen uit het verdrag van Granada</text:span><text:span text:style-name="T299"><text:note text:note-class="footnote" text:id="_ftn1"><text:note-citation>2</text:note-citation><text:note-body><text:p text:style-name="Voetnoottekst"><text:span text:style-name="T300"><text:s/>Raad van<text:s/></text:span><text:span text:style-name="T301">Europa, Overeenkomst inzake het behoud van het architectonische erfgoed van Europa, Granada, 3 oktober 1985 (Trb. 1985, 163; ETS 121).</text:span></text:p><text:p text:style-name="Standaard"/></text:note-body></text:note></text:span><text:span text:style-name="T302"><text:s/>en het verdrag van Valletta</text:span><text:span text:style-name="T303"><text:note text:note-class="footnote" text:id="_ftn2"><text:note-citation>3</text:note-citation><text:note-body><text:p text:style-name="Voetnoottekst"><text:span text:style-name="T304"><text:s/>Raad van Europa, Europees Verdrag inzake de bescherming van het archeologisch erfgoed, Valletta, 16 januari 1992 (Trb. 1992, 97; ETS 143).</text:span></text:p><text:p text:style-name="Standaard"/></text:note-body></text:note></text:span><text:span text:style-name="T305"><text:s/>zal veelal plaatsvinden via omgevingsvergunningen op basis van de regels in het</text:span><text:span text:style-name="T306"><text:s/>omgevingsplan. De vergunningverlening maakt onderdeel uit van het aspect uitvoering.</text:span></text:p>
      <text:p text:style-name="Standaard"><text:span text:style-name="T307">In de<text:s/></text:span><text:span text:style-name="T308">terugkoppeling</text:span><text:span text:style-name="T309"><text:s/>staan de monitoring en een eventuele bijstelling van de beleidsdoelen en/of aanpassing van de inzet van de hiervoor genoemde instrumenten centraal. Met toezicht en handhaving ziet een gemeente toe op naleving van de regels en omgevingsvergunningen.<text:s/></text:span></text:p>
      <text:p text:style-name="P310"/>
      <text:p text:style-name="Standaard"><text:span text:style-name="T311">Het behoud van cultureel erfgoed is gezien het vorenstaande niet voorbehouden aan<text:s/></text:span><text:span text:style-name="T312">éé</text:span><text:span text:style-name="T313">n gemeentelijk instrument van de Omgevingswet. Het onderwerp komt in<text:s/></text:span><text:span text:style-name="T314">alle instrumenten terug. Het is aan de gemeente om alle instrumenten zodanig in te zetten dat cultureel erfgoed daadwerkelijk beschermd en behouden wordt.<text:s/></text:span></text:p>
      <text:p text:style-name="P315"/>
      <text:list text:style-name="LFO9" text:continue-numbering="true">
        <text:list-item>
          <text:list>
            <text:list-item>
              <text:p text:style-name="P316"><text:bookmark-start text:name="_Toc101423845"/><text:bookmark-start text:name="_Toc153967798"/><text:bookmark-start text:name="_Toc153975736"/><text:bookmark-start text:name="_Toc172722089"/><text:bookmark-start text:name="_Toc173312356"/><text:bookmark-start text:name="_Toc176955692"/><text:bookmark-start text:name="_Toc179797437"/><text:bookmark-start text:name="_Toc232073077"/><text:bookmark-start text:name="_Toc232177939"/><text:bookmark-start text:name="_Toc232513643"/><text:bookmark-start text:name="_Toc233383099"/><text:bookmark-start text:name="_Toc233384687"/><text:bookmark-start text:name="_Toc233385680"/><text:bookmark-start text:name="_Toc237446638"/><text:bookmark-start text:name="_Toc237449771"/><text:bookmark-start text:name="_Toc239778311"/><text:bookmark-start text:name="_Toc239779727"/><text:bookmark-start text:name="_Toc239780388"/><text:bookmark-start text:name="_Toc239780538"/><text:bookmark-start text:name="_Toc239781723"/><text:bookmark-start text:name="_Toc240292564"/>Omgevingsvisie<text:bookmark-end text:name="_Toc101423845"/><text:bookmark-end text:name="_Toc153967798"/><text:bookmark-end text:name="_Toc153975736"/><text:bookmark-end text:name="_Toc172722089"/><text:bookmark-end text:name="_Toc173312356"/><text:bookmark-end text:name="_Toc176955692"/><text:bookmark-end text:name="_Toc179797437"/><text:bookmark-end text:name="_Toc232073077"/><text:bookmark-end text:name="_Toc232177939"/><text:bookmark-end text:name="_Toc232513643"/><text:bookmark-end text:name="_Toc233383099"/><text:bookmark-end text:name="_Toc233384687"/><text:bookmark-end text:name="_Toc233385680"/><text:bookmark-end text:name="_Toc237446638"/><text:bookmark-end text:name="_Toc237449771"/><text:bookmark-end text:name="_Toc239778311"/><text:bookmark-end text:name="_Toc239779727"/><text:bookmark-end text:name="_Toc239780388"/><text:bookmark-end text:name="_Toc239780538"/><text:bookmark-end text:name="_Toc239781723"/><text:bookmark-end text:name="_Toc240292564"/></text:p>
            </text:list-item>
          </text:list>
        </text:list-item>
      </text:list>
      <text:p text:style-name="P317">De omgevingsvisie is een samenhangende, integrale en strategische visie op hoofdlijnen over de fysieke leefomgeving. De visie richt zich op de fysieke leefomgeving als geheel, dus op alle onderdelen daarvan. De Omgevingswet schrijft voor dat het Rijk, de provincies en de gemeenten elk een omgevingsvisie vaststellen. Binnen een gemeente<text:s/>wordt de omgevingsvisie vastgesteld door de gemeenteraad. Tegen de vaststelling van een omgevingsvisie staat geen beroep open. De omgevingsvisie is vormvrij. De omgevingsvisie komt in de plaats van de structuurvisies, natuurbeleidsplannen, verkeers- en vervoersplannen, waterplannen, groenplannen en milieubeleidsplannen. De omgevingsvisie is niet bindend voor andere dan het bestuursorgaan dat de visie vaststelt en heeft geen doorwerking naar instrumenten van andere overheden.<text:s/></text:p>
      <text:p text:style-name="P318">In een omgevingsvisie worden<text:s/>ook de belangrijkste politieke en bestuurlijke keuzes ten aanzien van cultureel erfgoed opgenomen en hoe deze zich verhouden tot de andere onderdelen van de fysieke leefomgeving. De omgevingsvisie is voor gemeenten de beleidsmatige basis voor het omgevingsplan en een eventueel programma.<text:s/></text:p>
      <text:p text:style-name="P319"/>
      <text:list text:style-name="LFO9" text:continue-numbering="true">
        <text:list-item>
          <text:list>
            <text:list-item>
              <text:p text:style-name="P320"><text:bookmark-start text:name="_Toc101423846"/><text:bookmark-start text:name="_Toc153967799"/><text:bookmark-start text:name="_Toc153975737"/><text:bookmark-start text:name="_Toc172722090"/><text:bookmark-start text:name="_Toc173312357"/><text:bookmark-start text:name="_Toc176955693"/><text:bookmark-start text:name="_Toc179797438"/><text:bookmark-start text:name="_Toc232073078"/><text:bookmark-start text:name="_Toc232177940"/><text:bookmark-start text:name="_Toc232513644"/><text:bookmark-start text:name="_Toc233383100"/><text:bookmark-start text:name="_Toc233384688"/><text:bookmark-start text:name="_Toc233385681"/><text:bookmark-start text:name="_Toc237446639"/><text:bookmark-start text:name="_Toc237449772"/><text:bookmark-start text:name="_Toc239778312"/><text:bookmark-start text:name="_Toc239779728"/><text:bookmark-start text:name="_Toc239780389"/><text:bookmark-start text:name="_Toc239780539"/><text:bookmark-start text:name="_Toc239781724"/><text:bookmark-start text:name="_Toc240292565"/>Programma<text:bookmark-end text:name="_Toc101423846"/><text:bookmark-end text:name="_Toc153967799"/><text:bookmark-end text:name="_Toc153975737"/><text:bookmark-end text:name="_Toc172722090"/><text:bookmark-end text:name="_Toc173312357"/><text:bookmark-end text:name="_Toc176955693"/><text:bookmark-end text:name="_Toc179797438"/><text:bookmark-end text:name="_Toc232073078"/><text:bookmark-end text:name="_Toc232177940"/><text:bookmark-end text:name="_Toc232513644"/><text:bookmark-end text:name="_Toc233383100"/><text:bookmark-end text:name="_Toc233384688"/><text:bookmark-end text:name="_Toc233385681"/><text:bookmark-end text:name="_Toc237446639"/><text:bookmark-end text:name="_Toc237449772"/><text:bookmark-end text:name="_Toc239778312"/><text:bookmark-end text:name="_Toc239779728"/><text:bookmark-end text:name="_Toc239780389"/><text:bookmark-end text:name="_Toc239780539"/><text:bookmark-end text:name="_Toc239781724"/><text:bookmark-end text:name="_Toc240292565"/></text:p>
            </text:list-item>
          </text:list>
        </text:list-item>
      </text:list>
      <text:p text:style-name="P321">Een programma bevat de concrete maatregelen die het Rijk, de provincies of de gemeenten gaan nemen voor de bescherming, het beheer, het gebruik en de ontwikkeling van de leefomgeving. Programma’s kunnen worden<text:s/>ingezet om het beleid van de omgevingsvisie uit te voeren om de daarin genoemde doelen te bereiken. Een programma is gericht op een bepaalde sector of op een gebied en hoeft dus niet per se te zien op de hele fysieke leefomgeving. Programma’s kunnen sectoraal zijn. Zo kan een gemeente bijvoorbeeld voor het aspect cultureel erfgoed een programma opstellen waarin zij aangeeft hoe invulling en uitvoering wordt gegeven aan de bescherming van cultureel erfgoed. Een programma bindt alleen het bestuursorgaan<text:s/>(bijvoorbeeld het college van burgemeester en wethouders). Een programma kan ook worden opgesteld voor een bepaald deelgebied om de ontwikkelingen daarin nader te concretiseren als uitwerking van de omgevingsvisie. Dat lijkt op een gebiedsvisie die door gemeenten onder de Wet ruimtelijke ordening werden gemaakt.<text:s/></text:p>
      <text:p text:style-name="P322">Programma’s moeten in overeenstemming zijn met de omgevingsvisie. Gemeentelijke programma’s worden vastgesteld door het college van burgemeester en wethouders. Tegen de vaststelling van een<text:s/>programma staat geen beroep open.<text:s/></text:p>
      <text:p text:style-name="P323"/>
      <text:list text:style-name="LFO9" text:continue-numbering="true">
        <text:list-item>
          <text:list>
            <text:list-item>
              <text:p text:style-name="P324"><text:bookmark-start text:name="_Toc101423847"/><text:bookmark-start text:name="_Toc153967800"/><text:bookmark-start text:name="_Toc153975738"/><text:bookmark-start text:name="_Toc172722091"/><text:bookmark-start text:name="_Toc173312358"/><text:bookmark-start text:name="_Toc176955694"/><text:bookmark-start text:name="_Toc179797439"/><text:bookmark-start text:name="_Toc232073079"/><text:bookmark-start text:name="_Toc232177941"/><text:bookmark-start text:name="_Toc232513645"/><text:bookmark-start text:name="_Toc233383101"/><text:bookmark-start text:name="_Toc233384689"/><text:bookmark-start text:name="_Toc233385682"/><text:bookmark-start text:name="_Toc237446640"/><text:bookmark-start text:name="_Toc237449773"/><text:bookmark-start text:name="_Toc239778313"/><text:bookmark-start text:name="_Toc239779729"/><text:bookmark-start text:name="_Toc239780390"/><text:bookmark-start text:name="_Toc239780540"/><text:bookmark-start text:name="_Toc239781725"/><text:bookmark-start text:name="_Toc240292566"/>Decentrale regels<text:bookmark-end text:name="_Toc101423847"/><text:bookmark-end text:name="_Toc153967800"/><text:bookmark-end text:name="_Toc153975738"/><text:bookmark-end text:name="_Toc172722091"/><text:bookmark-end text:name="_Toc173312358"/><text:bookmark-end text:name="_Toc176955694"/><text:bookmark-end text:name="_Toc179797439"/><text:bookmark-end text:name="_Toc232073079"/><text:bookmark-end text:name="_Toc232177941"/><text:bookmark-end text:name="_Toc232513645"/><text:bookmark-end text:name="_Toc233383101"/><text:bookmark-end text:name="_Toc233384689"/><text:bookmark-end text:name="_Toc233385682"/><text:bookmark-end text:name="_Toc237446640"/><text:bookmark-end text:name="_Toc237449773"/><text:bookmark-end text:name="_Toc239778313"/><text:bookmark-end text:name="_Toc239779729"/><text:bookmark-end text:name="_Toc239780390"/><text:bookmark-end text:name="_Toc239780540"/><text:bookmark-end text:name="_Toc239781725"/><text:bookmark-end text:name="_Toc240292566"/></text:p>
            </text:list-item>
          </text:list>
        </text:list-item>
      </text:list>
      <text:p text:style-name="Standaard"><text:span text:style-name="T325">Uitgangspunt van de Omgevingswet is dat de decentrale overheden al hun regels voor activiteiten in de fysieke leefomgeving bijeenbrengen in één instrument. De provinciale regels staan in de omgevingsverordening. Deze verordening bestaat uit instructies aan gemeenten en rechtstreeks werkende regels voor initiatieven. De regels van het waterschap staan in de waterschapsverordening. Gemeenten kennen het omgevingsplan. Het omgevingsplan ziet op het hele<text:s/></text:span><text:span text:style-name="T326">gemeentelijk grondgebied en wordt vastgesteld door de gemeenteraad. Het omgevingsplan bevat alle gemeentelijke regels op het terrein van de fysieke leefomgeving.</text:span></text:p>
      <text:p text:style-name="P327"/>
      <text:p text:style-name="P328">De Omgevingswet gaat voor het omgevingsplan in het algemeen uit van een andere filosofie dan het bestemmingsplan. In het kort gaat het dan om waar mogelijk deregulering (minder regels), met vertrouwen als uitgangspunt, integratie van aspecten rondom de fysieke leefomgeving in één plan en een samenhangende benadering, meer ruimte voor afwegingen op<text:s/>gemeentelijk niveau (voor zover mogelijk met het oog op rijks- en provinciale regels), meer ruimte en flexibiliteit voor wenselijke ontwikkelingen en het waarborgen van omgevingskwaliteit. Voor het behoud van cultureel erfgoed zijn er echter internationaalrechtelijke verplichtingen die nopen tot toetsing vooraf van activiteiten die cultureel erfgoed kunnen aantasten. De gemeenteraad zal hier bij de vaststelling van het omgevingsplan rekening mee moeten houden. De gemeenteraad heeft hierbij, met<text:s/>inachtneming van de hierna te benoemen algemene rijksregels en regels van de provincie, een zekere beleidsvrijheid.<text:s/></text:p>
      <text:p text:style-name="P329">De regels van het omgevingsplan zijn voor iedereen juridisch bindend. Wanneer iemand een activiteit wil verrichten die invloed heeft op de fysieke leefomgeving, wordt de aanvraag voor die activiteit getoetst aan de regels van het omgevingsplan. Het omgevingsplan heeft een ruime reikwijdte. Het beslaat alle aspecten van de fysieke leefomgeving, waaronder cultureel erfgoed en werelderfgoed. Het<text:s/>omgevingsplan legt het in de omgevingsvisie, een programma of ander document vastgesteld gemeentelijk beleid ten aanzien van cultureel erfgoed vast in juridische regels.</text:p>
      <text:p text:style-name="Standaard"><text:span text:style-name="T330">Activiteiten die getoetst worden aan het omgevingsplan zijn bijvoorbeeld: bouwen, wonen, slopen, kappen, aanleggen, maken van in-/uitritten, het voeren van een bedrijf en de gemeentelijke monumentactiviteit. <text:s/>In het omgevingsplan wordt bepaald of een omgevingsvergunning nodig is voor bepaalde activiteiten. Gemeenten kunnen voor die<text:s/></text:span><text:span text:style-name="T331">activiteiten ook een melding verlangen of informatie vragen over de activiteit. Activiteiten kunnen ook worden verboden. Burgemeester en wethouders houden op basis van de regels van het omgevingsplan toezicht en kunnen handhavend optreden.</text:span></text:p>
      <text:p text:style-name="P332"/>
      <text:list text:style-name="LFO9" text:continue-numbering="true">
        <text:list-item>
          <text:list>
            <text:list-item>
              <text:p text:style-name="P333"><text:bookmark-start text:name="_Toc101423848"/><text:bookmark-start text:name="_Toc153967801"/><text:bookmark-start text:name="_Toc153975739"/><text:bookmark-start text:name="_Toc172722092"/><text:bookmark-start text:name="_Toc173312359"/><text:bookmark-start text:name="_Toc176955695"/><text:bookmark-start text:name="_Toc179797440"/><text:bookmark-start text:name="_Toc232073080"/><text:bookmark-start text:name="_Toc232177942"/><text:bookmark-start text:name="_Toc232513646"/><text:bookmark-start text:name="_Toc233383102"/><text:bookmark-start text:name="_Toc233384690"/><text:bookmark-start text:name="_Toc233385683"/><text:bookmark-start text:name="_Toc237446641"/><text:bookmark-start text:name="_Toc237449774"/><text:bookmark-start text:name="_Toc239778314"/><text:bookmark-start text:name="_Toc239779730"/><text:bookmark-start text:name="_Toc239780391"/><text:bookmark-start text:name="_Toc239780541"/><text:bookmark-start text:name="_Toc239781726"/><text:bookmark-start text:name="_Toc240292567"/>Algemene rijksregels<text:bookmark-end text:name="_Toc101423848"/><text:bookmark-end text:name="_Toc153967801"/><text:bookmark-end text:name="_Toc153975739"/><text:bookmark-end text:name="_Toc172722092"/><text:bookmark-end text:name="_Toc173312359"/><text:bookmark-end text:name="_Toc176955695"/><text:bookmark-end text:name="_Toc179797440"/><text:bookmark-end text:name="_Toc232073080"/><text:bookmark-end text:name="_Toc232177942"/><text:bookmark-end text:name="_Toc232513646"/><text:bookmark-end text:name="_Toc233383102"/><text:bookmark-end text:name="_Toc233384690"/><text:bookmark-end text:name="_Toc233385683"/><text:bookmark-end text:name="_Toc237446641"/><text:bookmark-end text:name="_Toc237449774"/><text:bookmark-end text:name="_Toc239778314"/><text:bookmark-end text:name="_Toc239779730"/><text:bookmark-end text:name="_Toc239780391"/><text:bookmark-end text:name="_Toc239780541"/><text:bookmark-end text:name="_Toc239781726"/><text:bookmark-end text:name="_Toc240292567"/></text:p>
            </text:list-item>
          </text:list>
        </text:list-item>
      </text:list>
      <text:p text:style-name="P334">Het Rijk heeft onder de Omgevingswet algemene uitvoeringsregels opgesteld. De rijksregels staan in vier Algemene Maatregelen van Bestuur (AMvB’s): Omgevingsbesluit, Besluit kwaliteit leefomgeving, Besluit activiteiten leefomgeving en Besluit<text:s/>bouwwerken leefomgeving. Deze worden in het kort hieronder besproken en per besluit staat aangegeven wat de relatie is met cultureel erfgoed.<text:s/></text:p>
      <text:p text:style-name="P335"/>
      <text:p text:style-name="P336">Het Omgevingsbesluit (Ob) bevat algemene en procedurele regels die van belang zijn om de wet uit te kunnen voeren. De regels richten zich tot burgers, bedrijven en overheden. In het Ob wordt aangegeven welke overheid bevoegd gezag is en welke instanties om advies moeten worden gevraagd voordat een omgevingsvergunning voor een activiteit als genoemd in de<text:s/>Omgevingswet of het Besluit activiteit leefomgeving (zie hierna) kan worden verleend.<text:s/></text:p>
      <text:p text:style-name="P337"/>
      <text:p text:style-name="P338">Het Besluit kwaliteit leefomgeving (Bkl) bevat regels voor de uitvoering van taken en bevoegdheden van de decentrale overheden. Het Bkl bevat instructieregels voor provincies en gemeenten voor het opstellen van respectievelijk de provinciale omgevingsverordening en het omgevingsplan. De regels van provincies en gemeenten moeten hiermee in overeenstemming te zijn. Het Bkl bevat instructies over cultureel erfgoed, zie<text:s/>verder paragraaf 3.3.<text:s/></text:p>
      <text:p text:style-name="P339"/>
      <text:p text:style-name="Standaard"><text:span text:style-name="T340">Het Besluit activiteiten leefomgeving (Bal) bevat regels over activiteiten in de fysieke leefomgeving. De regels richten zich tot iedereen die deze activiteiten wil uitvoeren. In het Bal stelt het Rijk in hoofdstuk 13 en 14 algemene regels over het behoud van cultureel erfgoed (met name rijksmonumenten en voorbeschermde rijksmonumenten) en het werelderfgoed tegen de nadelige gevolgen van activiteiten. De rijksregels in hoofdstuk 13 hebben deels betrekking op de vergunningplicht voor<text:s/></text:span><text:span text:style-name="T341">de rijksmonumentenactiviteit (vergunningvrije gevallen), deels op algemene bepalingen zoals het verbod op, en de specifieke zorgplicht tot het voorkomen van, beschadiging en vernieling van (voorbeschermde) rijksmonumenten. In hoofdstuk 14 gaat het om de specifieke zorgplicht tot het voorkomen van beschadiging en vernieling van werelderfgoed. Gemeenten kunnen in het omgevingsplan voor de in die hoofdstukken genoemde specifieke zorgplichten maatwerkregels opnemen in het omgevingsplan.<text:s/></text:span></text:p>
      <text:p text:style-name="Standaard"><text:span text:style-name="T342">De keuze om de<text:s/></text:span><text:span text:style-name="T343">rijksregels in het Bal over activiteiten die het cultureel erfgoed betreffen nagenoeg te beperken tot rijksmonumenten sluit aan bij de keuze die in de wet al is gemaakt bij het instellen van de omgevingsvergunningplicht voor de rijksmonumentenactiviteit.</text:span><text:span text:style-name="T344"><text:note text:note-class="footnote" text:id="_ftn3"><text:note-citation>4</text:note-citation><text:note-body><text:p text:style-name="Voetnoottekst"><text:span text:style-name="T345"><text:s/>Naast de vergunningplicht voor de rijksmonumentenactiviteit bevat de wet nog een aantal vergunningplichten, waarbij de bescherming van cultureel erfgoed en werelderfgoed onderdeel is van de beoordelingsregels. Dit betreft de<text:s/></text:span><text:span text:style-name="T346">ontgrondingsactiviteit en de beperkingengebiedactiviteit met betrekking tot een waterstaatwerk buiten het provinciaal en gemeentelijk ingedeeld gebied), of met het oog op evenwichtige toedeling van functies aan locaties (mijnbouwactiviteit). De vergunningplichtige gevallen voor deze activiteiten zijn in de hoofdstukken 6 en 7 van het Bal aangewezen.</text:span></text:p><text:p text:style-name="Standaard"/></text:note-body></text:note></text:span><text:span text:style-name="T347"><text:s/>Deze keuze van het toepassingsbereik is mede ingegeven door het feit dat deze monumenten en archeologische monumenten door het Rijk zijn aangewezen en het Rijk daarvoor uit dien hoofde een bijzondere verantwoordelijkheid draagt. Die bijzondere<text:s/></text:span><text:span text:style-name="T348">verantwoordelijkheid geldt ook voor door het Rijk aangewezen beschermde stads- of dorpsgezichten, maar omdat de bescherming daarvan via het gemeentelijk omgevingsplan gestalte krijgt, is het niet noodzakelijk voor die beschermde stads- of dorpsgezichten aanvullende algemene rijksregels te stellen. De verantwoordelijkheid daarvoor ligt bij de gemeente.</text:span></text:p>
      <text:p text:style-name="P349">Het Besluit bouwwerken leefomgeving (Bbl) bevat rijksregels over het bouwen, verbouwen, gebruiken en slopen van bouwwerken. De regels richten zich tot<text:s/>iedereen die deze activiteiten wil uitvoeren. In artikel 2.8 van het Bbl is een uitzondering op deze algemene regels opgenomen voor (voor)beschermde monumenten en archeologische monumenten. Voor zover een omgevingsvergunning voor een omgevingsplanactiviteit met betrekking tot een (voor)beschermd monument of archeologisch monument afwijkt van de regels in de hoofdstukken 3 tot en met 5 van het Bbl zijn alleen die vergunning en de daaraan verbonden voorschriften voor dat monument of archeologisch monument van<text:s/>toepassing en niet de desbetreffende regels van het Bbl. Hiermee heeft het bevoegd gezag in een concreet geval de mogelijkheid om te voorkomen dat de technische voorschriften in het Bbl afbreuk zouden doen aan de monumentale of archeologische waarden. Archeologische monumenten die een gemeentelijk, provinciaal of (voorbeschermd) rijksmonument zijn, zijn ook opgenomen omdat het anders denkbaar zou zijn dat er strijd zou zijn tussen een omgevingsvergunning die rekening houdt met hun archeologische waarden en<text:s/>de voorschriften uit de hoofdstukken 3 tot en met 5 van het Bbl. Hoewel dit artikel qua strekking vergelijkbaar is met artikel 1.13 van het Bouwbesluit 2012, is in de opzet gekozen voor een systematische opsomming van de verschillende beschermingsvormen, zowel wat betreft bestuurslaag van wie de bescherming uitgaat (gemeente, provincie of Rijk) als wat betreft de status ervan (beschermd of voorbeschermd). Wel kan vanuit het oogpunt van veiligheid onder omstandigheden een beperking van de<text:s/>gebruiksmogelijkheden van het monument voortvloeien uit een afwijking van dit besluit. Dit kan bijvoorbeeld het geval zijn wanneer het op grond van de omgevingsvergunning niet is toegestaan om het monument zodanig te verbouwen dat de op grond van dit besluit vereiste vluchtroutes of brandcompartimenteringen aangebracht kunnen worden. Om het beoogde gebruik dan toch mogelijk te kunnen maken, kan dan worden gekeken of er een gelijkwaardige oplossing mogelijk is. Ook zal het in sommige gevallen mogelijk zijn<text:s/>om in plaats van het in het monument toegestane aantal personen te beperken, te kiezen voor organisatorische maatregelen. Dit is ter beoordeling van het bevoegd gezag.<text:s/></text:p>
      <text:p text:style-name="P350">Mocht op enig moment blijken dat de staat van een gemeentelijk, provinciaal of rijksmonument in strijd met de regels voor bestaande bouw is en het betreft een situatie die niet is voorzien in de omgevingsvergunning, dan kan hierop gehandhaafd worden. Bij dat handhavend optreden zal uiteraard rekening moeten worden gehouden met het feit dat<text:s/>de verbouwing of het herstel van het monument niet mag plaatsvinden zonder een daarop gerichte omgevingsvergunning.</text:p>
      <text:p text:style-name="P351"/>
      <text:p text:style-name="P352">Tenslotte is er nog de bruidsschat waarin regels zijn opgenomen die nu nog door het Rijk worden gesteld, maar die niet meer terugkomen in de Omgevingswet en bijbehorende besluiten en de Omgevingsregeling. De bevoegdheid tot het stellen van regels over deze onderwerpen wordt overgedragen aan de gemeente. Met de inwerkingtreding van de Omgevingswet maken de regels uit de bruidsschat automatisch<text:s/>deel uit van het tijdelijke omgevingsplan, zie ook paragraaf 3.5.<text:s/></text:p>
      <text:p text:style-name="P353"/>
      <text:list text:style-name="LFO9" text:continue-numbering="true">
        <text:list-item>
          <text:list>
            <text:list-item>
              <text:p text:style-name="P354"><text:bookmark-start text:name="_Toc101423849"/><text:bookmark-start text:name="_Toc153967802"/><text:bookmark-start text:name="_Toc153975740"/><text:bookmark-start text:name="_Toc172722093"/><text:bookmark-start text:name="_Toc173312360"/><text:bookmark-start text:name="_Toc176955696"/><text:bookmark-start text:name="_Toc179797441"/><text:bookmark-start text:name="_Toc232073081"/><text:bookmark-start text:name="_Toc232177943"/><text:bookmark-start text:name="_Toc232513647"/><text:bookmark-start text:name="_Toc233383103"/><text:bookmark-start text:name="_Toc233384691"/><text:bookmark-start text:name="_Toc233385684"/><text:bookmark-start text:name="_Toc237446642"/><text:bookmark-start text:name="_Toc237449775"/><text:bookmark-start text:name="_Toc239778315"/><text:bookmark-start text:name="_Toc239779731"/><text:bookmark-start text:name="_Toc239780392"/><text:bookmark-start text:name="_Toc239780542"/><text:bookmark-start text:name="_Toc239781727"/><text:bookmark-start text:name="_Toc240292568"/>Omgevingsvergunning<text:bookmark-end text:name="_Toc101423849"/><text:bookmark-end text:name="_Toc153967802"/><text:bookmark-end text:name="_Toc153975740"/><text:bookmark-end text:name="_Toc172722093"/><text:bookmark-end text:name="_Toc173312360"/><text:bookmark-end text:name="_Toc176955696"/><text:bookmark-end text:name="_Toc179797441"/><text:bookmark-end text:name="_Toc232073081"/><text:bookmark-end text:name="_Toc232177943"/><text:bookmark-end text:name="_Toc232513647"/><text:bookmark-end text:name="_Toc233383103"/><text:bookmark-end text:name="_Toc233384691"/><text:bookmark-end text:name="_Toc233385684"/><text:bookmark-end text:name="_Toc237446642"/><text:bookmark-end text:name="_Toc237449775"/><text:bookmark-end text:name="_Toc239778315"/><text:bookmark-end text:name="_Toc239779731"/><text:bookmark-end text:name="_Toc239780392"/><text:bookmark-end text:name="_Toc239780542"/><text:bookmark-end text:name="_Toc239781727"/><text:bookmark-end text:name="_Toc240292568"/></text:p>
            </text:list-item>
          </text:list>
        </text:list-item>
      </text:list>
      <text:p text:style-name="P355">Veel activiteiten van burgers en bedrijven hebben gevolgen voor de leefomgeving. Dat geldt bijvoorbeeld als iemand een gebouw wil bouwen of een ondernemer zijn bedrijf wil uitbreiden. Vanwege de invloed op de fysieke leefomgeving kan het gewenst zijn om aan de activiteit een vergunningplicht te koppelen. Vergunningplichten zijn opgenomen in de regels van het Rijk, de provincies of de gemeenten. Bij de gemeenten gebeurt<text:s/>dit in het omgevingsplan. Activiteiten waarvoor op basis van het omgevingsplan een omgevingsvergunning vereist is, worden een omgevingsplanactiviteit genoemd. Het begrip omgevingsplanactiviteit wordt ook nog op een andere manier gebruikt. De term slaat ook op activiteiten die vergunningplichtig zijn omdat zij in strijd zijn met het omgevingsplan. Via een omgevingsvergunning voor een dergelijke buitenplanse omgevingsplanactiviteit kan worden afgeweken van het omgevingsplan.<text:s/></text:p>
      <text:p text:style-name="Standaard"><text:span text:style-name="T356">Het omgevingsplan bevat op<text:s/></text:span><text:span text:style-name="T357">gemeentelijk niveau de criteria voor het toetsen van een aanvraag om een omgevingsvergunning. Als de aanvraag hiermee in overeenstemming is, wordt de vergunning verleend. Bij strijd wordt deze geweigerd. Van burgemeester en wethouders wordt vanuit de ‘ja-mits benadering’ wel verwacht om te bezien of alsnog medewerking kan worden verleend door een wijziging van het omgevingsplan of met een omgevingsvergunning voor een buitenplanse omgevingsplanactiviteit.<text:s/></text:span></text:p>
      <text:p text:style-name="P358"/>
      <text:list text:style-name="LFO9" text:continue-numbering="true">
        <text:list-item>
          <text:list>
            <text:list-item>
              <text:p text:style-name="P359"><text:bookmark-start text:name="_Toc101423850"/><text:bookmark-start text:name="_Toc153967803"/><text:bookmark-start text:name="_Toc153975741"/><text:bookmark-start text:name="_Toc172722094"/><text:bookmark-start text:name="_Toc173312361"/><text:bookmark-start text:name="_Toc176955697"/><text:bookmark-start text:name="_Toc179797442"/><text:bookmark-start text:name="_Toc232073082"/><text:bookmark-start text:name="_Toc232177944"/><text:bookmark-start text:name="_Toc232513648"/><text:bookmark-start text:name="_Toc233383104"/><text:bookmark-start text:name="_Toc233384692"/><text:bookmark-start text:name="_Toc233385685"/><text:bookmark-start text:name="_Toc237446643"/><text:bookmark-start text:name="_Toc237449776"/><text:bookmark-start text:name="_Toc239778316"/><text:bookmark-start text:name="_Toc239779732"/><text:bookmark-start text:name="_Toc239780393"/><text:bookmark-start text:name="_Toc239780543"/><text:bookmark-start text:name="_Toc239781728"/><text:bookmark-start text:name="_Toc240292569"/>Projectbesluit<text:bookmark-end text:name="_Toc101423850"/><text:bookmark-end text:name="_Toc153967803"/><text:bookmark-end text:name="_Toc153975741"/><text:bookmark-end text:name="_Toc172722094"/><text:bookmark-end text:name="_Toc173312361"/><text:bookmark-end text:name="_Toc176955697"/><text:bookmark-end text:name="_Toc179797442"/><text:bookmark-end text:name="_Toc232073082"/><text:bookmark-end text:name="_Toc232177944"/><text:bookmark-end text:name="_Toc232513648"/><text:bookmark-end text:name="_Toc233383104"/><text:bookmark-end text:name="_Toc233384692"/><text:bookmark-end text:name="_Toc233385685"/><text:bookmark-end text:name="_Toc237446643"/><text:bookmark-end text:name="_Toc237449776"/><text:bookmark-end text:name="_Toc239778316"/><text:bookmark-end text:name="_Toc239779732"/><text:bookmark-end text:name="_Toc239780393"/><text:bookmark-end text:name="_Toc239780543"/><text:bookmark-end text:name="_Toc239781728"/><text:bookmark-end text:name="_Toc240292569"/></text:p>
            </text:list-item>
          </text:list>
        </text:list-item>
      </text:list>
      <text:p text:style-name="P360">Het projectbesluit biedt een<text:s/>uniforme procedure voor besluitvorming over complexe projecten die voortvloeien uit de verantwoordelijkheid van Rijk of provincies en veelal een algemeen maatschappelijk belang hebben. Bijvoorbeeld de aanleg van een weg, windmolenpark of natuurgebied. Voor waterschappen geldt een variant van deze procedure. Doel van het projectbesluit is om dit soort procedures sneller en beter te laten verlopen dan in het verleden. Als een project bijvoorbeeld in strijd is met een omgevingsplan en een projectbesluit is<text:s/>genomen, dan is het omgevingsplan op dat moment direct gewijzigd. Het projectbesluit geldt ook als omgevingsvergunning voor activiteiten ter uitvoering van het projectbesluit indien dat uitdrukkelijk in het projectbesluit is bepaald. Het projectbesluit kent een eigen voorbereidingsprocedure die bestaat uit een voornemen, een verkenning en een voorkeursbeslissing. Dit wordt geregeld in afdeling 5.2 van de Omgevingswet en wordt de projectprocedure genoemd.<text:s/></text:p>
      <text:p text:style-name="P361"/>
      <text:list text:style-name="LFO9" text:continue-numbering="true">
        <text:list-item>
          <text:list>
            <text:list-item>
              <text:p text:style-name="P362"><text:bookmark-start text:name="_Toc101423851"/><text:bookmark-start text:name="_Toc153967804"/><text:bookmark-start text:name="_Toc153975742"/><text:bookmark-start text:name="_Toc172722095"/><text:bookmark-start text:name="_Toc173312362"/><text:bookmark-start text:name="_Toc176955698"/><text:bookmark-start text:name="_Toc179797443"/><text:bookmark-start text:name="_Toc232073083"/><text:bookmark-start text:name="_Toc232177945"/><text:bookmark-start text:name="_Toc232513649"/><text:bookmark-start text:name="_Toc233383105"/><text:bookmark-start text:name="_Toc233384693"/><text:bookmark-start text:name="_Toc233385686"/><text:bookmark-start text:name="_Toc237446644"/><text:bookmark-start text:name="_Toc237449777"/><text:bookmark-start text:name="_Toc239778317"/><text:bookmark-start text:name="_Toc239779733"/><text:bookmark-start text:name="_Toc239780394"/><text:bookmark-start text:name="_Toc239780544"/><text:bookmark-start text:name="_Toc239781729"/><text:bookmark-start text:name="_Toc240292570"/>Toezicht en handhaving<text:bookmark-end text:name="_Toc101423851"/><text:bookmark-end text:name="_Toc153967804"/><text:bookmark-end text:name="_Toc153975742"/><text:bookmark-end text:name="_Toc172722095"/><text:bookmark-end text:name="_Toc173312362"/><text:bookmark-end text:name="_Toc176955698"/><text:bookmark-end text:name="_Toc179797443"/><text:bookmark-end text:name="_Toc232073083"/><text:bookmark-end text:name="_Toc232177945"/><text:bookmark-end text:name="_Toc232513649"/><text:bookmark-end text:name="_Toc233383105"/><text:bookmark-end text:name="_Toc233384693"/><text:bookmark-end text:name="_Toc233385686"/><text:bookmark-end text:name="_Toc237446644"/><text:bookmark-end text:name="_Toc237449777"/><text:bookmark-end text:name="_Toc239778317"/><text:bookmark-end text:name="_Toc239779733"/><text:bookmark-end text:name="_Toc239780394"/><text:bookmark-end text:name="_Toc239780544"/><text:bookmark-end text:name="_Toc239781729"/><text:bookmark-end text:name="_Toc240292570"/></text:p>
            </text:list-item>
          </text:list>
        </text:list-item>
      </text:list>
      <text:p text:style-name="P363">Het naleven van de regels<text:s/>wordt door toezicht en handhaving in de gaten gehouden en door monitoring houdt de gemeente de kwaliteit van de fysieke leefomgeving in de gaten. Toezicht en handhaving maken een belangrijk onderdeel uit van de beleidscyclus. Het beleid van de omgevingsvisie en de inzet van instrumenten kunnen bijgestuurd worden aan de hand van de monitoring en evaluatie. En daarmee is het een doorlopende cyclus. De gemeenten zijn verplicht op basis van artikel 13.5 van het Omgevingsbesluit een uitvoerings- en<text:s/>handhavingsstrategie te voeren voor de aspecten van de fysieke leefomgeving. Hieronder valt ook het beschermen van cultureel erfgoed. Overtreding van de regels uit het omgevingsplan is strafbaar op grond van de Wet op de economische delicten.<text:s/></text:p>
      <text:p text:style-name="P364"/>
      <text:list text:style-name="LFO9" text:continue-numbering="true">
        <text:list-item>
          <text:p text:style-name="P365"><text:bookmark-start text:name="_Toc101423852"/><text:bookmark-start text:name="_Toc153967805"/><text:bookmark-start text:name="_Toc153975743"/><text:bookmark-start text:name="_Toc172722096"/><text:bookmark-start text:name="_Toc173312363"/><text:bookmark-start text:name="_Toc176955699"/><text:bookmark-start text:name="_Toc179797444"/><text:bookmark-start text:name="_Toc232073084"/><text:bookmark-start text:name="_Toc232177946"/><text:bookmark-start text:name="_Toc232513650"/><text:bookmark-start text:name="_Toc233383106"/><text:bookmark-start text:name="_Toc233384694"/><text:bookmark-start text:name="_Toc233385687"/><text:bookmark-start text:name="_Toc237446645"/><text:bookmark-start text:name="_Toc237449778"/><text:bookmark-start text:name="_Toc239778318"/><text:bookmark-start text:name="_Toc239779734"/><text:bookmark-start text:name="_Toc239780395"/><text:bookmark-start text:name="_Toc239780545"/><text:bookmark-start text:name="_Toc239781730"/><text:bookmark-start text:name="_Toc240292571"/>Cultureel erfgoed en het omgevingsplan<text:bookmark-end text:name="_Toc101423852"/><text:bookmark-end text:name="_Toc153967805"/><text:bookmark-end text:name="_Toc153975743"/><text:bookmark-end text:name="_Toc172722096"/><text:bookmark-end text:name="_Toc173312363"/><text:bookmark-end text:name="_Toc176955699"/><text:bookmark-end text:name="_Toc179797444"/><text:bookmark-end text:name="_Toc232073084"/><text:bookmark-end text:name="_Toc232177946"/><text:bookmark-end text:name="_Toc232513650"/><text:bookmark-end text:name="_Toc233383106"/><text:bookmark-end text:name="_Toc233384694"/><text:bookmark-end text:name="_Toc233385687"/><text:bookmark-end text:name="_Toc237446645"/><text:bookmark-end text:name="_Toc237449778"/><text:bookmark-end text:name="_Toc239778318"/><text:bookmark-end text:name="_Toc239779734"/><text:bookmark-end text:name="_Toc239780395"/><text:bookmark-end text:name="_Toc239780545"/><text:bookmark-end text:name="_Toc239781730"/><text:bookmark-end text:name="_Toc240292571"/></text:p>
        </text:list-item>
      </text:list>
      <text:p text:style-name="P366"/>
      <text:list text:style-name="LFO9" text:continue-numbering="true">
        <text:list-item>
          <text:list>
            <text:list-item>
              <text:p text:style-name="P367"><text:bookmark-start text:name="_Toc101423853"/><text:bookmark-start text:name="_Toc153967806"/><text:bookmark-start text:name="_Toc153975744"/><text:bookmark-start text:name="_Toc172722097"/><text:bookmark-start text:name="_Toc173312364"/><text:bookmark-start text:name="_Toc176955700"/><text:bookmark-start text:name="_Toc179797445"/><text:bookmark-start text:name="_Toc232073085"/><text:bookmark-start text:name="_Toc232177947"/><text:bookmark-start text:name="_Toc232513651"/><text:bookmark-start text:name="_Toc233383107"/><text:bookmark-start text:name="_Toc233384695"/><text:bookmark-start text:name="_Toc233385688"/><text:bookmark-start text:name="_Toc237446646"/><text:bookmark-start text:name="_Toc237449779"/><text:bookmark-start text:name="_Toc239778319"/><text:bookmark-start text:name="_Toc239779735"/><text:bookmark-start text:name="_Toc239780396"/><text:bookmark-start text:name="_Toc239780546"/><text:bookmark-start text:name="_Toc239781731"/><text:bookmark-start text:name="_Toc240292572"/>Korte introductie omgevingsplan<text:bookmark-end text:name="_Toc101423853"/><text:bookmark-end text:name="_Toc153967806"/><text:bookmark-end text:name="_Toc153975744"/><text:bookmark-end text:name="_Toc172722097"/><text:bookmark-end text:name="_Toc173312364"/><text:bookmark-end text:name="_Toc176955700"/><text:bookmark-end text:name="_Toc179797445"/><text:bookmark-end text:name="_Toc232073085"/><text:bookmark-end text:name="_Toc232177947"/><text:bookmark-end text:name="_Toc232513651"/><text:bookmark-end text:name="_Toc233383107"/><text:bookmark-end text:name="_Toc233384695"/><text:bookmark-end text:name="_Toc233385688"/><text:bookmark-end text:name="_Toc237446646"/><text:bookmark-end text:name="_Toc237449779"/><text:bookmark-end text:name="_Toc239778319"/><text:bookmark-end text:name="_Toc239779735"/><text:bookmark-end text:name="_Toc239780396"/><text:bookmark-end text:name="_Toc239780546"/><text:bookmark-end text:name="_Toc239781731"/><text:bookmark-end text:name="_Toc240292572"/><text:s/></text:p>
            </text:list-item>
          </text:list>
        </text:list-item>
      </text:list>
      <text:p text:style-name="Standaard"><text:span text:style-name="T368">Op basis van artikel 2.4 van de Omgevingswet stelt de gemeente voor het gehele grondgebied<text:s/></text:span><text:span text:style-name="T369">éé</text:span><text:span text:style-name="T370">n omgevingsplan vast waarin regels over de fysieke leefomgeving worden opgenomen. Gemeenten krijgen<text:s/></text:span><text:span text:style-name="T371">gedurende een overgangsfase – tot eind 2031 – de tijd om te komen tot een omgevingsplan dat voldoet aan alle eisen van de Omgevingswet. In die periode moeten onder meer bestaande erfgoedverordeningen worden vertaald naar het nieuwe omgevingsplan, voor zover het regels over de aanwijzing of de bescherming van cultureel erfgoed in de fysieke leefomgeving betreft. Met ingang van 1 januari 2032 bepaalt de Erfgoedwet (door wijziging van artikel 3.16) dat een gemeentelijke erfgoedverordening geen regels meer<text:s/></text:span><text:span text:style-name="T372">bevat over de fysieke leefomgeving als bedoeld in artikel 2.4 van de Omgevingswet. Een erfgoedverordening vervalt op dat moment van rechtswege voor zover deze nog dergelijke regels bevat. Als een gemeente voor de einddatum van de overgangsfase een (deel van een) nieuw omgevingsplan opstelt, moet zij de erfgoedverordening op de desbetreffende onderdelen zelf intrekken. Voor meer informatie over de overgangsfase, zie de website van het informatiepunt leefomgeving: https://iplo.nl.<text:s/></text:span></text:p>
      <text:p text:style-name="P373"/>
      <text:p text:style-name="P374">Bij het opstellen van het<text:s/>omgevingsplan neemt participatie een belangrijke rol in. Aan de vaststelling van (een wijziging van) het omgevingsplan gaat de voorbereidingsprocedure van afdeling 3.4 van de Algemene wet bestuursrecht vooraf. Tegen de vaststelling van het omgevingsplan staat beroep open bij de Afdeling Bestuursrechtspraak van de Raad van State. Artikel 2.8 van de Omgevingswet maakt het mogelijk dat de gemeenteraad de vaststelling van delen (voor bepaalde onderwerpen of deelgebieden) van het omgevingsplan delegeert aan het<text:s/>college van burgemeester en wethouders.<text:s/></text:p>
      <text:p text:style-name="P375">Het omgevingsplan bevat ingevolge artikel 4.1 van de Omgevingswet de gemeentelijke regels voor activiteiten die gevolgen hebben of kunnen hebben voor de fysieke leefomgeving. Het bevat daarbij op basis van artikel 4.2 van de Omgevingswet in ieder geval de regels die nodig zijn met het oog op een evenwichtige toedeling van functies aan locaties. De regels moeten worden gesteld met het oog op de maatschappelijke doelen van de Omgevingswet (artikel 1.3). Met het oog op<text:s/>de duurzame ontwikkeling, de bewoonbaarheid van het land en de bescherming en verbetering van het leefmilieu, is de wet gericht op het in onderlinge samenhang:<text:line-break/>a. bereiken en in stand houden van een veilige en gezonde fysieke leefomgeving en een goede omgevingskwaliteit, ook vanwege de intrinsieke waarde van de natuur, en<text:line-break/>b. doelmatig beheren, gebruiken en ontwikkelen van de fysieke leefomgeving ter vervulling van maatschappelijke behoeften.</text:p>
      <text:p text:style-name="P376">Het behoud van cultureel erfgoed maakt hiervan deel uit. Van<text:s/>belang is dat de gemeente bij de inzet van haar bevoegdheden rekening houdt met de samenhang van de relevante onderdelen en aspecten van de fysieke leefomgeving en de rechtstreeks daarbij betrokken belangen. Het omgevingsplan bevat regels voor de bescherming van cultureel erfgoed. De gemeenteraad heeft beleidsvrijheid bij het opstellen van de regels van het omgevingsplan. De regels zijn gebaseerd op het gemeentelijk beleid zoals dat is opgenomen in de omgevingsvisie dan wel de uitwerking daarvan in een<text:s/>gemeentelijk programma. De gemeente moet bij het opstellen van de regels echter onder meer rekening houden met instructieregels van het Rijk en de provincie. De instructieregels van het Rijk staan in hoofdstuk 5 van het Besluit kwaliteit leefomgeving (Bkl). De instructieregels van de provincie staan in de omgevingsverordening van de desbetreffende provincie. Daarnaast zijn er voor de bestaande rijksbeschermde stads- en dorpsgezichten de als instructiebesluiten op grond van artikel 2.34, vierde lid, van de<text:s/>Omgevingswet geldende aanwijzingsbesluiten. Tot slot moet ook rekening worden gehouden met internationaalrechtelijke verplichtingen voortvloeiend uit de voor cultureel erfgoed relevante verdragen.</text:p>
      <text:list text:style-name="LFO9" text:continue-numbering="true">
        <text:list-item>
          <text:list>
            <text:list-item>
              <text:p text:style-name="P377"><text:bookmark-start text:name="_Toc101423854"/><text:bookmark-start text:name="_Toc153967807"/><text:bookmark-start text:name="_Toc153975745"/><text:bookmark-start text:name="_Toc172722098"/><text:bookmark-start text:name="_Toc173312365"/><text:bookmark-start text:name="_Toc176955701"/><text:bookmark-start text:name="_Toc179797446"/><text:bookmark-start text:name="_Toc232073086"/><text:bookmark-start text:name="_Toc232177948"/><text:bookmark-start text:name="_Toc232513652"/><text:bookmark-start text:name="_Toc233383108"/><text:bookmark-start text:name="_Toc233384696"/><text:bookmark-start text:name="_Toc233385689"/><text:bookmark-start text:name="_Toc237446647"/><text:bookmark-start text:name="_Toc237449780"/><text:bookmark-start text:name="_Toc239778320"/><text:bookmark-start text:name="_Toc239779736"/><text:bookmark-start text:name="_Toc239780397"/><text:bookmark-start text:name="_Toc239780547"/><text:bookmark-start text:name="_Toc239781732"/><text:bookmark-start text:name="_Toc240292573"/>Opstellen omgevingsplan<text:bookmark-end text:name="_Toc101423854"/><text:bookmark-end text:name="_Toc153967807"/><text:bookmark-end text:name="_Toc153975745"/><text:bookmark-end text:name="_Toc172722098"/><text:bookmark-end text:name="_Toc173312365"/><text:bookmark-end text:name="_Toc176955701"/><text:bookmark-end text:name="_Toc179797446"/><text:bookmark-end text:name="_Toc232073086"/><text:bookmark-end text:name="_Toc232177948"/><text:bookmark-end text:name="_Toc232513652"/><text:bookmark-end text:name="_Toc233383108"/><text:bookmark-end text:name="_Toc233384696"/><text:bookmark-end text:name="_Toc233385689"/><text:bookmark-end text:name="_Toc237446647"/><text:bookmark-end text:name="_Toc237449780"/><text:bookmark-end text:name="_Toc239778320"/><text:bookmark-end text:name="_Toc239779736"/><text:bookmark-end text:name="_Toc239780397"/><text:bookmark-end text:name="_Toc239780547"/><text:bookmark-end text:name="_Toc239781732"/><text:bookmark-end text:name="_Toc240292573"/></text:p>
            </text:list-item>
          </text:list>
        </text:list-item>
      </text:list>
      <text:p text:style-name="P378">Bij het opstellen van de regels van het omgevingsplan heeft een gemeente meerdere keuzes. In het omgevingsplan kunnen verschillende soorten regels worden opgenomen, zoals algemene regels, zorgplichten, informatie-, melding- en vergunningplichten, beoordelingsregels en verboden. Ook kan<text:s/>ervoor worden gekozen activiteiten niet te regelen. Het staat de gemeente in veel gevallen vrij om te bepalen wanneer er wel of geen omgevingsvergunning voor een in het omgevingsplan geregelde activiteit verplicht is en of er wordt gewerkt met open of gesloten normen. Voor cultureel erfgoed is de beleidsvrijheid iets beperkter vanwege de instructieregels van het Rijk in het Bkl en de internationale verdragen die passende controle- en goedkeuringsprocedures en participatie vereisen. Dit betekent concreet dat<text:s/>er een toetsing vooraf dient plaats te vinden bij activiteiten met een mogelijk nadelige invloed op (beschermd) cultureel erfgoed. In deze voorbeeldregels wordt daarom veelal uitgegaan van een omgevingsvergunningplicht, maar een meldingsplicht is ook een mogelijkheid. Het is bij eenvoudige activiteiten denkbaar dat gekozen wordt voor algemene regels, een meldingsplicht en maatwerkvoorschriften. Bij meldingsplichten en maatwerkvoorschriften moet wel in aanmerking genomen worden dat initiatiefnemers graag<text:s/>tijdig zullen willen weten waar ze aan toe zijn, en dat een adequate reactie op meldingen voldoende capaciteit van het ambtenarenapparaat vergt. Ook is het daarbij een uitdaging om de participatie te borgen. Deze afweging moeten gemeenten zelf maken.<text:s/></text:p>
      <text:p text:style-name="Standaard"><text:span text:style-name="T379">Een systematische benadering van de regels draagt bij aan de consistentie van het omgevingsplan. Het komt de inzichtelijkheid, voorspelbaarheid en werkbaarheid van het omgevingsplan ten goede. De VNG heeft daarvoor een methode ontwikkeld: een Handboek<text:s/></text:span><text:span text:style-name="T380">omgevingsplan ontwerpen met bijbehorende<text:s/></text:span><text:a xlink:href="https://ontwerptoolomgevingsplan.vng.nl/" office:target-frame-name="_top" xlink:show="replace"><text:span text:style-name="T381">online tool met ontwerpvragen voor het omgevingsplan</text:span></text:a><text:span text:style-name="T382">.</text:span><text:span text:style-name="T383"><text:note text:note-class="footnote" text:id="_ftn4"><text:note-citation>5</text:note-citation><text:note-body><text:p text:style-name="Voetnoottekst"><text:span text:style-name="T384"><text:s/></text:span><text:a xlink:href="https://vng.nl/publicaties/handleiding-ontwerptool-omgevingsplan" office:target-frame-name="_top" xlink:show="replace"><text:span text:style-name="T385">https://vng.nl/publicaties/handleiding-ontwerptool-omgevingsplan</text:span></text:a>.</text:p><text:p text:style-name="Standaard"/></text:note-body></text:note></text:span><text:span text:style-name="T386"><text:s/>Voor regels van het omgevingsplan waarbij cultureel erfgoed een rol speelt zijn vanwege de beperkte beleidsvrijheid met name de stappen van<text:s/></text:span><text:span text:style-name="T387">wat moeten en wat kunnen we regelen</text:span><text:span text:style-name="T388"><text:s/>(stap 2) en<text:s/></text:span><text:span text:style-name="T389">hoe willen we het regelen</text:span><text:span text:style-name="T390"><text:s/>(stap 3) van belang.<text:s/></text:span></text:p>
      <text:p text:style-name="P391"/>
      <text:list text:style-name="LFO9" text:continue-numbering="true">
        <text:list-item>
          <text:list>
            <text:list-item>
              <text:p text:style-name="P392"><text:bookmark-start text:name="_Toc101423855"/><text:bookmark-start text:name="_Toc153967808"/><text:bookmark-start text:name="_Toc153975746"/><text:bookmark-start text:name="_Toc172722099"/><text:bookmark-start text:name="_Toc173312366"/><text:bookmark-start text:name="_Toc176955702"/><text:bookmark-start text:name="_Toc179797447"/><text:bookmark-start text:name="_Toc232073087"/><text:bookmark-start text:name="_Toc232177949"/><text:bookmark-start text:name="_Toc232513653"/><text:bookmark-start text:name="_Toc233383109"/><text:bookmark-start text:name="_Toc233384697"/><text:bookmark-start text:name="_Toc233385690"/><text:bookmark-start text:name="_Toc237446648"/><text:bookmark-start text:name="_Toc237449781"/><text:bookmark-start text:name="_Toc239778321"/><text:bookmark-start text:name="_Toc239779737"/><text:bookmark-start text:name="_Toc239780398"/><text:bookmark-start text:name="_Toc239780548"/><text:bookmark-start text:name="_Toc239781733"/><text:bookmark-start text:name="_Toc240292574"/>Doorwerking instructieregels in het omgevingsplan<text:bookmark-end text:name="_Toc101423855"/><text:bookmark-end text:name="_Toc153967808"/><text:bookmark-end text:name="_Toc153975746"/><text:bookmark-end text:name="_Toc172722099"/><text:bookmark-end text:name="_Toc173312366"/><text:bookmark-end text:name="_Toc176955702"/><text:bookmark-end text:name="_Toc179797447"/><text:bookmark-end text:name="_Toc232073087"/><text:bookmark-end text:name="_Toc232177949"/><text:bookmark-end text:name="_Toc232513653"/><text:bookmark-end text:name="_Toc233383109"/><text:bookmark-end text:name="_Toc233384697"/><text:bookmark-end text:name="_Toc233385690"/><text:bookmark-end text:name="_Toc237446648"/><text:bookmark-end text:name="_Toc237449781"/><text:bookmark-end text:name="_Toc239778321"/><text:bookmark-end text:name="_Toc239779737"/><text:bookmark-end text:name="_Toc239780398"/><text:bookmark-end text:name="_Toc239780548"/><text:bookmark-end text:name="_Toc239781733"/><text:bookmark-end text:name="_Toc240292574"/></text:p>
            </text:list-item>
          </text:list>
        </text:list-item>
      </text:list>
      <text:p text:style-name="P393">De regels van het omgevingsplan dienen in overeenstemming te zijn met<text:s/>het eigen gemeentelijk beleid en met het beleid en de regels van het Rijk en de provincie. Instructieregels zorgen voor een afstemming van regels tussen de verschillende overheden. Een instructieregel is een algemene regel waarmee een bestuursorgaan aan een ander bestuursorgaan aangeeft hoe dat orgaan een taak of bevoegdheid moet uitoefenen. Instructieregels gaan over de inhoud, toelichting of motivering van een instrument dat een bestuursorgaan op grond van de Omgevingswet kan inzetten. In artikel 2.28<text:s/>onder a en b van de Omgevingswet is vastgelegd dat het Rijk de gemeente instructies geeft voor het behoud van cultureel erfgoed, met inbegrip van bekende of aantoonbaar te verwachten archeologische monumenten, en de uitzonderlijke universele waarde van werelderfgoed.<text:s/></text:p>
      <text:p text:style-name="P394"/>
      <text:p text:style-name="Standaard"><text:span text:style-name="T395">De instructieregels van het Rijk ten aanzien van cultureel erfgoed en werelderfgoed staan in artikel 5.130 en 5.131 van het Besluit kwaliteit leefomgeving (Bkl). De instructieregels in artikel 5.130 Bkl zijn voor een belangrijk deel gebaseerd</text:span><text:span text:style-name="T396"><text:s/>op de verdragen van Valletta en Granada. In artikel 5.130 wordt bepaald dat in een omgevingsplan rekening moet worden gehouden met het belang van het behoud van cultureel erfgoed, met inbegrip van bekende of aantoonbaar te verwachten archeologische monumenten. Met het oog hierop worden er in ieder geval regels gesteld ter bescherming van daarvoor in aanmerking komend cultureel erfgoed, waarbij rekening wordt gehouden met</text:span><text:span text:style-name="T397"><text:note text:note-class="footnote" text:id="_ftn5"><text:note-citation>6</text:note-citation><text:note-body><text:p text:style-name="Voetnoottekst"><text:span text:style-name="T398"><text:s/>Bij<text:s/></text:span><text:span text:style-name="T399">instructieregels tot het ‘rekening houden met’ gaat het niet om elementen die omwille van een zorgvuldige voorbereiding bij de besluitvorming moeten worden meegenomen, zoals bij een instructieregel tot het ‘betrekken bij’, maar om inhoudelijke sturing op de door het bestuursorgaan uit te voeren belangenafweging. De instructieregel geeft dan aan dat er sprake is van een zwaarwegend belang. Het bestuursorgaan heeft beoordelingsvrijheid, maar een eventuele afwijking van de norm mag op grond van het<text:s/></text:span><text:span text:style-name="T400">evenredigheidsbeginsel nooit groter zijn dan noodzakelijk om het gestelde doel te bereiken. Het bestuursorgaan kan andere belangen alleen zwaarder laten wegen met een draagkrachtige motivering.</text:span></text:p><text:p text:style-name="Standaard"/></text:note-body></text:note></text:span><text:span text:style-name="T401"><text:s/>de volgende beginselen:</text:span></text:p>
      <text:list text:style-name="LFO10" text:continue-numbering="true">
        <text:list-item>
          <text:p text:style-name="P402">het voorkomen van ontsiering, beschadiging of sloop van op<text:s/>grond van het omgevingsplan beschermde monumenten en archeologische monumenten;</text:p>
        </text:list-item>
        <text:list-item>
          <text:p text:style-name="P403">het voorkomen van verplaatsing van op grond van het omgevingsplan beschermde monumenten of een deel daarvan, tenzij dit dringend is vereist voor het behoud van die monumenten;</text:p>
        </text:list-item>
        <text:list-item>
          <text:p text:style-name="P404">het bevorderen van het gebruik van monumenten, zo nodig door wijziging van die monumenten, rekening houdend met de monumentale waarden;</text:p>
        </text:list-item>
        <text:list-item>
          <text:p text:style-name="P405">het voorkomen van aantasting van:</text:p>
        </text:list-item>
      </text:list>
      <text:list text:style-name="LFO11" text:continue-numbering="true">
        <text:list-item>
          <text:p text:style-name="P406">de omgeving van rijksmonumenten, voorbeschermde rijksmonumenten en monumenten die op<text:s/>grond van het omgevingsplan zijn beschermd, voor zover die monumenten door die aantasting worden ontsierd of beschadigd; en</text:p>
        </text:list-item>
        <text:list-item>
          <text:p text:style-name="P407">het karakter van in het omgevingsplan beschermde stads- of dorpsgezichten of beschermde cultuurlandschappen door de sloop van bestaande gebouwen, de bouw van nieuwe gebouwen of andere belangrijke veranderingen; en</text:p>
        </text:list-item>
      </text:list>
      <text:list text:style-name="LFO10" text:continue-numbering="true">
        <text:list-item>
          <text:p text:style-name="P408">het conserveren en in stand houden van archeologische monumenten, bij voorkeur in situ.</text:p>
        </text:list-item>
      </text:list>
      <text:p text:style-name="P409"/>
      <text:p text:style-name="Standaard"><text:span text:style-name="T410">Daarnaast kunnen in het belang van de archeologische monumentenzorg in een<text:s/></text:span><text:span text:style-name="T411">omgevingsplan ook regels worden gesteld over eisen aan onderzoek naar de archeologische waarde van een locatie of aan de wijze van het verrichten van opgravingen of archeologische begeleiding van andere activiteiten die tot bodemverstoring leiden en gevallen worden aangewezen waarin kan worden afgezien van onderzoek naar de archeologische waarde van een locatie of het opleggen van plichten met die strekking. Als in een omgevingsplan regels worden gesteld over het verrichten van archeologisch onderzoek,<text:s/></text:span><text:span text:style-name="T412">bepaalt het omgevingsplan dat die regels niet van toepassing zijn op activiteiten met een oppervlakte van minder dan 100 m</text:span><text:span text:style-name="T413">2</text:span><text:span text:style-name="T414">.</text:span></text:p>
      <text:p text:style-name="P415">In afwijking hiervan kan in een omgevingsplan (al dan niet voor bepaalde locaties) een andere oppervlakte worden vastgesteld.<text:s/></text:p>
      <text:p text:style-name="P416">De instructieregel uit artikel 5.131 van het Bkl ziet toe op het behoud van de uitzonderlijke universele waarde van werelderfgoed. In het omgevingsplan wordt rekening gehouden met het belang van het behoud van de uitzonderlijke universele waarde van<text:s/>werelderfgoed.</text:p>
      <text:p text:style-name="P417"/>
      <text:p text:style-name="P418">De manier waarop de instructieregels in de artikelen 5.130 en 5.131 van het Bkl zijn geformuleerd, namelijk ‘rekening houden met’, is (althans voor gebouwd en aangelegd cultureel erfgoed) een verbreding ten opzichte van de voormalige instructie tot het opnemen van cultureel erfgoed in, in ieder geval de toelichting van, het bestemmingsplan. Voor bekende en aantoonbare te verwachten archeologische monumenten is het een voortzetting van artikel 38a van de Monumentenwet 1988. Met de<text:s/>Omgevingswet moet een gemeente cultureel erfgoed dat daar, na inventarisatie en analyse naar haar oordeel voor in aanmerking komt, beschermen via de regels van het omgevingsplan. Het belang van cultureel erfgoed moet, naast andere belangen, uitdrukkelijk worden meegewogen bij het vaststellen van het omgevingsplan. Hiermee biedt de Omgevingswet dus meer garanties voor een zorgvuldige benadering van cultureel erfgoed dan de oude wetgeving. Dit vloeit voort uit een her-implementatie van de internationale<text:s/>verdragen, waaronder in dit geval het verdrag van Granada.</text:p>
      <text:p text:style-name="P419"/>
      <text:p text:style-name="P420">Voorafgaand aan de inwerkingtreding van de Omgevingswet is de monumentenzorg al zoveel mogelijk gedecentraliseerd en is de regelgeving zoveel mogelijk vereenvoudigd. De formulering van de instructieregel is ‘rekening houden met’. Dit betekent dat de gemeente het cultureel erfgoed zelf in kaart brengt, analyseert en waardeert. Dit kan door het opstellen van een cultuurhistorische waardenkaart, maar dat hoeft niet. De mate en wijze van bescherming<text:s/>van het cultureel erfgoed mag de gemeenteraad in meer of mindere mate zelf bepalen. In het omgevingsplan zijn verschillende vormen van bescherming van cultureel erfgoed mogelijk, al naar gelang het element van het cultureel erfgoed en het beoogde behoudsdoel. Rijksmonumenten worden (primair) niet via het omgevingsplan, maar grotendeels via rijksregels beschermd. Wel moet het voorkomen van aantasting van rijksmonumenten en voorbeschermde rijksmonumenten door activiteiten in hun omgeving in het omgevingsplan<text:s/>worden geborgd. De bescherming van rijksbeschermde stads- en dorpsgezichten wordt overigens na de overgangsfase wel geheel in het omgevingsplan gerealiseerd, op grond van specifieke instructiebesluiten en de instructieregel in artikel 5.130, tweede lid, onder d, onder 2°, van het Bkl.<text:s/></text:p>
      <text:p text:style-name="P421"/>
      <text:p text:style-name="P422">Voor monumenten varieert dit van bescherming als gemeentelijk monument tot bescherming als onderdeel van een gemeentelijk beschermd stads- of dorpsgezicht, ‘karakteristiek’ of ‘beeldbepalend’ pand (of een variant daarop) of<text:s/>alleen ten behoeve van bouwhistorisch onderzoek. Voor archeologische monumenten geldt dat de bescherming doorgaans via de (voorschriften bij de) verschillende vergunningen (bouw-, afwijk-, ontgrondingsactiviteit) gaat en via de regels van het omgevingsplan, zo nodig door de aanwijzing als gemeentelijk monument. Topografische eenheden die door hun schaal niet meer als monument te kwalificeren zijn, zoals gebouwde en aangelegde nederzettingsstructuren of Celtic fields, kunnen worden beschermd als gemeentelijk<text:s/>beschermd stads- of dorpsgezicht. Ook (onderdelen van) cultuurlandschappen, zoals historische verkavelingsstructuren met houtsingels of landgoederen, kunnen via het omgevingsplan worden beschermd. Het rekening houden met cultureel erfgoed vertaalt zich over het algemeen dan ook in regels in het omgevingsplan die ertoe kunnen leiden dat bepaalde activiteiten in het geheel niet kunnen plaatsvinden of dat activiteiten slechts onder beperkingen kunnen plaatsvinden. Die beperkingen kunnen in de vorm van<text:s/>voorschriften aan een in het omgevingsplan opgenomen vergunningplicht worden verbonden. Adequate toestemmingsstelsels in het omgevingsplan kunnen behulpzaam zijn bij het verschuiven van onderzoek van de planvormingsfase naar de realisatiefase.</text:p>
      <text:p text:style-name="P423"/>
      <text:p text:style-name="P424">Internationaalrechtelijke verplichtingen</text:p>
      <text:p text:style-name="Standaard"><text:span text:style-name="T425">De ruimte voor gemeenten om zelf invulling te geven aan de wijze waarop het behoud van cultureel erfgoed wordt verankerd in het omgevingsplan laat onverlet dat zij - net als het Rijk, de provincies en de waterschappen -<text:s/></text:span><text:span text:style-name="T426">gehouden zijn uitvoering te geven aan de relevante internationale verdragen. Met de in de verdragen van Granada en Valletta en het Werelderfgoedverdrag</text:span><text:span text:style-name="T427"><text:note text:note-class="footnote" text:id="_ftn6"><text:note-citation>7</text:note-citation><text:note-body><text:p text:style-name="Voetnoottekst"><text:span text:style-name="T428"><text:s/>UNESCO, Overeenkomst inzake de bescherming van het cultureel en natuurlijk erfgoed van de wereld, Parijs, 16 november 1972 (Trb. 1973, 155).</text:span></text:p><text:p text:style-name="Standaard"/></text:note-body></text:note></text:span><text:span text:style-name="T429"><text:s/>opgenomen verplichtingen en uitgangspunten moet rekening gehouden worden. Deze verdragen laten het aan de nationale wetgever over bij welke overheidslaag van de verdragsstaat de implementatie van de verdragsverplichtingen wordt belegd. Gelet op het gedecentraliseerde karakter van het wettelijke stelsel met betrekking tot de fysieke leefomgeving zijn de<text:s/></text:span><text:span text:style-name="T430">gemeenten voor veel verdragsverplichtingen de verantwoordelijke overheidslaag. Om deze verantwoordelijkheid nader te duiden en te concretiseren geeft artikel 5.130 van het Bkl enige sturing op het te betrekken belang zonder de beslisruimte van het bevoegd gezag aan te tasten. Zo verplicht het verdrag van Granada onder meer om te beschermen monumenten, stads- of dorpsgezichten («gebouwen die een architectonische eenheid vormen») en cultuurlandschappen («waardevolle gebieden») te inventariseren, passende<text:s/></text:span><text:span text:style-name="T431">beschermingsmaatregelen te treffen en in dat kader controle- en goedkeuringsprocedures in te richten. Die dienen onder meer betrekking te hebben op plannen tot wijziging of sloop van (onderdelen van) beschermd cultureel erfgoed of projecten waardoor de omgeving van beschermde monumenten wordt aangetast. Met het toedelen van de functie van gemeentelijk monument, (gemeentelijk) beschermd stads- of dorpsgezicht of cultuurlandschap voor bepaalde locaties in een omgevingsplan en passende regels, kunnen gemeenten</text:span><text:span text:style-name="T432"><text:s/>dus voorzien in de uitvoering van het verdrag van Granada. Met het inventariseren en beoordelen van cultuurlandschappen en het opnemen daarvan in de omgevingsvisie en het omgevingsplan, wordt ook uitvoering gegeven aan het Europees landschapsverdrag</text:span><text:span text:style-name="T433"><text:note text:note-class="footnote" text:id="_ftn7"><text:note-citation>8</text:note-citation><text:note-body><text:p text:style-name="Voetnoottekst"><text:span text:style-name="T434"><text:s/>Raad van Europa, Europees landschapsverdrag, Florence, 20 oktober 2000 (Trb. 2005, 23; ETS 176).</text:span></text:p><text:p text:style-name="Standaard"/></text:note-body></text:note></text:span><text:span text:style-name="T435">. Uit het Verdrag van Valletta volgt onder meer dat bij projecten in de fysieke leefomgeving vroegtijdig rekening gehouden moet worden met bekende of aantoonbaar te verwachten archeologische monumenten, die bij voorkeur in situ behouden moeten worden.<text:s/></text:span></text:p>
      <text:p text:style-name="P436"/>
      <text:list text:style-name="LFO9" text:continue-numbering="true">
        <text:list-item>
          <text:list>
            <text:list-item>
              <text:p text:style-name="P437"><text:bookmark-start text:name="_Toc101423856"/><text:bookmark-start text:name="_Toc153967809"/><text:bookmark-start text:name="_Toc153975747"/><text:bookmark-start text:name="_Toc172722100"/><text:bookmark-start text:name="_Toc173312367"/><text:bookmark-start text:name="_Toc176955703"/><text:bookmark-start text:name="_Toc179797448"/><text:bookmark-start text:name="_Toc232073088"/><text:bookmark-start text:name="_Toc232177950"/><text:bookmark-start text:name="_Toc232513654"/><text:bookmark-start text:name="_Toc233383110"/><text:bookmark-start text:name="_Toc233384698"/><text:bookmark-start text:name="_Toc233385691"/><text:bookmark-start text:name="_Toc237446649"/><text:bookmark-start text:name="_Toc237449782"/><text:bookmark-start text:name="_Toc239778322"/><text:bookmark-start text:name="_Toc239779738"/><text:bookmark-start text:name="_Toc239780399"/><text:bookmark-start text:name="_Toc239780549"/><text:bookmark-start text:name="_Toc239781734"/><text:bookmark-start text:name="_Toc240292575"/>Instructieregels provincie<text:bookmark-end text:name="_Toc101423856"/><text:bookmark-end text:name="_Toc153967809"/><text:bookmark-end text:name="_Toc153975747"/><text:bookmark-end text:name="_Toc172722100"/><text:bookmark-end text:name="_Toc173312367"/><text:bookmark-end text:name="_Toc176955703"/><text:bookmark-end text:name="_Toc179797448"/><text:bookmark-end text:name="_Toc232073088"/><text:bookmark-end text:name="_Toc232177950"/><text:bookmark-end text:name="_Toc232513654"/><text:bookmark-end text:name="_Toc233383110"/><text:bookmark-end text:name="_Toc233384698"/><text:bookmark-end text:name="_Toc233385691"/><text:bookmark-end text:name="_Toc237446649"/><text:bookmark-end text:name="_Toc237449782"/><text:bookmark-end text:name="_Toc239778322"/><text:bookmark-end text:name="_Toc239779738"/><text:bookmark-end text:name="_Toc239780399"/><text:bookmark-end text:name="_Toc239780549"/><text:bookmark-end text:name="_Toc239781734"/><text:bookmark-end text:name="_Toc240292575"/></text:p>
            </text:list-item>
          </text:list>
        </text:list-item>
      </text:list>
      <text:p text:style-name="P438">Met de Omgevingswet zijn een aantal bestaande provinciale verordeningen (o.a. milieuverordening, landschapsverordening) vervangen door één omgevingsverordening met de provinciale regels voor de fysieke leefomgeving. Elke provincie heeft een omgevingsverordening. Dat kan aan gemeenten gerichte instructieregels bevatten, gericht op de inhoud van het omgevingsplan. Wat betreft het behoud van cultureel erfgoed kan het bijvoorbeeld gaan om cultureel erfgoed dat de gemeentegrenzen<text:s/>overschrijdt of dat de provincie om andere redenen van provinciaal belang vindt. Zo hebben Noord-Holland en Drenthe provinciale monumenten, waarover de omgevingsverordening instructieregels bevat. Totdat de desbetreffende gemeenten het omgevingsplan conform zo’n instructieregel hebben aangepast, gelden voorbeschermingsregels naar aanleiding van een door Provinciale Staten genomen voorbereidingsbesluit waarmee de bescherming direct in de omgevingsplannen is geborgd.<text:s/></text:p>
      <text:p text:style-name="P439">Een aantal provincies heeft op grond van<text:s/>artikel 7.4 van het Besluit kwaliteit leefomgeving instructieregels opgenomen over het behoud van de uitzonderlijke universele waarde van werelderfgoed.<text:s/></text:p>
      <text:p text:style-name="P440"/>
      <text:list text:style-name="LFO9" text:continue-numbering="true">
        <text:list-item>
          <text:list>
            <text:list-item>
              <text:p text:style-name="P441"><text:bookmark-start text:name="_Toc101423857"/><text:bookmark-start text:name="_Toc153967810"/><text:bookmark-start text:name="_Toc153975748"/><text:bookmark-start text:name="_Toc172722101"/><text:bookmark-start text:name="_Toc173312368"/><text:bookmark-start text:name="_Toc176955704"/><text:bookmark-start text:name="_Toc179797449"/><text:bookmark-start text:name="_Toc232073089"/><text:bookmark-start text:name="_Toc232177951"/><text:bookmark-start text:name="_Toc232513655"/><text:bookmark-start text:name="_Toc233383111"/><text:bookmark-start text:name="_Toc233384699"/><text:bookmark-start text:name="_Toc233385692"/><text:bookmark-start text:name="_Toc237446650"/><text:bookmark-start text:name="_Toc237449783"/><text:bookmark-start text:name="_Toc239778323"/><text:bookmark-start text:name="_Toc239779739"/><text:bookmark-start text:name="_Toc239780400"/><text:bookmark-start text:name="_Toc239780550"/><text:bookmark-start text:name="_Toc239781735"/><text:bookmark-start text:name="_Toc240292576"/>Bruidsschat<text:bookmark-end text:name="_Toc101423857"/><text:bookmark-end text:name="_Toc153967810"/><text:bookmark-end text:name="_Toc153975748"/><text:bookmark-end text:name="_Toc172722101"/><text:bookmark-end text:name="_Toc173312368"/><text:bookmark-end text:name="_Toc176955704"/><text:bookmark-end text:name="_Toc179797449"/><text:bookmark-end text:name="_Toc232073089"/><text:bookmark-end text:name="_Toc232177951"/><text:bookmark-end text:name="_Toc232513655"/><text:bookmark-end text:name="_Toc233383111"/><text:bookmark-end text:name="_Toc233384699"/><text:bookmark-end text:name="_Toc233385692"/><text:bookmark-end text:name="_Toc237446650"/><text:bookmark-end text:name="_Toc237449783"/><text:bookmark-end text:name="_Toc239778323"/><text:bookmark-end text:name="_Toc239779739"/><text:bookmark-end text:name="_Toc239780400"/><text:bookmark-end text:name="_Toc239780550"/><text:bookmark-end text:name="_Toc239781735"/><text:bookmark-end text:name="_Toc240292576"/></text:p>
            </text:list-item>
          </text:list>
        </text:list-item>
      </text:list>
      <text:p text:style-name="P442">Als de Omgevingswet in werking treedt, heeft elke gemeente direct een omgevingsplan van rechtswege. Dit bestaat uit een tijdelijk deel en een nieuw deel. Het nieuwe deel is eerst nog leeg. Het tijdelijk deel bevat naast de bestaande bestemmingsplannen en beheersverordeningen ook de zogenoemde ‘bruidsschat’. De bruidsschat bevat algemene<text:s/>rijksregels die zijn gedecentraliseerd, oftewel regels die het Rijk voor inwerkingtreding van de Omgevingswet stelde, die na inwerkingtreding aan de gemeenten worden overgelaten. Het tijdelijke omgevingsplan moet voor 1 januari 2032 door de gemeente worden omgezet naar een volwaardig omgevingsplan dat voldoet aan de eisen die de Omgevingswet en uitvoeringsbesluiten daaraan stellen. Bij deze omzetting dient de gemeenteraad te besluiten hoe wordt omgegaan met de bruidsschat. De gemeenteraad heeft hierbij –<text:s/>uiteraard binnen de kaders van onder meer instructieregels en -besluiten en de internationaalrechtelijke verplichtingen – de vrijheid om deze regels te laten vervallen, aan te passen of over te nemen. Wel moet uiteraard worden voldaan aan onder meer de instructieregels van het Rijk en de provincie. De regels in de bruidsschat geven hier deels invulling aan, maar kunnen (en moeten, daar waar onderdelen van de bruidsschat niet voldoen aan de instructieregels) door gemeenten ook anders worden ingevuld.<text:s/></text:p>
      <text:p text:style-name="P443">Op het<text:s/>gebied van cultureel erfgoed regelt de bruidsschat een aantal zaken. Het gaat onder meer om inperking van vergunningvrije ‘ruimtelijke’ bouwactiviteiten (omgevingsplanactiviteit) in, aan, op of bij (voorbeschermde) gemeentelijke, provinciale of rijksmonumenten of in rijksbeschermde stads- of dorpsgezichten en om aanvraagvereisten voor een omgevingsplanactiviteit met betrekking tot een (voorbeschermd) gemeentelijk monument of voor het slopen in een beschermd stads- of dorpsgezicht.<text:s/></text:p>
      <text:p text:style-name="P444">Deze gaan over:<text:s/></text:p>
      <text:list text:style-name="LFO12" text:continue-numbering="true">
        <text:list-item>
          <text:p text:style-name="P445">overgangsrecht bestaande gemeentelijke monumenten en rijksbeschermde stads- of dorpsgezichten (artikelen 22.2 en 22.3 bruidsschat en H8, artikelen 8.1 e.v. van het Bbl)</text:p>
        </text:list-item>
        <text:list-item>
          <text:p text:style-name="P446"><text:span text:style-name="T447">vrijstelling archeologisch onderzoek bij activiteiten kleiner dan 100 m</text:span><text:span text:style-name="T448">2</text:span><text:span text:style-name="T449">, tenzij andere oppervlakte vastgesteld (artikel 22.22)</text:span></text:p>
        </text:list-item>
        <text:list-item>
          <text:p text:style-name="P450">vergunningplicht voor bouwen (ruimtelijke bouwactiviteit, artikel 22.26)</text:p>
        </text:list-item>
        <text:list-item>
          <text:p text:style-name="P451">vergunningvrij bouwen (artikelen 22.27 en 22.36)</text:p>
        </text:list-item>
        <text:list-item>
          <text:p text:style-name="P452">inperking vergunningvrij ruimtelijk bouwen in, aan, op en bij (voor)beschermde monumenten en<text:s/>(voor)beschermde archeologische monumenten en in rijksbeschermde gezichten (artikelen 22.28 en 22.37)</text:p>
        </text:list-item>
        <text:list-item>
          <text:p text:style-name="P453">specifieke beoordelingsregels voor binnenplanse afwijking (artikel 22.33) of omgevingsplanactiviteit (artikel 22.278) voor bouwwerken bij voorbereidingsbesluit of aanwijzing als beschermd stads- of dorpsgezicht</text:p>
        </text:list-item>
        <text:list-item>
          <text:p text:style-name="P454">aanvraagvereisten omgevingsplanactiviteiten met betrekking tot gemeentelijke monumenten, voorbeschermde gemeentelijke monumenten (artikel 22.287-22.295)</text:p>
        </text:list-item>
        <text:list-item>
          <text:p text:style-name="P455">aanvraagvereisten omgevingsplanactiviteit voor<text:s/>slopen bouwwerk in gemeentelijk en rijksbeschermd stads- of dorpsgezicht (artikel 22.296 respectievelijk 22.302)</text:p>
        </text:list-item>
        <text:list-item>
          <text:p text:style-name="P456">voorschriften omgevingsvergunning omgevingsplanactiviteit in belang van archeologische monumentenzorg (artikel 22.303)</text:p>
        </text:list-item>
      </text:list>
      <text:p text:style-name="P457">Met de voorbeeldregels in bijlagen 1 en 3 van deze handreiking wordt aangegeven hoe in het omgevingsplan met de bepalingen van de bruidsschat kan worden omgegaan.</text:p>
      <text:p text:style-name="P458"/>
      <text:list text:style-name="LFO9" text:continue-numbering="true">
        <text:list-item>
          <text:list>
            <text:list-item>
              <text:p text:style-name="P459"><text:bookmark-start text:name="_Toc101423858"/><text:bookmark-start text:name="_Toc153967811"/><text:bookmark-start text:name="_Toc153975749"/><text:bookmark-start text:name="_Toc172722102"/><text:bookmark-start text:name="_Toc173312369"/><text:bookmark-start text:name="_Toc176955705"/><text:bookmark-start text:name="_Toc179797450"/><text:bookmark-start text:name="_Toc232073090"/><text:bookmark-start text:name="_Toc232177952"/><text:bookmark-start text:name="_Toc232513656"/><text:bookmark-start text:name="_Toc233383112"/><text:bookmark-start text:name="_Toc233384700"/><text:bookmark-start text:name="_Toc233385693"/><text:bookmark-start text:name="_Toc237446651"/><text:bookmark-start text:name="_Toc237449784"/><text:bookmark-start text:name="_Toc239778324"/><text:bookmark-start text:name="_Toc239779740"/><text:bookmark-start text:name="_Toc239780401"/><text:bookmark-start text:name="_Toc239780551"/><text:bookmark-start text:name="_Toc239781736"/><text:bookmark-start text:name="_Toc240292577"/>Digitaal Stelsel Omgevingswet<text:bookmark-end text:name="_Toc101423858"/><text:bookmark-end text:name="_Toc153967811"/><text:bookmark-end text:name="_Toc153975749"/><text:bookmark-end text:name="_Toc172722102"/><text:bookmark-end text:name="_Toc173312369"/><text:bookmark-end text:name="_Toc176955705"/><text:bookmark-end text:name="_Toc179797450"/><text:bookmark-end text:name="_Toc232073090"/><text:bookmark-end text:name="_Toc232177952"/><text:bookmark-end text:name="_Toc232513656"/><text:bookmark-end text:name="_Toc233383112"/><text:bookmark-end text:name="_Toc233384700"/><text:bookmark-end text:name="_Toc233385693"/><text:bookmark-end text:name="_Toc237446651"/><text:bookmark-end text:name="_Toc237449784"/><text:bookmark-end text:name="_Toc239778324"/><text:bookmark-end text:name="_Toc239779740"/><text:bookmark-end text:name="_Toc239780401"/><text:bookmark-end text:name="_Toc239780551"/><text:bookmark-end text:name="_Toc239781736"/><text:bookmark-end text:name="_Toc240292577"/></text:p>
            </text:list-item>
          </text:list>
        </text:list-item>
      </text:list>
      <text:p text:style-name="P460">De regels uit het omgevingsplan worden in het Omgevingsloket van het Digitaal Stelsel<text:s/>Omgevingswet (DSO) gezet en via coördinaten gekoppeld aan de locatie waar de regels gelden. Dit onderdeel van het Omgevingsloket wordt ‘regels op de kaart’ genoemd. In een regel kunnen één of meerdere locaties met noemer worden geduid, deze vormen gezamenlijk het werkingsgebied van de regels. Het werkingsgebied kan het gehele gemeentelijke grondgebied zijn, maar ook één of meer delen daarvan. Regels kunnen zo per locatie verschillen. Een locatie kan een gebied, een perceel of delen daarvan zijn.<text:s/>Uitgangspunt voor het deel ‘regels op de kaart’ van het DSO is dat als op een bepaalde locatie wordt geklikt, alle regels worden getoond die op die locatie van toepassing zijn.<text:s/></text:p>
      <text:p text:style-name="P461">Een omgevingsplan moet voor eenieder toegankelijk zijn in het DSO-Landelijke Voorziening (DSO-LV). Het omgevingsloket maakt hiervan deel uit. Om het omgevingsplan in het DSO-LV te kunnen plaatsen moet het omgevingsplan aan de digitaliseringsstandaarden (STOP/TPOD) voldoen. Bij de voorbeeldregels is rekening gehouden met de laatste<text:s/>versie hiervan.<text:s/></text:p>
      <text:p text:style-name="P462"/>
      <text:list text:style-name="LFO9" text:continue-numbering="true">
        <text:list-item>
          <text:list>
            <text:list-item>
              <text:p text:style-name="P463"><text:bookmark-start text:name="_Toc101423859"/><text:bookmark-start text:name="_Toc153967812"/><text:bookmark-start text:name="_Toc153975750"/><text:bookmark-start text:name="_Toc172722103"/><text:bookmark-start text:name="_Toc173312370"/><text:bookmark-start text:name="_Toc176955706"/><text:bookmark-start text:name="_Toc179797451"/><text:bookmark-start text:name="_Toc232073091"/><text:bookmark-start text:name="_Toc232177953"/><text:bookmark-start text:name="_Toc232513657"/><text:bookmark-start text:name="_Toc233383113"/><text:bookmark-start text:name="_Toc233384701"/><text:bookmark-start text:name="_Toc233385694"/><text:bookmark-start text:name="_Toc237446652"/><text:bookmark-start text:name="_Toc237449785"/><text:bookmark-start text:name="_Toc239778325"/><text:bookmark-start text:name="_Toc239779741"/><text:bookmark-start text:name="_Toc239780402"/><text:bookmark-start text:name="_Toc239780552"/><text:bookmark-start text:name="_Toc239781737"/><text:bookmark-start text:name="_Toc240292578"/>Staalkaarten VNG<text:bookmark-end text:name="_Toc101423859"/><text:bookmark-end text:name="_Toc153967812"/><text:bookmark-end text:name="_Toc153975750"/><text:bookmark-end text:name="_Toc172722103"/><text:bookmark-end text:name="_Toc173312370"/><text:bookmark-end text:name="_Toc176955706"/><text:bookmark-end text:name="_Toc179797451"/><text:bookmark-end text:name="_Toc232073091"/><text:bookmark-end text:name="_Toc232177953"/><text:bookmark-end text:name="_Toc232513657"/><text:bookmark-end text:name="_Toc233383113"/><text:bookmark-end text:name="_Toc233384701"/><text:bookmark-end text:name="_Toc233385694"/><text:bookmark-end text:name="_Toc237446652"/><text:bookmark-end text:name="_Toc237449785"/><text:bookmark-end text:name="_Toc239778325"/><text:bookmark-end text:name="_Toc239779741"/><text:bookmark-end text:name="_Toc239780402"/><text:bookmark-end text:name="_Toc239780552"/><text:bookmark-end text:name="_Toc239781737"/><text:bookmark-end text:name="_Toc240292578"/></text:p>
            </text:list-item>
          </text:list>
        </text:list-item>
      </text:list>
      <text:p text:style-name="Standaard"><text:span text:style-name="T464">De Vereniging van Nederlandse Gemeenten (VNG) heeft ‘Gemeentelijke staalkaarten voor het omgevingsplan’ gemaakt.</text:span><text:span text:style-name="T465"><text:note text:note-class="footnote" text:id="_ftn8"><text:note-citation>9</text:note-citation><text:note-body><text:p text:style-name="Voetnoottekst"><text:span text:style-name="T466"><text:s/></text:span><text:a xlink:href="https://vng.nl/artikelen/staalkaarten-omgevingsplan" office:target-frame-name="_top" xlink:show="replace"><text:span text:style-name="T467">https://vng.nl/artikelen/staalkaarten-omgevingsplan</text:span></text:a><text:span text:style-name="T468">.<text:s/></text:span></text:p><text:p text:style-name="Standaard"/></text:note-body></text:note></text:span><text:span text:style-name="T469"><text:s/>Deze handreiking is niet zo’n staalkaart, maar de voorbeeldregels sluiten wel aan op de structuur en de systematiek die in de staalkaarten is uitgewerkt. Dit maakt het voor de gemeenten eenvoudiger om de regels ten aanzien van het cultureel erfgoed op te nemen in het omgevingsplan.</text:span></text:p>
      <text:p text:style-name="P470"/>
      <text:p text:style-name="Standaard"><text:span text:style-name="T471">Met de staalkaarten heeft de VNG een methode ontwikkeld voor het opstellen van<text:s/></text:span><text:span text:style-name="T472">het omgevingsplan, en een Handboek omgevingsplan ontwerpen met bijbehorende<text:s/></text:span><text:a xlink:href="https://ontwerptoolomgevingsplan.vng.nl/" office:target-frame-name="_top" xlink:show="replace"><text:span text:style-name="T473">online tool met ontwerpvragen voor het omgevingsplan</text:span></text:a><text:span text:style-name="T474">.</text:span><text:span text:style-name="T475"><text:note text:note-class="footnote" text:id="_ftn9"><text:note-citation>10</text:note-citation><text:note-body><text:p text:style-name="Voetnoottekst"><text:span text:style-name="T476"><text:s/></text:span><text:a xlink:href="https://vng.nl/publicaties/handleiding-ontwerptool-omgevingsplan" office:target-frame-name="_top" xlink:show="replace"><text:span text:style-name="T477">https://vng.nl/publicaties/handleiding-ontwerptool-omgevingsplan</text:span></text:a></text:p><text:p text:style-name="Standaard"/></text:note-body></text:note></text:span><text:span text:style-name="T478"><text:s/>Voor regels van het omgevingsplan waarbij cultureel erfgoed een rol speelt, zijn vanwege de beperkte beleidsvrijheid met name de stappen van<text:s/></text:span><text:span text:style-name="T479">wat moeten en wat kunnen we regelen</text:span><text:span text:style-name="T480"><text:s/>(stap 2) en<text:s/></text:span><text:span text:style-name="T481">hoe willen we het regelen</text:span><text:span text:style-name="T482"><text:s/>(stap 3) van belang.</text:span></text:p>
      <text:p text:style-name="P483"/>
      <text:p text:style-name="P484">In bijlage 3 zijn de regels opgenomen die de VNG heeft opgesteld over cultureel<text:s/>erfgoed en die passen binnen het laatste product van de VNG: de geïntegreerde staalkaarten voor het omgevingsplan. Daarbij heeft de VNG de keuze gemaakt om af te wijken van de bruidsschat, met het oog op een integrale benadering van de leefomgeving, de regels uit de bruidsschat gaan nog (deels) uit van de systematiek onder het oude recht.</text:p>
      <text:p text:style-name="P485"/>
      <text:list text:style-name="LFO9" text:continue-numbering="true">
        <text:list-item>
          <text:list>
            <text:list-item>
              <text:p text:style-name="P486"><text:bookmark-start text:name="_Toc101423860"/><text:bookmark-start text:name="_Toc153967813"/><text:bookmark-start text:name="_Toc153975751"/><text:bookmark-start text:name="_Toc172722104"/><text:bookmark-start text:name="_Toc173312371"/><text:bookmark-start text:name="_Toc176955707"/><text:bookmark-start text:name="_Toc179797452"/><text:bookmark-start text:name="_Toc232073092"/><text:bookmark-start text:name="_Toc232177954"/><text:bookmark-start text:name="_Toc232513658"/><text:bookmark-start text:name="_Toc233383114"/><text:bookmark-start text:name="_Toc233384702"/><text:bookmark-start text:name="_Toc233385695"/><text:bookmark-start text:name="_Toc237446653"/><text:bookmark-start text:name="_Toc237449786"/><text:bookmark-start text:name="_Toc239778326"/><text:bookmark-start text:name="_Toc239779742"/><text:bookmark-start text:name="_Toc239780403"/><text:bookmark-start text:name="_Toc239780553"/><text:bookmark-start text:name="_Toc239781738"/><text:bookmark-start text:name="_Toc240292579"/>Toelichting omgevingsplan<text:bookmark-end text:name="_Toc101423860"/><text:bookmark-end text:name="_Toc153967813"/><text:bookmark-end text:name="_Toc153975751"/><text:bookmark-end text:name="_Toc172722104"/><text:bookmark-end text:name="_Toc173312371"/><text:bookmark-end text:name="_Toc176955707"/><text:bookmark-end text:name="_Toc179797452"/><text:bookmark-end text:name="_Toc232073092"/><text:bookmark-end text:name="_Toc232177954"/><text:bookmark-end text:name="_Toc232513658"/><text:bookmark-end text:name="_Toc233383114"/><text:bookmark-end text:name="_Toc233384702"/><text:bookmark-end text:name="_Toc233385695"/><text:bookmark-end text:name="_Toc237446653"/><text:bookmark-end text:name="_Toc237449786"/><text:bookmark-end text:name="_Toc239778326"/><text:bookmark-end text:name="_Toc239779742"/><text:bookmark-end text:name="_Toc239780403"/><text:bookmark-end text:name="_Toc239780553"/><text:bookmark-end text:name="_Toc239781738"/><text:bookmark-end text:name="_Toc240292579"/></text:p>
            </text:list-item>
          </text:list>
        </text:list-item>
      </text:list>
      <text:p text:style-name="Standaard"><text:span text:style-name="T487">De toelichting bij het omgevingsplan bestaat uit twee delen: een algemene toelichting en een artikelsgewijze toelichting. Een toelichting is<text:s/></text:span><text:span text:style-name="T488">overigens niet verplicht. Het is aan de gemeente om wel of niet met toelichtingen te werken. Een besluit tot wijziging van het omgevingsplan dient natuurlijk wel gemotiveerd te worden. Een vaststellingsbesluit gaat dan ook altijd gepaard met een motivering. Hierin staat beschreven op welke onderdelen het omgevingsplan wordt aangepast en waarom. Tevens wordt in de motivering aangegeven dat de wijziging in overeenstemming is met een veilige en gezonde fysieke leefomgeving en goede omgevingskwaliteit oftewel<text:s/></text:span><text:span text:style-name="T489">een evenwichtige toedeling van functies aan locaties. Een motivering wordt alleen bekendgemaakt en niet geconsolideerd. De motivering is dus wel te vinden op de website<text:s/></text:span><text:a xlink:href="http://www.officielebekendmakingen.nl" office:target-frame-name="_top" xlink:show="replace"><text:span text:style-name="T490">www.officielebekendmakingen.nl</text:span></text:a><text:span text:style-name="T491">, maar niet in de regelingenbank op<text:s/></text:span><text:a xlink:href="http://www.overheid.nl" office:target-frame-name="_top" xlink:show="replace"><text:span text:style-name="T492">www.overheid.nl</text:span></text:a><text:span text:style-name="T493"><text:s/>en niet in DSO-LV.</text:span></text:p>
      <text:p text:style-name="P494">De artikelsgewijze en algemene toelichting zijn dit wel. In de artikelsgewijze toelichting worden de regels van het omgevingsplan uitgelegd en<text:s/>kan worden aangegeven waarom de regel wordt gesteld. Dit helpt bij de uitvoering van de regel. Een artikelsgewijze toelichting is gekoppeld aan het wijzigingsbesluit en wordt geconsolideerd. De algemene toelichting bevat de algemene achtergronden of informatie van het omgevingsplan. De algemene toelichting is gekoppeld aan het gehele plangebied.<text:s/></text:p>
      <text:p text:style-name="P495"/>
      <text:list text:style-name="LFO9" text:continue-numbering="true">
        <text:list-item>
          <text:p text:style-name="P496"><text:bookmark-start text:name="_Toc101423861"/><text:bookmark-start text:name="_Toc153967814"/><text:bookmark-start text:name="_Toc153975752"/><text:bookmark-start text:name="_Toc172722105"/><text:bookmark-start text:name="_Toc173312372"/><text:bookmark-start text:name="_Toc176955708"/><text:bookmark-start text:name="_Toc179797453"/><text:bookmark-start text:name="_Toc232073093"/><text:bookmark-start text:name="_Toc232177955"/><text:bookmark-start text:name="_Toc232513659"/><text:bookmark-start text:name="_Toc233383115"/><text:bookmark-start text:name="_Toc233384703"/><text:bookmark-start text:name="_Toc233385696"/><text:bookmark-start text:name="_Toc237446654"/><text:bookmark-start text:name="_Toc237449787"/><text:bookmark-start text:name="_Toc239778327"/><text:bookmark-start text:name="_Toc239779743"/><text:bookmark-start text:name="_Toc239780404"/><text:bookmark-start text:name="_Toc239780554"/><text:bookmark-start text:name="_Toc239781739"/><text:bookmark-start text:name="_Toc240292580"/>Begrip<text:bookmark-end text:name="_Toc101423861"/><text:bookmark-end text:name="_Toc153967814"/><text:bookmark-end text:name="_Toc153975752"/><text:bookmark-end text:name="_Toc172722105"/><text:bookmark-end text:name="_Toc173312372"/><text:bookmark-end text:name="_Toc176955708"/><text:bookmark-end text:name="_Toc179797453"/><text:bookmark-end text:name="_Toc232073093"/><text:bookmark-end text:name="_Toc232177955"/><text:bookmark-end text:name="_Toc232513659"/>pen<text:bookmark-end text:name="_Toc233383115"/><text:bookmark-end text:name="_Toc233384703"/><text:bookmark-end text:name="_Toc233385696"/><text:bookmark-end text:name="_Toc237446654"/><text:bookmark-end text:name="_Toc237449787"/><text:bookmark-end text:name="_Toc239778327"/><text:bookmark-end text:name="_Toc239779743"/><text:bookmark-end text:name="_Toc239780404"/><text:bookmark-end text:name="_Toc239780554"/><text:bookmark-end text:name="_Toc239781739"/><text:bookmark-end text:name="_Toc240292580"/></text:p>
        </text:list-item>
      </text:list>
      <text:p text:style-name="P497"/>
      <text:p text:style-name="P498">In de regels van deze Handreiking worden begrippen gehanteerd waarvan het met het oog op een goed begrip en een goede uitvoering gewenst is deze te<text:s/>verklaren. Niet elk begrip spreekt immers voor zich.<text:s/></text:p>
      <text:p text:style-name="P499">De begripsverklaringen sluiten aan bij onderdeel A van de bijlage bij artikel 1.1 van de Omgevingswet. Begrippen uit de wet gelden ook voor het omgevingsplan, hiervan mag niet worden afgeweken. Deze hoeven dan ook niet in het omgevingsplan te worden opgenomen. Bij begrippen die voorkomen in bijvoorbeeld het Bkl en het Bbl hoeft geen verklaring te worden opgenomen, maar kan worden verwezen in het eerste artikel van het omgevingsplan naar de<text:s/>begripsbepalingen in deze uitvoeringsregelingen. Desgewenst is het ook toegestaan deze begripsbepalingen uit te schrijven in het omgevingsplan. Begrippen die niet in de Omgevingswet en in de uitvoeringsregelingen zijn opgenomen kan een gemeente zelf verklaren in het omgevingsplan. De gemeente is hierin vrij.<text:s/></text:p>
      <text:p text:style-name="P500"/>
      <text:p text:style-name="Standaard"><text:span text:style-name="T501">Vooruitlopend op de begripsbepalingen is het goed het volgende op te merken. Een monument kan betrekking hebben op een bouwwerk (gebouwd monument) of op een aanleg, zoals een tuin of park (aangelegd<text:s/></text:span><text:span text:style-name="T502">monument). Archeologische monumenten zijn terreinen met resten uit het verleden. Zowel monumenten als archeologische monumenten kunnen als gemeentelijk monument worden beschermd. Ze verschillen echter zowel in aard als in wettelijk regime zodanig dat er in deze Handreiking twee sets voorbeeldregels zijn opgenomen voor gemeentelijke monumenten. E</text:span><text:span text:style-name="T503">é</text:span><text:span text:style-name="T504">n die betrekking heeft op gebouwde monumenten en aangelegde monumenten en<text:s/></text:span><text:span text:style-name="T505">éé</text:span><text:span text:style-name="T506">n die ziet op archeologische monumenten.<text:s/></text:span></text:p>
      <text:p text:style-name="P507"/>
      <text:p text:style-name="Standaard"><text:span text:style-name="T508">Archeologische monumenten niet zijnde een<text:s/></text:span><text:span text:style-name="T509">gemeentelijk monument of rijksmonument, zijn onder te verdelen in archeologische monumenten en aantoonbaar te verwachten archeologische monumenten. Beide zijn in deze Handreiking onder<text:s/></text:span><text:span text:style-name="T510">éé</text:span><text:span text:style-name="T511">n regeling gevat, omdat de regelingen grotendeels overeenkomen.</text:span></text:p>
      <text:p text:style-name="P512"/>
      <text:p text:style-name="Standaard"><text:span text:style-name="T513">Voor nadere toelichting op de begrippen wordt verwezen naar de<text:s/></text:span><text:a xlink:href="https://www.cultureelerfgoed.nl/publicaties/publicaties/2020/01/01/handreiking-begrippenkader-cultureel-erfgoed-onder-de-omgevingswet" office:target-frame-name="_top" xlink:show="replace"><text:span text:style-name="T514">Handreiking begrippenkader cultureel erfgoed<text:s/></text:span><text:span text:style-name="T515">onder de Omgevingswet</text:span></text:a><text:span text:style-name="T516"><text:s/></text:span><text:span text:style-name="T517">van de Rijksdienst voor het Cultureel Erfgoed (RCE). Het verdient aanbeveling om deze begrippen over te nemen. Dit bevordert een eenduidige redactie van artikelen in het omgevingsplan en voorkomt dat bepaalde landelijke regels voor het behoud van cultureel erfgoed die op die begrippen zijn geënt niet werken. Denk bijvoorbeeld aan de inperking van het aantal vergunningvrije ruimtelijke bouwactiviteiten in geval van (voor)beschermde monumenten en archeologische monumenten. Hieronder<text:s/></text:span><text:span text:style-name="T518">zijn ook enkele begripsbepalingen opgenomen (‘beschermd stads- of dorpsgezicht’ en ‘beschermd cultuurlandschap’) die een eenvoudigere (kortere) redactie van de artikelen in het omgevingsplan (de voorbeeldregels in de bijlagen) mogelijk maken.<text:s/></text:span></text:p>
      <text:p text:style-name="Standaard"><text:span text:style-name="T519">De RCE heeft voor de verbeelding van de cultureel erfgoed-begrippen in de Omgevingswet afbeeldingen (‘visuals’) laten maken. Deze zijn voor eenieder vrij te gebruiken en daartoe beschikbaar gesteld op de website van de RCE:<text:s/></text:span><text:a xlink:href="https://www.cultureelerfgoed.nl/documenten/2025/01/01/toolkit-visuals-omgevingswet" office:target-frame-name="_top" xlink:show="replace"><text:span text:style-name="T520">Toolkit met visuals over cultureel erfgoed in de Omgevingswet | Rijksdienst voor het Cultureel Erfgoed</text:span></text:a><text:span text:style-name="T521">.</text:span></text:p>
      <text:p text:style-name="P522"/>
      <text:p text:style-name="Standaard"><text:span text:style-name="T523">De VNG heeft de<text:s/></text:span><text:a xlink:href="https://vng.nl/sites/default/files/2021-09/2021-09-vng-digitale-tool-begrippen-voor-omgevingsplan.pdf" office:target-frame-name="_top" xlink:show="replace"><text:span text:style-name="T524">Handleiding voor het opstellen van begrippen</text:span></text:a><text:span text:style-name="T525"><text:s/>gemaakt. In die Handleiding is een eenvoudig stappenplan opgenomen (par 3.2), bijvoorbeeld ten aanzien van de Omgevingswet en<text:s/></text:span><text:span text:style-name="T526">de AMvB’s en zijn formuleringscriteria voor begrippen opgenomen (par 3.3), bijvoorbeeld dat een definitie geen normatieve elementen bevat.<text:s/></text:span></text:p>
      <text:p text:style-name="P527"/>
      <text:p text:style-name="Standaard"><text:span text:style-name="T528">Hieronder volgen de in deze handreiking gehanteerde begrippen. Geadviseerd wordt om deze voor zover relevant voor het omgevingsplan op te nemen in de begrippenlijst van het omgevingsplan. De met een * gemarkeerde begrippen worden in Onderdeel A van de bijlage bij de Omgevingswet verklaard. Deze begrippen kunnen niet worden gewijzigd in het omgevingsplan. Van de in de<text:s/></text:span><text:span text:style-name="T529">AMvB’s opgenomen begrippen kan in het omgevingsplan worden afgeweken. Vanwege een eenduidigheid van begrippen wordt geadviseerd dit niet te doen, maar om hierbij aan te sluiten.</text:span></text:p>
      <text:p text:style-name="P530"/>
      <text:p text:style-name="Standaard"><text:span text:style-name="T531">monument</text:span><text:span text:style-name="T532">*: monument als bedoeld in artikel 1.1 van de Erfgoedwet</text:span></text:p>
      <text:p text:style-name="P533">Artikel 1.1 van de Erfgoedwet:<text:s/></text:p>
      <text:p text:style-name="P534"><text:span text:style-name="T535">monument</text:span><text:span text:style-name="T536">: onroerende zaak die deel uitmaakt van cultureel erfgoed</text:span></text:p>
      <text:p text:style-name="P537"><text:span text:style-name="T538">cultureel erfgoed</text:span><text:span text:style-name="T539">: uit het verleden geërfde materiële en immateriële bronnen, in de loop van de tijd tot stand gebracht door de mens of ontstaan uit de wisselwerking<text:s/></text:span><text:span text:style-name="T540">tussen mens en omgeving, die mensen, onafhankelijk van het bezit ervan, identificeren als een weerspiegeling en uitdrukking van zich voortdurend ontwikkelende waarden, overtuigingen, kennis en tradities, en die aan hen en toekomstige generaties een referentiekader bieden</text:span></text:p>
      <text:p text:style-name="P541"/>
      <text:p text:style-name="Standaard"><text:span text:style-name="T542">gemeentelijk monument</text:span><text:span text:style-name="T543">: monument of archeologisch monument waaraan in het omgevingsplan de functie-aanduiding gemeentelijk monument is gegeven (zie Bijlage I bij artikel 1.1 van het Besluit bouwwerken leefomgeving)</text:span></text:p>
      <text:p text:style-name="P544"/>
      <text:p text:style-name="Standaard"><text:span text:style-name="T545">voorbeschermd<text:s/></text:span><text:span text:style-name="T546">gemeentelijk monument</text:span><text:span text:style-name="T547">: monument of archeologisch monument waarvoor het omgevingsplan een voorbeschermingsregel bevat vanwege het voornemen om aan dat monument of archeologisch monument in het omgevingsplan de functie-aanduiding gemeentelijk monument te geven (zie Bijlage I bij artikel 1.1 van het Besluit bouwwerken leefomgeving)</text:span></text:p>
      <text:p text:style-name="P548"/>
      <text:p text:style-name="Standaard"><text:span text:style-name="T549">gemeentelijke monumentenactiviteit</text:span><text:span text:style-name="T550">: activiteit inhoudende het slopen, verstoren, verplaatsen of wijzigen van een gemeentelijk monument of het herstellen of gebruiken daarvan<text:s/></text:span><text:span text:style-name="T551">waardoor het wordt ontsierd of in gevaar gebracht</text:span></text:p>
      <text:p text:style-name="P552"/>
      <text:p text:style-name="Standaard"><text:span text:style-name="T553">kerkelijk monument</text:span><text:span text:style-name="T554">:<text:s/></text:span><text:span text:style-name="T555">kerkelijk monument als bedoeld in artikel 1.1 van de Erfgoedwet</text:span></text:p>
      <text:p text:style-name="P556">Artikel 1.1 van de Erfgoedwet:</text:p>
      <text:p text:style-name="P557"><text:span text:style-name="T558">kerkelijk monument</text:span><text:span text:style-name="T559">: monument dat eigendom is van een kerkgenootschap, een zelfstandig onderdeel daarvan, een lichaam waarin kerkgenootschappen zijn verenigd, of van een ander genootschap op geestelijke grondslag en dat uitsluitend of voor een overwegend deel wordt gebruikt voor het gezamenlijk belijden van de godsdienst of levensovertuiging</text:span></text:p>
      <text:p text:style-name="P560"/>
      <text:p text:style-name="Standaard"><text:span text:style-name="T561">karakteristiek bouwwerk</text:span><text:span text:style-name="T562">: bouwwerk dat van cultuurhistorische waarde is op grond van karakteristieke hoofdvorm, architectuur, landschappelijke en/of stedenbouwkundige situering, bijdrage aan de herkenbaarheid van de omgeving, gaafheid of zeldzaamheid</text:span></text:p>
      <text:p text:style-name="P563"/>
      <text:p text:style-name="Standaard"><text:span text:style-name="T564">slopen</text:span><text:span text:style-name="T565">*: geheel of gedeeltelijk afbreken of uit elkaar nemen</text:span></text:p>
      <text:p text:style-name="P566"/>
      <text:p text:style-name="Standaard"><text:span text:style-name="T567">archeologisch monument</text:span><text:span text:style-name="T568">*: archeologisch monument als bedoeld in artikel 1.1 van de Erfgoedwet</text:span></text:p>
      <text:p text:style-name="P569">Artikel 1.1 van de Erfgoedwet:</text:p>
      <text:p text:style-name="P570"><text:span text:style-name="T571">archeologisch monument</text:span><text:span text:style-name="T572">: terrein dat deel uitmaakt van cultureel erfgoed<text:s/></text:span><text:span text:style-name="T573">vanwege de daar aanwezige overblijfselen, voorwerpen of andere sporen van menselijke aanwezigheid in het verleden, met inbegrip van die overblijfselen, voorwerpen en sporen</text:span></text:p>
      <text:p text:style-name="P574"/>
      <text:p text:style-name="Standaard"><text:span text:style-name="T575">(archeologische)<text:s/></text:span><text:span text:style-name="T576">opgraving</text:span><text:span text:style-name="T577"><text:s/>(in de zin van artikel 5.1 Erfgoedwet): handelingen met betrekking tot het opsporen, onderzoeken of verwerven van cultureel erfgoed of onderdelen daarvan, waardoor verstoring van de bodem, of verstoring of gehele of gedeeltelijke verplaatsing of verwijdering van een archeologisch monument of cultureel erfgoed<text:s/></text:span><text:span text:style-name="T578">onderwater optreedt</text:span></text:p>
      <text:p text:style-name="P579"/>
      <text:p text:style-name="P580"><text:span text:style-name="T581">aantoonbaar te verwachten archeologische monumenten</text:span><text:span text:style-name="T582">: op basis van archeologische, bodemkundige of historische informatie op een locatie te verwachten archeologische monumenten<text:s/></text:span><text:span text:style-name="T583">(zie Bijlage I bij artikel 1.1 van het Besluit kwaliteit leefomgeving)</text:span></text:p>
      <text:p text:style-name="P584"/>
      <text:p text:style-name="P585"><text:span text:style-name="T586">cultureel erfgoed</text:span><text:span text:style-name="T587">*:<text:s/></text:span><text:span text:style-name="T588">monumenten, archeologische monumenten, stads- en dorpsgezichten, cultuurlandschappen en, voor zover dat voorwerp is of kan zijn van een evenwichtige toedeling van functies aan locaties in het omgevingsplan, ander cultureel<text:s/></text:span><text:span text:style-name="T589">erfgoed als bedoeld in artikel 1.1 van de Erfgoedwet</text:span></text:p>
      <text:p text:style-name="P590"/>
      <text:p text:style-name="Standaard"><text:span text:style-name="T591">stads- en dorpsgezichten*</text:span><text:span text:style-name="T592">: groepen van onroerende zaken, van algemeen belang vanwege hun schoonheid, onderlinge ruimtelijke of structurele samenhang, wetenschappelijke of cultuurhistorische waarde en in welke groepen zich een of meer monumenten bevinden</text:span></text:p>
      <text:p text:style-name="P593"/>
      <text:p text:style-name="Standaard"><text:bookmark-start text:name="_Hlk134783852"/><text:bookmark-start text:name="_Hlk107568488"/><text:span text:style-name="T594">gemeentelijk beschermd stads- of dorpsgezicht</text:span><text:span text:style-name="T595">: locatie van een stads- of dorpsgezicht waaraan in het omgevingsplan de functie-aanduiding gemeentelijk beschermd stads- of dorpsgezicht is gegeven</text:span></text:p>
      <text:p text:style-name="P596"><text:bookmark-end text:name="_Hlk134783852"/></text:p>
      <text:p text:style-name="Standaard"><text:span text:style-name="T597">rijksbeschermd stads- of dorpsgezicht:</text:span><text:span text:style-name="T598"><text:s/>locatie van een stads- of dorpsgezicht waaraan in het omgevingsplan de functie-aanduiding rijksbeschermd stads- of dorpsgezicht is gegeven</text:span></text:p>
      <text:p text:style-name="P599"><text:bookmark-end text:name="_Hlk107568488"/></text:p>
      <text:p text:style-name="Standaard"><text:span text:style-name="T600">cultuurlandschappen:</text:span><text:span text:style-name="T601"><text:s/></text:span><text:bookmark-start text:name="_Hlk71014755"/><text:span text:style-name="T602">gebieden zoals die door mensen worden waargenomen, waarvan het karakter wordt bepaald door natuurlijke of menselijke factoren en de interactie daartussen</text:span><text:bookmark-end text:name="_Hlk71014755"/><text:span text:style-name="T603">, die deel uitmaken van cultureel erfgoed</text:span></text:p>
      <text:p text:style-name="P604"/>
      <text:p text:style-name="Standaard"><text:span text:style-name="T605">beschermd cultuurlandschap</text:span><text:span text:style-name="T606">: cultuurlandschap waaraan in het omgevingsplan de functie-aanduiding beschermd<text:s/></text:span><text:span text:style-name="T607">cultuurlandschap is gegeven</text:span></text:p>
      <text:p text:style-name="P608"/>
      <text:p text:style-name="P609"/>
      <text:list text:style-name="LFO9" text:continue-numbering="true">
        <text:list-item>
          <text:p text:style-name="P610"><text:bookmark-start text:name="_Toc101423862"/><text:bookmark-start text:name="_Toc153967815"/><text:bookmark-start text:name="_Toc153975753"/><text:bookmark-start text:name="_Toc172722106"/><text:bookmark-start text:name="_Toc173312373"/><text:bookmark-start text:name="_Toc176955709"/><text:bookmark-start text:name="_Toc179797454"/><text:bookmark-start text:name="_Toc232073094"/><text:bookmark-start text:name="_Toc232177956"/><text:bookmark-start text:name="_Toc232513660"/><text:bookmark-start text:name="_Toc233383116"/><text:bookmark-start text:name="_Toc233384704"/><text:bookmark-start text:name="_Toc233385697"/><text:bookmark-start text:name="_Toc237446655"/><text:bookmark-start text:name="_Toc237449788"/><text:bookmark-start text:name="_Toc239778328"/><text:bookmark-start text:name="_Toc239779744"/><text:bookmark-start text:name="_Toc239780405"/><text:bookmark-start text:name="_Toc239780555"/><text:bookmark-start text:name="_Toc239781740"/><text:bookmark-start text:name="_Toc240292581"/>Doelen<text:bookmark-end text:name="_Toc101423862"/><text:bookmark-end text:name="_Toc153967815"/><text:bookmark-end text:name="_Toc153975753"/><text:bookmark-end text:name="_Toc172722106"/><text:bookmark-end text:name="_Toc173312373"/><text:bookmark-end text:name="_Toc176955709"/><text:bookmark-end text:name="_Toc179797454"/><text:bookmark-end text:name="_Toc232073094"/><text:bookmark-end text:name="_Toc232177956"/><text:bookmark-end text:name="_Toc232513660"/><text:bookmark-end text:name="_Toc233383116"/><text:bookmark-end text:name="_Toc233384704"/><text:bookmark-end text:name="_Toc233385697"/><text:bookmark-end text:name="_Toc237446655"/><text:bookmark-end text:name="_Toc237449788"/><text:bookmark-end text:name="_Toc239778328"/><text:bookmark-end text:name="_Toc239779744"/><text:bookmark-end text:name="_Toc239780405"/><text:bookmark-end text:name="_Toc239780555"/><text:bookmark-end text:name="_Toc239781740"/><text:bookmark-end text:name="_Toc240292581"/></text:p>
        </text:list-item>
      </text:list>
      <text:p text:style-name="P611"/>
      <text:p text:style-name="P612">De Omgevingswet bevat in artikel 1.3 de maatschappelijke doelen van de wet. Het staat de gemeenten vrij om in het omgevingsplan eigen doelen op te nemen. Het gaat hierbij om specifieke gemeentelijke doelen die met het omgevingsplan worden nagestreefd. Deze gemeentelijke doelen vloeien voort uit de omgevingsvisie of ander gemeentelijk beleid ten aanzien van de fysieke leefomgeving.<text:s/></text:p>
      <text:p text:style-name="P613">Het opnemen van doelen in het omgevingsplan is gewenst met het oog op de uitleg en de<text:s/>interpretatie van de regels van het omgevingsplan. De doelen geven, tezamen met de oogmerken van een regel, richting aan de wijze waarop de regel moet worden toegepast. Doelen helpen bij de uitvoering van een regel. Het opnemen van doelen in het omgevingsplan is overigens niet verplicht. Als in het omgevingsplan geen doelen zijn opgenomen, gelden vanuit het systeem van de Omgevingswet de maatschappelijke doelen van de wet.<text:s/></text:p>
      <text:p text:style-name="P614"/>
      <text:p text:style-name="P615">Vanuit het aspect cultureel erfgoed is het gewenst om in het omgevingsplan een doel<text:s/>op te nemen. Hiermee wordt het belang van het behoud van cultureel erfgoed expliciet weergegeven en benoemd. Door uit te gaan van het algemene doel ‘het behoud van cultureel erfgoed’ wordt dit voldoende geborgd. Hiermee wordt in voldoende mate aangegeven vanuit welk doel de regels zoals deze in deze Handreiking zijn opgenomen zijn gesteld. De in het omgevingsplan op te nemen regel luidt dan als volgt:<text:s/></text:p>
      <text:p text:style-name="P616"/>
      <text:p text:style-name="P617">Artikel x Algemene doelen omgevingsplan</text:p>
      <text:p text:style-name="P618">De regels in paragrafen […] van dit omgevingsplan zijn gesteld<text:s/>met het oog op het behoud van cultureel erfgoed.</text:p>
      <text:p text:style-name="P619"/>
      <text:p text:style-name="P620">Het staat gemeenten overigens vrij om meer specifieke doelen op te nemen, zoals het behoud van het karakter van cultuurlandschappen. Nadeel van een te specifieke afbakening van het doel van regels is dat er onbedoeld een element van cultureel erfgoed kan worden uitgesloten. Zo zal er bij beschermende regels voor monumenten ook rekening mee moeten worden gehouden dat activiteiten met betrekking tot monumenten ook invloed kunnen hebben op zich daaronder<text:s/>bevindende of te verwachten archeologische monumenten. Daar is dus het bredere ‘behoud van cultureel erfgoed’ beter. Omgekeerd kan bij archeologische monumenten wel een specifieker doel worden geformuleerd: het behoud van archeologische monumenten.</text:p>
      <text:p text:style-name="Standaard"><text:span text:style-name="T621">Een omgevingsplan zal ook voor andere beleidsterreinen doelen bevatten. Alle doelen kunnen in<text:s/></text:span><text:span text:style-name="T622">éé</text:span><text:span text:style-name="T623">n artikel worden opgenomen.</text:span></text:p>
      <text:p text:style-name="P624"/>
      <text:p text:style-name="P625">Naast de doelen zijn er ook oogmerken verbonden aan de regels, dat is een nadere verfijning en concretere uitwerking van het doel. In een<text:s/>paragraaf in hoofdstuk 5 worden dan de specifieke oogmerken van de desbetreffende regels genoemd.</text:p>
      <text:p text:style-name="P626"/>
      <text:h text:style-name="P627" text:outline-level="1"><text:bookmark-start text:name="_Toc153967816"/><text:bookmark-start text:name="_Toc153975754"/><text:bookmark-start text:name="_Toc172722107"/><text:bookmark-start text:name="_Toc173312374"/><text:bookmark-start text:name="_Toc176955710"/><text:bookmark-start text:name="_Toc179797455"/><text:bookmark-start text:name="_Toc232073095"/><text:bookmark-start text:name="_Toc232177957"/><text:bookmark-start text:name="_Toc232513661"/><text:bookmark-start text:name="_Toc233383117"/><text:bookmark-start text:name="_Toc233384705"/><text:bookmark-start text:name="_Toc233385698"/><text:bookmark-start text:name="_Toc237446656"/><text:bookmark-start text:name="_Toc237449789"/><text:bookmark-start text:name="_Toc239778329"/><text:bookmark-start text:name="_Toc239779745"/><text:bookmark-start text:name="_Toc239780406"/><text:bookmark-start text:name="_Toc239780556"/><text:bookmark-start text:name="_Toc239781741"/><text:bookmark-start text:name="_Toc101423863"/><text:bookmark-start text:name="_Toc240292582"/>BIJLAGE 1A.<text:s/><text:bookmark-start text:name="_Hlk134623394"/>Voorbeeldregels cultureel erfgoed, geënt op bruidsschat in systematiek VNG-casco omgevingsplan<text:bookmark-end text:name="_Toc153967816"/><text:bookmark-end text:name="_Toc153975754"/><text:bookmark-end text:name="_Toc172722107"/><text:bookmark-end text:name="_Toc173312374"/><text:bookmark-end text:name="_Toc176955710"/><text:bookmark-end text:name="_Toc179797455"/><text:bookmark-end text:name="_Toc232073095"/><text:bookmark-end text:name="_Toc232177957"/><text:bookmark-end text:name="_Toc232513661"/><text:bookmark-end text:name="_Toc233383117"/><text:bookmark-end text:name="_Toc233384705"/><text:bookmark-end text:name="_Toc233385698"/><text:bookmark-end text:name="_Toc237446656"/><text:bookmark-end text:name="_Toc237449789"/><text:bookmark-end text:name="_Toc239778329"/><text:bookmark-end text:name="_Toc239779745"/><text:bookmark-end text:name="_Toc239780406"/><text:bookmark-end text:name="_Toc239780556"/><text:bookmark-end text:name="_Toc239781741"/><text:bookmark-end text:name="_Toc240292582"/><text:s/><text:bookmark-end text:name="_Hlk134623394"/></text:h>
      <text:p text:style-name="P628"/>
      <text:list text:style-name="LFO13" text:continue-numbering="true">
        <text:list-item>
          <text:p text:style-name="P629"><text:bookmark-start text:name="_Toc153967817"/><text:bookmark-start text:name="_Toc153975755"/><text:bookmark-start text:name="_Toc172722108"/><text:bookmark-start text:name="_Toc173312375"/><text:bookmark-start text:name="_Toc176955711"/><text:bookmark-start text:name="_Toc179797456"/><text:bookmark-start text:name="_Toc232073096"/><text:bookmark-start text:name="_Toc232177958"/><text:bookmark-start text:name="_Toc232513662"/><text:bookmark-start text:name="_Toc233383118"/><text:bookmark-start text:name="_Toc233384706"/><text:bookmark-start text:name="_Toc233385699"/><text:bookmark-start text:name="_Toc237446657"/><text:bookmark-start text:name="_Toc237449790"/><text:bookmark-start text:name="_Toc239778330"/><text:bookmark-start text:name="_Toc239779746"/><text:bookmark-start text:name="_Toc239780407"/><text:bookmark-start text:name="_Toc239780557"/><text:bookmark-start text:name="_Toc239781742"/><text:bookmark-start text:name="_Toc240292583"/><text:span text:style-name="T630">Monumenten (gebouwd<text:s/></text:span><text:bookmark-end text:name="_Toc101423863"/><text:span text:style-name="T631">of aangelegd)</text:span><text:bookmark-end text:name="_Toc153967817"/><text:bookmark-end text:name="_Toc153975755"/><text:bookmark-end text:name="_Toc172722108"/><text:bookmark-end text:name="_Toc173312375"/><text:bookmark-end text:name="_Toc176955711"/><text:bookmark-end text:name="_Toc179797456"/><text:bookmark-end text:name="_Toc232073096"/><text:bookmark-end text:name="_Toc232177958"/><text:bookmark-end text:name="_Toc232513662"/><text:span text:style-name="T632"><text:s/></text:span><text:span text:style-name="T633"><draw:frame draw:style-name="a11" draw:name="Afbeelding 1" text:anchor-type="as-char" svg:x="0in" svg:y="0in" svg:width="0.64028in" svg:height="0.32014in" style:rel-width="scale" style:rel-height="scale"><draw:image xlink:href="media/image2.png" xlink:type="simple" xlink:show="embed" xlink:actuate="onLoad"/><svg:title/><svg:desc/></draw:frame></text:span><text:bookmark-end text:name="_Toc233383118"/><text:bookmark-end text:name="_Toc233384706"/><text:bookmark-end text:name="_Toc233385699"/><text:bookmark-end text:name="_Toc237446657"/><text:bookmark-end text:name="_Toc237449790"/><text:bookmark-end text:name="_Toc239778330"/><text:bookmark-end text:name="_Toc239779746"/><text:bookmark-end text:name="_Toc239780407"/><text:bookmark-end text:name="_Toc239780557"/><text:bookmark-end text:name="_Toc239781742"/><text:bookmark-end text:name="_Toc240292583"/></text:p>
        </text:list-item>
      </text:list>
      <text:p text:style-name="Standaard"/>
      <text:p text:style-name="Standaard"><draw:frame draw:style-name="a12" draw:name="Afbeelding 6" text:anchor-type="as-char" svg:x="0in" svg:y="0in" svg:width="3.38542in" svg:height="3.5625in" style:rel-width="scale" style:rel-height="scale"><draw:image xlink:href="media/image12.png" xlink:type="simple" xlink:show="embed" xlink:actuate="onLoad"/><svg:title/><svg:desc/></draw:frame></text:p>
      <text:p text:style-name="Standaard"/>
      <text:list text:style-name="LFO14" text:continue-numbering="true">
        <text:list-item>
          <text:list>
            <text:list-item>
              <text:p text:style-name="P634"><text:bookmark-start text:name="_Toc153967818"/><text:bookmark-start text:name="_Toc153975756"/><text:bookmark-start text:name="_Toc172722109"/><text:bookmark-start text:name="_Toc173312376"/><text:bookmark-start text:name="_Toc176955712"/><text:bookmark-start text:name="_Toc179797457"/><text:bookmark-start text:name="_Toc232073097"/><text:bookmark-start text:name="_Toc232177959"/><text:bookmark-start text:name="_Toc232513663"/><text:bookmark-start text:name="_Toc233383119"/><text:bookmark-start text:name="_Toc233384707"/><text:bookmark-start text:name="_Toc233385700"/><text:bookmark-start text:name="_Toc237446658"/><text:bookmark-start text:name="_Toc237449791"/><text:bookmark-start text:name="_Toc239778331"/><text:bookmark-start text:name="_Toc239779747"/><text:bookmark-start text:name="_Toc239780408"/><text:bookmark-start text:name="_Toc239780558"/><text:bookmark-start text:name="_Toc239781743"/><text:bookmark-start text:name="_Toc240292584"/>Monumenten beschermd als gemeentelijk monument<text:bookmark-end text:name="_Toc153967818"/><text:bookmark-end text:name="_Toc153975756"/><text:bookmark-end text:name="_Toc172722109"/><text:bookmark-end text:name="_Toc173312376"/><text:bookmark-end text:name="_Toc176955712"/><text:bookmark-end text:name="_Toc179797457"/><text:bookmark-end text:name="_Toc232073097"/><text:bookmark-end text:name="_Toc232177959"/><text:bookmark-end text:name="_Toc232513663"/><text:bookmark-end text:name="_Toc233383119"/><text:bookmark-end text:name="_Toc233384707"/><text:bookmark-end text:name="_Toc233385700"/><text:bookmark-end text:name="_Toc237446658"/><text:bookmark-end text:name="_Toc237449791"/><text:bookmark-end text:name="_Toc239778331"/><text:bookmark-end text:name="_Toc239779747"/><text:bookmark-end text:name="_Toc239780408"/><text:bookmark-end text:name="_Toc239780558"/><text:bookmark-end text:name="_Toc239781743"/><text:bookmark-end text:name="_Toc240292584"/></text:p>
            </text:list-item>
          </text:list>
        </text:list-item>
      </text:list>
      <text:p text:style-name="P635"/>
      <text:list text:style-name="LFO14" text:continue-numbering="true">
        <text:list-item>
          <text:list>
            <text:list-item>
              <text:list>
                <text:list-item>
                  <text:p text:style-name="P636"><text:bookmark-start text:name="_Toc101423864"/>Inleiding<text:bookmark-end text:name="_Toc101423864"/></text:p>
                </text:list-item>
              </text:list>
            </text:list-item>
          </text:list>
        </text:list-item>
      </text:list>
      <text:p text:style-name="P637">De regels in dit hoofdstuk gaan over monumenten die worden beschermd als gemeentelijk monument. Met monumenten worden gebouwde en aangelegde monumenten bedoeld. Archeologische monumenten worden niet tot het<text:s/>begrip ‘monument’ gerekend. Omdat een archeologisch monument in tegenstelling tot een monument ook roerende zaken kan omvatten (in of op de bodem) kent het wettelijk stelsel hiervoor een separate begripsbepaling: archeologisch monument’. Archeologische monumenten kunnen ook worden aangewezen als gemeentelijk monument.</text:p>
      <text:p text:style-name="Standaard"><text:span text:style-name="T638">Zoals blijkt uit de Omgevingswet (met verwijzing naar het begrip in de Erfgoedwet) is het begrip ‘monument’ ruimer dan alleen rijks-, provinciale en gemeentelijke monumenten. Monumenten<text:s/></text:span><text:span text:style-name="T639">kunnen bijvoorbeeld ook als karakteristiek bouwwerk (of beeldbepalend/karakteristiek pand) worden beschermd (zie paragraaf 1.2). In paragraaf 1.3 zijn voorbeeldregels opgenomen voor bouwhistorisch onderzoek bij een voorgenomen sloopactiviteit met betrekking tot een bouwwerk (monument) met te verwachten bouwhistorische waarde.<text:s/></text:span></text:p>
      <text:p text:style-name="P640"/>
      <text:p text:style-name="Standaard"><text:span text:style-name="T641">Een monument wordt een gemeentelijk monument door in het omgevingsplan aan de locatie van het desbetreffende monument de functie-aanduiding ‘gemeentelijk monument’ te geven.<text:s/></text:span><text:span text:style-name="T642">‘Aanwijzing’ van een nieuw gemeentelijk monument betekent dus dat het omgevingsplan in die zin wordt gewijzigd. Bestaande gemeentelijke monumenten die al zijn aangewezen op grond van de gemeentelijke erfgoedverordening moeten in het definitieve omgevingsplan eveneens worden voorzien van een functie-aanduiding om de status van gemeentelijk monument te behouden onder de Omgevingswet. Het overnemen daarvan in het omgevingsplan staat op grond van overgangsrecht niet open voor beroep (zie artikel 22.7<text:s/></text:span><text:span text:style-name="T643">Omgevingswet). De afweging en besluitvorming over de aanwijzing hebben al eerder plaatsgevonden. Overigens kunnen gemeentelijke monumenten ook nog na de inwerkingtreding van de Omgevingswet worden aangewezen op grond van de gemeentelijke erfgoedverordening, zolang er nog geen definitief omgevingsplan is. Wel is nodig dat de erfgoedverordening op een aantal onderdelen (technische wijzigingen) wordt aangepast. De VNG heeft hiervoor de bestaande model Erfgoedverordening aangepast.</text:span><text:span text:style-name="T644"><text:note text:note-class="footnote" text:id="_ftn10"><text:note-citation>11</text:note-citation><text:note-body><text:p text:style-name="Voetnoottekst"><text:span text:style-name="T645"><text:s/>De gewijzigde modelverordening is de raadplegen op de website<text:s/></text:span><text:a xlink:href="https://vng.nl/brieven/wijziging-vng-model-erfgoedverordening-2016-ivm-omgevingswet" office:target-frame-name="_top" xlink:show="replace"><text:span text:style-name="T646">https://vng.nl/brieven/wijziging-vng-model-erfgoedverordening-2016-ivm-omgevingswet</text:span></text:a><text:span text:style-name="T647">. Hier staat ook de brief van de VNG met uitleg over de<text:s/></text:span><text:span text:style-name="T648">wijzigingen en een was-wordt-tabel.<text:s/></text:span></text:p><text:p text:style-name="Standaard"/></text:note-body></text:note></text:span><text:span text:style-name="T649"><text:s/>Zolang een gemeentelijk<text:s/></text:span><text:span text:style-name="T650">monument nog niet in het omgevingsplan is voorzien van een functie-aanduiding ‘gemeentelijk monument’ zijn de beperkingen die vanwege cultureel erfgoed gelden voor vergunningvrij bouwen op grond van artikel 2.30 Bbl via het overgangsrecht dat is opgenomen in artikel 8.1 Bbl ook van toepassing op gemeentelijke monumenten die zijn of nog worden aangewezen op grond van de gemeentelijke erfgoedverordening. Uiterlijk op 31 december 2031 moeten alle gemeentelijke monumenten zijn voorzien van een<text:s/></text:span><text:span text:style-name="T651">functie-aanduiding ‘gemeentelijk monument’. De bepalingen uit de erfgoedverordening die zien op de fysieke leefomgeving mogen daarna niet meer in de erfgoedverordening staan.</text:span><text:span text:style-name="T652"><text:note text:note-class="footnote" text:id="_ftn11"><text:note-citation>12</text:note-citation><text:note-body><text:p text:style-name="Voetnoottekst"><text:span text:style-name="T653"><text:s/>Dit wordt vanaf dat moment geregeld in artikel 3.16 van de Erfgoedwet. Het gaat hier om de regels over de fysieke leefomgeving als bedoeld in 2.4 Omgevingswet. Regels over bijvoorbeeld financiële bepalingen (zoals subsidies) of cultuurgoederen (roerend cultureel erfgoed) gaan niet over in het omgevingsplan en kunnen in de erfgoedverordening blijven staan.<text:s/></text:span></text:p><text:p text:style-name="Standaard"/></text:note-body></text:note></text:span><text:span text:style-name="T654"><text:s/></text:span></text:p>
      <text:p text:style-name="P655"/>
      <text:p text:style-name="P656">Aan (het werkingsgebied/de locatie van) de functie-aanduiding ‘gemeentelijk monument’ kunnen regels worden gekoppeld die zien op bescherming van het gemeentelijk monument. De functie-aanduiding kan strak rond een monument worden gelegd, maar ook ruimer. Het leggen van een ruimer werkingsgebied van de functie-aanduiding kan een<text:s/>oplossing zijn voor gemeentelijke monumenten waarvan het lastig is om deze in een exact vlak op te nemen, zoals bijvoorbeeld hekken, pilaren of andere losstaande kleine bouwwerken.<text:s/></text:p>
      <text:p text:style-name="P657">De functie-aanduiding ‘gemeentelijk monument’ maakt nog niet duidelijk om wat voor soort gemeentelijk monument het gaat. In deze voorbeeldregels is er daarom voor gekozen te werken met een aan de regels gekoppelde bijlage waarin wordt aangegeven welke onroerende zaak of zaken het betreft. In een geconsolideerde toelichting bij<text:s/>het omgevingsplan kan desgewenst worden aangegeven wat de belangrijkste monumentale waarden van het gemeentelijk monument zijn. Deze zullen zijn vermeld in het besluit tot wijziging van het omgevingsplan, als onderdeel van de besluitmotivering. Het opnemen in een geconsolideerde versie van de toelichting bij de bijlage is dan een manier om deze informatie permanent eenvoudig te ontsluiten. Maar een verwijzing in de toelichting naar een andere plaats waar deze gegevens worden ontsloten is uiteraard ook<text:s/>denkbaar.<text:s/></text:p>
      <text:p text:style-name="P658"/>
      <text:p text:style-name="Standaard"><text:span text:style-name="T659">Voorbescherming van een monument kan de gemeenteraad bewerkstelligen via een voorbereidingsbesluit op grond van artikel 4.14 van de Omgevingswet</text:span><text:span text:style-name="T660"><text:note text:note-class="footnote" text:id="_ftn12"><text:note-citation>13</text:note-citation><text:note-body><text:p text:style-name="Voetnoottekst"><text:span text:style-name="T661"><text:s/>Gedurende de overgangsfase (tot en met 31-12-2031) kan voorbescherming ook nog plaatsvinden via een voornemen<text:s/></text:span><text:span text:style-name="T662">tot aanwijzing op grond van de gemeentelijke erfgoedverordening.</text:span></text:p><text:p text:style-name="Standaard"/></text:note-body></text:note></text:span><text:span text:style-name="T663">. Met het voorbereidingsbesluit worden voorbeschermingsregels in het omgevingsplan opgenomen. Aan de desbetreffende locatie wordt via annotatie de noemer ‘voorbeschermd gemeentelijk monument’ aan het beoogde werkingsgebied van de regels toegekend. Vervolgens worden de beschermende regels voor gemeentelijke monumenten uit de hoofdregeling van het<text:s/></text:span><text:span text:style-name="T664">omgevingsplan gekopieerd en met de noemer ‘voorbeschermd gemeentelijk monument’ in plaats van de functie-aanduiding ‘gemeentelijk monument’ opgenomen in het tijdelijk regeldeel waar de voorbeschermingsregels in landen. Op basis hiervan wordt een monument een voorbeschermd gemeentelijk monument als bedoeld in Bijlage I bij artikel 1.1 van het Besluit bouwwerken leefomgeving en kan sloop, wijziging of beschadiging worden voorkomen totdat het monument definitief is beschermd als gemeentelijk monument. Een<text:s/></text:span><text:span text:style-name="T665">voorbereidingsbesluit heeft geen definitieve werking en moet binnen een termijn van maximaal anderhalf jaar worden gevolgd door de vaststelling van een wijziging van het omgevingsplan waarbij de functie-aanduiding ‘gemeentelijk monument’ aan het te beschermen monument wordt gegeven. Op grond van lid 5 van artikel 4.14 van de Omgevingswet kan het nemen van een voorbereidingsbesluit worden gedelegeerd aan het college van burgemeester en wethouders. Een dergelijk delegatiebesluit kan handig zijn, omdat de<text:s/></text:span><text:span text:style-name="T666">bevoegdheid tot aanwijzing van gemeentelijke monumenten op grond van de erfgoedverordening doorgaans ook is belegd bij het college.<text:s/></text:span></text:p>
      <text:p text:style-name="P667"/>
      <text:p text:style-name="P668">De voorbeeldregels hebben zowel betrekking op een functie-aanduiding die strak om het monument is gelegd als om ruimere functie-aanduidingen. Per gemeentelijk monument is van belang om te beoordelen hoe de begrenzing van de locatie met de functie-aanduiding wordt gelegd. Aandachtspunt hierbij is dat als het monument een bouwwerk betreft, de omvang van het monument door aan-<text:s/>of uitbouwen of gedeeltelijke sloop kan wijzigen. Een monument betreft op grond van de Erfgoedwet en Omgevingswet de gehele onroerende zaak, ongeacht in welk deel zich de monumentale waarden bevinden. Als een gemeente de pandcontour uit de Basisregistratie Adressen en Gebouwen (BAG) wil gebruiken voor de verbeelding, is het van belang te bedenken dat de definitie van BAG-pand niet gelijk is aan die van onroerende zaak. Het risico bestaat dan dat latere uitbreidingen van de onroerende zaak (en daarmee van<text:s/>het monument) worden gemist. Na vergunningverlening voor een wijziging van de omvang van het monument moet, als gekozen is voor een strakke begrenzing, dus ook de begrenzing van de locatie van de functie-aanduiding daaraan worden aangepast.<text:s/></text:p>
      <text:p text:style-name="P669"/>
      <text:p text:style-name="Standaard"><text:span text:style-name="T670">De voorbeeldregels hebben niet alleen betrekking op het gemeentelijk monument zelf. Er zijn ook regels opgenomen voor de omgeving ervan. Het moet immers voorkomen worden dat in de omgeving activiteiten plaatsvinden die een negatieve invloed hebben of kunnen hebben op<text:s/></text:span><text:span text:style-name="T671">het aanzicht of de waardering van het gemeentelijk monument, dan wel leiden tot beschadiging ervan. Hoever de omgeving waarin rekening moet worden gehouden met een beschermd monument zich uitstrekt, dient per geval te worden bepaald.</text:span></text:p>
      <text:p text:style-name="P672"/>
      <text:list text:style-name="LFO14" text:continue-numbering="true">
        <text:list-item>
          <text:list>
            <text:list-item>
              <text:list>
                <text:list-item>
                  <text:p text:style-name="P673"><text:bookmark-start text:name="_Toc101423865"/>Voorbeeldregels en artikelsgewijze toelichting<text:bookmark-end text:name="_Toc101423865"/></text:p>
                </text:list-item>
              </text:list>
            </text:list-item>
          </text:list>
        </text:list-item>
      </text:list>
      <text:p text:style-name="P674"/>
      <text:p text:style-name="P675"><text:bookmark-start text:name="_Hlk145508384"/>Hieronder volgen de voorbeeldregels om monumenten te beschermen als gemeentelijk monument, in de hoofdstuknummering van het VNG-casco voor het omgevingsplan:</text:p>
      <text:p text:style-name="P676"><text:bookmark-end text:name="_Hlk145508384"/></text:p>
      <text:h text:style-name="P677" text:outline-level="5"><text:bookmark-start text:name="_Toc101423867"/>Hoofdstuk 4 Aanwijzing van locaties in de fysieke leefomgeving<text:bookmark-end text:name="_Toc101423867"/></text:h>
      <text:h text:style-name="P678" text:outline-level="6"><text:bookmark-start text:name="_Hlk108429904"/><text:bookmark-start text:name="_Hlk101176426"/>Afdeling 4.1 [staalkaarten VNG] Thema’s</text:h>
      <text:h text:style-name="P679" text:outline-level="7">Paragraaf 4.1.4 [staalkaarten VNG] Cultureel erfgoed</text:h>
      <text:h text:style-name="Kop7" text:outline-level="7"><text:span text:style-name="T680">Paragraaf 4.1.4.1 Algemeen</text:span></text:h>
      <text:h text:style-name="P681" text:outline-level="8">Artikel 4.32 [staalkaarten VNG] Toepassingsbereik</text:h>
      <text:p text:style-name="P682">Deze paragraaf gaat over activiteiten met betrekking tot cultureel erfgoed.</text:p>
      <text:p text:style-name="P683"/>
      <text:h text:style-name="P684" text:outline-level="8">Artikel 4.33 [staalkaarten VNG, aangepast] Doelen</text:h>
      <text:p text:style-name="P685">Voor activiteiten met betrekking tot cultureel erfgoed gelden de volgende doelen:</text:p>
      <text:p text:style-name="P686">a. het behoud van cultureel erfgoed;<text:s/></text:p>
      <text:p text:style-name="P687">[b. het behoud van de uitzonderlijke universele waarde van werelderfgoed.]<text:s/></text:p>
      <text:p text:style-name="P688"/>
      <text:p text:style-name="P689"><text:bookmark-start text:name="_Hlk134795053"/>In dit artikel is<text:s/>onder meer het doel van het behoud van cultureel erfgoed opgenomen. Als er ook regels opgenomen worden over werelderfgoed, wordt ook dat doel toegevoegd.<text:bookmark-end text:name="_Hlk134795053"/></text:p>
      <text:p text:style-name="P690"/>
      <text:h text:style-name="Kop7" text:outline-level="7"><text:bookmark-end text:name="_Hlk108429904"/><text:span text:style-name="T691">Paragraaf 4.1.4.[gm(m)] Gebouwde en aangelegde gemeentelijke monumenten</text:span></text:h>
      <text:h text:style-name="P692" text:outline-level="8">Artikel<text:s/><text:bookmark-start text:name="_Hlk152924356"/>4.[<text:bookmark-start text:name="_Hlk137025870"/>gm(m)<text:bookmark-end text:name="_Hlk137025870"/>] Aanwijzing monument als gemeentelijk monument<text:bookmark-end text:name="_Hlk152924356"/></text:h>
      <text:p text:style-name="Standaard"><text:span text:style-name="T693">Een monument, opgenomen in bijlage [X] Gemeentelijke monumenten (monument), op een locatie met de functie-aanduiding ‘gemeentelijk monument’ is aangewezen als gemeentelijk monument.<text:s/></text:span></text:p>
      <text:p text:style-name="P694"/>
      <text:p text:style-name="P695"><text:bookmark-start text:name="_Hlk152927054"/>Artikel 4.[gm(m)] voorziet in de<text:s/>aanwijzing van monumenten als gemeentelijk monument. In de bijlage bij deze regel worden dan alle monumenten opgenomen die beschermd zijn als gemeentelijk monument. Naast het aan de desbetreffende locatie geven van de functie-aanduiding (op grond van de standaarden ‘gebiedsaanwijzing’ genoemd) ‘gemeentelijk monument’ is het met het oog op de kenbaarheid gewenst om aan te geven welke onroerende zaak of zaken het betreft op de desbetreffende locatie(s). Het ontsluiten van informatie over de aard van het<text:s/>gemeentelijk monument kan via deze bijlage. In combinatie met een bijlage kan worden gewerkt met één functie-aanduiding ‘gemeentelijk monument’ en één set regels.<text:s/></text:p>
      <text:p text:style-name="P696"/>
      <text:p text:style-name="P697">Technisch gezien wordt dit bereikt door de bijlage met de locatiegroep van alle locaties van de desbetreffende gemeentelijke monumenten en de noemer gemeentelijk monument te koppelen aan de regelteksten (artikelen of leden). Daarnaast wordt de regeltekst geannoteerd met de gebiedsaanwijzing ‘gemeentelijk monument’ waarin alle locaties als<text:s/>locatiegroep (deze vormen samen het werkingsgebied) zijn opgenomen.<text:s/></text:p>
      <text:p text:style-name="P698"/>
      <text:p text:style-name="P699">Het is niet nodig dat aan elk gemeentelijk monument een eigen regel wordt gekoppeld met een werkingsgebied met een andere naam, bijvoorbeeld ‘gemeentelijk monument 1’, ‘gemeentelijk monument 2’ etc. Binnen een gemeente kunnen er wel honderden gemeentelijke monumenten zijn, elk op een andere locatie en met andere kenmerken (en monumentale waarden).</text:p>
      <text:p text:style-name="P700"><text:s/></text:p>
      <text:p text:style-name="P701">Door van de hiervoor genoemde werkwijze gebruik te maken, is er een relatie gelegd met de<text:s/>bijlage en is deze machineleesbaar. De bijlage is onderdeel van de regels en wordt door de gemeenteraad vastgesteld. Wijziging van de bijlage is mogelijk door een wijziging van het omgevingsplan.<text:s/></text:p>
      <text:p text:style-name="P702">Voor het aanwijzen van nieuwe gemeentelijke monumenten hoeven de regels zelf niet aangepast te worden, alleen het werkingsgebied (bij meerdere locaties: de locatiegroep) behorende bij de gebiedsaanwijzing ‘gemeentelijk monument’ wordt uitgebreid met de locatie van het monument en de bijlage wordt aangevuld met het<text:s/>nieuwe gemeentelijk monument en een korte omschrijving van de desbetreffende onroerende zaak of zaken.<text:s/></text:p>
      <text:p text:style-name="P703"/>
      <text:p text:style-name="P704">Desgewenst kan de bevoegdheid hiertoe worden gedelegeerd aan burgemeester en wethouders. In dat geval sluit de bevoegdheid aan op de wijze waarop dat voorheen in de erfgoedverordening werd geregeld.<text:s/></text:p>
      <text:p text:style-name="P705">In de situatie zoals hier beschreven worden de regels gekoppeld aan alle locaties, samen één werkingsgebied, met de functieaanduiding ‘gemeentelijk monument’. Het kan ook voorkomen dat het gewenst is<text:s/>differentiatie aan te brengen tussen de regels voor gemeentelijke monumenten op verschillende locaties. Bijvoorbeeld als de bescherming op een aantal locaties alleen betrekking moet hebben op de buitenkant van een gebouw. In een dergelijke situatie kan bijvoorbeeld worden gewerkt met functieaanduidingen als ‘gemeentelijk monument A’ (voor algehele bescherming) en ‘gemeentelijk monument B’ (voor bescherming van alleen het exterieur) waarbij de regels per werkingsgebied verschillen. Er moet dan wel per<text:s/>categorie gemeentelijke monumenten een aparte bijlage worden vastgesteld.<text:s/></text:p>
      <text:p text:style-name="P706"><text:bookmark-end text:name="_Hlk101176426"/><text:bookmark-end text:name="_Hlk152927054"/></text:p>
      <text:h text:style-name="P707" text:outline-level="8">Bijlage [X] bij artikel 4.[gm(m)] Aanwijzing monument als gemeentelijk monument</text:h>
      <text:p text:style-name="P708"/>
      <table:table table:style-name="Table709">
        <table:table-columns>
          <table:table-column table:style-name="TableColumn710"/>
          <table:table-column table:style-name="TableColumn711"/>
          <table:table-column table:style-name="TableColumn712"/>
          <table:table-column table:style-name="TableColumn713"/>
          <table:table-column table:style-name="TableColumn714"/>
        </table:table-columns>
        <table:table-row table:style-name="TableRow715">
          <table:table-cell table:style-name="TableCell716" table:number-columns-spanned="5">
            <text:p text:style-name="P717">Bijlage [X] bij artikel 4.[gm(m)] Gemeentelijke monumenten (monument)</text:p>
            <text:p text:style-name="P718"/>
          </table:table-cell>
          <table:covered-table-cell/>
          <table:covered-table-cell/>
          <table:covered-table-cell/>
          <table:covered-table-cell/>
        </table:table-row>
        <table:table-row table:style-name="TableRow719">
          <table:table-cell table:style-name="TableCell720">
            <text:p text:style-name="Standaard"><text:span text:style-name="T721">Aanduiding/omschrijving beschermde onroerende zaak/zaken</text:span><text:span text:style-name="T722"><text:s/></text:span></text:p>
            <text:p text:style-name="Standaard"><text:span text:style-name="T723">binnen werkingsgebied en zover nodig voor identificatie</text:span></text:p>
          </table:table-cell>
          <table:table-cell table:style-name="TableCell724">
            <text:p text:style-name="P725">Adres<text:s/></text:p>
            <text:p text:style-name="P726">- aanduiding openbare ruimte (straatnaam) + nummer­aanduiding (huisnummer)<text:s/></text:p>
            <text:p text:style-name="P727">-postcode <text:s/></text:p>
            <text:p text:style-name="P728">-woonplaats</text:p>
          </table:table-cell>
          <table:table-cell table:style-name="TableCell729">
            <text:p text:style-name="P730">Kadastrale aanduiding</text:p>
          </table:table-cell>
          <table:table-cell table:style-name="TableCell731">
            <text:p text:style-name="P732">Monument-nummer<text:s/></text:p>
            <text:p text:style-name="P733">gemeentelijk<text:s/>erfgoedregister</text:p>
          </table:table-cell>
          <table:table-cell table:style-name="TableCell734">
            <text:p text:style-name="P735">Kenmerk of vindplaats</text:p>
            <text:p text:style-name="P736">wijzigingsbesluit<text:s/></text:p>
            <text:p text:style-name="P737">omgevingsplan</text:p>
            <text:p text:style-name="P738">(optioneel)</text:p>
          </table:table-cell>
        </table:table-row>
        <table:table-row table:style-name="TableRow739">
          <table:table-cell table:style-name="TableCell740">
            <text:p text:style-name="P741">Landhuis Vergezicht</text:p>
          </table:table-cell>
          <table:table-cell table:style-name="TableCell742">
            <text:p text:style-name="P743">Eindbeeld 32</text:p>
            <text:p text:style-name="P744">2024OP Gemeenteland</text:p>
          </table:table-cell>
          <table:table-cell table:style-name="TableCell745">
            <text:p text:style-name="P746">Gemeenteland</text:p>
            <text:p text:style-name="P747">Z 2032</text:p>
          </table:table-cell>
          <table:table-cell table:style-name="TableCell748">
            <text:p text:style-name="P749">7</text:p>
          </table:table-cell>
          <table:table-cell table:style-name="TableCell750">
            <text:p text:style-name="P751">N.B.<text:s/></text:p>
            <text:p text:style-name="P752">Kenmerk/vindplaats volgt bij vaststelling eerstvolgend wijzigingsbesluit omgevingsplan</text:p>
          </table:table-cell>
        </table:table-row>
        <table:table-row table:style-name="TableRow753">
          <table:table-cell table:style-name="TableCell754">
            <text:p text:style-name="P755">Boerderij: woonhuis en deel; bakhuis; hooiberg; erf</text:p>
          </table:table-cell>
          <table:table-cell table:style-name="TableCell756">
            <text:p text:style-name="P757">Het Begin 1</text:p>
            <text:p text:style-name="P758">2010AA Gemeenteland</text:p>
          </table:table-cell>
          <table:table-cell table:style-name="TableCell759">
            <text:p text:style-name="P760">Gemeenteland</text:p>
            <text:p text:style-name="P761">A 2010</text:p>
          </table:table-cell>
          <table:table-cell table:style-name="TableCell762">
            <text:p text:style-name="P763">3</text:p>
          </table:table-cell>
          <table:table-cell table:style-name="TableCell764">
            <text:p text:style-name="P765">Kenmerk/vindplaats</text:p>
            <text:p text:style-name="P766">wijzigingsbesluit</text:p>
          </table:table-cell>
        </table:table-row>
        <table:table-row table:style-name="TableRow767">
          <table:table-cell table:style-name="TableCell768">
            <text:p text:style-name="P769">Kerk met kerktoren</text:p>
          </table:table-cell>
          <table:table-cell table:style-name="TableCell770">
            <text:p text:style-name="P771">Kerkplein 1</text:p>
            <text:p text:style-name="P772">2027OV Gemeenteland</text:p>
          </table:table-cell>
          <table:table-cell table:style-name="TableCell773">
            <text:p text:style-name="P774">Gemeenteland</text:p>
            <text:p text:style-name="P775">V 2027</text:p>
          </table:table-cell>
          <table:table-cell table:style-name="TableCell776">
            <text:p text:style-name="P777">1</text:p>
          </table:table-cell>
          <table:table-cell table:style-name="TableCell778">
            <text:p text:style-name="P779">Kenmerk/vindplaats</text:p>
            <text:p text:style-name="P780">wijzigingsbesluit</text:p>
          </table:table-cell>
        </table:table-row>
        <table:table-row table:style-name="TableRow781">
          <table:table-cell table:style-name="TableCell782">
            <text:p text:style-name="P783">Villa; tuin</text:p>
          </table:table-cell>
          <table:table-cell table:style-name="TableCell784">
            <text:p text:style-name="P785">Laan van de Leefomgeving 2</text:p>
            <text:p text:style-name="P786">2010EB Gemeenteland</text:p>
          </table:table-cell>
          <table:table-cell table:style-name="TableCell787">
            <text:p text:style-name="P788">Gemeenteland</text:p>
            <text:p text:style-name="P789">C 2010</text:p>
          </table:table-cell>
          <table:table-cell table:style-name="TableCell790">
            <text:p text:style-name="P791">4</text:p>
          </table:table-cell>
          <table:table-cell table:style-name="TableCell792">
            <text:p text:style-name="P793">Kenmerk/vindplaats</text:p>
            <text:p text:style-name="P794">wijzigingsbesluit</text:p>
          </table:table-cell>
        </table:table-row>
        <table:table-row table:style-name="TableRow795">
          <table:table-cell table:style-name="TableCell796">
            <text:p text:style-name="P797">Villa</text:p>
          </table:table-cell>
          <table:table-cell table:style-name="TableCell798">
            <text:p text:style-name="P799">Laan van de Leefomgeving 10</text:p>
            <text:p text:style-name="P800">2010EZ Gemeenteland</text:p>
          </table:table-cell>
          <table:table-cell table:style-name="TableCell801">
            <text:p text:style-name="P802">Gemeenteland</text:p>
            <text:p text:style-name="P803">C 2016</text:p>
          </table:table-cell>
          <table:table-cell table:style-name="TableCell804">
            <text:p text:style-name="P805">5</text:p>
          </table:table-cell>
          <table:table-cell table:style-name="TableCell806">
            <text:p text:style-name="P807">Kenmerk/vindplaats</text:p>
            <text:p text:style-name="P808">wijzigingsbesluit</text:p>
          </table:table-cell>
        </table:table-row>
        <table:table-row table:style-name="TableRow809">
          <table:table-cell table:style-name="TableCell810">
            <text:p text:style-name="P811">Raadhuis</text:p>
          </table:table-cell>
          <table:table-cell table:style-name="TableCell812">
            <text:p text:style-name="P813">Raadhuisplein 1</text:p>
            <text:p text:style-name="P814">2010EB Gemeenteland</text:p>
          </table:table-cell>
          <table:table-cell table:style-name="TableCell815">
            <text:p text:style-name="P816">Gemeenteland</text:p>
            <text:p text:style-name="P817">B 2022</text:p>
          </table:table-cell>
          <table:table-cell table:style-name="TableCell818">
            <text:p text:style-name="P819">2</text:p>
          </table:table-cell>
          <table:table-cell table:style-name="TableCell820">
            <text:p text:style-name="P821">Kenmerk/vindplaats</text:p>
            <text:p text:style-name="P822">wijzigingsbesluit</text:p>
          </table:table-cell>
        </table:table-row>
        <table:table-row table:style-name="TableRow823">
          <table:table-cell table:style-name="TableCell824">
            <text:p text:style-name="P825">Landschappelijke tuin- en parkaanleg historische buitenplaats Vergezicht, onder meer bestaande uit: oprijlaan; siertuin; vijver met<text:s/>fontein en Neptunus­beeld; moestuin; park met weides, boompartijen, heester­groepen, solitairen, water­partijen, padenstelsel met vier bruggetjes en parkbos</text:p>
          </table:table-cell>
          <table:table-cell table:style-name="TableCell826">
            <text:p text:style-name="P827">-</text:p>
          </table:table-cell>
          <table:table-cell table:style-name="TableCell828">
            <text:p text:style-name="P829">Gemeenteland</text:p>
            <text:p text:style-name="P830">X 2030</text:p>
            <text:p text:style-name="P831">Y 2031</text:p>
            <text:p text:style-name="P832">Z 2032</text:p>
            <text:p text:style-name="P833"/>
          </table:table-cell>
          <table:table-cell table:style-name="TableCell834">
            <text:p text:style-name="P835">8</text:p>
          </table:table-cell>
          <table:table-cell table:style-name="TableCell836">
            <text:p text:style-name="P837">N.B. Kenmerk/vindplaats volgt bij vaststelling eerstvolgend wijzigingsbesluit omgevingsplan</text:p>
          </table:table-cell>
        </table:table-row>
      </table:table>
      <text:p text:style-name="P838"/>
      <text:p text:style-name="P839">Deze bijlage dient als voorbeeld om aan te geven hoe een bijlage bij artikel 4.[gm(m)] Gemeentelijke monumenten (monument) eruit zou kunnen zien. Het doel is om duidelijk te maken aan welke monumenten* op de locaties<text:s/>die samen het werkingsgebied vormen de functie-aanduiding ‘gemeentelijk monument’ is toegedeeld. Met andere woorden: om aan te geven welke onroerende zaken precies zijn beschermd als gemeentelijk monument. Een gemeentelijk monument bestaat namelijk altijd uit één of meerdere onroerende zaken.<text:s/></text:p>
      <text:p text:style-name="P840">Alleen de locatie van het werkingsgebied van de regels is niet genoeg voor de identificatie van een gemeentelijk monument. Daarmee is namelijk nog niet in alle gevallen duidelijk op welk(e) onroerende zaak of zaken op<text:s/>de desbetreffende locatie de regels betrekking hebben.<text:s/></text:p>
      <text:p text:style-name="P841">De bijlage moet zelfstandig leesbaar zijn, omdat het een ‘platte lijst’ is. Het is DSO-technisch namelijk (nog) niet mogelijk om van een specifieke locatie binnen de locatiegroep met de functie-aanduiding ’gemeentelijk monument’ (de plaats waar zich een specifiek gemeentelijk monument bevindt) geautomatiseerd naar de corresponderende regel in de bijlage te springen. Het is dus van belang de bijlage zo te ordenen dat navigatie daarbinnen eenvoudig is.<text:s/>In deze voorbeeldbijlage is gekozen voor een ordening op adres, maar een andere logische ordening is wellicht ook denkbaar.</text:p>
      <text:p text:style-name="P842"/>
      <text:p text:style-name="P843">(*) Wat er moet worden verstaan onder het begrip ‘monument’ staat in de Erfgoedwet, en wordt daar gedefinieerd als een onroerende zaak die deel uitmaakt van cultureel erfgoed. De Omgevingswet verwijst in de bijlage bij artikel 1.1 van de Omgevingswet kortweg naar de begripsbepaling in de Erfgoedwet. Deze definitie maakt duidelijk dat het onroerende-zaaksbegrip uit het algemeen<text:s/>vermogensrecht van Boek 3 van het Burgerlijk Wetboek van toepassing is (zie de artikelen 3:2, 3:3 en 3:4 van het Burgerlijk Wetboek). Dit betekent dat alleen zaken die op basis van het vermogensrecht als onroerend worden aangemerkt een monument kunnen zijn (en roerende zaken dus niet). Als gevolg daarvan omvat een monument ook alles wat als bestanddeel van die onroerende zaak wordt aangemerkt (zie artikel 3:4 van het Burgerlijk Wetboek). Als de bescherming betrekking moet hebben op alleen een deel van het<text:s/>monument, kan dit niet worden bereikt door de omvang van de bescherming in deze bijlage te beperken, maar moet dit worden bewerkstelligd via een beperking van de vergunningplicht.<text:s/></text:p>
      <text:p text:style-name="P844"/>
      <text:p text:style-name="P845">Kolom 1: Aanduiding/omschrijving beschermde onroerende zaak of zaken<text:s/></text:p>
      <text:p text:style-name="P846">Doel van de eerste kolom van de tabel is de beschermde onroerende zaken te identificeren aan de hand van een korte omschrijving of aanduiding. Voor zover het gaat om bouwwerken zijn alleen de hier genoemde onroerende zaken op de locatie (het werkingsgebied van<text:s/>de regels) beschermd. Het is dus van belang om alle te beschermen onroerende zaken in de bijlage te noemen. Zo is in de tabel bij gemeentelijk monument nr. 3 een voorbeeld opgenomen van een uit meerdere gebouwen bestaande boerderij. Een eventuele niet genoemde moderne schuur op de desbetreffende locatie valt dus niet onder de bescherming, ook al bevindt deze zich wel op het beschermde erf. Erf en moderne schuur zijn immers verschillende onroerende zaken.<text:s/></text:p>
      <text:p text:style-name="P847"/>
      <text:p text:style-name="P848">Voor een voorbeeld van een omschrijving van een<text:s/>historische tuin- en parkaanleg zie de omschrijving van gemeentelijk monument nr. 8 in de tabel. Bij aangelegde monumenten zoals parken en tuinen is het ondoenlijk om elke boom of struik te benoemen en volstaat het op grond van vaste jurisprudentie om – in combinatie met de begrenzing van de locatie – de belangrijkste structuurbepalende elementen te benoemen. Binnen een tuin- of parkaanleg bevinden zich ook vaak kleine gebouwde elementen zoals bruggetjes en beelden. Deze moeten net als grotere bouwwerken<text:s/>wel allemaal benoemd worden om onder de bescherming te vallen.<text:s/></text:p>
      <text:p text:style-name="P849"/>
      <text:p text:style-name="P850">Het is bij gebouwde monumenten overigens niet nodig om een uitvoerige beschrijving op te nemen van de onroerende zaak, omdat een monument op grond van de begripsbepaling uit de Omgevingswet altijd de gehele onroerende zaak betreft, met inbegrip van alle bestanddelen. De definitie van een monument als onroerende zaak brengt met zich dat de bescherming van een gemeentelijk monument steeds betrekking heeft op een onroerende zaak met inbegrip van<text:s/>datgene wat op basis van het vermogensrecht als bestanddeel van die onroerende zaak wordt aangemerkt (zie artikel 3:4 van het Burgerlijk Wetboek). Dit betekent ook dat een uitbreiding die dateert van na de functie-toedeling aan de desbetreffende locatie in het omgevingsplan – bijvoorbeeld met een uit- of aanbouw, zoals een erker, een keukenuitbouw of grotere uitbreiding – van rechtswege deelt in de bescherming van het gemeentelijk monument. Als de uitbreiding overigens niet als een constructief en<text:s/>functioneel onzelfstandige, maar als een zelfstandige onroerende zaak kan worden aangemerkt, valt de uitbreiding niet onder de bescherming van het gemeentelijk monument. Omgekeerd geldt ook dat een gemeentelijk monument na de opname in het omgevingsplan kleiner kan worden door gedeeltelijke sloop. Het Burgerlijk Wetboek en de feitelijke situatie zijn dus bepalend voor de actuele omvang van de als gemeentelijk monument beschermde onroerende zaak.</text:p>
      <text:p text:style-name="P851"/>
      <text:p text:style-name="P852">In de tabel is gemeentelijk monument nr. 1 als voorbeeld<text:s/>opgenomen omdat zich specifiek bij kerkgebouwen de bijzondere situatie kan voordoen dat het kerkgebouw eigendom is van de kerkelijke gemeente en de kerktoren van de burgerlijke gemeente. Om misverstanden te voorkomen over de reikwijdte van de bescherming op de desbetreffende locatie, is het raadzaam om bij kerken zowel het kerkgebouw als de toren te benoemen.</text:p>
      <text:p text:style-name="P853"/>
      <text:p text:style-name="P854">Kolommen 2 en 3: Adres en Kadastrale aanduiding</text:p>
      <text:p text:style-name="P855">De kolom Adres is in de tabel opgenomen om een snellere oriëntatie binnen de bijlage mogelijk te<text:s/>maken. Daarom is deze in het voorbeeld alfabetisch geordend op adres. De kolom Adres (of als er geen sprake is van een adres de kolom Kadastrale aanduiding) dient om te kunnen bepalen welke rij van de tabel van toepassing is op een bepaalde locatie binnen de locatiegroep. Bepalend voor de vraag welke onroerende zaak beschermd is, is niet zozeer het adres of de kadastrale aanduiding, maar primair de locatie (het werkingsgebied van de regels) in het omgevingsplan in combinatie met de aanduiding van de<text:s/>onroerende zaak of zaken in kolom 1 van de tabel.</text:p>
      <text:p text:style-name="P856"/>
      <text:p text:style-name="P857">Kolom 4: Monumentnummer</text:p>
      <text:p text:style-name="P858">Elke gemeente is verplicht een gemeentelijk erfgoedregister van aangewezen cultureel erfgoed bij te houden (artikel 3.16 van de Erfgoedwet). In dat register heeft elk gemeentelijk monument waarschijnlijk een uniek nummer. Omdat het register mogelijk meer informatie bevat over de gemeentelijke monumenten, is het raadzaam om dit nummer ook in deze bijlage Gemeentelijke monumenten (monument) bij artikel 4.[gm(m)] op te nemen.<text:s/></text:p>
      <text:p text:style-name="P859"/>
      <text:p text:style-name="P860">In de<text:s/>toekomst wordt het wellicht technisch mogelijk om een koppeling te maken tussen het gemeentelijk erfgoedregister en de regels in het omgevingsplan. Omdat er in het gemeentelijk erfgoedregister ook ander aangewezen (lees: beschermd) cultureel erfgoed is ingeschreven, moet er een koppeling kunnen worden gerealiseerd tussen de regels in het omgevingsplan en uitsluitend een bepaalde categorie of deelcategorie binnen het erfgoedregister (bijvoorbeeld de gemeentelijke monumenten, of alleen die gemeentelijke<text:s/>monumenten waarvoor een bepaald regime geldt). Dit is nu technisch nog niet mogelijk.</text:p>
      <text:p text:style-name="P861"/>
      <text:p text:style-name="P862">De nummering in deze voorbeeldbijlage sluit aan op de nummering van de archeologische monumenten in de voorbeeldbijlage [Y] bij artikel 4.[gm(am)] Gemeentelijke monumenten (archeologisch monument). Dit omdat de gemeentelijke monumenten in het gemeentelijk erfgoedregister afhankelijk van het moment van aanwijzen doorlopend genummerd zullen zijn, ongeacht of het gaat om een monument of een archeologisch monument.</text:p>
      <text:p text:style-name="P863"/>
      <text:p text:style-name="P864">Kolom 5:<text:s/>Kenmerk of vindplaats wijzigingsbesluit omgevingsplan</text:p>
      <text:p text:style-name="P865">Het besluit tot wijziging van het omgevingsplan waarbij aan een locatie de functie-aanduiding ‘gemeentelijk monument’ wordt toegekend bevat ook een besluitmotivering en een toelichting. Om het voor toekomstige raadplegers van het omgevingsplan mogelijk te maken die toelichting te raadplegen, is het vanuit oogpunt van dienstverlening aan te raden het kenmerk van dat besluit in deze bijlage bij artikel 4.[gm(m)] op te nemen. In aanvulling hierop is het<text:s/>goed om in de bijlage ook kenbaar te maken hoe de gebruiker aan de hand van dit kenmerk bij de besluitmotivering met toelichting kan komen.<text:s/></text:p>
      <text:p text:style-name="Standaard"><text:span text:style-name="T866">Een belangrijk aandachtspunt hierbij is wel dat de bijlage wat betreft de kolom kenmerk altijd één wijziging achterloopt, omdat de datum van publicatie van het wijzigingsbesluit met de besluitmotivering op het moment van opstellen van de bijlage nog niet bekend is. Dat kenmerk zal bij een volgende wijziging van het omgevingsplan moeten worden toegevoegd aan deze<text:s/></text:span><text:span text:style-name="T867">bijlage bij artikel 4.[gm(m)].</text:span></text:p>
      <text:p text:style-name="P868"/>
      <text:h text:style-name="P869" text:outline-level="8">Artikel 4.[gm(m)+1] Regels voor gemeentelijke monumentenactiviteiten en andere activiteiten die gemeentelijke monumenten betreffen, voor zover het gaat om een monument</text:h>
      <text:h text:style-name="Kop8" text:outline-level="8"><text:span text:style-name="T870">Op het verrichten van een gemeentelijke monumentenactiviteit of andere activiteiten die een gemeentelijk monument betreffen, zijn<text:s/></text:span><text:span text:style-name="T871">voor zover het gaat om een monument<text:s/></text:span><text:span text:style-name="T872">de volgende regels van toepassing:</text:span></text:h>
      <text:p text:style-name="P873">Op het verrichten van een gemeentelijke monumentenactiviteit of andere activiteiten die een gemeentelijk<text:s/>monument betreffen, zijn de volgende regels van toepassing:</text:p>
      <text:p text:style-name="P874">a. Paragraaf 5.2[gm(m)] (nummer en titel paragraaf invoegen);</text:p>
      <text:p text:style-name="P875">b. Artikelen 8.[gm(m)], 8.[gm(m)+1] en 8.[gm(m)+2]; en<text:s/></text:p>
      <text:p text:style-name="P876">c. […]</text:p>
      <text:p text:style-name="P877"/>
      <text:p text:style-name="P878">In dit artikel wordt aangegeven welke regels van toepassing zijn op gemeentelijke monumentenactiviteiten en andere activiteiten die niet als zodanig kwalificeren, maar wel betrekking hebben op gemeentelijke monumenten (bijvoorbeeld activiteiten waarvoor een verbod geldt, maar geen mogelijkheid van een vergunning voor een<text:s/>gemeentelijke monumentenactiviteit, zoals het beschadigen of vernielen van gemeentelijke monumenten). Hierdoor is het niet nodig om in elke regel over een gemeentelijke monumentenactiviteit een relatie te leggen met de functie-aanduiding. Wel wordt aan elk artikel of lid waarop deze regels van toepassing zijn de locatie ‘gemeentelijk monument’ gekoppeld. Het werkingsgebied van de desbetreffende regels sluit daarmee aan op de geometrische begrenzing van de locatie.<text:s/></text:p>
      <text:p text:style-name="P879"/>
      <text:h text:style-name="P880" text:outline-level="5"><text:bookmark-start text:name="_Toc101423868"/>Hoofdstuk 5 Activiteiten<text:bookmark-end text:name="_Toc101423868"/></text:h>
      <text:h text:style-name="P881" text:outline-level="6"><text:bookmark-start text:name="_Hlk108432884"/>Afdeling 5.2<text:s/>Thematische activiteiten<text:s/></text:h>
      <text:h text:style-name="P882" text:outline-level="7"><text:bookmark-end text:name="_Hlk108432884"/>Paragraaf 5.2.[gm(m)] Gemeentelijke monumentenactiviteiten en andere activiteiten die gemeentelijke monumenten betreffen, voor zover het gaat om een monument</text:h>
      <text:h text:style-name="P883" text:outline-level="8">Artikel 5.2.[gm(m)] Toepassingsbereik</text:h>
      <text:p text:style-name="P884">Deze paragraaf gaat over het verrichten van gemeentelijke monumentenactiviteiten en andere activiteiten die gemeentelijke monumenten betreffen, met betrekking tot de monumenten<text:s/><text:bookmark-start text:name="_Hlk119579252"/>als bedoeld in artikel 4.[gm(m)]<text:bookmark-end text:name="_Hlk119579252"/>.<text:s/></text:p>
      <text:p text:style-name="P885"/>
      <text:p text:style-name="P886">Dit artikel gaat alleen over definitief beschermde gemeentelijke monumenten.<text:s/>Er kan geen functie-aanduiding ‘voorbeschermd gemeentelijk monument’ worden gegeven aan de desbetreffende locatie, omdat de begripsbepaling van voorbeschermd gemeentelijk monument in het Besluit bouwwerken leefomgeving daaraan in de weg staat.<text:s/><text:bookmark-start text:name="_Hlk150783272"/>Voorbescherming moet via voorbeschermingsregels in een voorbereidingsbesluit worden geregeld in een tijdelijk regeldeel van het omgevingsplan. Aan de desbetreffende locatie wordt via annotatie de noemer ‘voorbeschermd gemeentelijk monument’ aan het beoogde<text:s/>werkingsgebied van de regels toegekend. Vervolgens worden de beschermende regels voor gemeentelijke monumenten in de desbetreffende paragrafen van hoofdstuk 5 en 8 van de hoofdregeling van het omgevingsplan gekopieerd en met de noemer ‘voorbeschermd gemeentelijk monument’ in plaats van de functie-aanduiding ‘gemeentelijk monument’ opgenomen in het tijdelijk regeldeel waar de voorbeschermingsregels in landen.<text:s/><text:bookmark-end text:name="_Hlk150783272"/>Materieel gezien heeft dit hetzelfde effect als de bescherming van gemeentelijke monumenten in de<text:s/>hoofdregeling in het omgevingsplan.</text:p>
      <text:p text:style-name="P887">De gemeenteraad neemt een voorbereidingsbesluit op grond van artikel 4.14 van de Omgevingswet. Een voorbereidingsbesluit heeft geen definitieve werking en moet binnen een termijn van maximaal anderhalf jaar worden gevolgd door de vaststelling van een wijziging van het omgevingsplan waarbij de functie-aanduiding ‘gemeentelijk monument’ aan het desbetreffende monument wordt toegekend. Op grond van artikel 4.14, vijfde lid, van de Omgevingswet kan het nemen van een<text:s/>voorbereidingsbesluit worden gedelegeerd aan het college van burgemeester en wethouders. Een dergelijk delegatiebesluit kan handig zijn, omdat het college doorgaans sneller kan handelen dan de gemeenteraad.<text:s/></text:p>
      <text:p text:style-name="P888"/>
      <text:h text:style-name="P889" text:outline-level="8">Artikel 5.2.[gm(m)+1] Oogmerk</text:h>
      <text:p text:style-name="P890">De regels in deze paragraaf zijn gesteld met het oog op het behoud van cultureel erfgoed.</text:p>
      <text:p text:style-name="P891"/>
      <text:h text:style-name="P892" text:outline-level="8">Artikel<text:s/><text:bookmark-start text:name="_Hlk137026095"/>5.2.[gm(m)+<text:bookmark-end text:name="_Hlk137026095"/>2] Verbod</text:h>
      <text:p text:style-name="P893">Het is verboden:</text:p>
      <text:p text:style-name="P894">a. een gemeentelijk monument te beschadigen of te vernielen;</text:p>
      <text:p text:style-name="P895">b. aan gemeentelijke monumenten, voor zover het gaat om een monument,<text:s/>onderhoud te onthouden dat voor de instandhouding daarvan noodzakelijk is.</text:p>
      <text:p text:style-name="P896"/>
      <text:p text:style-name="P897">Het beschadigen of het vernielen van een gemeentelijk monument valt niet onder een gemeentelijke monumentenactiviteit, omdat het in beginsel geen te vergunnen activiteit is (de - in dit geval theoretische - mogelijkheid van een buitenplanse omgevingsplanactiviteit daargelaten). Met het oog op het behoud van het gemeentelijk monument is het wel gewenst hiervoor regels op te nemen. Dit is hier gedaan in de vorm van een verbod om een<text:s/>gemeentelijk monument te beschadigen of te vernielen. Dit verbod is gericht tot eenieder, dus ook tot anderen dan de eigenaar of gebruiker van het gemeentelijk monument. Het is bedoeld om gemeentelijke monumenten te beschermen tegen activiteiten die beschadiging of vernieling van het gemeentelijk monument tot gevolg kunnen hebben, ook in gevallen dat die activiteiten niet direct gericht zijn op het gemeentelijk monument zelf. Het verbod strekt (mede) tot invulling van artikel 4, tweede lid (eerste zin), van<text:s/>het verdrag van Granada (architectonisch erfgoed) en artikel 4, onder i, van het verdrag van Valletta (archeologisch erfgoed). Hiermee wordt mede invulling gegeven aan de instructieregel in artikel 5.130 van het Bkl.<text:s/></text:p>
      <text:p text:style-name="P898">Ook voor het onthouden van voor de instandhouding van het monument noodzakelijk onderhoud is een verbod opgenomen. Ook dit verbod is geënt op het verbod met betrekking tot rijksmonumenten in artikel 13.12 van het Bal (zie voor de achtergrond daarvan de Nota van toelichting bij het Bal:<text:s/>Staatsblad 2018 293, blz. 651). Dit verbod heeft voornamelijk consequenties voor de eigenaar van het monument, aangezien die primair verantwoordelijk is voor het onderhoud, en het bevoegd gezag, met het oog op toezicht en handhaving.<text:s/></text:p>
      <text:p text:style-name="P899">In bijlage 3 heeft de VNG voorbeeldregels opgenomen voor een instandhoudingsplicht als gebod in plaats van als een verbod, in hoofdstuk 6 van het VNG-casco voor het omgevingsplan dat gaat over beheer.</text:p>
      <text:p text:style-name="P900"/>
      <text:h text:style-name="P901" text:outline-level="8">Artikel 5.2.[gm(m)+3] Specifieke zorgplicht</text:h>
      <text:p text:style-name="P902">Degene die een gemeentelijke<text:s/>monumentenactiviteit of een andere activiteit die een gemeentelijk monument betreft, verricht en weet of redelijkerwijs kan vermoeden dat die activiteit kan leiden tot het beschadigen of vernielen van een gemeentelijk monument, is verplicht alle maatregelen te nemen die redelijkerwijs van diegene kunnen worden gevraagd om deze beschadiging of vernieling te voorkomen.</text:p>
      <text:p text:style-name="P903"/>
      <text:p text:style-name="P904">Het betreft hier een specifieke zorgplicht. In de Omgevingswet zelf is een algemene zorgplicht opgenomen, namelijk dat eenieder voldoende<text:s/>zorg draagt voor de fysieke leefomgeving (artikel 1.6). Daarnaast is in artikel 1.7 bepaald dat iedereen die weet of redelijkerwijs kan vermoeden dat zijn activiteit nadelige gevolgen kan hebben voor de fysieke leefomgeving verplicht is maatregelen te treffen om die gevolgen te voorkomen en indien deze niet voorkomen kunnen worden de gevolgen zoveel mogelijk te beperken of ongedaan te maken en als dat niet lukt de activiteit achterwege te laten.</text:p>
      <text:p text:style-name="P905">Gemeenten kunnen specifieke zorgplichten in het omgevingsplan<text:s/>opnemen voor die activiteiten waarvoor zij dit gewenst achten. Dit artikel is hier een voorbeeld van. De zorgplicht richt zich op het voorkomen van beschadiging of vernieling van gemeentelijke monumenten. Het kenmerk van een zorgplicht is dat deze algemeen geformuleerd is. De zorglicht is een algemene regel die direct voor eenieder geldt. Op basis van de zorgplicht kan handhavend worden opgetreden.<text:s/></text:p>
      <text:p text:style-name="P906">Met het werken met alleen een zorgplicht zouden gemeentelijke monumenten overigens onvoldoende beschermd<text:s/>worden. Hiermee zou dan niet worden voldaan aan de instructieregel van artikel 5.130 van het Bkl ten aanzien van cultureel erfgoed. Deze vereist een toetsing vooraf van activiteiten die een beschermd monument kunnen raken (Verdrag van Granada). Een zorgplicht als enige regel is dan te algemeen. Voor het op een juiste wijze beschermen van gemeentelijke monumenten is het dan ook nodig om ook andere regels in het omgevingsplan op te nemen.<text:s/></text:p>
      <text:p text:style-name="P907">De zorgplicht kan dan worden gezien als een algemene achtervang, ook<text:s/>voor andere activiteiten dan een gemeentelijke monumentenactiviteit die een gemeentelijk monument kunnen beschadigen of vernielen.<text:s/></text:p>
      <text:p text:style-name="P908">De formulering van dit artikel sluit aan op de specifieke zorgplicht voor rijksmonumenten.<text:s/></text:p>
      <text:p text:style-name="P909"/>
      <text:h text:style-name="P910" text:outline-level="8">Artikel 5.2.[gm(m)+4] Maatwerkvoorschrift</text:h>
      <text:p text:style-name="Standaard"><text:span text:style-name="T911">Een maatwerkvoorschrift kan met het oog op het belang, bedoeld in artikel 5.2.[gm(m)+1] over een andere activiteit die een gemeentelijk monument betreft worden gesteld over artikel 5.2.[gm(m)+3]<text:s/></text:span><text:span text:style-name="T912">(specifieke zorgplicht)</text:span><text:span text:style-name="T913">].<text:s/></text:span></text:p>
      <text:p text:style-name="P914"/>
      <text:p text:style-name="Standaard"><text:span text:style-name="T915">Dit artikel biedt de<text:s/></text:span><text:span text:style-name="T916">mogelijkheid om maatwerkvoorschriften te stellen met betrekking tot de specifieke zorgplicht uit artikel 5.2.[gm(m)+3], die dient om beschadiging of vernieling van gemeentelijke monumenten te voorkomen. Artikel 4.5 van de Omgevingswet biedt de mogelijkheid om binnen decentrale regels de bevoegdheid tot het stellen van maatwerkvoorschriften op te nemen. Maatwerkvoorschriften zijn individuele beschikkingen die zowel ambtshalve, op verzoek van degene die de activiteit verricht of op verzoek van andere<text:s/></text:span><text:span text:style-name="T917">belanghebbenden kunnen worden gesteld aan degene die de activiteit verricht. Maatwerkvoorschriften bieden de mogelijkheid om de voordelen van het stellen van algemene regels te combineren met een individuele benadering waar dat nodig is. Die individuele benadering kan gewenst zijn om een algemene regel nader in te vullen. Net als bij ieder ander besluit moet het bevoegd gezag voldoende onderzoek doen naar de belangen die met een maatwerkvoorschrift zijn gemoeid. Het besluit moet daarnaast worden voorzien<text:s/></text:span><text:span text:style-name="T918">van een draagkrachtige motivering en bij de voorbereidingsprocedure moeten belanghebbenden worden betrokken. Specifiek voor gemeentelijke monumenten zou een maatwerkvoorschrift bijvoorbeeld kunnen worden ingezet om zo nodig nader aan te geven wat degene die een activiteit verricht in een concreet geval moet doen om beschadiging van een gemeentelijk monument te voorkomen. Hierbij kan gedacht worden aan een maatwerkvoorschrift gericht op de uitvoering van een activiteit in de directe nabijheid van een<text:s/></text:span><text:span text:style-name="T919">gemeentelijk monument, die tot beschadiging of zelfs vernieling van dit gemeentelijk monument zou kunnen leiden, zoals de wijze van slopen van een buurpand en het zo nodig stutten van het monument. In het geval van gemeentelijke monumentenactiviteiten gaat het vooral om activiteiten waarvoor geen omgevingsvergunning vereist is. Op het moment dat de vergunningplicht wel geldt, kan immers gebruik worden gemaakt van de hierna opgenomen bevoegdheid tot het verbinden van voorschriften aan de omgevingsvergunning<text:s/></text:span><text:span text:style-name="T920">voor de gemeentelijke monumentenactiviteit of de wijziging daarvan.</text:span></text:p>
      <text:p text:style-name="P921"/>
      <text:h text:style-name="P922" text:outline-level="8">Artikel 5.2.[gm(m)+5] Omgevingsvergunning gemeentelijke monumentenactiviteit voor zover het gaat om een monument</text:h>
      <text:list text:style-name="LFO15" text:continue-numbering="true">
        <text:list-item>
          <text:p text:style-name="P923">Het is verboden zonder omgevingsvergunning een gemeentelijke monumentenactiviteit te verrichten.<text:s/></text:p>
        </text:list-item>
        <text:list-item>
          <text:p text:style-name="P924">Het verbod, bedoeld in het eerste lid, geldt niet voor een gemeentelijke monumentenactiviteit met betrekking tot een monument, voor zover het gaat om:</text:p>
        </text:list-item>
      </text:list>
      <text:list text:style-name="LFO16" text:continue-numbering="true">
        <text:list-item>
          <text:p text:style-name="P925">noodzakelijke reguliere werkzaamheden die zijn gericht op het behoud van de<text:s/>monumentale waarden, als detaillering, profilering, vormgeving, materiaalsoort en kleur niet worden gewijzigd;</text:p>
        </text:list-item>
        <text:list-item>
          <text:p text:style-name="P926">alleen inpandige wijzigingen van een onderdeel van het monument dat uit het oogpunt van monumentenzorg geen waarde heeft; of</text:p>
        </text:list-item>
        <text:list-item>
          <text:p text:style-name="P927">het binnen een monument dat als begraafplaats in gebruik is met inachtneming van de monumentale waarden:</text:p>
        </text:list-item>
      </text:list>
      <text:p text:style-name="P928"><text:span text:style-name="T929">1</text:span><text:span text:style-name="T930">⁰</text:span><text:span text:style-name="T931">. plaatsen van grafmonumenten, met inbegrip van het tijdelijk verwijderen daarvan en het bijwerken van het opschrift;</text:span></text:p>
      <text:p text:style-name="P932"><text:span text:style-name="T933">2⁰</text:span><text:span text:style-name="T934">. doen van begravingen of asbijzettingen; of</text:span></text:p>
      <text:p text:style-name="P935"><text:span text:style-name="T936">3</text:span><text:span text:style-name="T937">⁰</text:span><text:span text:style-name="T938">.<text:s/></text:span><text:span text:style-name="T939">ruimen van graven waarvan het grafmonument niet is beschermd als gemeentelijk monument [of een onderdeel daarvan].</text:span></text:p>
      <text:p text:style-name="P940"/>
      <text:p text:style-name="P941">In dit artikel wordt de gemeentelijke monumentenactiviteit gekoppeld aan een omgevingsvergunning. Dat houdt in dat een gemeentelijke monumentenactiviteit pas mag worden verricht nadat daarvoor een omgevingsvergunning is verleend. Het aanvragen van een omgevingsvergunning maakt het mogelijk dat het bevoegd gezag voor de aanvang van de werkzaamheden kan beoordelen of de activiteit in<text:s/>overeenstemming is met het belang van de monumentenzorg. Het werken met omgevingsvergunningen kan voorkomen dat er ongewenste activiteiten worden verricht en is in overeenstemming met het Verdrag van Granada, dat ter bescherming passende controle- en goedkeuringsprocedures vereist.<text:s/></text:p>
      <text:p text:style-name="P942">In het kader van het behoud van gemeentelijke monumenten is het niet nodig om voor alle activiteiten een omgevingsvergunning verplicht te stellen. De gevallen waarvoor dat niet nodig is, zijn in dit artikel benoemd. Deze werkzaamheden kunnen dus zonder omgevingsvergunning voor een gemeentelijke monumentenactiviteit worden verricht. Met de inhoud van het artikel is aangesloten bij de regeling voor omgevingsvergunningvrije werkzaamheden ten aanzien van rijksmonumenten, maar kan desgewenst worden aangepast. Bij deze regels is er niet voor gekozen om te werken met een meldingsplicht voor vergunningvrije gemeentelijke monumentenactiviteiten. Desgewenst kunnen gemeenten dit doen, bijvoorbeeld in lijn met artikel 13.9, tweede lid, van<text:s/>het Bal, waarin de gemeente voor rijksmonumenten de ruimte wordt gegeven om in specifieke gevallen op lokaal niveau een maatwerkregel op te nemen in het omgevingsplan, inhoudende een meldingsplicht voor inpandige wijzigingen.<text:s/></text:p>
      <text:p text:style-name="P943"/>
      <text:h text:style-name="P944" text:outline-level="8">Algemene toelichting op de aanvraagvereisten voor de gemeentelijke monumentenactiviteit</text:h>
      <text:p text:style-name="P945">De artikelen 5.2.[gm(m/am)+6 (22.287)] tot en met 5.2.[gm(m)+11 (22.294)] voorzien in specifieke aanvraagvereisten voor gemeentelijke monumentenactiviteiten. Deze aanvraagvereisten komen met een<text:s/>kleine bewerking – omdat deze voorbeeldregels ervan uitgaan dat het omgevingsplan een begripsbepaling voor ‘gemeentelijke monumentenactiviteit’ bevat – uit de bruidsschat. Van deze aanvraagvereisten zijn ook al toepasbare regels gemaakt in de landelijke voorziening van het Digitaal Stelsel Omgevingswet.</text:p>
      <text:p text:style-name="P946">In artikel 5.2.[gm(m/am)+6 (22.287)] zijn de algemene aanvraagvereisten voor omgevingsplanactiviteiten die betrekking hebben op een gemeentelijk monument opgenomen, die bij iedere aanvraag van toepassing<text:s/>zijn. Voor het overige zijn de aanvraagvereisten in verschillende artikelen gespecificeerd voor de volgende activiteiten:</text:p>
      <text:list text:style-name="LFO17" text:continue-numbering="true">
        <text:list-item>
          <text:p text:style-name="P947">activiteiten die betrekking hebben op archeologische monumenten (artikel 5.2.[gm(am)+7 (22.288)]);</text:p>
        </text:list-item>
        <text:list-item>
          <text:p text:style-name="P948">het slopen (= geheel of gedeeltelijk afbreken of uit elkaar nemen) van monumenten;</text:p>
        </text:list-item>
        <text:list-item>
          <text:p text:style-name="P949">het gedeeltelijk of volledig verplaatsen van monumenten;</text:p>
        </text:list-item>
        <text:list-item>
          <text:p text:style-name="P950">het wijzigen van een monument (restauratie, verbouw, reconstructie of op een andere manier wijzigen) of het door herstel ontsieren of in gevaar brengen<text:s/>van een monument;</text:p>
        </text:list-item>
        <text:list-item>
          <text:p text:style-name="P951">het gebruiken van een monument waardoor het wordt ontsierd of in gevaar gebracht.</text:p>
        </text:list-item>
      </text:list>
      <text:p text:style-name="P952">Ook zijn er twee artikelen opgenomen met eisen aan tekeningen, een voor monumenten (artikel 5.2.[gm(m)+11 (22.294)]) en een voor archeologische monumenten (artikel 5.2.[gm(am)+8 (22.289)]).</text:p>
      <text:p text:style-name="P953"/>
      <text:p text:style-name="P954">Met deze uitsplitsing in activiteiten wordt voorkomen dat initiatiefnemers (vergunningaanvragers) worden geconfronteerd met aanvraagvereisten die niet relevant voor hen zijn. Bij een aantal artikelen is ook een splitsing<text:s/>aangebracht in aanvraagvereisten die in beginsel altijd noodzakelijk zijn voor de beoordeling van de voorgenomen activiteit in relatie tot het monument of archeologisch monument en zijn monumentale waarde (eerste lid), en aanvraagvereisten die niet in alle gevallen nodig zijn of die alleen voor bepaalde soorten gemeentelijke monumenten van toepassing zijn (tweede lid).<text:s/></text:p>
      <text:p text:style-name="P955"/>
      <text:p text:style-name="P956">De aard en de omvang van de activiteit en het soort gemeentelijk monument bepalen welke aanvraagvereisten in een concreet geval van<text:s/>toepassing zijn. Zo zijn voor de beoordeling van een vergunningaanvraag voor uitvoering van een restauratie- of (ver)bouwplan meer gegevens en bescheiden noodzakelijk dan voor het beoordelen van een vergunningaanvraag voor het aanbrengen van gevelreclame. Voorafgaand aan ingrijpende restauraties is het uitvoeren van een bouwhistorisch onderzoek vaak noodzakelijk, terwijl dit voor kleinere herstelwerkzaamheden meestal niet aan de orde zal zijn. Ook de locatie van de activiteiten is voor de aanvraagvereisten<text:s/>van belang. Als er werkzaamheden in het interieur worden uitgevoerd, zijn interieurfoto’s nodig, maar deze zijn doorgaans niet relevant als de ingrepen alleen de buitenkant van het monument betreffen.<text:s/></text:p>
      <text:p text:style-name="P957"/>
      <text:p text:style-name="P958">Door de grote verscheidenheid aan activiteiten die van invloed kunnen zijn op de monumentale waarde van een monument of archeologisch monument is geen volledig dekkend beeld te geven van alle mogelijke aanvraagvereisten. Het bevoegd gezag kan in specifieke gevallen, naast de genoemde aanvraagvereisten, op<text:s/>grond van artikel 4:2, tweede lid, in samenhang met artikel 4:5 van de Algemene wet bestuursrecht ook nog andere aanvraagvereisten formuleren. De gevraagde informatie moet uiteraard wel noodzakelijk zijn voor, en in directe relatie te staan tot, de beoordeling van de aanvraag. Het is dan ook in het algemeen bij voorgenomen omgevingsplanactiviteiten die betrekking hebben op een gemeentelijk monument raadzaam voor een aanvrager om eerst in vooroverleg te treden met het bevoegd gezag en daarna pas over te gaan<text:s/>tot het maken van definitieve plannen. Zo krijgt hij vroegtijdig inzicht in welke aanvullende aanvraagvereisten in het concrete geval nodig worden geacht en kan rekening worden gehouden met eventuele toepasselijke kwaliteitsnormen of uitvoeringsrichtlijnen voor de instandhouding van monumenten.</text:p>
      <text:p text:style-name="P959"/>
      <text:p text:style-name="P960">Bij de beoordeling van de vergunningaanvraag zal het belang van de (archeologische) monumentenzorg bij het behoud van het monument of archeologisch monument in redelijkheid moeten worden afgewogen tegen de belangen<text:s/>van de aanvrager (eigenaar/gebruiker) en die van derde belanghebbenden. Bij die belangenafweging staat het voorkomen van nadelige gevolgen van de aangevraagde activiteiten voor het monument of archeologisch monument en de monumentale waarden ervan voorop. Ook zal er bij de beoordeling van een aanvraag voor een omgevingsvergunning rekening moeten worden gehouden met de volgende beginselen uit het verdrag van Granada (de op 3 oktober 1985 te Granada tot stand gekomen Overeenkomst inzake het behoud van het<text:s/>architectonische erfgoed van Europa; Trb. 1985, 163) en het verdrag van Valletta (het op 16 januari 1992 te Valletta tot stand gekomen herziene Europees Verdrag inzake de bescherming van het archeologisch erfgoed; Trb. 1992, 32):</text:p>
      <text:p text:style-name="P961">a. het voorkomen van ontsiering, beschadiging of sloop van monumenten en archeologische monumenten,</text:p>
      <text:p text:style-name="P962">b. het voorkomen van verplaatsing van monumenten of een deel daarvan, tenzij dit dringend vereist is voor het behoud van die monumenten,</text:p>
      <text:p text:style-name="P963">c. het bevorderen van het gebruik van<text:s/>monumenten, zo nodig door wijziging van die monumenten, rekening houdend met de monumentale waarden, en</text:p>
      <text:p text:style-name="P964">d. het conserveren en in stand houden van archeologische monumenten, bij voorkeur in situ.<text:s/></text:p>
      <text:p text:style-name="P965">(Zie in dit verband artikel 8.80 Bkl, voor rijksmonumenten. Deze beginselen gelden echter ook voor beschermde monumenten op gemeentelijk niveau).</text:p>
      <text:p text:style-name="P966">Een aanvraag moet dus voldoende inzicht geven in de reden, aard en omvang van de activiteit, de impact op het monument of archeologisch monument en de monumentale waarde<text:s/>ervan, en het (voorgenomen) gebruik van het monument of archeologisch monument.<text:s/></text:p>
      <text:p text:style-name="P967"/>
      <text:h text:style-name="P968" text:outline-level="8">Artikel 5.2.[gm(m)+6 (22.287)] Bijzondere aanvraagvereisten omgevingsvergunning gemeentelijke monumentenactiviteit: algemeen</text:h>
      <text:p text:style-name="P969">Bij een aanvraag om een omgevingsvergunning voor een activiteit die betrekking heeft op een gemeentelijk monument worden de volgende gegevens en bescheiden verstrekt:</text:p>
      <text:p text:style-name="P970">a. het monumentnummer en, voor zover van toepassing, de naam van het monument of de plaatselijke aanduiding van het archeologisch<text:s/>monument;</text:p>
      <text:p text:style-name="P971">b. de opgave van het huidige gebruik van het gemeentelijk monument en het voorgenomen gebruik, als dat afwijkt van het huidige gebruik; en</text:p>
      <text:p text:style-name="P972">c. de motivering voor het verrichten van de activiteit en een omschrijving van de gevolgen ervan voor het gemeentelijk monument.</text:p>
      <text:p text:style-name="P973"/>
      <text:p text:style-name="P974">Dit artikel bevat aanvraagvereisten die gelden voor iedere gemeentelijke monumentenactiviteit. Deze aanvraagvereisten gelden naast de algemene aanvraagvereisten in artikel 4:2, eerste lid, van de Algemene wet bestuursrecht<text:s/>(ondertekening, naam en adres van de aanvrager, dagtekening en aanduiding van de gevraagde beschikking) en de aanvraagvereisten in artikel 7.2 van de Omgevingsregeling (aanduiding van de activiteit, elektronisch adres en telefoonnummer van de aanvrager, aanduiding en begrenzing van de locatie van de activiteit en eventuele gegevens van een gemachtigde).<text:s/></text:p>
      <text:p text:style-name="P975"/>
      <text:p text:style-name="P976">Onderdeel a van dit artikel betreft de identificatie van het gemeentelijk monument waarop de aanvraag betrekking heeft.</text:p>
      <text:p text:style-name="P977"/>
      <text:p text:style-name="P978">Onderdeel b betreft informatie<text:s/>over het huidige en het beoogde gebruik na verlening van de omgevingsvergunning. Deze gegevens zijn nodig om nut en noodzaak van de activiteit en de gevolgen daarvan voor het gemeentelijk monument te kunnen beoordelen.</text:p>
      <text:p text:style-name="P979"/>
      <text:p text:style-name="P980">Onderdeel c is nieuw ten opzichte van de voormalige Regeling omgevingsrecht. Dit aanvraagvereiste werd in de praktijk gemist, en dient enerzijds om inzicht te krijgen in de belangen van de aanvrager en de keuzes die ten grondslag liggen aan de aanvraag en anderzijds in de gevolgen voor (de<text:s/>monumentale waarde van) het gemeentelijk monument. Het aanvraagvereiste sluit ook aan op de algemene zorgplicht in de artikelen 1.6 en 1.7 van de Omgevingswet. Die brengt met zich dat een initiatiefnemer voor zover dit redelijkerwijs van hem kan worden gevraagd nadelige gevolgen voor het gemeentelijk monument zoveel mogelijk moet voorkomen of beperken, of, als dit niet mogelijk is, de activiteit (in die vorm) achterwege laat. Overigens hoeft niet elk verlies van monumentale waarden tot weigering van de<text:s/>omgevingsvergunning te leiden. Bij de belangenafweging worden ook de belangen van de aanvrager betrokken. Dit volgt onder meer uit artikel 3:4 van de Algemene wet bestuursrecht. Vooroverleg met het bevoegd gezag is nuttig om te komen tot een haalbaar plan. De aanvrager kan in het kader van het aanvraagvereiste in dit onderdeel refereren aan dit overleg.</text:p>
      <text:p text:style-name="P981"/>
      <text:h text:style-name="P982" text:outline-level="8">Artikel 5.2.[gm(m)+7 (22.290)]<text:s/><text:bookmark-start text:name="_Hlk108080574"/>Bijzondere aanvraagvereisten omgevingsvergunning<text:s/><text:bookmark-end text:name="_Hlk108080574"/>gemeentelijke monumentenactiviteit: slopen monument<text:s/></text:h>
      <text:p text:style-name="P983">1. Bij de aanvraag,<text:s/>bedoeld in artikel 5.2.[gm(m)+6 (22.287)], worden, voor zover het gaat om het slopen van een monument, de volgende gegevens en bescheiden verstrekt:</text:p>
      <text:p text:style-name="P984">a. de volgende kleurenfoto’s die een duidelijke indruk geven van het monument in relatie tot de voorgenomen sloop:</text:p>
      <text:p text:style-name="P985">1°. overzichtsfoto’s van de bestaande situatie; en</text:p>
      <text:p text:style-name="P986">2°. foto’s van de bestaande toestand;</text:p>
      <text:p text:style-name="P987">b. de volgende tekeningen:</text:p>
      <text:p text:style-name="P988">1°. als sprake is van het slopen van een deel van het monument waarbij de omvang van het monument wijzigt: situatietekeningen van de<text:s/>bestaande en de nieuwe situatie;</text:p>
      <text:p text:style-name="P989">2°. opnametekeningen van de bestaande toestand met, voor zover noodzakelijk voor de beoordeling van de aanvraag:</text:p>
      <text:p text:style-name="P990">i. plattegronden;</text:p>
      <text:p text:style-name="P991">ii. doorsneden;</text:p>
      <text:p text:style-name="P992">iii. gevelaanzichten; of</text:p>
      <text:p text:style-name="P993">iv. een dakaanzicht; en</text:p>
      <text:p text:style-name="P994">3°. slooptekeningen; en</text:p>
      <text:p text:style-name="P995">c. een omschrijving van de sloopmethode en de aard van en bestemming voor het vrijkomend materiaal.</text:p>
      <text:p text:style-name="P996">2. Zo nodig worden de volgende gegevens en bescheiden verstrekt:</text:p>
      <text:p text:style-name="P997">a. een nadere bepaling van de monumentale waarde van het monument aan de hand van<text:s/>cultuurhistorische rapporten, met inbegrip van rapporten over architectuurhistorie, bouwhistorie, interieurhistorie, kleurhistorie of tuinhistorie;</text:p>
      <text:p text:style-name="Standaard"><text:span text:style-name="T998">b. als sprake is van verstoring van de bodem:<text:s/></text:span><text:span text:style-name="T999">een<text:s/></text:span><text:span text:style-name="T1000">door een certificaathouder als bedoeld in artikel 5.4 van de Erfgoedwet opgesteld<text:s/></text:span><text:span text:style-name="T1001">rapport waarin de archeologische waarde van de bodem onder het te slopen bouwwerk naar het oordeel van het college van burgemeester en wethouders in voldoende mate is vastgesteld;</text:span><text:span text:style-name="T1002"><text:s/></text:span></text:p>
      <text:p text:style-name="P1003">c. een beschrijving van de technische staat van het<text:s/>monument of het onderdeel van het monument waarop de voorgenomen activiteit betrekking heeft; of</text:p>
      <text:p text:style-name="P1004">d. een onderbouwing van de beschrijving van de technische staat aan de hand van technische rapporten, met inbegrip van rapporten over bouwfysische en constructieve aspecten.</text:p>
      <text:p text:style-name="P1005"/>
      <text:p text:style-name="P1006">Dit artikel bevat de aanvraagvereisten voor zover een gemeentelijke monumentenactiviteit bestaat uit het slopen van een monument. Onder slopen wordt verstaan het geheel of gedeeltelijk afbreken of uit elkaar nemen, zie de begripsbepaling<text:s/>van slopen in de bijlage bij artikel 1.1 van de Omgevingswet. Het gaat hierbij dus niet alleen om het slopen van een monument of complete bouwdelen, maar ook over het slopen van kleinere onderdelen zoals muren, houtwerkconstructies, deuren en vensters, of interieurelementen.</text:p>
      <text:p text:style-name="P1007"/>
      <text:p text:style-name="P1008">Eerste lid, onderdeel a</text:p>
      <text:p text:style-name="Standaard"><text:span text:style-name="T1009">De foto’s in onderdeel a moeten een duidelijke indruk geven van de technische staat en de ruimtelijke context van het monument of het te slopen onderdeel, zodat de noodzaak van de voorgenomen sloop voldoende<text:s/></text:span><text:span text:style-name="T1010">wordt geïllustreerd. Het gaat er hierbij niet om dat het originele (digitale) foto’s moeten zijn, maar het mogen geen onduidelijke kopieën zijn.<text:s/></text:span></text:p>
      <text:p text:style-name="P1011"/>
      <text:p text:style-name="Standaard"><text:span text:style-name="T1012">Eerste lid, onder</text:span><text:span text:style-name="T1013">deel</text:span><text:span text:style-name="T1014"><text:s/>b</text:span></text:p>
      <text:p text:style-name="P1015">Situatietekeningen als bedoeld in onderdeel b, onder 1°, zijn nodig in geval van het gedeeltelijk afbreken van het monument waarbij de omvang van het monument wijzigt. Als de voorgenomen activiteit alleen bestaat uit inpandig slopen of als het monument geheel wordt gesloopt, geldt dit aanvraagvereiste dus niet.</text:p>
      <text:p text:style-name="P1016"/>
      <text:p text:style-name="P1017">Opnametekeningen als<text:s/>bedoeld in onderdeel b, onder 2°, zijn tekeningen waarop de toestand van het monument voorafgaand aan de activiteit is weergeven. Afhankelijk van de aard, omvang en plaats van de voorgenomen sloop kan het gaan om plattegronden, doorsneden, gevelaanzichten en een dakaanzicht. Als alleen inpandige sloopwerkzaamheden plaatsvinden zullen die laatste twee soorten tekeningen niet nodig zijn.<text:s/></text:p>
      <text:p text:style-name="P1018"/>
      <text:p text:style-name="P1019">Uit slooptekeningen als bedoeld in onderdeel b, onder 3°, moet blijken welke materialen of onderdelen verwijderd worden.<text:s/>Dit moet de omvang en de exacte impact van de voorgenomen sloopwerkzaamheden op het monument inzichtelijk maken. De opnametekeningen kunnen hiervoor als basis worden gebruikt.</text:p>
      <text:p text:style-name="P1020"/>
      <text:p text:style-name="Standaard"><text:span text:style-name="T1021">Eerste lid, onder</text:span><text:span text:style-name="T1022">deel</text:span><text:span text:style-name="T1023"><text:s/>c</text:span></text:p>
      <text:p text:style-name="P1024">Een omschrijving van de aard van en de bestemming voor het door de sloop vrijkomende materiaal als bedoeld in onderdeel c is van belang omdat aan de omgevingsvergunning het voorschrift kan worden verbonden deze onderdelen te hergebruiken of voor hergebruik te bewaren, of ze in het belang van de monumentenzorg<text:s/>voor hergebruik elders beschikbaar te stellen. Denk hierbij bijvoorbeeld aan historische dakpannen, een monumentale topgevel, gevelsteen of een monumentale schouw.<text:s/></text:p>
      <text:p text:style-name="P1025"/>
      <text:p text:style-name="Standaard"><text:span text:style-name="T1026">Tweede lid, onder</text:span><text:span text:style-name="T1027">deel</text:span><text:span text:style-name="T1028"><text:s/>a</text:span></text:p>
      <text:p text:style-name="P1029">De rapporten, bedoeld in onderdeel a, kunnen nodig zijn om de monumentale waarde van het monument of de te slopen onderdelen (nader) te bepalen. Lang niet altijd zullen de actuele monumentale waarden al in voldoende mate in beeld zijn om de gevolgen van de voorgenomen sloopwerkzaamheden voor de aanwezige monumentale<text:s/>waarden te kunnen beoordelen.</text:p>
      <text:p text:style-name="P1030"/>
      <text:p text:style-name="Standaard"><text:span text:style-name="T1031">Tweede lid, onder</text:span><text:span text:style-name="T1032">deel</text:span><text:span text:style-name="T1033"><text:s/>b</text:span></text:p>
      <text:p text:style-name="P1034">Een rapport als bedoeld in onderdeel b kan nodig zijn als dit omgevingsplan voor de locatie van het gebouwde of aangelegde monument (nog) niet voorziet in een adequaat archeologisch regime en de activiteit leidt tot verstoring van de bodem. Zie verder de toelichting bij artikel 5.2.[gm(m)+7 (22.288)].</text:p>
      <text:p text:style-name="P1035"/>
      <text:p text:style-name="Standaard"><text:span text:style-name="T1036">Tweede lid, onder</text:span><text:span text:style-name="T1037">deel</text:span><text:span text:style-name="T1038"><text:s/>c</text:span></text:p>
      <text:p text:style-name="P1039">Een beschrijving van de technische staat als bedoeld in onderdeel c is bijvoorbeeld nodig in geval van een voorgenomen sloop op<text:s/>grond van de technische staat van een monument of een onderdeel daarvan. Als deze beschrijving en de foto’s niet voor zich spreken, kan een nadere onderbouwing van de beschrijving in de vorm van een of meerdere technische rapporten nodig zijn (onderdeel d).</text:p>
      <text:p text:style-name="P1040"/>
      <text:h text:style-name="Kop8" text:outline-level="8">Artikel 5.2.[gm(m)+8 (22.291)] Bijzondere aanvraagvereisten omgevingsvergunning gemeentelijke monumentenactiviteit: verplaatsen monument<text:s/></text:h>
      <text:p text:style-name="P1041">1. Bij de aanvraag, bedoeld in artikel 5.2.[gm(m)+6 (22.287)], worden, voor zover het gaat om het gedeeltelijk of<text:s/>volledig verplaatsen van een monument, de volgende gegevens en bescheiden verstrekt:</text:p>
      <text:p text:style-name="P1042">a. een beschrijving van de technische staat van het monument of het onderdeel van het monument waarop de voorgenomen activiteit betrekking heeft;</text:p>
      <text:p text:style-name="P1043">b. de volgende kleurenfoto’s die een duidelijke indruk geven van het monument in relatie tot de voorgenomen verplaatsing:</text:p>
      <text:p text:style-name="P1044">1°. overzichtsfoto’s van de bestaande situatie;</text:p>
      <text:p text:style-name="P1045">2°. foto’s van de bestaande toestand; en</text:p>
      <text:p text:style-name="P1046">3°. overzichtsfoto’s van de nieuwe locatie;</text:p>
      <text:p text:style-name="P1047">c. de volgende tekeningen:</text:p>
      <text:p text:style-name="P1048">1°. situatietekeningen van de bestaande en nieuwe situatie;</text:p>
      <text:p text:style-name="P1049">2°. opnametekeningen van de bestaande toestand met, voor zover noodzakelijk voor de beoordeling van de aanvraag:</text:p>
      <text:p text:style-name="P1050">i. plattegronden;</text:p>
      <text:p text:style-name="P1051">ii. doorsneden;</text:p>
      <text:p text:style-name="P1052">iii. gevelaanzichten; of</text:p>
      <text:p text:style-name="P1053">iv. een dakaanzicht; en</text:p>
      <text:p text:style-name="P1054">3°. plantekeningen van de nieuwe toestand met, voor zover noodzakelijk voor de beoordeling van de aanvraag:</text:p>
      <text:p text:style-name="P1055">i. plattegronden;</text:p>
      <text:p text:style-name="P1056">ii. doorsneden;</text:p>
      <text:p text:style-name="P1057">iii. gevelaanzichten; of</text:p>
      <text:p text:style-name="P1058">iv. een dakaanzicht;</text:p>
      <text:p text:style-name="P1059">d. een bestek of werkomschrijving van de wijze van demonteren, van<text:s/>het verplaatsen naar de nieuwe locatie en de herbouw; en<text:s/></text:p>
      <text:p text:style-name="P1060">e. als de activiteit bestaat uit het verplaatsen van een molen; een rapport over de molenbiotoop van de bestaande en de nieuwe situatie.</text:p>
      <text:p text:style-name="Standaard"><text:span text:style-name="T1061">2. Zo nodig worden de volgende gegevens en bescheiden verstrekt:</text:span></text:p>
      <text:p text:style-name="P1062">a. een nadere bepaling van de monumentale waarde van het monument aan de hand van cultuurhistorische rapporten, met inbegrip van rapporten over architectuurhistorie, bouwhistorie, interieurhistorie, kleurhistorie, tuinhistorie of over de relatie van<text:s/>het monument tot zijn historische omgeving;</text:p>
      <text:p text:style-name="Standaard"><text:span text:style-name="T1063">b. als<text:s/></text:span><text:span text:style-name="T1064">op de bestaande of op de nieuwe locatie<text:s/></text:span><text:span text:style-name="T1065">sprake is van verstoring van de bodem:<text:s/></text:span><text:span text:style-name="T1066">een<text:s/></text:span><text:span text:style-name="T1067">door een certificaathouder als bedoeld in artikel 5.4 van de Erfgoedwet opgesteld<text:s/></text:span><text:span text:style-name="T1068">rapport waarin de archeologische waarde van het terrein dat volgens de aanvraag door de activiteit zal worden verstoord naar het oordeel van het college van burgemeester en wethouders in voldoende mate is vastgesteld;</text:span></text:p>
      <text:p text:style-name="P1069">c. een onderbouwing van de beschrijving van de technische staat aan de hand<text:s/>van technische rapporten, met inbegrip van rapporten over bouwfysische, constructieve, materiaaltechnische of preventieve aspecten;</text:p>
      <text:p text:style-name="P1070">d. aanvullende tekeningen van de bestaande en nieuwe toestand, met inbegrip van detailtekeningen; of</text:p>
      <text:p text:style-name="P1071">e. een opgave van de bij de voorbereiding en het verrichten van de activiteit te hanteren uitvoeringsrichtlijnen.</text:p>
      <text:p text:style-name="P1072"/>
      <text:p text:style-name="Standaard"><text:span text:style-name="T1073">Di</text:span><text:span text:style-name="T1074">t artikel bevat de aanvraagvereisten voor zover een gemeentelijke monumentenactiviteit bestaat uit het gedeeltelijk of volledig verplaatsen van een monument. Denk</text:span><text:span text:style-name="T1075"><text:s/>hierbij bijvoorbeeld aan een kerkorgel of een molen. Het bevoegd gezag zal rekening moeten houden met het beginsel uit het verdrag van Granada dat verplaatsing van monumenten of een onderdeel daarvan moet worden voorkomen, tenzij dit dringend vereist is voor het voortbestaan ervan. Gaat het bevoegd gezag in een concreet geval toch over tot het verlenen van een omgevingsvergunning voor het verplaatsen van het monument, dan zal het gelet op artikel 5 van het verdrag van Granada</text:span><text:span text:style-name="T1076"><text:note text:note-class="footnote" text:id="_ftn13"><text:note-citation>14</text:note-citation><text:note-body><text:p text:style-name="Voetnoottekst"><text:span text:style-name="T1077"><text:s/>Artikel 5: ‘Iedere Partij verplicht zich ertoe de verplaatsing van een beschermd monument of van een deel daarvan te verbieden, behalve indien zulks dringend is vereist voor het behoud van dit monument. In dat geval neemt de bevoegde autoriteit de nodige voorzorgsmaatregelen betreffende het demonteren, het overbrengen en het herbouwen van het monument op een geschikte plaats.’ Voor rijksmonumenten is dit geregeld in artikel 8:82 van het<text:s/></text:span><text:span text:style-name="T1078">Bkl.</text:span></text:p><text:p text:style-name="Standaard"/></text:note-body></text:note></text:span><text:span text:style-name="T1079"><text:s/>voorschriften aan de<text:s/></text:span><text:span text:style-name="T1080">vergunning verbinden over het treffen van voorzorgsmaatregelen voor het demonteren, het overbrengen en de herbouw van het monument op de nieuwe locatie. Gelet hierop moeten de gegevens en bescheiden voldoende inzicht geven in de reden en de noodzaak van de voorgenomen verplaatsing, in de huidige en de toekomstige ruimtelijke context van het monument, en in de beoogde wijze van demonteren, verplaatsen en herbouwen. De herbouw op een nieuwe, geschikte locatie mag dus niet onzeker zijn.</text:span></text:p>
      <text:p text:style-name="P1081"/>
      <text:p text:style-name="P1082">Eerste lid</text:p>
      <text:p text:style-name="P1083">De foto’s<text:s/>in onderdeel b moeten een duidelijke indruk geven van de technische staat van het monument (toestand) of het te verplaatsen onderdeel en van de ruimtelijke context van het monument (situatie) of het onderdeel in de huidige en in de nieuwe situatie en mogen daarom geen onduidelijke kopieën zijn.</text:p>
      <text:p text:style-name="P1084"/>
      <text:p text:style-name="P1085">Opnametekeningen als bedoeld in onderdeel c, onder 2°, zijn tekeningen waarop de toestand van het monument voorafgaand aan de activiteit is weergeven. Bij verplaatsing van een gedeelte van een monument (zoals een<text:s/>kerkorgel) zullen minder tekeningen nodig zijn dan bij verplaatsing van het gehele monument.<text:s/></text:p>
      <text:p text:style-name="P1086"/>
      <text:p text:style-name="Standaard"><text:span text:style-name="T1087">Plantekeningen als bedoeld in onderdeel c, onder 3°, zijn tekeningen waarop de nieuwe toestand van het monument (na de voorgenomen verplaatsing) is weergeven. Bij verplaatsing van een gedeelte van een monument zijn dit ook tekeningen van de nieuwe toestand van het monument waar het verplaatste gedeelte dan deel van uitmaakt. Zo zijn bij verplaatsing van een orgel van de ene kerk naar de andere kerk ook<text:s/></text:span><text:span text:style-name="T1088">plantekeningen nodig van de toestand van die andere kerk nadat het orgel daarin is aangebracht.</text:span></text:p>
      <text:p text:style-name="P1089"/>
      <text:p text:style-name="P1090">Als het te verplaatsen monument een molen is, moet op grond van onderdeel e, ook inzicht worden gegeven in de molenbiotoop, zowel op de huidige als de nieuwe locatie. Met de molenbiotoop wordt hier de omgeving van de molen bedoeld, voor zover die van belang is voor de werking van de molen. Het gaat daarbij met name om de windvang (bij een windmolen) of de watertoe- en afvoer (bij een watermolen).<text:s/></text:p>
      <text:p text:style-name="P1091"/>
      <text:p text:style-name="P1092">Tweede lid</text:p>
      <text:p text:style-name="P1093">Een rapport als bedoeld in onderdeel b kan nodig zijn als dit omgevingsplan voor de locatie van het gebouwde of aangelegde monument of voor de nieuwe locatie (nog) niet voorziet in een adequaat archeologisch regime en de activiteit leidt tot verstoring van de bodem. Zie verder de toelichting bij artikel 5.2.[gm(m)+7 (22.288)].</text:p>
      <text:p text:style-name="P1094"/>
      <text:p text:style-name="P1095">Aanvullende tekeningen als bedoeld in onderdeel d kunnen bijvoorbeeld nodig zijn als er sprake is van bijzondere detaillering (detailtekeningen) of om een beeld te krijgen van het<text:s/>(functioneren van het) monument op de nieuwe plek, bijvoorbeeld met impressietekeningen of 3D-visualisaties.</text:p>
      <text:p text:style-name="P1096"/>
      <text:p text:style-name="P1097">Het bevoegd gezag kan bij de beoordeling van vergunningaanvragen voor een rijksmonumentenactiviteit kwaliteitseisen hanteren, bijvoorbeeld door te verwijzen naar de uitvoeringsrichtlijnen die in de beroepsgroep(en) gelden. Bij de beoordeling van een aanvraag is het voor het bevoegd gezag van belang om te weten of de aanvrager het plan dat ten grondslag ligt aan de aanvraag hierop al heeft afgestemd<text:s/>of niet. Op grond van onderdeel e moet hij hier opgave van doen. Het gaat hier overigens niet om algemene uitvoeringsvoorschriften als bedoeld in het Bbl.</text:p>
      <text:p text:style-name="P1098"/>
      <text:h text:style-name="P1099" text:outline-level="8">Artikel 5.2.[gm(m)+9 (22.292)] Bijzondere aanvraagvereisten omgevingsvergunning gemeentelijke monumentenactiviteit: wijzigen monument of monument door herstel ontsieren of in gevaar brengen</text:h>
      <text:p text:style-name="P1100">1. Bij de aanvraag, bedoeld in artikel 5.2.[gm(m)+6 (22.287)], worden, voor zover het gaat om het wijzigen van een monument of het herstellen daarvan waardoor het kan<text:s/>worden ontsierd of in gevaar kan worden gebracht, de volgende gegevens en bescheiden verstrekt:</text:p>
      <text:p text:style-name="P1101">a. de volgende kleurenfoto’s die een duidelijke indruk geven van het monument in relatie tot de voorgenomen activiteit:</text:p>
      <text:p text:style-name="P1102">1°. overzichtsfoto’s van de bestaande situatie; en</text:p>
      <text:p text:style-name="P1103">2°. detailfoto’s van de bestaande toestand, die een duidelijke indruk geven van het onderdeel van het monument waar de voorgenomen activiteit zal worden verricht;</text:p>
      <text:p text:style-name="P1104">b. de volgende tekeningen:</text:p>
      <text:p text:style-name="P1105">1°. een situatietekening van de bestaande situatie, en<text:s/>als de nieuwe situatie daarvan afwijkt: een situatietekening van de nieuwe situatie;</text:p>
      <text:p text:style-name="P1106">2°. opnametekeningen van de bestaande toestand met voor zover noodzakelijk voor de beoordeling van de aanvraag:<text:s/></text:p>
      <text:p text:style-name="P1107">i. plattegronden;<text:s/></text:p>
      <text:p text:style-name="P1108">ii. doorsneden;<text:s/></text:p>
      <text:p text:style-name="P1109">iii. gevelaanzichten; of<text:s/></text:p>
      <text:p text:style-name="P1110">iv. een dakaanzicht;</text:p>
      <text:p text:style-name="P1111">3° als er gebreken worden hersteld: gebrekentekeningen;</text:p>
      <text:p text:style-name="P1112">4°. plantekeningen van de nieuwe toestand en van de voorgenomen werkzaamheden, met inbegrip van de te vervangen of te veranderen onderdelen en de te verhelpen gebreken, met,<text:s/>voor zover noodzakelijk voor de beoordeling van de aanvraag:<text:s/></text:p>
      <text:p text:style-name="P1113">i. plattegronden;<text:s/></text:p>
      <text:p text:style-name="P1114">ii. doorsneden;<text:s/></text:p>
      <text:p text:style-name="P1115">iii. gevelaanzichten; of<text:s/></text:p>
      <text:p text:style-name="P1116">iv. een dakaanzicht; en</text:p>
      <text:p text:style-name="P1117">5°. als sprake is van verwijdering van materiaal: slooptekeningen; en</text:p>
      <text:p text:style-name="P1118">c. een omschrijving van de aard en omvang van de activiteit in de vorm van een bestek of werkomschrijving, met:</text:p>
      <text:p text:style-name="P1119">1°. de te gebruiken en de te vervangen materialen, de toe te passen constructies, afwerkingen en kleuren, en de wijze van uitvoering of verwerking; en</text:p>
      <text:p text:style-name="P1120">2°. als sprake is van<text:s/>verwijdering van materiaal: de sloopmethode en de aard van en bestemming voor het vrijkomend materiaal.</text:p>
      <text:p text:style-name="Standaard"><text:span text:style-name="T1121">2. Zo nodig worden de volgende gegevens en bescheiden verstrekt:</text:span></text:p>
      <text:p text:style-name="P1122">a. een nadere bepaling van de monumentale waarde van het monument aan de hand van cultuurhistorische rapporten, met inbegrip van rapporten over architectuurhistorie, bouwhistorie, interieurhistorie, kleurhistorie of tuinhistorie;</text:p>
      <text:p text:style-name="Standaard"><text:span text:style-name="T1123">b. als sprake is van verstoring van de bodem:<text:s/></text:span><text:span text:style-name="T1124">een<text:s/></text:span><text:span text:style-name="T1125">door een certificaathouder als bedoeld in artikel 5.4 van de<text:s/></text:span><text:span text:style-name="T1126">Erfgoedwet opgesteld<text:s/></text:span><text:span text:style-name="T1127">rapport waarin de archeologische waarde van de locatie naar het oordeel van het college van burgemeester en wethouders in voldoende mate is vastgesteld;</text:span></text:p>
      <text:p text:style-name="P1128">c. een beschrijving van de technische staat van het monument of het onderdeel van het monument waarop de voorgenomen activiteit betrekking heeft;</text:p>
      <text:p text:style-name="P1129">d. een onderbouwing van de beschrijving van de technische staat aan de hand van technische rapporten, met inbegrip van rapporten over bouwfysische, constructieve, materiaaltechnische of<text:s/>preventieve aspecten;</text:p>
      <text:p text:style-name="P1130">e. aanvullende tekeningen van de bestaande en nieuwe toestand, met inbegrip van detailtekeningen;</text:p>
      <text:p text:style-name="P1131">f. voor zover er algemene kwaliteitsnormen of uitvoeringsrichtlijnen voor de instandhouding van monumenten op de activiteit van toepassing zijn: een opgave of de voorgenomen activiteit hierop is afgestemd; of</text:p>
      <text:p text:style-name="P1132">g. als de activiteit een monument betreft dat een tuinaanleg, parkaanleg of andere groenaanleg is: een beheervisie.</text:p>
      <text:p text:style-name="P1133"/>
      <text:p text:style-name="P1134">Dit artikel omvat de meest voorkomende gemeentelijke<text:s/>monumentenactiviteiten. Onder het wijzigen van een monument vallen bijvoorbeeld het restaureren, reconstrueren, renoveren, verbouwen, uitbouwen, aanbouwen, of het bijvoorbeeld op een andere manier wijzigen van een gebouwd monument of een aangelegd (groen) monument. Denk hierbij ook aan het in een afwijkende kleur schilderen van een gevel of het hanteren van een ander verfsysteem.<text:s/></text:p>
      <text:p text:style-name="P1135"/>
      <text:p text:style-name="P1136">Voorbeelden van het herstellen van een monument op een wijze waardoor het wordt ontsierd of in gevaar gebracht, zijn het met<text:s/>golfplaten repareren van een rieten dak, of het reinigen of herstellen van een interieurschildering, of gevel, waarbij een onvoldoende deskundige uitvoering in potentie grote gevolgen kan hebben voor de technische staat en de monumentale waarde van het onderdeel (bij een gevel ook het patina).<text:s/></text:p>
      <text:p text:style-name="P1137"/>
      <text:p text:style-name="P1138">Eerste lid, onderdeel a</text:p>
      <text:p text:style-name="Standaard"><text:span text:style-name="T1139">De foto’s in onderdeel a moeten een duidelijke indruk geven van de technische staat en de ruimtelijke context van het monument, zodat de noodzaak van de voorgenomen activiteit voldoende wordt</text:span><text:span text:style-name="T1140"><text:s/>geïllustreerd. Het mogen daarom geen onduidelijke kopieën zijn.<text:s/></text:span></text:p>
      <text:p text:style-name="P1141"/>
      <text:p text:style-name="Standaard"><text:span text:style-name="T1142">Eerste lid, onder</text:span><text:span text:style-name="T1143">deel</text:span><text:span text:style-name="T1144"><text:s/>b</text:span></text:p>
      <text:p text:style-name="P1145">Opnametekeningen als bedoeld in onderdeel b, onder 2°, zijn tekeningen waarop de toestand van het monument voorafgaand aan de activiteit is weergeven. Welke soort tekeningen in een concreet geval nodig zijn, hangt af van de aard van de activiteit. In de regel zullen plattegronden en doorsnedetekeningen nodig zijn. Als de activiteit ook impact heeft op het exterieur of het aangezicht van het monument, zullen ook<text:s/>geveltekeningen en in voorkomend geval een dakaanzicht nodig zijn.<text:s/></text:p>
      <text:p text:style-name="P1146"/>
      <text:p text:style-name="P1147">Gebrekentekeningen als bedoeld in onderdeel b, onder 3°, zijn nodig als er gebreken worden hersteld. Het betreft feitelijk opnametekeningen waarop de te verhelpen gebreken adequaat zijn weergegeven.</text:p>
      <text:p text:style-name="P1148"/>
      <text:p text:style-name="P1149">Plantekeningen als bedoeld in onderdeel b, onder 4°, zijn tekeningen waarop de nieuwe toestand van het monument (na afloop van de voorgenomen activiteit) is weergeven.<text:s/></text:p>
      <text:p text:style-name="P1150"/>
      <text:p text:style-name="P1151">Als er in het kader van de activiteit ook materiaal wordt verwijderd,<text:s/>moeten er in een dergelijk geval ook enkele gegevens en bescheiden als bedoeld in artikel 5.2.[gm(m)+7 (22.290)] (slopen) worden overgelegd. Zoals blijkt uit de begripsbepaling van slopen in de bijlage bij artikel 1.1 van de Omgevingswet wordt onder slopen ook verstaan het gedeeltelijk afbreken of uit elkaar nemen. In de praktijk van de voormalige Wet algemene bepalingen omgevingsrecht bleek dat een aanvrager die zijn monument wil restaureren of verbouwen zich niet altijd realiseert dat het wegnemen van<text:s/>materialen ook onder slopen valt en noodzakelijke gegevens en bescheiden daardoor geregeld ontbraken. Daarom zijn de aanvraagvereisten uit artikel 5.2.[gm(m)+7 (22.290)] expliciet (en niet met een verwijzing) in dit artikel opgenomen. Op grond van onderdeel b, onder 5°, moet de aanvrager in een dergelijk geval ook slooptekeningen overleggen, waaruit blijkt welke materialen of onderdelen verwijderd worden. De slooptekeningen moeten de exacte impact van de voorgenomen sloopwerkzaamheden op het monument<text:s/>inzichtelijk maken.<text:s/></text:p>
      <text:p text:style-name="P1152"/>
      <text:p text:style-name="Standaard"><text:span text:style-name="T1153">Eerste lid, onder</text:span><text:span text:style-name="T1154">deel</text:span><text:span text:style-name="T1155"><text:s/>c</text:span></text:p>
      <text:p text:style-name="P1156">Op grond van onderdeel c moet in het bestek of in de werkomschrijving de sloopmethode en de aard van en bestemming voor het vrijkomend materiaal worden omschreven. Aan de omgevingsvergunning kan namelijk het voorschrift worden verbonden deze onderdelen te hergebruiken of voor hergebruik te bewaren, of ze in het belang van de monumentenzorg voor hergebruik elders beschikbaar te stellen.<text:s/></text:p>
      <text:p text:style-name="P1157"/>
      <text:p text:style-name="Standaard"><text:span text:style-name="T1158">Tweede lid, onder</text:span><text:span text:style-name="T1159">deel</text:span><text:span text:style-name="T1160"><text:s/>b</text:span></text:p>
      <text:p text:style-name="P1161">Een rapport als bedoeld in onderdeel b kan nodig<text:s/>zijn als dit omgevingsplan voor de locatie van het gebouwde of aangelegde monument (nog) niet voorziet in een adequaat archeologisch regime en de activiteit leidt tot verstoring van de bodem. Zie verder de toelichting bij artikel 5.2.[gm(am)+7 (22.288)].</text:p>
      <text:p text:style-name="P1162"/>
      <text:p text:style-name="Standaard"><text:span text:style-name="T1163">Tweede lid, onder</text:span><text:span text:style-name="T1164">deel</text:span><text:span text:style-name="T1165"><text:s/>c en d</text:span></text:p>
      <text:p text:style-name="P1166">Een beschrijving van de technische staat als bedoeld in onderdeel c kan bijvoorbeeld nodig zijn in geval van het herstellen van technische gebreken. Als deze beschrijving en de foto’s niet voor zich spreken, kan een nadere<text:s/>onderbouwing van de beschrijving in de vorm van een of meerdere technische rapporten nodig zijn (onderdeel d). Dit kan zich bijvoorbeeld voordoen bij een (complexe) restauratie.</text:p>
      <text:p text:style-name="P1167"/>
      <text:p text:style-name="Standaard"><text:span text:style-name="T1168">Tweede lid, onder</text:span><text:span text:style-name="T1169">deel</text:span><text:span text:style-name="T1170"><text:s/>e</text:span></text:p>
      <text:p text:style-name="Standaard"><text:span text:style-name="T1171">Aanvullende tekeningen als bedoeld in onderdeel e kunnen bijvoorbeeld nodig zijn als er sprake is van bijzondere detaillering (detailtekeningen) of om een beeld te krijgen van het (functioneren van het) monument na verrichting van de activiteit, bijvoorbeeld met impressietekeningen of 3D-visualisaties.</text:span></text:p>
      <text:p text:style-name="P1172"/>
      <text:p text:style-name="P1173">Tweede lid, onderdeel f</text:p>
      <text:p text:style-name="P1174">Het bevoegd gezag kan bij de beoordeling van vergunningaanvragen voor een omgevingsplanactiviteit die betrekking heeft op een gemeentelijk monument kwaliteitseisen hanteren, bijvoorbeeld door te verwijzen naar de uitvoeringsrichtlijnen die in de beroepsgroep(en) gelden. Bij de beoordeling van een aanvraag is het voor het bevoegd gezag van belang om te weten of de aanvrager het plan dat ten grondslag ligt aan de aanvraag hierop al heeft afgestemd of niet. Op grond van onderdeel f moet<text:s/>hij hier opgave van doen. Het gaat hier overigens niet om algemene uitvoeringsvoorschriften als bedoeld in het Bbl.</text:p>
      <text:p text:style-name="P1175"/>
      <text:p text:style-name="P1176">Tweede lid, onderdeel g</text:p>
      <text:p text:style-name="P1177">Een beheervisie als bedoeld in onderdeel g is een visie op het beheer van een groenaanleg, gebaseerd op een analyse en een waardering op grond van (cultuur)historisch onderzoek en inventarisaties van natuurwaarden, recreatieve en belevingswaarden, waterhuishouding en bodem, en wensen van belanghebbenden (eigenaar en gebruikers). De beheervisie maakt duidelijk welke<text:s/>keuzes zijn gemaakt voor het beheer en is richtinggevend voor een langere periode, bijvoorbeeld 12 tot 18 jaar, of langer. De visie kan ook worden weergegeven in streefbeelden.<text:s/></text:p>
      <text:p text:style-name="P1178"/>
      <text:h text:style-name="P1179" text:outline-level="8">Artikel 5.2.[gm(m)+10 (22.293)] Bijzondere aanvraagvereisten omgevingsvergunning gemeentelijke monumentenactiviteit: monument door gebruik ontsieren of in gevaar brengen</text:h>
      <text:p text:style-name="P1180">Bij een aanvraag als bedoeld in artikel 5.2.[gm(m)+6 (22.287)] wordt, voor zover het gaat om het gebruiken van een monument waardoor het kan worden ontsierd of in<text:s/>gevaar gebracht, een opgave verstrekt van de maatregelen die worden getroffen om deze nadelige gevolgen te voorkomen of zoveel mogelijk te beperken.<text:s/></text:p>
      <text:p text:style-name="P1181"/>
      <text:p text:style-name="P1182">Dit artikel bevat de aanvraagvereisten voor zover een gemeentelijke monumentenactiviteit bestaat uit het gebruiken van een monument waardoor het kan worden ontsierd of in gevaar gebracht. Bij het eerste kan bijvoorbeeld worden gedacht aan het (tijdelijk) aanbrengen van reclames of op een andere manier aan het zicht onttrekken van een gevel of het dak. Bij het<text:s/>laatste bijvoorbeeld aan het gebruiken van een monument als vuurwerkopslag of op een wijze die slecht verenigbaar is met een kwetsbaar interieur, zoals een disco in een zaal met een historische wandbespanning en parketvloer.<text:s/></text:p>
      <text:p text:style-name="P1183"/>
      <text:p text:style-name="P1184">Ook als het voorgenomen gebruik niet gepaard gaat met een fysieke wijziging van het monument moet de aanvrager aangeven welke maatregelen hij treft om ontsiering van het monument of de nadelige gevolgen van het in gevaar brengen van het monument te voorkomen of zoveel mogelijk te<text:s/>beperken.<text:s/></text:p>
      <text:p text:style-name="P1185"/>
      <text:h text:style-name="P1186" text:outline-level="8">Artikel 5.2.[gm(m)+11 (22.294)] Eisen aan tekeningen als bedoeld in de artikelen 5.2.[gm(m)+7 (22.290)] tot en met 5.2.[gm(m)+9 (22.292)]</text:h>
      <text:p text:style-name="Standaard"><text:span text:style-name="T1187">1.<text:s/></text:span><text:span text:style-name="T1188">Bij een aanvraag als bedoeld in de artikelen 5.2.[gm(m)+7 (22.290)] tot en met 5.2.[gm(m)+9 (22.292)] hebben tekeningen een schaal die niet kleiner is dan:<text:s/></text:span></text:p>
      <text:p text:style-name="P1189">a. 1:1000, als het gaat om een situatietekening;</text:p>
      <text:p text:style-name="P1190">b. 1:100, als het gaat om een algemene geveltekening;</text:p>
      <text:p text:style-name="P1191">c. 1:20 of 1:50, als het gaat om een geveltekening voor een ingrijpende wijziging; en</text:p>
      <text:p text:style-name="P1192">d. 1:100, als<text:s/>het gaat om een plattegrondtekening, doorsnedetekening of een tekening van het dakaanzicht.</text:p>
      <text:p text:style-name="P1193">2. Een detailtekening heeft een schaal van 1:1, 1:2 of 1:5 en is voorzien van een omschrijving van de materiaaltoepassing en de maatvoering.</text:p>
      <text:p text:style-name="Standaard"><text:span text:style-name="T1194">3.<text:s/></text:span><text:span text:style-name="T1195">Uit een situatietekening die is voorzien van een noordpijl blijkt de oriëntatie van het monument op het perceel en ten opzichte van omliggende bebouwing en wegen.</text:span></text:p>
      <text:p text:style-name="Standaard"><text:span text:style-name="T1196">4. Een p</text:span><text:span text:style-name="T1197">lattegrondtekening en een doorsnedetekening bevatten de volgende historische gegevens:</text:span></text:p>
      <text:p text:style-name="P1198">a. balklagen:</text:p>
      <text:p text:style-name="P1199">1°.<text:s/>gestippeld aangegeven in plattegronden van ruimten onder de balklagen; en</text:p>
      <text:p text:style-name="P1200">2°. getekend aangegeven in doorsneden met aanduiding van de afmetingen;</text:p>
      <text:p text:style-name="P1201">b. geornamenteerde plafonds, gestippeld aangegeven in plattegronden van de ruimten waar deze zich bevinden;</text:p>
      <text:p text:style-name="P1202">c. houtafmeting, balklagen en kapconstructie, aangegeven in doorsneden van de bestaande en van de nieuwe toestand; en</text:p>
      <text:p text:style-name="P1203">d. bijzondere ruimten of bouwdelen, direct of indirect betrokken bij de activiteit, aangegeven in plattegronden en doorsneden.</text:p>
      <text:p text:style-name="P1204"/>
      <text:p text:style-name="P1205">Dit artikel<text:s/>bevat de eisen aan tekeningen als bedoeld in de artikelen 5.2.[gm(m)+7 (22.290)], 5.2.[gm(m)+8 (22.291)] en 5.2.[gm(m)+9 (22.292)]. Daar waar er meerdere schalen genoemd zijn, moet een schaal worden gekozen die het onderdeel van het monument adequaat weergeeft. Bij detailtekeningen van stucwerk of ornamenteel stuc kan bijvoorbeeld een schaal van 1:1 gevraagd worden ter verificatie van het profiel. Maar deze schaal zal lang niet altijd nodig zijn om details voldoende duidelijk weer te geven. Het is aan de<text:s/>aanvrager om zijn aanvraag voldoende duidelijk te maken en aan het bevoegd gezag om te beoordelen of de ingediende bescheiden volstaan voor de beoordeling.<text:s/></text:p>
      <text:p text:style-name="P1206"/>
      <text:h text:style-name="P1207" text:outline-level="8">Artikel 5.2.[gm(m)+12] Beoordelingsregels omgevingsvergunning gemeentelijke monumentenactiviteit voor zover het gaat om een monument</text:h>
      <text:p text:style-name="P1208">1. De omgevingsvergunning voor een gemeentelijke monumentenactiviteit wordt alleen verleend als de activiteit in overeenstemming is met het belang van de monumentenzorg.</text:p>
      <text:p text:style-name="P1209">2. Bij de beslissing op de aanvraag wordt rekening<text:s/>gehouden met de volgende beginselen:</text:p>
      <text:p text:style-name="P1210">a. het voorkomen van ontsiering, beschadiging of sloop van monumenten en archeologische monumenten</text:p>
      <text:p text:style-name="P1211">b. het voorkomen van verplaatsing van monumenten of een deel daarvan, tenzij dit dringend is vereist voor het behoud van die monumenten;<text:s/></text:p>
      <text:p text:style-name="P1212">c. het bevorderen van het gebruik van monumenten, zo nodig door wijziging van die monumenten, rekening houdend met de monumentale waarden; en</text:p>
      <text:p text:style-name="Standaard"><text:span text:style-name="T1213">d. het conserveren</text:span><text:span text:style-name="T1214"><text:s/>en in stand houden van archeologische monumenten, bij voorkeur in situ</text:span><text:span text:style-name="T1215">.</text:span></text:p>
      <text:p text:style-name="P1216"/>
      <text:p text:style-name="P1217">Het<text:s/>is van belang om aan te geven wanneer de omgevingsvergunning voor een gemeentelijke monumentenactiviteit wordt verleend. De beoordelingsregels waaraan een aanvraag om een omgevingsvergunning voor een gemeentelijke monumentenactiviteit wordt getoetst, zijn opgenomen in dit artikel. Omdat de door het bevoegd gezag te maken afweging bij de gemeentelijke monumentenactiviteit niet op alle aspecten van het cultureel erfgoed mag zien, is er in dit lid voor gekozen om dit belang te beperken tot het belang van de<text:s/>monumentenzorg. Hiermee wordt een al te ruime afweging voorkomen. Het belang van de (archeologische) monumentenzorg is een species van het belang van het behoud van cultureel erfgoed (genus). Met het belang van de monumentenzorg wordt niet alleen het belang van het desbetreffende gemeentelijk monument bedoeld, maar ook het bredere belang van de (archeologische) monumentenzorg als geheel. Zo komt het voor dat er bij sloop van een gemeentelijk monument met vergunning onderdelen en materialen ter beschikking<text:s/>komen - bijvoorbeeld een gebeeldhouwde geveltop - die van nut kunnen zijn bij het restaureren van andere monumenten. Als aan de vergunning het voorschrift wordt verbonden dat afkomende onderdelen of materialen voor een restauratie van een ander monument ter beschikking moeten worden gesteld, is dit strikt genomen niet in overeenstemming met het belang van het gemeentelijk monument zelf.<text:s/></text:p>
      <text:p text:style-name="P1218">In het tweede lid is aangeven met welke beginselen, die zien op het belang van de (archeologische) monumentenzorg bij de<text:s/>beoordeling van de aanvraag, rekening moet worden gehouden. De beginselen onder a tot en met c zijn ontleend aan de artikelen 4, tweede lid, 5 en 11 van het verdrag van Granada. Het in onderdeel d van het tweede lid opgenomen beginsel van het conserveren en in stand houden van archeologische monumenten, bij voorkeur in situ, heeft betrekking op archeologische monumenten en is ontleend aan artikel 4, onderdeel ii, van het verdrag van Valletta.</text:p>
      <text:p text:style-name="P1219"><text:bookmark-start text:name="_Hlk150266193"/>De beoordelingsregels voor de omgang met onder gebouwde of<text:s/>aangelegde gemeentelijke monumenten gelegen archeologische monumenten, die zelf niet zijn aangewezen als gemeentelijk monument, kunnen hier alleen van toepassing verklaard worden voor zover het omgevingsplan niet op andere wijze in bescherming van deze archeologische monumenten voorziet. Van deze bescherming is sprake in geval in het omgevingsplan aan de locatie waar het monument is gelegen de functie-aanduiding ‘archeologisch monument’ of ‘te verwachten archeologisch monument’ is toegekend en criteria voor<text:s/>verstoring (voor diepte en oppervlakte) voor de vergunningplicht zijn opgenomen. Voorkomen moet worden dat er een dubbel afwegingskader ontstaat. Uitgangspunt moet in elk geval zijn dat bij gemeentelijke monumentenactiviteiten met betrekking tot (gebouwde of aangelegde) monumenten ook rekening wordt gehouden met (aantoonbaar te verwachten) archeologische monumenten, hetzij via de beoordelingsregels van de gemeentelijke monumentenactiviteit, hetzij via een aparte vergunningplicht. Als gekozen wordt om<text:s/>archeologie onder monumenten in de beoordelingsregels voor gemeentelijke monumentenactiviteiten op te nemen, moet ter voorkoming van een dubbel toetsingskader, de locatie onder een monument worden uitgezonderd van de regels die gelden op grond van de functie-aanduiding ‘archeologische monument’ of ’te verwachten archeologisch monument’. Als er toch integraal naar de bekende en te verwachten archeologische monumenten binnen het gemeentelijk grondgebied wordt gekeken, ligt het wellicht voor de hand om<text:s/>archeologie onder monumenten op te nemen in de regels die gelden voor de locaties met de functie aanduiding ‘archeologisch monument’ of ‘te verwachten archeologisch monument’. De vrijstellingscriteria die doorgaans voor deze locaties gelden, zullen echter te ruim zijn om de archeologische monumenten onder een gebouwd monument daadwerkelijk te kunnen beschermen. Het opnemen van strengere vrijstellingscriteria of een algeheel verbod voor verstoring voor archeologie onder monumenten is dan noodzakelijk (zie in<text:s/>dit verband artikel 5.130, vijfde lid, van het Bkl).<text:bookmark-end text:name="_Hlk150266193"/><text:s/></text:p>
      <text:p text:style-name="P1220"/>
      <text:p text:style-name="P1221">Er is in navolging van de rijksmonumenten gekozen voor een open norm. Dat wil zeggen een norm die nog een nadere afweging behoeft. Hiervoor is gekozen omdat een aanvraag betrekking kan hebben op een groot aantal verschillende activiteiten en de criteria hiervoor op voorhand niet altijd goed te benoemen zijn. De gehanteerde open norm kan nader worden ingevuld of geconcretiseerd door het werken met beleidsregels.<text:s/></text:p>
      <text:p text:style-name="P1222"/>
      <text:h text:style-name="P1223" text:outline-level="8">Artikel 5.2.[gm(m)+13]<text:s/>Vergunningvoorschriften omgevingsvergunning gemeentelijke monumentenactiviteit voor zover het gaat om verplaatsen monument</text:h>
      <text:p text:style-name="P1224">Aan de omgevingsvergunning voor een gemeentelijke monumentenactiviteit die een gedeeltelijke of volledige verplaatsing inhoudt van een monument dat een bouwwerk is, worden voorschriften verbonden over het treffen van voorzorgsmaatregelen voor het demonteren, het overbrengen en de herbouw van dat bouwwerk op de nieuwe locatie.</text:p>
      <text:p text:style-name="P1225"/>
      <text:p text:style-name="P1226"><text:bookmark-start text:name="_Hlk134790642"/>Op grond van artikel 5.34, eerste lid, van de Omgevingswet<text:s/>verbindt het bevoegd gezag die voorschriften aan de omgevingsvergunning die nodig zijn met het oog op de beoordelingsregels, in dit geval die in artikel 5.2.[gm(m)+12].<text:s/><text:bookmark-end text:name="_Hlk134790642"/>Dit betreft voorschriften in het belang van de monumentenzorg. Daaronder valt het belang van het behoud van het gemeentelijk monument zelf, maar ook dat van de monumentenzorg als geheel of meer specifiek om te bewerkstelligen dat rekening wordt gehouden met de in artikel 5.2.[gm(m)+12], tweede lid, bedoelde beginselen. Artikel 5.2.[gm(m)+13]<text:s/>ziet specifiek op voorschriften die van toepassing zijn bij het geheel of gedeeltelijk verplaatsen van een gemeentelijk monument. Deze specifieke voorschriften zijn verplicht en vloeien voort uit artikel 5 van het verdrag van Granada.</text:p>
      <text:p text:style-name="P1227"/>
      <text:h text:style-name="P1228" text:outline-level="5"><text:bookmark-start text:name="_Toc121313855"/><text:bookmark-start text:name="_Toc121750076"/><text:bookmark-start text:name="_Toc134190098"/><text:bookmark-start text:name="_Hlk136956377"/><text:bookmark-start text:name="_Hlk136003719"/>Hoofdstuk 8 Procedures<text:bookmark-end text:name="_Toc121313855"/><text:bookmark-end text:name="_Toc121750076"/><text:bookmark-end text:name="_Toc134190098"/></text:h>
      <text:h text:style-name="P1229" text:outline-level="6"><text:bookmark-start text:name="_Toc121313856"/><text:bookmark-start text:name="_Toc121750077"/><text:bookmark-start text:name="_Toc134190099"/>Afdeling 8.3 Advies<text:bookmark-end text:name="_Toc121313856"/><text:bookmark-end text:name="_Toc121750077"/><text:bookmark-end text:name="_Toc134190099"/></text:h>
      <text:h text:style-name="P1230" text:outline-level="7">Paragraaf 8.[ce] Advies activiteiten met betrekking tot cultureel erfgoed</text:h>
      <text:h text:style-name="P1231" text:outline-level="8">Artikel 8.[gm(m)] Advies gemeentelijke monumentenactiviteit</text:h>
      <text:p text:style-name="Standaard"><text:bookmark-end text:name="_Hlk136956377"/><text:span text:style-name="T1232">Voordat wordt beslist op een aanvraag om een omgevingsvergunning voor een gemeentelijke<text:s/></text:span><text:span text:style-name="T1233">monumentenactiviteit als bedoeld in artikel 5.2.[gm(m)+5], of op verzoek van een ander bevoegd gezag over die aanvraag wordt geadviseerd, vraagt het college van burgemeester en wethouders advies aan de gemeentelijke adviescommissie als bedoeld in artikel 17.9 van de Omgevingswet en de [</text:span><text:span text:style-name="T1234">citeertitel Verordening op de gemeentelijke adviescommissie</text:span><text:span text:style-name="T1235">].</text:span></text:p>
      <text:p text:style-name="P1236"/>
      <text:p text:style-name="P1237">Het formele adviesrecht is in de Omgevingswet geregeld in artikel 16.15, tweede lid. Op basis van dit artikel kan een adviesrecht aan een bestuursorgaan of een<text:s/>andere instantie worden toegekend. Dit is alleen mogelijk als het een omgevingsvergunning voor een omgevingsplanactiviteit betreft. Een gemeentelijke monumentenactiviteit is een omgevingsplanactiviteit.</text:p>
      <text:p text:style-name="P1238">Op basis van de artikelen 17.9 en 16.15a van de Omgevingswet en artikel 4.22 van het Omgevingsbesluit adviseert de gemeentelijke adviescommissie over de aanvragen om een omgevingsvergunning voor een rijksmonumentenactiviteit met betrekking tot een monument. Het verdient aanbeveling dat deze commissie in<text:s/>navolging hiervan zich ook buigt over aanvragen om een omgevingsvergunning voor een gemeentelijke monumentenactiviteit. Dit wordt in dit artikel geregeld en is gekoppeld aan de vergunningplicht. Zie in dit verband ook de Handreiking Adviesstelsel Omgevingskwaliteit en VNG-Model Verordening op de gemeentelijke adviescommissie.</text:p>
      <text:p text:style-name="Standaard"/>
      <text:h text:style-name="P1239" text:outline-level="8">Artikel 8.[gm(m)+1] Betrekken archeologische deskundigheid bij beoordeling aanvraag</text:h>
      <text:p text:style-name="P1240">Het college van burgemeester en wethouders betrekt een archeologisch deskundige bij de beoordeling<text:s/>van het bij de aanvraag overgelegde rapport, bedoeld in de artikelen 5.2.[gm(m)+7]<text:bookmark-start text:name="_Hlk134705251"/>, tweede lid, onder b,<text:s/><text:bookmark-end text:name="_Hlk134705251"/>5.2.[m+8], tweede lid, onder b, en 5.2.[gm(m)+9], tweede lid, onder b.<text:bookmark-end text:name="_Hlk136003719"/></text:p>
      <text:p text:style-name="P1241"/>
      <text:h text:style-name="P1242" text:outline-level="8">Artikel 8.[gm(m)+2] Kerkelijk monument</text:h>
      <text:p text:style-name="P1243">1. Als de aanvraag om een omgevingsvergunning betrekking heeft op een gemeentelijke monumentenactiviteit en het gemeentelijk monument een kerkelijk monument is, neemt het bevoegd gezag pas een beslissing op de aanvraag na overleg met de eigenaar.</text:p>
      <text:p text:style-name="P1244">2. Voor zover het gaat om een beslissing waarbij<text:s/>wezenlijke belangen van het belijden van de godsdienst of levensovertuiging in dat monument in het geding zijn, beslist het bevoegd gezag alleen in overeenstemming met de eigenaar.</text:p>
      <text:p text:style-name="P1245"/>
      <text:p text:style-name="Standaard"><text:span text:style-name="T1246">Bij een aanvraag die betrekking heeft op een kerkelijk monument dient overleg plaats te vinden met de eigenaar van de kerk. Voor zover een activiteit betrekking heeft op wezenlijke belangen van het belijden van de godsdienst of levensovertuiging kan het besluit alleen in overeenstemming met de eigenaar worden genomen. Dit<text:s/></text:span><text:span text:style-name="T1247">artikel is geënt op het vergelijkbare artikel 16.58 van de Omgevingswet voor rijksmonumenten. Achtergrond van dit artikel is de scheiding tussen kerk en staat. Belangrijk is dat er goed beargumenteerde liturgische of andere kerkelijk inhoudelijke motieven ten grondslag liggen aan de voorgenomen activiteit waarvoor de omgevingsvergunning wordt aangevraagd. Cruciaal zijn hierbij de wezenlijke belangen van het belijden van de godsdienst of levensovertuiging. Uit jurisprudentie blijkt dat de eigenaar deze eerst</text:span><text:span text:style-name="T1248"><text:s/>moet benoemen en zich vervolgens een oordeel moet vormen of, en zo ja in hoeverre, deze wezenlijke belangen in het geding zijn bij de voorgenomen activiteit. Bij het verwijderen van een vast bankenplan om de kerk bijvoorbeeld te kunnen verhuren voor congressen, is louter sprake van een economisch belang. In dat geval hoeft er geen overeenstemming te zijn. Het gebeurt in de praktijk overigens zelden dat geen overeenstemming wordt bereikt. In voorkomend geval blijkt dat meningsverschillen tussen het bevoegd<text:s/></text:span><text:span text:style-name="T1249">gezag en de eigenaar van de kerk gaan over verwijdering of verplaatsing van belangrijke monumentale onderdelen van het interieur, zoals preekstoel, doophek, vaste banken, altaren en biechtstoelen. Tijdens vooroverleg kunnen partijen vroegtijdig elkaars visies en standpunten uitwisselen, om te komen tot een plan dat rekening houdt met alle betrokken belangen. Dit draagt bij aan het bereiken van de vereiste overeenstemming en kan zo vertraging tijdens de vergunningprocedure voorkomen.</text:span></text:p>
      <text:p text:style-name="P1250"/>
      <text:list text:style-name="LFO18" text:continue-numbering="true">
        <text:list-item>
          <text:list>
            <text:list-item>
              <text:p text:style-name="P1251"><text:bookmark-start text:name="_Toc101423875"/><text:bookmark-start text:name="_Toc153967819"/><text:bookmark-start text:name="_Toc153975757"/><text:bookmark-start text:name="_Toc172722110"/><text:bookmark-start text:name="_Toc173312377"/><text:bookmark-start text:name="_Toc176955713"/><text:bookmark-start text:name="_Toc179797458"/><text:bookmark-start text:name="_Toc232073098"/><text:bookmark-start text:name="_Toc232177960"/><text:bookmark-start text:name="_Toc232513664"/><text:bookmark-start text:name="_Toc233383120"/><text:bookmark-start text:name="_Toc233384708"/><text:bookmark-start text:name="_Toc233385701"/><text:bookmark-start text:name="_Toc237446659"/><text:bookmark-start text:name="_Toc237449792"/><text:bookmark-start text:name="_Toc239778332"/><text:bookmark-start text:name="_Toc239779748"/><text:bookmark-start text:name="_Toc239780409"/><text:bookmark-start text:name="_Toc239780559"/><text:bookmark-start text:name="_Toc239781744"/><text:bookmark-start text:name="_Toc240292585"/>Monumenten beschermd<text:s/>als karakteristiek bouwwerk<text:bookmark-end text:name="_Toc101423875"/><text:bookmark-end text:name="_Toc153967819"/><text:bookmark-end text:name="_Toc153975757"/><text:bookmark-end text:name="_Toc172722110"/><text:bookmark-end text:name="_Toc173312377"/><text:bookmark-end text:name="_Toc176955713"/><text:bookmark-end text:name="_Toc179797458"/><text:bookmark-end text:name="_Toc232073098"/><text:bookmark-end text:name="_Toc232177960"/><text:bookmark-end text:name="_Toc232513664"/><text:bookmark-end text:name="_Toc233383120"/><text:bookmark-end text:name="_Toc233384708"/><text:bookmark-end text:name="_Toc233385701"/><text:bookmark-end text:name="_Toc237446659"/><text:bookmark-end text:name="_Toc237449792"/><text:bookmark-end text:name="_Toc239778332"/><text:bookmark-end text:name="_Toc239779748"/><text:bookmark-end text:name="_Toc239780409"/><text:bookmark-end text:name="_Toc239780559"/><text:bookmark-end text:name="_Toc239781744"/><text:bookmark-end text:name="_Toc240292585"/></text:p>
            </text:list-item>
          </text:list>
        </text:list-item>
      </text:list>
      <text:p text:style-name="Standaard"/>
      <text:list text:style-name="LFO18" text:continue-numbering="true">
        <text:list-item>
          <text:list>
            <text:list-item>
              <text:list>
                <text:list-item>
                  <text:p text:style-name="P1252">Inleiding</text:p>
                </text:list-item>
              </text:list>
            </text:list-item>
          </text:list>
        </text:list-item>
      </text:list>
      <text:p text:style-name="Standaard"><text:bookmark-start text:name="_Toc101423869"/><text:span text:style-name="T1253">De regels in dit hoofdstuk gaan over karakteristieke bouwwerken. In de praktijk worden in plaats van ‘karakteristiek bouwwerk’ ook wel termen als ‘beeldbepalend pand’, ‘beeldondersteunend gebouw’ of ‘orde 2-pand’ gebruikt. Hier is gekozen voor de term karakteristiek<text:s/></text:span><text:span text:style-name="T1254">bouwwerk</text:span><text:span text:style-name="T1255">, om ook bouwwerken die geen gebouw zijn, zoals bruggen, te kunnen vangen. Dan zijn termen met ‘gebouw’ of ‘pand’ niet passend.</text:span></text:p>
      <text:p text:style-name="Standaard"><text:span text:style-name="T1256">Bij karakteristieke bouwwerken gaat het in de meeste gevallen om<text:s/></text:span><text:span text:style-name="T1257">monumenten en dus om cultureel erfgoed. Monumenten zijn op grond van de Erfgoedwet en Omgevingswet immers onroerende zaken die deel uitmaken van cultureel erfgoed.</text:span><text:span text:style-name="T1258"><text:note text:note-class="footnote" text:id="_ftn14"><text:note-citation>15</text:note-citation><text:note-body><text:p text:style-name="Voetnoottekst"><text:span text:style-name="T1259"><text:s/>Zie de begripsbepaling in de bijlage bij artikel 1.1 van de Omgevingswet, die verwijst naar de begripsbepaling in artikel 1.1 van de Erfgoedwet.<text:s/></text:span></text:p><text:p text:style-name="Standaard"/><text:p text:style-name="Standaard"/><text:p text:style-name="Standaard"/><text:p text:style-name="Standaard"/><text:p text:style-name="Standaard"/></text:note-body></text:note></text:span><text:span text:style-name="T1260"><text:s/>Met monumenten wordt dus op zich niet gedoeld op<text:s/></text:span><text:span text:style-name="T1261">beschermde</text:span><text:span text:style-name="T1262"><text:s/>monumenten maar op onroerende zaken die mensen identificeren als een weerspiegeling en uitdrukking van zich voortdurend ontwikkelende waarden, overtuigingen, kennis of tradities, en die aan hen en toekomstige generaties een referentiekader bieden.<text:s/></text:span></text:p>
      <text:p text:style-name="P1263">Voor monumenten waarvan alleen het<text:s/>uiterlijk en niet zozeer de authenticiteit van de materie van waarde is, kan mogelijk een lichter beschermingsregime volstaan dan dat van gemeentelijk monument: hiervoor dienen deze voorbeeldregels voor karakteristieke bouwwerken, of welke term er ook voor wordt gekozen.</text:p>
      <text:p text:style-name="P1264"/>
      <text:p text:style-name="P1265">De regels die al in bestemmingsplannen zijn opgenomen voor karakteristieke bouwwerken zijn straks onderdeel van het tijdelijk deel van het omgevingsplan. Vaak is voor deze bouwwerken een stringentere bouwregeling en een<text:s/>sloopvergunningstelsel opgenomen. De bescherming ziet dan echter vaak alleen op de instandhouding van de karakteristieke hoofdvorm, al is onder de Omgevingswet het reguleren van kleur- of materiaalgebruik ook mogelijk bij karakteristieke bouwwerken. Als de authenticiteit van het materiaal en de detaillering van belang zijn, ligt een aanwijzing als gemeentelijk monument (of gemeentelijk monument ‘light’) meer voor de hand. Aan de functie-aanduiding ‘karakteristiek bouwwerk’ kunnen regels worden gekoppeld die<text:s/>zien op bescherming van het karakteristieke bouwwerk. Concreet zal bij het vaststellen van die regels rekening moeten worden gehouden met de beginselen met betrekking tot monumenten in artikel 5.130, tweede lid, van het Besluit kwaliteit leefomgeving:</text:p>
      <text:list text:style-name="LFO19" text:continue-numbering="true">
        <text:list-item>
          <text:p text:style-name="P1266">het voorkomen van ontsiering, beschadiging of sloop van op grond van het omgevingsplan beschermde monumenten en archeologische monumenten;</text:p>
        </text:list-item>
        <text:list-item>
          <text:p text:style-name="P1267">het voorkomen van verplaatsing van op grond van het omgevingsplan beschermde monumenten of een deel daarvan, tenzij dit<text:s/>dringend is vereist voor het behoud van die monumenten;</text:p>
        </text:list-item>
        <text:list-item>
          <text:p text:style-name="P1268">het bevorderen van het gebruik van monumenten, zo nodig door wijziging van die monumenten, rekening houdend met de monumentale waarden;</text:p>
        </text:list-item>
        <text:list-item>
          <text:p text:style-name="P1269">het voorkomen van aantasting van (…) de omgeving van (…) monumenten die op grond van het omgevingsplan zijn beschermd, voor zover die monumenten door die aantasting worden ontsierd of beschadigd.</text:p>
        </text:list-item>
      </text:list>
      <text:p text:style-name="P1270"/>
      <text:p text:style-name="P1271">De functie-aanduiding ‘karakteristiek bouwwerk’ maakt niet direct duidelijk om welk bouwwerk het gaat en wat de te<text:s/>beschermen karakteristieke waarden zijn. In de voorbeeldregels is er daarom voor gekozen te werken met een aan de regels gekoppelde bijlage waarin wordt aangegeven welke onroerende zaak of zaken het betreft en wat de karakteristieke waarden van het bouwwerk zijn.<text:s/></text:p>
      <text:p text:style-name="P1272"/>
      <text:p text:style-name="P1273">Anders dan bij een gemeentelijk monument gelden voor karakteristieke bouwwerken niet de beperkingen voor vergunningvrij bouwen die gelden voor gemeentelijke monumenten en die zijn opgenomen in artikel 2.30 van het Bbl. Op grond van de artikelen<text:s/>22.27 en 22.36 van de bruidsschat zijn in het tijdelijke omgevingsplan de regels voor vergunningvrij bouwen ook van toepassing op karakteristieke bouwwerken. De artikelen 22.28 en 22.38 waarin inperkingen van dat vergunningvrije ruimtelijk bouwen gelden voor (voorbeschermde) gemeentelijke, provinciale en rijksmonumentenzijn niet van toepassing. Het staat de gemeente uiteraard vrij om die regels aan te passen en bijvoorbeeld voor het bouwen van bijbehorende bouwwerken bij karakteristieke bouwwerken wel een<text:s/>vergunningplicht in het omgevingsplan op te nemen en daarmee de regels van de bruidsschat aan te passen. Dat maakt maatwerk mogelijk en sluit aan op de bescherming van de cultuurhistorische waarden van het karakteristieke bouwwerk en de omgeving daarvan. Voor bouwwerken met geen of minder cultuurhistorische waarden ligt het meer voor de hand om het vergunningvrij bouwen van de bruidsschat voort te zetten.<text:s/></text:p>
      <text:p text:style-name="P1274"/>
      <text:p text:style-name="Standaard"><text:span text:style-name="T1275">Voorbescherming van een karakteristiek bouwwerk is mogelijk door de gemeenteraad in het tijdelijk<text:s/></text:span><text:span text:style-name="T1276">regeldeel van het omgevingsplan een voorbereidingsbesluit te laten nemen op grond van artikel 4.14 van de Omgevingswet. Met het voorbereidingsbesluit wordt aan de desbetreffende locatie via annotatie de noemer ‘voorbeschermd karakteristiek bouwwerk’ aan het beoogde werkingsgebied van de regels toegekend. Vervolgens worden de paragrafen met beschermende regels voor karakteristieke bouwwerken</text:span><text:span text:style-name="T1277"><text:s/></text:span><text:span text:style-name="T1278">uit de hoofdstukken 5 en 8 van de hoofdregeling van het omgevingsplan gekopieerd en met de noemer ‘voorbeschermd<text:s/></text:span><text:span text:style-name="T1279">karakteristiek bouwwerk’ opgenomen in het tijdelijk regeldeel waar de voorbeschermingsregels in landen. Op basis hiervan zijn karakteristieke bouwwerken voorbeschermd zolang het bouwwerk nog niet is voorzien van een definitieve beschermende regeling. Een voorbereidingsbesluit heeft echter geen definitieve werking en moet binnen een termijn van maximaal anderhalf jaar worden gevolgd door de vaststelling van een wijziging van het omgevingsplan waarbij de functie-aanduiding ‘karakteristiek bouwwerk’ aan de<text:s/></text:span><text:span text:style-name="T1280">desbetreffende bouwwerken wordt toegekend. Op grond van artikel 4.14, vijfde lid, van de Omgevingswet kan het nemen van een voorbereidingsbesluit worden gedelegeerd aan het college van burgemeester en wethouders. Een dergelijk delegatiebesluit kan handig zijn, omdat het college doorgaans sneller kan handelen dan de gemeenteraad.<text:s/></text:span></text:p>
      <text:p text:style-name="P1281"/>
      <text:p text:style-name="P1282">De voorbeeldregels hebben zowel betrekking op een functie-aanduiding welke strak om een bouwwerk is gelegd als om ruimere functie-aanduidingen. Per karakteristiek bouwwerk is van<text:s/>belang om te beoordelen hoe de begrenzing van de locatie met deze functie-aanduiding wordt gelegd. Aandachtspunt hierbij is dat de omvang van het karakteristieke bouwwerk door aan- of uitbouwen of gedeeltelijke sloop kan wijzigen. Een monument, dus ook een karakteristiek bouwwerk, betreft op grond van de Erfgoedwet en Omgevingswet de gehele onroerende zaak, ongeacht in welk deel zich de monumentale waarden bevinden. Als een gemeente de pandcontour uit de Basisregistratie Adressen en Gebouwen (BAG) wil<text:s/>gebruiken voor de verbeelding, is het van belang te bedenken dat de definitie van BAG-pand niet gelijk is aan die van onroerende zaak. Het risico bestaat dan dat latere uitbreidingen van de onroerende zaak (en daarmee van het karakteristieke bouwwerk) worden gemist. Na vergunningverlening voor een wijziging van de omvang van het karakteristieke bouwwerk zal, als gekozen is voor een strakke begrenzing, dus ook de begrenzing van de locatie van de functie-aanduiding daaraan moeten worden aangepast.<text:s/></text:p>
      <text:p text:style-name="Standaard"><text:span text:style-name="T1283">De<text:s/></text:span><text:span text:style-name="T1284">voorbeeldregels in dit hoofdstuk hebben betrekking op het karakteristieke bouwwerk zelf. Er zullen, gelet op de instructieregels in artikel 5.130 van het Bkl, ook regels moeten worden opgenomen voor de omgeving ervan. Voorkomen moet immers worden dat hier activiteiten plaatsvinden die een negatieve invloed hebben op het aanzicht of de waardering van het karakteristieke bouwwerk, dan wel leiden tot beschadiging ervan. Hoever de omgeving waarin rekening moet worden gehouden met een karakteristiek bouwwerk<text:s/></text:span><text:span text:style-name="T1285">zich uitstrekt, kan per geval verschillen.</text:span><text:span text:style-name="T1286"><text:note text:note-class="footnote" text:id="_ftn15"><text:note-citation>16</text:note-citation><text:note-body><text:p text:style-name="Voetnoottekst"><text:span text:style-name="T1287"><text:s/></text:span><text:bookmark-start text:name="_Hlk145507668"/><text:span text:style-name="T1288">Ter ondersteuning van deze keuze heeft het Gelders Genootschap een handreiking opgesteld: Handreiking voor gemeenten. Op weg naar passende zorg voor beschermde monumenten in hun omgeving. Stappenplan om te komen tot beleid voor borging van de kwaliteit van de omgeving van beschermde monumenten. Zie<text:s/></text:span><text:a xlink:href="https://www.geldersgenootschap.nl/nieuws/omgevingswet-de-omgeving-van-het-beschermde-monument.aspx" office:target-frame-name="_top" xlink:show="replace"><text:span text:style-name="T1289">Omgevingswet: de omgeving van het beschermde monument | Gelders Genootschap</text:span></text:a><text:bookmark-end text:name="_Hlk145507668"/></text:p><text:p text:style-name="Standaard"/><text:p text:style-name="Standaard"/><text:p text:style-name="Standaard"/><text:p text:style-name="Standaard"/><text:p text:style-name="Standaard"/></text:note-body></text:note></text:span><text:span text:style-name="T1290"><text:s/>Deze voorbeeldregels staan in paragraaf 1.4 van hoofdstuk 1 van deze bijlage.<text:s/></text:span></text:p>
      <text:p text:style-name="P1291"/>
      <text:list text:style-name="LFO20" text:continue-numbering="true">
        <text:list-item>
          <text:list>
            <text:list-item>
              <text:list>
                <text:list-item>
                  <text:p text:style-name="P1292">Voorbeeldregels en artikelsgewijze toelichting</text:p>
                </text:list-item>
              </text:list>
            </text:list-item>
          </text:list>
        </text:list-item>
      </text:list>
      <text:p text:style-name="P1293">Hieronder volgen de voorbeeldregels om monumenten te beschermen als karakteristiek bouwwerk, in de hoofdstuknummering van het VNG-casco voor het omgevingsplan:</text:p>
      <text:p text:style-name="P1294"><text:bookmark-start text:name="_Hlk173242893"/></text:p>
      <text:h text:style-name="P1295" text:outline-level="5"><text:bookmark-start text:name="_Toc101423879"/>Hoofdstuk 4 Aanwijzingen in de fysieke leefomgeving<text:bookmark-end text:name="_Toc101423879"/></text:h>
      <text:h text:style-name="P1296" text:outline-level="6">Afdeling 4.1 [staalkaarten VNG] Thema’s</text:h>
      <text:h text:style-name="P1297" text:outline-level="7">Paragraaf 4.1.4 [staalkaarten VNG] Cultureel erfgoed</text:h>
      <text:h text:style-name="Kop7" text:outline-level="7"><text:span text:style-name="T1298">Paragraaf 4.1.4.1 Algemeen</text:span></text:h>
      <text:h text:style-name="P1299" text:outline-level="8">Artikel<text:s/>4.32 [staalkaarten VNG] Toepassingsbereik</text:h>
      <text:p text:style-name="P1300">Deze paragraaf gaat over activiteiten met betrekking tot cultureel erfgoed.</text:p>
      <text:p text:style-name="P1301"/>
      <text:h text:style-name="P1302" text:outline-level="8">Artikel 4.33 [staalkaarten VNG, aangepast] Doelen</text:h>
      <text:p text:style-name="P1303">Voor activiteiten met betrekking tot cultureel erfgoed gelden de volgende doelen:</text:p>
      <text:p text:style-name="P1304">a. het behoud van cultureel erfgoed;<text:s/></text:p>
      <text:p text:style-name="P1305">[b. het behoud van de uitzonderlijke universele waarde van werelderfgoed;] <text:s/></text:p>
      <text:p text:style-name="P1306"/>
      <text:p text:style-name="P1307">In dit artikel is onder meer het doel van het behoud van cultureel erfgoed opgenomen. Als er ook regels opgenomen worden over werelderfgoed,<text:s/>wordt ook dat doel toegevoegd.</text:p>
      <text:p text:style-name="P1308"/>
      <text:h text:style-name="P1309" text:outline-level="7">Paragraaf 4.1.4.[kb] Karakteristieke bouwwerken</text:h>
      <text:h text:style-name="P1310" text:outline-level="8">Artikel 4.[kb] Aanwijzing karakteristiek bouwwerk</text:h>
      <text:p text:style-name="P1311">Een onroerende zaak, opgenomen in Bijlage [kb] Karakteristieke bouwwerken, op een locatie met de functie-aanduiding karakteristiek bouwwerk, is aangewezen als karakteristiek bouwwerk.<text:s/></text:p>
      <text:p text:style-name="P1312"/>
      <text:p text:style-name="P1313">Artikel 4.[kb] voorziet in de aanwijzing van onroerende zaken als karakteristiek bouwwerk. Naast het aan de desbetreffende locaties geven van de functie-aanduiding ‘karakteristiek bouwwerk’ is het<text:s/>met het oog op de kenbaarheid gewenst om aan te geven om welke onroerende zaak of zaken op de desbetreffende locaties het gaat. Dit kan in een bijlage bij de regels. Voor een voorbeeld hoe een dergelijke bijlage kan worden ingestoken, zie de voorbeeldbijlage bij artikel 4.[gm(m)] Aanwijzing monument als gemeentelijk monument. De daar geschetste en toegelichte insteek geldt ook voor monumenten die worden beschermd als karakteristiek bouwwerk.<text:s/></text:p>
      <text:p text:style-name="P1314"><text:s/></text:p>
      <text:h text:style-name="P1315" text:outline-level="8"><text:bookmark-start text:name="_Hlk108701801"/>Artikel 4.[kb+1] Regels voor (ruimtelijk) bouwen met<text:s/>betrekking tot karakteristieke bouwwerken</text:h>
      <text:p text:style-name="P1316">Op het verrichten van een bouwactiviteit met betrekking tot een karakteristiek bouwwerk zijn de volgende regels van toepassing:</text:p>
      <text:p text:style-name="P1317">a. Paragraaf 5.2.[kb]; (nummer en titel paragraaf invoegen)</text:p>
      <text:p text:style-name="P1318">b. Artikel 8.[kb]; en</text:p>
      <text:p text:style-name="P1319">c. […]<text:bookmark-end text:name="_Hlk108701801"/></text:p>
      <text:p text:style-name="P1320"/>
      <text:h text:style-name="P1321" text:outline-level="8">Artikel 4.[kb+2] Regels voor slopen of gedeeltelijk of geheel verplaatsen karakteristieke bouwwerken</text:h>
      <text:p text:style-name="P1322">Op het slopen of het gedeeltelijk of geheel verplaatsen van een karakteristiek bouwwerk zijn de volgende regels van toepassing:</text:p>
      <text:p text:style-name="P1323">a. Paragraaf 5.2.[kb];<text:s/>(nummer en titel paragraaf invoegen)</text:p>
      <text:p text:style-name="P1324">b. Artikel 8.[kb]; en</text:p>
      <text:p text:style-name="P1325">[…]</text:p>
      <text:p text:style-name="P1326"/>
      <text:p text:style-name="P1327">In deze regels wordt aangegeven welke regels van toepassing zijn op een karakteristiek bouwwerk. Hierdoor is het niet nodig om in elke regel over een karakteristiek bouwwerk een relatie te leggen met de functie-aanduiding, dat kan uiteraard wel. Wel wordt aan elk artikel of lid waarop deze regels van toepassing zijn de locatie ‘karakteristiek bouwwerk’ gekoppeld. Het werkingsgebied van de desbetreffende regels sluit daarmee aan op de<text:s/>geometrische begrenzing van de locatie.<text:s/></text:p>
      <text:p text:style-name="P1328"/>
      <text:h text:style-name="P1329" text:outline-level="5"><text:bookmark-start text:name="_Toc101423880"/>Hoofdstuk 5 Activiteiten<text:bookmark-end text:name="_Toc101423880"/></text:h>
      <text:h text:style-name="P1330" text:outline-level="6">Afdeling 5.2 Thematische activiteiten<text:s/></text:h>
      <text:h text:style-name="P1331" text:outline-level="7">Paragraaf 5.2.[kb] Activiteiten met betrekking tot karakteristieke bouwwerken</text:h>
      <text:h text:style-name="P1332" text:outline-level="8">Artikel 5.2.[kb] Toepassingsbereik</text:h>
      <text:p text:style-name="P1333">Deze paragraaf gaat over activiteiten<text:s/><text:bookmark-start text:name="_Hlk95231472"/>met betrekking tot onroerende zaken als bedoeld in artikel 4.[kb]<text:bookmark-end text:name="_Hlk95231472"/>.<text:s/></text:p>
      <text:p text:style-name="P1334"/>
      <text:h text:style-name="P1335" text:outline-level="8">Artikel 5.2.[kb+1] Oogmerk</text:h>
      <text:p text:style-name="P1336">De regels in deze paragraaf zijn gesteld met het oog op het behoud van cultureel erfgoed.<text:s/></text:p>
      <text:p text:style-name="P1337"/>
      <text:p text:style-name="P1338">Hier kan het oogmerk eventueel worden beperkt tot het behoud van de<text:s/>karakteristieke waarde van karakteristieke bouwwerken. Wel is het zaak om in de toelichting en de annotaties van de regels aan te geven dat het ook bij karakteristieke bouwwerken (ook) gaat om monumenten en dus om cultureel erfgoed.<text:s/></text:p>
      <text:p text:style-name="P1339"/>
      <text:h text:style-name="P1340" text:outline-level="8">Artikel 5.2.[kb+2] Verbod</text:h>
      <text:p text:style-name="P1341">Het is verboden:</text:p>
      <text:p text:style-name="P1342">a. een karakteristiek bouwwerk te beschadigen of te vernielen;</text:p>
      <text:p text:style-name="P1343">b. aan karakteristieke bouwwerken onderhoud te onthouden dat voor de instandhouding van de karakteristieke waarden noodzakelijk is.</text:p>
      <text:p text:style-name="P1344"/>
      <text:p text:style-name="P1345">Om vandalisme en verval door gebrek<text:s/>aan onderhoud te voorkomen, is deze verbodsbepaling opgenomen. Het beschadigen of het vernielen van een karakteristiek bouwwerk, al dan niet door verwaarlozing, is in beginsel geen te vergunnen activiteit (de theoretische mogelijkheid van een buitenplanse omgevingsplanactiviteit daargelaten). Met het oog op het behoud van een karakteristiek bouwwerk is het wel gewenst hiervoor regels op te nemen. Dit is hier gedaan in de vorm van een verbod om een karakteristiek bouwwerk te beschadigen of te vernielen. Dit<text:s/>verbod is gericht tot eenieder, dus ook tot anderen dan de eigenaar of gebruiker van het bouwwerk. Het is bedoeld om karakteristieke bouwwerken te beschermen tegen activiteiten die door beschadiging of vernieling aantasting van de karakteristieke waarden tot gevolg kunnen hebben, ook in gevallen dat die activiteiten niet direct gericht zijn op het bouwwerk zelf. Het verbod strekt (mede) tot invulling van artikel 4, tweede lid (eerste zin), van het verdrag van Granada (architectonisch erfgoed). Hiermee wordt<text:s/>mede invulling gegeven aan de instructieregel in artikel 5.130 van het Bkl.</text:p>
      <text:p text:style-name="Standaard"><text:span text:style-name="T1346">Ook voor het onthouden van voor de instandhouding van de karakteristieke waarden van het karakteristieke bouwwerk noodzakelijk onderhoud is een verbod opgenomen. Dit verbod is geënt op het verbod met betrekking tot rijksmonumenten in artikel 13.12 van het Bal (zie voor de achtergrond daarvan de nota van toelichting bij het Bal: Staatsblad 2018 293, blz. 651). Dit verbod heeft voornamelijk consequenties voor de eigenaar van het<text:s/></text:span><text:span text:style-name="T1347">karakteristieke bouwwerk, aangezien deze verantwoordelijk is voor het onderhoud, en het bevoegd gezag, met het oog op toezicht en handhaving.<text:s/></text:span></text:p>
      <text:p text:style-name="P1348"/>
      <text:h text:style-name="P1349" text:outline-level="8">Artikel 5.2.[kb+3] Specifieke zorgplicht</text:h>
      <text:p text:style-name="P1350">Degene die een activiteit verricht en weet of redelijkerwijs kan vermoeden dat die activiteit kan leiden tot het beschadigen of vernielen van een karakteristiek bouwwerk, is verplicht alle maatregelen te nemen die redelijkerwijs van diegene kunnen worden gevraagd om deze beschadiging of vernieling te voorkomen.</text:p>
      <text:p text:style-name="P1351"/>
      <text:p text:style-name="P1352">Het betreft<text:s/>hier een specifieke zorgplicht. In de Omgevingswet zelf is een algemene zorgplicht opgenomen namelijk dat eenieder voldoende zorg draagt voor de fysieke leefomgeving (artikel 1.6 Ow). Daarnaast is in artikel 1.7 Ow bepaald dat iedereen die weet of redelijkerwijs kan vermoeden dat zijn activiteit nadelige gevolgen kan hebben voor de fysieke leefomgeving verplicht is maatregelen te treffen om die gevolgen te voorkomen en indien deze niet voorkomen kunnen worden de gevolgen zoveel mogelijk te beperken of<text:s/>ongedaan te maken en als dat niet lukt de activiteit achterwege te laten.</text:p>
      <text:p text:style-name="P1353">Gemeenten kunnen specifieke zorgplichten in het omgevingsplan opnemen voor die activiteiten waarvoor zij dit gewenst achten. Dit artikel is hier een voorbeeld van. De zorgplicht richt zich op het voorkomen van aantasting van de karakteristieke waarden van karakteristieke bouwwerken. Het kenmerk van een zorgplicht is dat deze algemeen geformuleerd is. De zorglicht is een algemene regel die direct voor eenieder geldt. Op basis van de<text:s/>zorgplicht kan handhavend worden opgetreden.<text:s/></text:p>
      <text:p text:style-name="P1354">Met alleen een zorgplicht zouden karakteristieke bouwwerken overigens onvoldoende beschermd worden. Hiermee zou dan niet worden voldaan aan de instructieregel van artikel 5.130 van het Bkl ten aanzien van cultureel erfgoed. Een zorgplicht als enige regel is dan te algemeen. Voor het op een juiste wijze beschermen van karakteristieke bouwwerken is het noodzakelijk om ook andere regels in het omgevingsplan op te nemen.<text:s/></text:p>
      <text:p text:style-name="P1355"/>
      <text:h text:style-name="P1356" text:outline-level="8">Artikel 5.2.[kb+4] Maatwerkvoorschrift</text:h>
      <text:p text:style-name="Standaard"><text:span text:style-name="T1357">Een<text:s/></text:span><text:span text:style-name="T1358">maatwerkvoorschrift kan met het oog op het belang, bedoeld in artikel 5.2.[kb+1] worden gesteld over artikel 5.2.[kb+3]<text:s/></text:span><text:span text:style-name="T1359">(specifieke zorgplicht)</text:span><text:span text:style-name="T1360">.</text:span></text:p>
      <text:p text:style-name="P1361"/>
      <text:p text:style-name="P1362">Dit artikel biedt de mogelijkheid om maatwerkvoorschriften te stellen met betrekking tot de specifieke zorgplicht uit artikel 5.2.[kb+3], die dient om beschadiging of vernieling van karakteristieke bouwwerken te voorkomen. Artikel 4.5 van de Omgevingswet biedt de mogelijkheid om binnen decentrale regels de bevoegdheid tot het stellen van maatwerkvoorschriften op<text:s/>te nemen. Maatwerkvoorschriften zijn individuele beschikkingen die zowel ambtshalve, op verzoek van degene die de activiteit verricht of op verzoek van andere belanghebbenden kunnen worden gesteld aan degene die de activiteit verricht. Maatwerkvoorschriften bieden de mogelijkheid om de voordelen van het stellen van algemene regels te combineren met een individuele benadering waar dat nodig is. Die individuele benadering kan gewenst zijn om een algemene regel nader in te vullen. Net als bij ieder ander<text:s/>besluit moet het bevoegd gezag voldoende onderzoek doen naar de belangen die met een maatwerkvoorschrift zijn gemoeid. Het besluit moet daarnaast worden voorzien van een draagkrachtige motivering en bij de voorbereidingsprocedure moeten belanghebbenden worden betrokken. Voor karakteristieke bouwwerken zou een maatwerkvoorschrift bijvoorbeeld kunnen worden ingezet om zo nodig nader aan te geven wat degene die een activiteit verricht in een concreet geval moet doen om beschadiging van een karakteristiek<text:s/>bouwwerk te voorkomen. Hierbij kan gedacht worden aan een maatwerkvoorschrift gericht op de uitvoering van een activiteit in de directe nabijheid van een karakteristiek bouwwerk, die tot beschadiging of zelfs vernieling van dit karakteristieke bouwwerk zou kunnen leiden, zoals de wijze van slopen van een buurpand en het zo nodig stutten van het karakteristieke bouwwerk. In gevallen waarin de vergunningplicht geldt, kan niet gebruik worden gemaakt van maatwerkvoorschriften, maar van de hierna opgenomen<text:s/>bevoegdheid tot het verbinden van voorschriften aan de omgevingsvergunning of de wijziging daarvan.</text:p>
      <text:p text:style-name="P1363"/>
      <text:h text:style-name="P1364" text:outline-level="5">Hoofdstuk 5 Activiteiten</text:h>
      <text:h text:style-name="P1365" text:outline-level="6">Afdeling 5.2 Thematische activiteiten<text:s/></text:h>
      <text:h text:style-name="P1366" text:outline-level="7">Paragraaf 5.2.1 Bouwen – algemeen</text:h>
      <text:h text:style-name="P1367" text:outline-level="7">Paragraaf 5.2.[b] Vergunningplicht omgevingsplanactiviteit (ruimtelijk) bouwen</text:h>
      <text:p text:style-name="P1368">[Zie hoofdstuk 6 van deze bijlage voor een generieke set voorbeeldregels over bouwen en cultureel erfgoed, gebaseerd op de bruidsschat.]<text:s/></text:p>
      <text:h text:style-name="P1369" text:outline-level="7">Paragraaf 5.2.[kb-b].1 (Ruimtelijk) bouwen in, aan of op karakteristiek bouwwerk</text:h>
      <text:h text:style-name="P1370" text:outline-level="8">Artikel<text:s/>5.2.[kb-b] Toepassingsbereik</text:h>
      <text:p text:style-name="P1371">Deze paragraaf gaat over het verrichten van een bouwactiviteit op een locatie met de functie-aanduiding karakteristiek bouwwerk als bedoeld in artikel 4.[kb].<text:s/></text:p>
      <text:p text:style-name="P1372"/>
      <text:h text:style-name="P1373" text:outline-level="8">Artikel 5.2.[kb-b+1] Omgevingsvergunning<text:s/><text:bookmark-start text:name="_Hlk108097276"/>(ruimtelijk) bouwen in, aan of op karakteristiek bouwwerk<text:bookmark-end text:name="_Hlk108097276"/></text:h>
      <text:p text:style-name="P1374">1. Het is verboden zonder omgevingsvergunning een bouwactiviteit te verrichten in, aan of op een karakteristiek bouwwerk.</text:p>
      <text:p text:style-name="P1375">2. Het verbod, bedoeld in het eerste lid, is niet van toepassing op bouwactiviteiten in een<text:s/>karakteristiek bouwwerk die de karakteristieke waarden evident niet aantasten.<text:s/></text:p>
      <text:p text:style-name="P1376"/>
      <text:p text:style-name="P1377">In dit artikel worden (ruimtelijke) bouwactiviteiten ten aanzien van een karakteristiek bouwwerk gekoppeld aan een omgevingsvergunning. Dat houdt in dat de bouwactiviteit pas mag worden verricht nadat daarvoor een omgevingsvergunning is verleend. Het aanvragen van een omgevingsvergunning maakt het mogelijk dat het bevoegd gezag voor de aanvang van de werkzaamheden kan beoordelen of de activiteit in overeenstemming is met het<text:s/>belang van de instandhouding van de karakteristieke waarden. De te reguleren bouwactiviteiten zullen vooral de buitenkant van het bouwwerk betreffen, omdat het uiterlijk doorgaans de karakteristieke waarde bepaalt. Maar het is denkbaar dat bouwactiviteiten in het interieur het uiterlijk van het karakteristieke bouwwerk toch raken en daarmee ook vergunningplichtig moeten zijn. Voor de meeste bouwactiviteiten in het interieur zal dit niet opgaan. Die worden in het tweede lid uitgezonderd van de<text:s/>vergunningplicht. Afhankelijk van de aard van de karakteristieke waarden kan het tweede lid desgewenst worden uitgebreid tot alle bouwactiviteiten in het interieur.</text:p>
      <text:p text:style-name="P1378"/>
      <text:h text:style-name="P1379" text:outline-level="8">Artikel 5.2.[kb-b+2] Bijzondere aanvraagvereisten (ruimtelijk) bouwen in, aan of op karakteristiek bouwwerk</text:h>
      <text:p text:style-name="P1380">Bij een aanvraag om een omgevingsvergunning voor het verrichten van een bouwactiviteit in, aan of op een karakteristiek bouwwerk wordt aannemelijk gemaakt dat de bouwactiviteit in overeenstemming is met het belang van het behoud van de<text:s/>karakteristieke waarde van het karakteristiek bouwwerk.<text:s/></text:p>
      <text:p text:style-name="P1381"/>
      <text:p text:style-name="P1382">Voor een goede beoordeling van een aanvraag om een omgevingsvergunning voor het verrichten van ruimtelijke bouwactiviteiten in, aan of op een karakteristiek bouwwerk is het van belang dat over de juiste informatie wordt beschikt. Via dit (aanvullende) aanvraagvereiste kan de initiatiefnemer worden gevraagd om aannemelijk te maken dat de karakteristieke waarden niet worden aangetast. Dit levert de benodigde specifieke informatie op voor de toetsing,<text:s/>samen met de aanvraagvereisten voor het bouwen in artikel 5.2.[b+… (22.35 van de bruidsschat; aanvraagvereisten omgevingsvergunning omgevingsplanactiviteit (ruimtelijk) bouwen)].</text:p>
      <text:p text:style-name="P1383"/>
      <text:h text:style-name="P1384" text:outline-level="8">Artikel 5.2.[kb-b+3] Beoordelingsregels omgevingsvergunning (ruimtelijk) bouwen in, aan of op een karakteristiek bouwwerk</text:h>
      <text:p text:style-name="P1385">1. De omgevingsvergunning voor een bouwactiviteit in, aan of op een karakteristiek bouwwerk wordt alleen verleend als de bouwactiviteit in overeenstemming is met het belang van het behoud van de karakteristieke<text:s/>waarde van het karakteristiek bouwwerk.</text:p>
      <text:p text:style-name="P1386">2. Bij de beslissing op de aanvraag wordt rekening gehouden met de volgende beginselen:</text:p>
      <text:p text:style-name="P1387">a. het voorkomen van ontsiering of beschadiging van monumenten en archeologische monumenten; en</text:p>
      <text:p text:style-name="P1388">b. het bevorderen van het gebruik van monumenten, zo nodig door wijziging van die monumenten, rekening houdend met de monumentale waarden.</text:p>
      <text:p text:style-name="P1389"/>
      <text:p text:style-name="P1390">Het is van belang om aan te geven wanneer de omgevingsvergunning wordt verleend. De beoordelingsregels waaraan een aanvraag om een<text:s/>omgevingsvergunning wordt getoetst, zijn opgenomen in dit artikel. Indien de karakteristieke verschijningsvorm van het karakteristieke bouwwerk intact blijft, wordt de vergunning verleend. De beginselen met betrekking tot het behoud en het gebruik van monumenten uit het verdrag van Granada en opgenomen in artikel 5.130 van het Bkl worden bij de beoordeling betrokken, omdat karakteristieke bouwwerken doorgaans als monument als daar bedoeld zullen kwalificeren (zie de inleiding van dit hoofdstuk).</text:p>
      <text:p text:style-name="P1391"/>
      <text:h text:style-name="P1392" text:outline-level="8">Vergunningvoorschriften (ruimtelijk) bouwen in, aan of op karakteristiek bouwwerk</text:h>
      <text:p text:style-name="P1393">Op grond van artikel 5.34, eerste lid, van de Omgevingswet verbindt het bevoegd gezag die voorschriften aan de omgevingsvergunning die nodig zijn met het oog op de beoordelingsregels, in dit geval die in artikel 5.2.[kb-b+3]. Dit betreft voorschriften in het belang van de bescherming van de karakteristieke waarde van een karakteristiek bouwwerk.<text:s/></text:p>
      <text:p text:style-name="Standaard"><text:span text:style-name="T1394"><text:s/></text:span></text:p>
      <text:h text:style-name="P1395" text:outline-level="7">Paragraaf 5.2.[kb-s/v].2 Slopen of verplaatsen karakteristieke bouwwerken</text:h>
      <text:h text:style-name="P1396" text:outline-level="8">Artikel 5.2.[kb-s/v] Toepassingsbereik</text:h>
      <text:p text:style-name="P1397">Deze paragraaf gaat over het slopen of verplaatsen van een karakteristiek bouwwerk als bedoeld in artikel 4.[kb].<text:s/></text:p>
      <text:p text:style-name="P1398"/>
      <text:h text:style-name="P1399" text:outline-level="8">Artikel 5.2.[kb-s/v+1] Omgevingsvergunning slopen of verplaatsen karakteristiek bouwwerk</text:h>
      <text:p text:style-name="P1400">1. Het is verboden zonder omgevingsvergunning een karakteristiek bouwwerk te slopen of gedeeltelijk of volledig te verplaatsen.</text:p>
      <text:p text:style-name="P1401">2. Het eerste lid is niet van toepassing voor zover:<text:s/></text:p>
      <text:p text:style-name="P1402">a. het de sloop betreft:<text:s/></text:p>
      <text:p text:style-name="Standaard"><text:span text:style-name="T1403">1</text:span><text:span text:style-name="T1404">⁰</text:span><text:span text:style-name="T1405">. ten behoeve van gewoon onderhoud of herstel;</text:span></text:p>
      <text:p text:style-name="Standaard"><text:span text:style-name="T1406">2</text:span><text:span text:style-name="T1407">⁰</text:span><text:span text:style-name="T1408">. van<text:s/></text:span><text:span text:style-name="T1409">inpandige delen van een karakteristiek bouwwerk die niet medebepalend zijn voor het uiterlijk van het karakteristiek bouwwerk;<text:s/></text:span></text:p>
      <text:p text:style-name="Standaard"><text:span text:style-name="T1410">3⁰</text:span><text:span text:style-name="T1411">. ten behoeve van destructief onderzoek dat nodig is voor de instandhouding van een karakteristiek bouwwerk; of<text:s/></text:span></text:p>
      <text:p text:style-name="Standaard"><text:span text:style-name="T1412">4⁰</text:span><text:span text:style-name="T1413">. die noodzakelijk is ter voorkoming van instortingsgevaar, waarbij de veiligheid van personen of beschadiging van omliggende bebouwing acuut dreigt en andere maatregelen het instortingsgevaar niet kunnen voorkomen; of</text:span></text:p>
      <text:p text:style-name="Standaard"><text:span text:style-name="T1414">b</text:span><text:span text:style-name="T1415">. de verplaatsing dringend is vereist voor het<text:s/></text:span><text:span text:style-name="T1416">behoud van het karakteristiek bouwwerk.</text:span></text:p>
      <text:p text:style-name="P1417"/>
      <text:p text:style-name="P1418">In dit artikel wordt het slopen of het verplaatsen van een karakteristiek bouwwerk gekoppeld aan een omgevingsvergunning. Dat houdt in dat de sloopactiviteit of de verplaatsing alleen mag plaatsvinden nadat daarvoor een omgevingsvergunning is verleend. Hiermee wordt mede invulling gegeven aan de instructieregel in artikel 5.130 van het Bkl.</text:p>
      <text:p text:style-name="P1419">Het slopen van via het omgevingsplan beschermde monumenten, en daarmee ook van karakteristieke bouwwerken, moet in beginsel<text:s/>worden voorkomen. Onder slopen wordt verstaan het geheel of gedeeltelijk afbreken of uit elkaar nemen, zie de begripsbepaling in de bijlage bij artikel 1.1 van de Omgevingswet. Het gaat hierbij dus niet alleen om het slopen van een bouwwerk of complete bouwdelen, maar ook over het slopen van kleinere onderdelen zoals muren, houtwerkconstructies, deuren en vensters.<text:s/></text:p>
      <text:p text:style-name="P1420"/>
      <text:p text:style-name="P1421">Ook gedeeltelijke of volledige verplaatsing van karakteristieke bouwwerken moet in beginsel worden voorkomen, omdat de binding tussen het<text:s/>bouwwerk en zijn historische plaats in de leefomgeving juist belangrijk is voor de karakteristieke waarde. Deze directe binding met de historische context gaat met een verplaatsing verloren. Ook tast verplaatsing de belevingswaarde en historische verankering van de leefomgeving ter plaatse aan, omdat het bouwwerk ook uitdrukking geeft aan (de geschiedenis van) de plek. Uitzondering op dit uitgangspunt vormen de bijzondere gevallen waarbij voor het behoud van het karakteristieke bouwwerk vereist dat het<text:s/>wordt verplaatst of de gevallen waarin zwaarwegender nationale of internationale belangen dit verlangen.</text:p>
      <text:p text:style-name="P1422"/>
      <text:p text:style-name="P1423">Het aanvragen van een omgevingsvergunning maakt het mogelijk dat het bevoegd gezag de voorgenomen werkzaamheden kan beoordelen. Daarbij wordt getoetst of de activiteit in overeenstemming is met het belang van het behoud van de karakteristieke verschijningsvorm van het bouwwerk (zie hierna artikel 5.2.[kb-s/v+3]).<text:s/></text:p>
      <text:p text:style-name="P1424"/>
      <text:h text:style-name="P1425" text:outline-level="8">Artikel 5.2.[kb-s/v+2] Bijzondere aanvraagvereisten omgevingsvergunning slopen of<text:s/>verplaatsen karakteristiek bouwwerk</text:h>
      <text:p text:style-name="P1426">1. Bij een aanvraag om een omgevingsvergunning voor het slopen van een karakteristiek bouwwerk worden de volgende gegevens en bescheiden verstrekt:<text:s/></text:p>
      <text:p text:style-name="P1427">a. de volgende kleurenfoto’s die een duidelijke indruk geven van het karakteristiek bouwwerk in relatie tot de voorgenomen sloop:</text:p>
      <text:p text:style-name="P1428">1°. overzichtsfoto’s van de bestaande situatie; en</text:p>
      <text:p text:style-name="P1429">2°. foto’s van de bestaande toestand;</text:p>
      <text:p text:style-name="P1430">b. de volgende tekeningen:</text:p>
      <text:p text:style-name="P1431">1°. als sprake is van het slopen van een deel van het karakteristiek bouwwerk<text:s/>waarbij de omvang van het bouwwerk wijzigt: situatietekeningen van de bestaande en de nieuwe situatie;</text:p>
      <text:p text:style-name="P1432">2°. opnametekeningen van de bestaande toestand met, voor zover noodzakelijk voor de beoordeling van de aanvraag:</text:p>
      <text:p text:style-name="P1433">i. plattegronden;</text:p>
      <text:p text:style-name="P1434">ii. doorsneden;</text:p>
      <text:p text:style-name="P1435">iii. gevelaanzichten; of</text:p>
      <text:p text:style-name="P1436">iv. een dakaanzicht; en</text:p>
      <text:p text:style-name="P1437">3°. slooptekeningen;<text:s/></text:p>
      <text:p text:style-name="P1438">c. een omschrijving van de sloopmethode; en</text:p>
      <text:p text:style-name="P1439">d. als de technische staat of de gebruiksmogelijkheden van het karakteristiek bouwwerk ten grondslag liggen aan de voorgenomen sloopactiviteit: een<text:s/>rapport van een onafhankelijke deskundige, dat de volgende gegevens bevat:</text:p>
      <text:p text:style-name="P1440">1°. een onderbouwde beschrijving van de technische staat van het karakteristiek bouwwerk of het onderdeel van het karakteristiek bouwwerk waarop de voorgenomen activiteit betrekking heeft; of</text:p>
      <text:p text:style-name="P1441"><text:bookmark-start text:name="_Hlk95923501"/>2°. een beschrijving van de mate waarin het karakteristiek bouwwerk geschikt is of door het treffen van voorzieningen geschikt kan worden gemaakt voor zinvol gebruik overeenkomstig de ter plaatse toegestane gebruiksactiviteiten of een ander,<text:s/>uit het oogpunt van een evenwichtige toedeling van functies aan locaties, passend gebruik.</text:p>
      <text:p text:style-name="P1442"><text:bookmark-end text:name="_Hlk95923501"/>2. Het verstrekken van een deskundigenrapport als bedoeld in het eerste lid, onder d, is niet nodig als de technische staat of de gebruiksmogelijkheden naar het oordeel van het bevoegd gezag uit andere beschikbare informatie afdoende blijken.</text:p>
      <text:p text:style-name="P1443">3. Bij een aanvraag om een omgevingsvergunning voor het gedeeltelijk of volledig verplaatsen van een karakteristiek bouwwerk worden de volgende gegevens en bescheiden verstrekt:</text:p>
      <text:p text:style-name="P1444">a. een beschrijving van de technische staat van het karakteristiek bouwwerk;</text:p>
      <text:p text:style-name="P1445">b. de volgende kleurenfoto’s die een duidelijke indruk geven van het karakteristiek bouwwerk in relatie tot de voorgenomen verplaatsing:</text:p>
      <text:p text:style-name="P1446">1°. overzichtsfoto’s van de bestaande situatie;</text:p>
      <text:p text:style-name="P1447">2°. foto’s van de bestaande toestand; en</text:p>
      <text:p text:style-name="P1448">3°. overzichtsfoto’s van de nieuwe locatie;</text:p>
      <text:p text:style-name="P1449">c. de volgende tekeningen:</text:p>
      <text:p text:style-name="P1450">1°. situatietekeningen van de bestaande en nieuwe situatie;</text:p>
      <text:p text:style-name="P1451">2°. opnametekeningen van de bestaande toestand met, voor zover noodzakelijk<text:s/>voor de beoordeling van de aanvraag:</text:p>
      <text:p text:style-name="P1452">i. plattegronden;</text:p>
      <text:p text:style-name="P1453">ii. doorsneden;</text:p>
      <text:p text:style-name="P1454">iii. gevelaanzichten; of</text:p>
      <text:p text:style-name="P1455">iv. een dakaanzicht; en</text:p>
      <text:p text:style-name="P1456">3°. plantekeningen van de nieuwe toestand met, voor zover noodzakelijk voor de beoordeling van de aanvraag:</text:p>
      <text:p text:style-name="P1457">i. plattegronden;</text:p>
      <text:p text:style-name="P1458">ii. doorsneden;</text:p>
      <text:p text:style-name="P1459">iii. gevelaanzichten; of</text:p>
      <text:p text:style-name="P1460">iv. een dakaanzicht;<text:s/></text:p>
      <text:p text:style-name="P1461">d. een bestek of werkomschrijving van de wijze van demonteren, van het verplaatsen naar de nieuwe locatie en de herbouw;</text:p>
      <text:p text:style-name="P1462">e. zo nodig een onderbouwing van de beschrijving van de technische staat aan de<text:s/>hand van een technisch rapport; en</text:p>
      <text:p text:style-name="P1463">f. zo nodig aanvullende tekeningen van de bestaande en nieuwe toestand, met inbegrip van detailtekeningen.</text:p>
      <text:p text:style-name="P1464"/>
      <text:p text:style-name="P1465">Eerste en tweede lid</text:p>
      <text:p text:style-name="P1466">De foto’s in het eerste lid, onderdeel a, moeten een duidelijke indruk geven van de technische staat en de ruimtelijke context van het karakteristieke bouwwerk of het te slopen onderdeel, zodat de noodzaak van de voorgenomen sloop voldoende wordt geïllustreerd. Het gaat er hierbij niet om dat het originele (digitale) foto’s moeten zijn, maar het<text:s/>mogen geen onduidelijke kopieën zijn.</text:p>
      <text:p text:style-name="P1467">Situatietekeningen als bedoeld in onderdeel b, onder 1°, zijn nodig bij het gedeeltelijk afbreken van het karakteristieke bouwwerk waarbij de omvang van het bouwwerk wijzigt. Als de voorgenomen sloopactiviteit alleen bestaat uit inpandig slopen, of als het karakteristieke bouwwerk geheel wordt gesloopt, geldt dit aanvraagvereiste dus niet.</text:p>
      <text:p text:style-name="P1468">Opnametekeningen als bedoeld in onderdeel b, onder 2°, zijn tekeningen waarop de toestand van het karakteristieke bouwwerk<text:s/>voorafgaand aan de activiteit is weergeven. Afhankelijk van de aard, omvang en plaats van de voorgenomen sloop kan het gaan om plattegronden, doorsneden, gevelaanzichten of een dakaanzicht. Het zal vooral gaan om tekeningen van het uiterlijk van het karakteristieke bouwwerk.<text:s/></text:p>
      <text:p text:style-name="P1469">Uit slooptekeningen als bedoeld in onderdeel b, onder 3°, moet blijken welke materialen of onderdelen worden verwijderd. Dit moet de omvang en de exacte impact van de voorgenomen sloopwerkzaamheden op het bouwwerk inzichtelijk maken.<text:s/>De opnametekeningen kunnen hiervoor als basis worden gebruikt.</text:p>
      <text:p text:style-name="P1470">Een rapport over de technische staat of de gebruiksmogelijkheden van het karakteristieke bouwwerk als bedoeld in onderdeel d is nodig bij een voorgenomen sloop vanwege de technische staat of (te) beperkte gebruiksmogelijkheden van het bouwwerk of een onderdeel daarvan. Als het bevoegd gezag deze informatie al op andere wijze heeft, hoeft de aanvrager een dergelijk rapport niet te overleggen. Dit kan blijken tijdens het vooroverleg tussen de<text:s/>initiatiefnemer en het bevoegd gezag.</text:p>
      <text:p text:style-name="P1471"/>
      <text:p text:style-name="P1472">Derde lid</text:p>
      <text:p text:style-name="P1473">Het derde lid bevat de aanvraagvereisten voor het gedeeltelijk of volledig verplaatsen van een karakteristiek bouwwerk. Het bevoegd gezag zal rekening moeten houden met het beginsel uit het verdrag van Granada dat verplaatsing van monumenten of een onderdeel daarvan moet worden voorkomen, tenzij dit dringend vereist is voor het voortbestaan ervan. Gaat het bevoegd gezag in een concreet geval toch over tot het verlenen van een omgevingsvergunning voor het<text:s/>verplaatsen van het karakteristieke bouwwerk, dan zal het gelet op artikel 5 van het verdrag van Granada voorschriften aan de vergunning verbinden over het treffen van voorzorgsmaatregelen voor het demonteren, het overbrengen en de herbouw van het bouwwerk op de nieuwe locatie. Gelet hierop moeten de gegevens en bescheiden voldoende inzicht geven in de reden en de noodzaak van de voorgenomen verplaatsing, in de huidige en de toekomstige ruimtelijke context van het karakteristieke bouwwerk, en in de beoogde<text:s/>wijze van demonteren, verplaatsen en herbouwen. De herbouw op een nieuwe, geschikte locatie mag dus niet onzeker zijn.</text:p>
      <text:p text:style-name="P1474"/>
      <text:p text:style-name="P1475">De foto’s in onderdeel b moeten een duidelijke indruk geven van de technische staat van het karakteristieke bouwwerk (toestand) of het te verplaatsen onderdeel en van de ruimtelijke context van het bouwwerk (situatie) of het onderdeel in de huidige en in de nieuwe situatie en mogen daarom geen onduidelijke kopieën zijn.</text:p>
      <text:p text:style-name="P1476">Opnametekeningen als bedoeld in onderdeel c, onder 2°, zijn tekeningen<text:s/>waarop de toestand van het karakteristieke bouwwerk voorafgaand aan de activiteit is weergeven.<text:s/></text:p>
      <text:p text:style-name="P1477">Plantekeningen als bedoeld in onderdeel c, onder 3°, zijn tekeningen waarop de nieuwe toestand van het karakteristieke bouwwerk (na de voorgenomen verplaatsing) is weergeven.<text:s/></text:p>
      <text:p text:style-name="P1478">Aanvullende tekeningen als bedoeld in onderdeel f kunnen bijvoorbeeld nodig zijn om een beeld te krijgen van het karakteristieke bouwwerk op de nieuwe plek, bijvoorbeeld met impressietekeningen of 3D-visualisaties.</text:p>
      <text:p text:style-name="P1479"/>
      <text:h text:style-name="P1480" text:outline-level="8">Artikel 5.2.[kb-s/v+3]<text:s/>Beoordelingsregels omgevingsvergunning slopen of verplaatsen karakteristiek bouwwerk</text:h>
      <text:p text:style-name="P1481">1. De omgevingsvergunning voor het slopen of het gedeeltelijk of geheel verplaatsen van een karakteristiek bouwwerk wordt alleen verleend als de activiteit in overeenstemming is met het belang van de monumentenzorg.<text:s/></text:p>
      <text:p text:style-name="P1482">2. Bij de beslissing op de aanvraag wordt rekening gehouden met de volgende beginselen:</text:p>
      <text:p text:style-name="P1483">a. het voorkomen van ontsiering, beschadiging of sloop van monumenten en archeologische monumenten;</text:p>
      <text:p text:style-name="P1484">b. het voorkomen van<text:s/>verplaatsing van monumenten of een deel daarvan, tenzij dit dringend is vereist voor het behoud van die monumenten; en</text:p>
      <text:p text:style-name="P1485">c. het bevorderen van het gebruik van monumenten, zo nodig door wijziging van die monumenten, rekening houdend met de monumentale waarden.</text:p>
      <text:p text:style-name="P1486"/>
      <text:p text:style-name="P1487">Het is van belang om aan te geven wanneer de omgevingsvergunning wordt verleend. De beoordelingsregels waaraan een aanvraag om een omgevingsvergunning wordt getoetst, zijn opgenomen in dit artikel. Getoetst wordt of de activiteit in overeenstemming is<text:s/>met het belang van de monumentenzorg (eerste lid). Hiervan is in geval van sloop in ieder geval sprake voor zover het delen van het bouwwerk betreft die niet bijdragen aan de karakteristieke waarde en door sloop van deze delen geen onevenredige aantasting van de karakteristieke waarde plaatsvindt, of voor zover het delen van het bouwwerk betreft die blijkens de aanvraag of een omgevingsvergunning voor een bouwactiviteit worden vervangen door gelijkwaardige karakteristieke onderdelen. In het geval van een<text:s/>voorgenomen verplaatsing gaat het bij het belang van de monumentenzorg om het belang het behoud van (de verschijningsvorm van) het karakteristieke bouwwerk èn het belang van het behoud van het karakteristieke bouwwerk op de plek waar het staat.<text:s/></text:p>
      <text:p text:style-name="P1488">Het tweede lid bepaalt dat hierbij rekening wordt gehouden met de in artikel 5.130 van het Bkl opgenomen beginselen uit het verdrag van Granada met betrekking tot het behoud en gebruik van monumenten. De beginselen onder a tot en met c zijn ontleend aan de artikelen<text:s/>4, tweede lid, 5 en 11 van het verdrag van Granada.<text:s/></text:p>
      <text:p text:style-name="P1489">Onderdeel a benoemt het beginsel van het voorkomen van ontsiering, beschadiging of sloop van op grond van het omgevingsplan beschermde monumenten (zoals eerder aangegeven zijn karakteristieke bouwwerken doorgaans ook monumenten) en archeologische monumenten. Het gaat bij dit beginsel om het behoud van het karakteristieke bouwwerk en zijn karakteristieke waarden. Het bouwwerk is immers van een zodanig algemeen belang dat ervoor gekozen is om het als<text:s/>karakteristiek bouwwerk te beschermen. Beschermen gebeurt niet voor de korte termijn, maar om het voor de huidige en toekomstige generaties te bewaren. Dat met dit uitgangspunt bij de afweging door het bevoegd gezag rekening moet worden gehouden, betekent dat er een belangenafweging moet worden verricht. Niet elke voorgenomen aantasting van de karakteristieke waarden moet ertoe leiden dat de omgevingsvergunning moet worden geweigerd. Bij deze belangenafweging staat het voorkomen van ontsiering, beschadiging<text:s/>of sloop voorop, maar zullen ook de belangen van de aanvrager moeten worden betrokken. Dit volgt onder meer uit artikel 3:4 van de Algemene wet bestuursrecht.<text:s/></text:p>
      <text:p text:style-name="P1490">Onderdeel b benoemt het beginsel van het voorkomen van verplaatsing van monumenten of een deel daarvan. Gehele of gedeeltelijke verplaatsing van een karakteristiek bouwwerk is in beginsel onwenselijk omdat de binding tussen een monument en zijn historische plaats in de leefomgeving een belangrijke waarde vormt. Deze directe binding met de<text:s/>historische context gaat met een verplaatsing verloren. Ook tast verplaatsing de belevingswaarde en historische verankering van de leefomgeving ter plaatse aan, omdat het karakteristieke bouwwerk ook uitdrukking geeft aan de geschiedenis van die plek. Uitzondering op dit uitgangspunt vormen de bijzondere gevallen waarbij het behoud van het karakteristieke bouwwerk vereist dat het wordt verplaatst of de gevallen waarin zwaarwegender nationale of internationale belangen dit verlangen.<text:s/></text:p>
      <text:p text:style-name="P1491">Onderdeel c benoemt het<text:s/>beginsel van het bevorderen van het gebruik van monumenten, zo nodig door wijziging van die monumenten, rekening houdend met de monumentale waarden. Bij karakteristieke bouwwerken zijn dit de karakteristieke waarden. Dit aan artikel 11 van het verdrag van Granada ontleende beginsel valt uiteen in twee aspecten. Enerzijds kan het gebruik van monumenten bijdragen aan het behoud daarvan. Leegstand vergroot het risico op verwaarlozing, waardoor het voortbestaan van het monument in gevaar komt. Anderzijds komt<text:s/>het belang van het hedendaagse gebruik van het monument door de eigenaar/gebruiker naar voren. Dit aspect geeft aan dat het bevoegd gezag bij de beslissing op de aanvraag rekening dient te houden met het gebruik van het karakteristieke bouwwerk. Daarbij kan het gaan om het huidige gebruik of, als dat niet kan worden voortgezet, een nieuwe functie. Hoewel in de praktijk doorgaans een (her)bestemming mogelijk is die voor zowel het karakteristieke bouwwerk als de eigenaar wenselijk is, zal niet elk denkbaar<text:s/>gebruik toelaatbaar zijn omwille van het respect voor de karakteristieke waarden. Als wordt aangetoond dat zinvol gebruik overeenkomstig de op de locatie toegestane gebruiksactiviteiten of een ander, uit een oogpunt van een evenwichtige toedeling van functies aan locaties, passend gebruik objectief gezien niet mogelijk is, ook niet na een eventuele voor de karakteristieke waarde van het bouwwerk acceptabele wijziging, kan het belang van de aanvrager bij sloop van het bouwwerk in redelijkheid prevaleren<text:s/>boven het belang bij het behoud ervan.</text:p>
      <text:p text:style-name="P1492"/>
      <text:h text:style-name="P1493" text:outline-level="8">Artikel 5.2.[kb-s/v+4] Vergunningvoorschriften slopen of verplaatsen karakteristiek bouwwerk</text:h>
      <text:p text:style-name="P1494">1. Aan de omgevingsvergunning voor het slopen van delen van een karakteristiek bouwwerk die blijkens de aanvraag of blijkens een omgevingsvergunning voor een bouwactiviteit worden vervangen door gelijkwaardige karakteristieke onderdelen, wordt in ieder geval een voorschrift opgenomen waarin de termijn wordt vastgesteld waarbinnen de vervanging van gesloopte onderdelen gereed<text:s/>moet zijn.</text:p>
      <text:p text:style-name="P1495">2. Aan een omgevingsvergunning voor gedeeltelijke of volledige verplaatsing van een karakteristiek bouwwerk worden in ieder geval voorschriften verbonden over het treffen van voorzorgsmaatregelen voor het demonteren, het overbrengen en de herbouw van dat bouwwerk op de nieuwe locatie.</text:p>
      <text:p text:style-name="P1496"/>
      <text:p text:style-name="P1497">Op grond van artikel 5.34, eerste lid, van de Omgevingswet verbindt het bevoegd gezag die voorschriften aan de omgevingsvergunning die nodig zijn met het oog op de beoordelingsregels, in dit geval die artikel<text:s/>5.2.[kb-s/v+3]. Dit betreft voorschriften in het belang van de monumentenzorg. Daaronder valt het belang van het behoud van de verschijningsvorm van het karakteristieke bouwwerk zelf, maar ook dat van de monumentenzorg als geheel.<text:s/></text:p>
      <text:p text:style-name="P1498">Het tweede lid geeft uitvoering aan het bepaalde in artikel 5 van het verdrag van Granada over het verplaatsen van monumenten. Het verdrag verplicht tot het treffen van de voor de bescherming van het monument noodzakelijke maatregelen bij het demonteren, overbrengen en het<text:s/>herbouwen van een monument op een geschikte plaats. Dit artikel verplicht het bevoegd gezag dat beslist tot het verlenen van een omgevingsvergunning voor het verplaatsen van een monument – in dit geval een karakteristiek bouwwerk – de hiervoor genoemde voorschriften aan de omgevingsvergunning te verbinden.</text:p>
      <text:p text:style-name="P1499"/>
      <text:h text:style-name="P1500" text:outline-level="5">Hoofdstuk 8 Procedures</text:h>
      <text:h text:style-name="P1501" text:outline-level="6">Afdeling 8.3 Advies</text:h>
      <text:h text:style-name="P1502" text:outline-level="7">Paragraaf 8.[ce] Advies activiteiten met betrekking tot cultureel erfgoed</text:h>
      <text:h text:style-name="P1503" text:outline-level="8">Artikel 8.[kb] Advies activiteiten met betrekking tot karakteristiek bouwwerk</text:h>
      <text:p text:style-name="Standaard"><text:span text:style-name="T1504">Voordat<text:s/></text:span><text:span text:style-name="T1505">wordt beslist</text:span><text:span text:style-name="T1506"><text:s/></text:span><text:span text:style-name="T1507">op een aanvraag om een omgevingsvergunning voor een bouwactiviteit in, aan op of bij een karakteristiek bouwwerk als bedoeld in artikel 5.2.[kb-b+1], voor het slopen of verplaatsen van een karakteristiek bouwwerk als bedoeld in artikel 5.2.[kb-s/v+1], of op verzoek van een ander bevoegd gezag over de aanvraag wordt geadviseerd, vraagt het college van burgemeester en wethouders advies aan de gemeentelijke adviescommissie als bedoeld in artikel 17.9 van de Omgevingswet en de [</text:span><text:span text:style-name="T1508">citeertitel<text:s/></text:span><text:span text:style-name="T1509">Verordening op de gemeentelijke adviescommissie</text:span><text:span text:style-name="T1510">].</text:span></text:p>
      <text:p text:style-name="P1511"/>
      <text:p text:style-name="P1512">Het formele adviesrecht is in de Omgevingswet geregeld in artikel 16.15, tweede lid. Op basis van dit artikel kan een adviesrecht aan een bestuursorgaan of een andere instantie worden toegekend. Dit is alleen mogelijk als het een omgevingsvergunning voor een omgevingsplanactiviteit betreft. De ruimtelijke bouwactiviteit die ziet op een karakteristiek bouwwerk is een omgevingsplanactiviteit.</text:p>
      <text:p text:style-name="Standaard"><text:span text:style-name="T1513">Op basis van de artikelen 17.9 en 16.15a van de Omgevingswet en<text:s/></text:span><text:span text:style-name="T1514">artikel 4.22 van het Omgevingsbesluit adviseert de gemeentelijke adviescommissie over de aanvragen om een omgevingsvergunning voor een rijksmonumentenactiviteit met betrekking tot een monument. Het verdient aanbeveling dat deze commissie in navolging hiervan zich ook buigt over aanvragen om een omgevingsvergunning voor een ruimtelijke bouwactiviteit die ziet op een karakteristiek bouwwerk of het slopen of gedeeltelijk of volledig verplaatsen van een karakteristiek bouwwerk. Ook voor aanvragen om een<text:s/></text:span><text:span text:style-name="T1515">omgevingsvergunning voor het bouwen in de omgeving van karakteristieke bouwwerken verdient het aanbeveling om de gemeentelijke adviescommissie de rol van adviseur te geven, als de commissie ook over welstand adviseert. Zie in dit verband ook de Handreiking Adviesstelsel Omgevingskwaliteit en VNG-Model Verordening op de gemeentelijke adviescommissie.</text:span><text:bookmark-end text:name="_Hlk173242893"/></text:p>
      <text:p text:style-name="P1516"><text:bookmark-start text:name="_Toc172722111"/><text:bookmark-start text:name="_Toc173312378"/><text:bookmark-start text:name="_Toc176955714"/><text:bookmark-start text:name="_Toc179797459"/><text:bookmark-start text:name="_Toc232073099"/><text:bookmark-start text:name="_Toc232177961"/><text:bookmark-start text:name="_Toc232513665"/><text:bookmark-start text:name="_Toc233383121"/><text:bookmark-start text:name="_Toc233384709"/><text:bookmark-start text:name="_Toc233385702"/><text:bookmark-start text:name="_Toc153967821"/><text:bookmark-start text:name="_Toc153975759"/><text:bookmark-start text:name="_Hlk115423788"/><text:bookmark-start text:name="_Toc101423881"/><text:bookmark-end text:name="_Toc101423869"/></text:p>
      <text:list text:style-name="LFO21" text:continue-numbering="true">
        <text:list-item>
          <text:list>
            <text:list-item>
              <text:p text:style-name="P1517"><text:bookmark-start text:name="_Toc237446660"/><text:bookmark-start text:name="_Toc237449793"/><text:bookmark-start text:name="_Toc239778333"/><text:bookmark-start text:name="_Toc239779749"/><text:bookmark-start text:name="_Toc239780410"/><text:bookmark-start text:name="_Toc239780560"/><text:bookmark-start text:name="_Toc239781745"/><text:bookmark-start text:name="_Toc240292586"/>Bouwhistorisch onderzoek<text:bookmark-end text:name="_Toc172722111"/><text:s/>bij voorgenomen sloop<text:bookmark-end text:name="_Toc173312378"/>activiteit<text:s/><text:bookmark-start text:name="_Hlk179795408"/>en te verwachten bouwhistorische waarden<text:bookmark-end text:name="_Toc176955714"/><text:bookmark-end text:name="_Toc179797459"/><text:bookmark-end text:name="_Toc232073099"/><text:bookmark-end text:name="_Toc232177961"/><text:bookmark-end text:name="_Toc232513665"/><text:bookmark-end text:name="_Toc233383121"/><text:bookmark-end text:name="_Toc233384709"/><text:bookmark-end text:name="_Toc233385702"/><text:bookmark-end text:name="_Toc237446660"/><text:bookmark-end text:name="_Toc237449793"/><text:bookmark-end text:name="_Toc239778333"/><text:bookmark-end text:name="_Toc239779749"/><text:bookmark-end text:name="_Toc239780410"/><text:bookmark-end text:name="_Toc239780560"/><text:bookmark-end text:name="_Toc239781745"/><text:bookmark-end text:name="_Toc240292586"/><text:bookmark-end text:name="_Hlk179795408"/></text:p>
            </text:list-item>
          </text:list>
        </text:list-item>
      </text:list>
      <text:p text:style-name="Standaard"/>
      <text:list text:style-name="LFO21" text:continue-numbering="true">
        <text:list-item>
          <text:list>
            <text:list-item>
              <text:list>
                <text:list-item>
                  <text:p text:style-name="P1518">Inleiding</text:p>
                </text:list-item>
              </text:list>
            </text:list-item>
          </text:list>
        </text:list-item>
      </text:list>
      <text:p text:style-name="Standaard"><text:span text:style-name="T1519">Historische bebouwing vormt een belangrijk<text:s/></text:span><text:span text:style-name="T1520">onderdeel van het geheugen van een dorp of stad, doordat ze een schat aan bouwhistorische informatie herbergt over de ontstaansgeschiedenis en latere ontwikkeling ervan. De sporen van grote en kleine veranderingen in gebouwen vertellen ons ook hoe mensen hier vroeger geleefd hebben.</text:span><text:span text:style-name="T1521"><text:note text:note-class="footnote" text:id="_ftn16"><text:note-citation>17</text:note-citation><text:note-body><text:p text:style-name="Voetnoottekst"><text:span text:style-name="T1522"><text:s/>Bij die sporen kan het zowel gaan om het onderzoek naar bijvoorbeeld middeleeuwse kernen achter latere voorgevels, als om de (bouw)technische details en materialen van jongere bouwkunst, in sommige gevallen tot en met de periode Post 65 (1966-1990).</text:span></text:p><text:p text:style-name="Standaard"/><text:p text:style-name="Standaard"/><text:p text:style-name="Standaard"/><text:p text:style-name="Standaard"/><text:p text:style-name="Standaard"/></text:note-body></text:note></text:span><text:span text:style-name="T1523"><text:s/>Vaak is deze bouwhistorische informatie nog niet bekend of bestudeerd. Bouwhistorisch onderzoek kan deze informatie ontsluiten. Bouwhistorisch onderzoek is specifiek cultuurhistorisch onderzoek naar en de beschrijving van de<text:s/></text:span><text:span text:style-name="T1524">bouw- en gebruiksgeschiedenis en de cultuurhistorische waarde van bouwwerken. Ook architectuurhistorisch onderzoek, interieuronderzoek, kleuronderzoek en aanverwante onderzoeken kunnen bij een bouwhistorisch onderzoek aan de orde zijn, bijvoorbeeld in het geval van bijzondere interieurs. Bouwhistorisch onderzoek richt zich op een breed palet aan te onderzoeken waarden, waaronder naast bouwhistorische waarden ook architectuurhistorische waarden. De bouwhistoricus betrekt op basis van te verwachten<text:s/></text:span><text:span text:style-name="T1525">historische waarden de vereiste disciplines bij het onderzoek.<text:s/></text:span></text:p>
      <text:p text:style-name="Standaard"><text:span text:style-name="T1526">Een deel van de historische bouwwerken is beschermd als gemeentelijk, provinciaal of rijksmonument. Het behoud van de bouwhistorische waarden is in die gevallen geborgd via de regels voor beschermde monumenten. Een aanzienlijk deel van de historische bebouwing in Nederland is echter niet op die manier beschermd. Maar ook deze historische bouwwerken kunnen bouwhistorische waarde hebben, en daarmee informatie bevatten over de (bouw)geschiedenis<text:s/></text:span><text:span text:style-name="T1527">van een stad of dorp. Ook dergelijke historische bouwwerken zijn ‘monumenten’</text:span><text:span text:style-name="T1528"><text:note text:note-class="footnote" text:id="_ftn17"><text:note-citation>18</text:note-citation><text:note-body><text:p text:style-name="Voetnoottekst"><text:span text:style-name="T1529"><text:s/>In artikel 1.1 Erfgoedwet en de bijlage bij artikel 1.1<text:s/></text:span><text:span text:style-name="T1530">Omgevingswet is een monument gedefinieerd als een onroerende zaak die deel uitmaakt van cultureel erfgoed. Een monument is dus niet per definitie een<text:s/></text:span><text:span text:style-name="T1531">beschermd</text:span><text:span text:style-name="T1532"><text:s/>monument. Een onroerende zaak is al een monument als deze door mensen wordt beschouwd als cultureel erfgoed als bedoeld in de Erfgoedwet.</text:span></text:p><text:p text:style-name="Standaard"/><text:p text:style-name="Standaard"/><text:p text:style-name="Standaard"/><text:p text:style-name="Standaard"/><text:p text:style-name="Standaard"/></text:note-body></text:note></text:span><text:span text:style-name="T1533"><text:s/>in de zin van de Omgevingswet en de Erfgoedwet, zij het (nog) zonder bescherming als gemeentelijk, provinciaal of rijksmonument. Het historische karakter van deze gebouwen is niet altijd op het eerste gezicht duidelijk. Het kan voorkomen dat er achter een uit cultuurhistorisch oogpunt minder betekenisvolle gevel een veel oudere kern of historisch waardevol interieur schuilgaat, die onderzoek en documentatie vragen en wellicht<text:s/></text:span><text:span text:style-name="T1534">alsnog fysieke bescherming verdienen.<text:s/></text:span></text:p>
      <text:p text:style-name="Standaard"><text:span text:style-name="T1535">In dit verband is van belang dat artikel 2 van het Verdrag van Granada de verdragspartijen verplicht tot het inventariseren, analyseren en zo nodig beschermen van cultureel erfgoed. Over het documenteren van monumenten bepaalt het verdrag het volgende: “Ten einde nauwkeurig te bepalen welke monumenten, […] beschermd dienen te worden, verplicht iedere Partij zich ertoe een inventarisatie hiervan bij te houden en, ingeval deze goederen worden bedreigd, zo spoedig<text:s/></text:span><text:span text:style-name="T1536">mogelijk een passende documentatie op te stellen”. Doel van deze documentatie is om informatie te vergaren over bouwwerken die nog niet zijn beschermd of die in een inventarisatie van mogelijk te beschermen monumenten zijn opgenomen, maar die wel voorwerp zijn van voorstellen voor sloop (= geheel of gedeeltelijk afbreken of uit elkaar nemen</text:span><text:span text:style-name="T1537"><text:note text:note-class="footnote" text:id="_ftn18"><text:note-citation>19</text:note-citation><text:note-body><text:p text:style-name="Voetnoottekst"><text:span text:style-name="T1538"><text:s/>Zie de bijlage bij artikel 1.1 van de Omgevingswet.</text:span></text:p><text:p text:style-name="Standaard"/><text:p text:style-name="Standaard"/><text:p text:style-name="Standaard"/><text:p text:style-name="Standaard"/><text:p text:style-name="Standaard"/></text:note-body></text:note></text:span><text:span text:style-name="T1539">). De met het onderzoek verkregen informatie kan zo nodig de weg vrijmaken voor een beschermingsprocedure.</text:span></text:p>
      <text:p text:style-name="Standaard"><text:span text:style-name="T1540">Hoe dan ook, bij sloop – al dan niet voorafgaand aan wijziging</text:span><text:span text:style-name="T1541"><text:s/>van het bouwwerk – gaat de bouwhistorische informatiewaarde voorgoed verloren. Daarom is bij bouwwerken met te verwachten bouwhistorische waarde bouwhistorisch onderzoek wenselijk voorafgaand aan een beslissing over de voorgenomen sloop waarbij er materiaal verwijderd wordt. Behoud van het gebouwde archief is het uitgangspunt. Als behoud in situ (ter plaatse) niet mogelijk of wenselijk is, moet bouwhistorisch onderzoek worden uitgevoerd om zo het behoud van de informatiewaarde ‘ex situ’ te borgen.<text:s/></text:span><text:span text:style-name="T1542">Vergelijkbaar met het uitgangspunt van de archeologische monumentenzorg dat het voorkomen van het ongezien verdwijnen van archeologische informatie (het ‘bodemarchief’) bij ruimtelijke ingrepen voorop staat. Door opgraving en documentatie wordt ook daar ingezet op behoud ex situ, wanneer behoud in situ om moverende redenen niet mogelijk is.</text:span></text:p>
      <text:p text:style-name="P1543"/>
      <text:p text:style-name="Standaard"><text:span text:style-name="T1544">Dit hoofdstuk van de handreiking bevat voorbeeldregels voor het kunnen opleggen van een aanvraagvereiste of vergunningvoorschrift tot het uitvoeren van een<text:s/></text:span><text:span text:style-name="T1545">bouwhistorisch onderzoek in het kader van een omgevingsvergunning voor de omgevingsplanactiviteit slopen van een bouwwerk. Voor het werkingsgebied kan op basis van een door de gemeente uit te voeren initiële bouwhistorische inventarisatie van het eigen grondgebied aan de daarvoor in aanmerking komende locaties de functie-aanduiding ‘bouwwerk met te verwachten bouwhistorische waarde’ worden toegedeeld. Deze inventarisatie is in een aantal gemeenten al gedaan in de vorm van een bouwhistorische waarden- en<text:s/></text:span><text:span text:style-name="T1546">verwachtingenkaart. Een dergelijke kaart bevat idealiter op pandniveau een betrouwbare indicatie van de te verwachten aanwezigheid van bouwhistorische waarden. In eerste instantie kan soms ook gebruik gemaakt worden van een indeling op gebiedsniveau.<text:s/></text:span></text:p>
      <text:p text:style-name="P1547">In het kader van de behandeling van een aanvraag om een omgevingsvergunning kan in voorkomend geval getoetst worden of het bouwwerk aanwijzing als gemeentelijk monument verdient, of dat voorafgaand aan sloop kan worden volstaan met nader bouwhistorisch<text:s/>onderzoek, bijvoorbeeld in de vorm van een bouwhistorische opname of een documenterend onderzoek.<text:s/></text:p>
      <text:p text:style-name="P1548"/>
      <text:list text:style-name="LFO21" text:continue-numbering="true">
        <text:list-item>
          <text:list>
            <text:list-item>
              <text:list>
                <text:list-item>
                  <text:p text:style-name="P1549">Voorbeeldregels en artikelsgewijze toelichting</text:p>
                </text:list-item>
              </text:list>
            </text:list-item>
          </text:list>
        </text:list-item>
      </text:list>
      <text:p text:style-name="P1550">Hieronder volgen de voorbeeldregels om bouwhistorisch onderzoek verplicht te kunnen stellen voorafgaand aan een voorgenomen sloopactiviteit met betrekking tot een bouwwerk met een te verwachten bouwhistorische waarde, in de hoofdstuknummering van het VNG-casco voor het omgevingsplan:</text:p>
      <text:p text:style-name="P1551"/>
      <text:h text:style-name="P1552" text:outline-level="5">Hoofdstuk 4 Aanwijzingen in de fysieke leefomgeving</text:h>
      <text:h text:style-name="P1553" text:outline-level="6">Afdeling 4.1 [staalkaarten<text:s/>VNG] Thema’s</text:h>
      <text:h text:style-name="P1554" text:outline-level="7">Paragraaf 4.1.4 [staalkaarten VNG] Cultureel erfgoed</text:h>
      <text:h text:style-name="Kop7" text:outline-level="7"><text:span text:style-name="T1555">Paragraaf 4.1.4.1 Algemeen</text:span></text:h>
      <text:h text:style-name="P1556" text:outline-level="8">Artikel 4.32 [staalkaarten VNG] Toepassingsbereik</text:h>
      <text:p text:style-name="P1557">Deze paragraaf gaat over activiteiten met betrekking tot cultureel erfgoed.</text:p>
      <text:p text:style-name="P1558"/>
      <text:h text:style-name="P1559" text:outline-level="8">Artikel 4.33 [staalkaarten VNG, aangepast] Doelen</text:h>
      <text:p text:style-name="P1560">Voor activiteiten met betrekking tot cultureel erfgoed gelden de volgende doelen:</text:p>
      <text:p text:style-name="P1561">a. het behoud van cultureel erfgoed;<text:s/></text:p>
      <text:p text:style-name="P1562">[b. het behoud van de uitzonderlijke universele waarde van werelderfgoed;] <text:s/></text:p>
      <text:p text:style-name="P1563"/>
      <text:p text:style-name="P1564">In dit artikel is onder meer het doel van<text:s/>het behoud van cultureel erfgoed opgenomen. Als er ook regels opgenomen worden over werelderfgoed, wordt ook dat doel toegevoegd.</text:p>
      <text:p text:style-name="P1565"/>
      <text:h text:style-name="P1566" text:outline-level="7">Paragraaf 4.1.4.[tvbw] Bouwhistorisch onderzoek bij voorgenomen sloopactiviteit en te verwachten bouwhistorische waarden</text:h>
      <text:h text:style-name="P1567" text:outline-level="8">Artikel 4.[tvbw] Aanwijzing bouwwerk met te verwachten bouwhistorische waarde</text:h>
      <text:p text:style-name="P1568">Een onroerende zaak, opgenomen in bijlage [tvbw]<text:s/><text:bookmark-start text:name="_Hlk173243544"/>Bouwwerken met te verwachten bouwhistorische waarde<text:bookmark-end text:name="_Hlk173243544"/>, op een locatie met de functie-aanduiding bouwwerk met te verwachten<text:s/>bouwhistorische waarde, is aangewezen als bouwwerk met te verwachten bouwhistorische waarde.<text:s/></text:p>
      <text:p text:style-name="P1569"/>
      <text:p text:style-name="Standaard"><text:span text:style-name="T1570">Artikel 4.[tvbw] voorziet in de aanwijzing van bouwwerken als bouwwerk</text:span><text:span text:style-name="T1571"><text:s/></text:span><text:span text:style-name="T1572">met een te verwachten bouwhistorische waarde. Naast het aan de desbetreffende locaties geven van de functie-aanduiding ‘bouwwerk met te verwachten bouwhistorische waarde’ is het met het oog op de kenbaarheid gewenst om aan te geven om welke onroerende zaak of zaken het gaat op de desbetreffende locaties. Dit kan in een bijlage bij de regels.<text:s/></text:span><text:span text:style-name="T1573">Voor een voorbeeld hoe een dergelijke bijlage kan worden opgesteld, zie de voorbeeldbijlage bij artikel 4.[gm(m)] Aanwijzing monument als gemeentelijk monument. De daar geschetste en toegelichte insteek geldt ook hier.<text:s/></text:span></text:p>
      <text:p text:style-name="P1574"><text:s/></text:p>
      <text:h text:style-name="P1575" text:outline-level="8">Artikel 4.[tvbw+1] Regels slopen bouwwerk met te verwachten bouwhistorische waarde</text:h>
      <text:p text:style-name="P1576">Op het slopen van een bouwwerk met te verwachten bouwhistorische waarde zijn de volgende regels van toepassing:</text:p>
      <text:p text:style-name="P1577">a. Paragraaf 5.2.[tvbw]; (nummer en titel paragraaf invoegen)</text:p>
      <text:p text:style-name="P1578">b. Artikel 8.[tvbw]; en</text:p>
      <text:p text:style-name="P1579">c. […]</text:p>
      <text:p text:style-name="P1580"/>
      <text:p text:style-name="P1581">In deze regels wordt aangegeven welke regels van toepassing zijn op het slopen van een bouwwerk met te verwachten bouwhistorische waarde. Hierdoor is het niet nodig om in elke regel over een dergelijk bouwwerk een relatie te leggen met de functie-aanduiding. Wel wordt aan elk artikel of lid waarop deze regels van toepassing zijn de locatie-aanduiding ‘bouwwerk met te verwachten bouwhistorische waarde’ gekoppeld. Het werkingsgebied van de desbetreffende regels sluit daarmee aan op de geometrische begrenzing<text:s/>van de locatie.<text:s/></text:p>
      <text:p text:style-name="P1582"/>
      <text:h text:style-name="P1583" text:outline-level="5">Hoofdstuk 5 Activiteiten</text:h>
      <text:h text:style-name="P1584" text:outline-level="6">Afdeling 5.2 Thematische activiteiten<text:s/></text:h>
      <text:h text:style-name="P1585" text:outline-level="7">Paragraaf 5.2.[tvbw] Slopen bouwwerk met te verwachten bouwhistorische waarde</text:h>
      <text:h text:style-name="P1586" text:outline-level="8">Artikel 5.2.[tvbw] Toepassingsbereik</text:h>
      <text:p text:style-name="P1587">Deze paragraaf gaat over sloopactiviteiten met betrekking tot onroerende zaken als bedoeld in artikel 4.[tvbw].<text:s/></text:p>
      <text:p text:style-name="P1588"/>
      <text:h text:style-name="P1589" text:outline-level="8">Artikel 5.2.[tvbw+1] Oogmerk</text:h>
      <text:p text:style-name="P1590">De regels in deze paragraaf zijn gesteld met het oog op het behoud van cultureel erfgoed.<text:s/></text:p>
      <text:p text:style-name="P1591"/>
      <text:p text:style-name="P1592">Hier kan het oogmerk eventueel worden beperkt tot het behoud van de<text:s/>bouwhistorische waarden. Wel is het zaak om in de toelichting en de annotaties van de regels aan te geven dat het ook bij deze bouwwerken gaat om monumenten en dus om cultureel erfgoed.<text:s/></text:p>
      <text:p text:style-name="P1593"/>
      <text:h text:style-name="P1594" text:outline-level="8">Artikel 5.2.[tvbw+2] Omgevingsvergunning slopen bouwwerk met te verwachten bouwhistorische waarde</text:h>
      <text:p text:style-name="Standaard"><text:span text:style-name="T1595">1. Het is verboden zonder omgevingsvergunning een bouwwerk met te verwachten bouwhistorische waarde te slopen.</text:span></text:p>
      <text:p text:style-name="P1596">2. Het eerste lid is niet van toepassing voor zover het de sloop betreft:<text:s/></text:p>
      <text:p text:style-name="Standaard"><text:span text:style-name="T1597">a. ten behoeve van gewoon onderhoud<text:s/></text:span><text:span text:style-name="T1598">waarbij detaillering, profilering en vormgeving van het bouwwerk niet wijzigen;</text:span></text:p>
      <text:p text:style-name="Standaard"><text:span text:style-name="T1599">b. ten behoeve van bouwhistorisch onderzoek; of</text:span></text:p>
      <text:p text:style-name="Standaard"><text:span text:style-name="T1600">c.</text:span><text:span text:style-name="T1601"><text:s/>die noodzakelijk is ter voorkoming van instortingsgevaar, waarbij de veiligheid van personen of beschadiging van omliggende bebouwing acuut dreigt en andere maatregelen het instortingsgevaar niet kunnen voorkomen.</text:span></text:p>
      <text:p text:style-name="P1602"/>
      <text:p text:style-name="Standaard"><text:span text:style-name="T1603">In dit artikel wordt het slopen van een bouwwerk met te verwachten bouwhistorische waarde gekoppeld aan een omgevingsvergunning. Dat houdt in dat sloop alleen mag<text:s/></text:span><text:span text:style-name="T1604">plaatsvinden nadat daarvoor een omgevingsvergunning is verleend. Het gaat hierbij niet alleen om het slopen van het gehele bouwwerk of complete bouwdelen, maar ook over het slopen van kleinere onderdelen zoals muren, wanden, houtskeletconstructies, vloeren en vloerconstructies, trappen, dak- en spantconstructies, plafonds, kelders, schouwen en deuren. Hierbij kan het ook gaan om het verwijderen van materiaal dat wordt vervangen in het kader van herstel of renovatie (dus als er ander materiaal voor<text:s/></text:span><text:span text:style-name="T1605">terugkomt). Doel van de vergunningplicht is om te borgen dat er een bouwhistorisch onderzoek (een bouwhistorische verkenning met waardestelling, zo nodig gevolgd door een bouwhistorische opname of een documenterend onderzoek) wordt uitgevoerd voordat er een beslissing wordt genomen op de aanvraag om (een onderdeel van) het bouwwerk te mogen slopen. Dit kan leiden tot verlening van de omgevingsvergunning, verlening van de omgevingsvergunning met als vergunningvoorschrift om eerst verder bouwhistorisch<text:s/></text:span><text:span text:style-name="T1606">onderzoek te doen, of tot weigering van de omgevingsvergunning omdat (mede) op basis van de uitkomsten van het bouwhistorisch onderzoek overgegaan wordt tot aanwijzing als gemeentelijk monument.<text:s/></text:span></text:p>
      <text:p text:style-name="P1607"/>
      <text:h text:style-name="Kop8" text:outline-level="8"><text:span text:style-name="T1608">Artikel 5.2.[tvbw+3] Aanvraagvereisten omgevingsvergunning slopen bouwwerk met te verwachten bouwhistorische waarde</text:span></text:h>
      <text:p text:style-name="P1609">1. Bij een aanvraag om een omgevingsvergunning voor het slopen van een bouwwerk met te verwachten bouwhistorische waarde worden de volgende bescheiden verstrekt:</text:p>
      <text:p text:style-name="P1610">a. een rapport van een<text:s/>bouwhistorische verkenning en waardestelling; en</text:p>
      <text:p text:style-name="P1611">b. zo nodig een rapport van:</text:p>
      <text:p text:style-name="P1612">1⁰. een bouwhistorische opname; of</text:p>
      <text:p text:style-name="P1613">2⁰. een documenterend onderzoek.</text:p>
      <text:p text:style-name="P1614">2. Een onderzoek als bedoeld in het eerste lid, onder a of b, wordt uitgevoerd volgens de normen in de beroepsgroep van bouwhistorici.</text:p>
      <text:p text:style-name="P1615"/>
      <text:p text:style-name="Standaard"><text:span text:style-name="T1616">Bij de aanvraag om een vergunning voor het slopen van een bouwwerk met te verwachten bouwhistorische waarde moet in ieder geval een rapport van een bouwhistorische verkenning met waardestelling worden verstrekt. Het bouwhistorisch</text:span><text:span text:style-name="T1617"><text:s/>onderzoek moet zijn uitgevoerd volgens de normen in de beroepsgroep van bouwhistorici zoals gehanteerd door de Bond van Nederlandse Bouwhistorici. Deze normen zijn recent opnieuw vastgelegd in de uitvoeringsrichtlijn Bouwhistorisch onderzoek met waardestelling (URL 2007) van de Stichting Erkende Restauratiekwaliteit Monumentenzorg (ERM).</text:span></text:p>
      <text:p text:style-name="Standaard"><text:span text:style-name="T1618">Het in eerste instantie bij de aanvraag overgelegde rapport van de bouwhistorische verkenning kan aanleiding geven tot het laten uitvoeren van bouwhistorisch<text:s/></text:span><text:span text:style-name="T1619">vervolgonderzoek om de bouwhistorische waarden van het bouwwerk nauwkeuriger te documenteren. Dit kan in de vorm van een bouwhistorische opname (eventueel met nadere waardestelling) of in de vorm van een wetenschappelijke documentatie: een documenterend onderzoek. Het is aan het bevoegd gezag om te beoordelen of er in het kader van de aanvraag vervolgonderzoek nodig is, en zo ja in welke vorm.<text:s/></text:span><text:bookmark-start text:name="_Hlk179560479"/><text:span text:style-name="T1620">Ook moet worden bepaald of het bouwhistorisch onderzoek voor rekening van de aanvrager komt of dat het onderzoek<text:s/></text:span><text:span text:style-name="T1621">door de gemeente zelf wordt uitgevoerd. Grotere gemeenten hebben soms een eigen bouwhistoricus in dienst.</text:span></text:p>
      <text:p text:style-name="Standaard"><text:span text:style-name="T1622">Ook deze nadere onderzoeken moeten worden uitgevoerd volgens de normen in de beroepsgroep van bouwhistorici. Bovengenoemde uitvoeringsrichtlijn kan worden gehanteerd voor een bouwhistorische opname</text:span><text:bookmark-start text:name="_Hlk184654127"/><text:bookmark-end text:name="_Hlk179560479"/><text:span text:style-name="T1623">.</text:span><text:span text:style-name="T1624"><text:s/></text:span><text:span text:style-name="T1625">Voor documenterend onderzoek wordt verwezen naar de KNA-Leidraad Stenen Gebouwstructuren van de Stichting Infrastructuur Kwaliteitsborging Bodembeheer (SIKB). Dit is een leidraad voor archeologisch en<text:s/></text:span><text:span text:style-name="T1626">bouwhistorisch onderzoek en documentatie van ondergrondse resten van gebouwen en structuren van baksteen en natuursteen vanaf de volle middeleeuwen.</text:span></text:p>
      <text:p text:style-name="P1627"><text:bookmark-end text:name="_Hlk184654127"/></text:p>
      <text:h text:style-name="P1628" text:outline-level="8">Artikel 5.2.[tvbw<text:bookmark-start text:name="_Hlk179561055"/>+4<text:bookmark-end text:name="_Hlk179561055"/>] Beoordelingsregels omgevingsvergunning slopen bouwwerk met te verwachten bouwhistorische waarde</text:h>
      <text:p text:style-name="P1629">1. De omgevingsvergunning voor het slopen van een bouwwerk met te verwachten bouwhistorische waarde wordt alleen verleend:<text:s/></text:p>
      <text:p text:style-name="P1630">a. als de voorgenomen activiteit geen onevenredige afbreuk doet aan de bouwhistorische waarde; of</text:p>
      <text:p text:style-name="P1631">b. als de<text:s/>bouwhistorische waarde:</text:p>
      <text:p text:style-name="P1632">1⁰. voldoende is vastgesteld; en<text:s/></text:p>
      <text:p text:style-name="P1633">2⁰. geen aanleiding geeft om het bouwwerk aan te wijzen als gemeentelijk monument.</text:p>
      <text:p text:style-name="P1634">2. De omgevingsvergunning voor het slopen van een bouwwerk met te verwachten bouwhistorische waarde wordt geweigerd als de bouwhistorische waarde van het bouwwerk:</text:p>
      <text:p text:style-name="Standaard"><text:span text:style-name="T1635">a. aanleiding geeft om het bouwwerk aan te wijzen als gemeentelijk monument, en</text:span></text:p>
      <text:p text:style-name="P1636">b. de voorgenomen activiteit onevenredige afbreuk doet aan de bouwhistorische waarde van het bouwwerk.</text:p>
      <text:p text:style-name="P1637"/>
      <text:p text:style-name="P1638">Het is van belang om<text:s/>aan te geven wanneer de omgevingsvergunning wordt verleend. De beoordelingsregels waaraan een aanvraag om een omgevingsvergunning wordt getoetst, zijn opgenomen in dit artikel. Ten eerste wordt getoetst of de bouwhistorische waarde van het bouwwerk wordt aangetast door de voorgenomen sloopactiviteit. Als dit niet het geval is, wordt de vergunning verleend.</text:p>
      <text:p text:style-name="P1639">Als de bouwhistorische waarde wordt aangetast, wordt getoetst of de bouwhistorische waarde in voldoende mate is vastgesteld. Dat is het geval als de<text:s/>informatiewaarde van het bouwwerk of het desbetreffende onderdeel is gedocumenteerd. Daarna wordt beoordeeld of de aan de hand van het bouwhistorisch onderzoek vastgestelde bouwhistorische waarden aanleiding vormen om – bijvoorbeeld via een voorbereidingsbesluit met voorbeschermingsregels – over te gaan tot bescherming als gemeentelijk monument. Dit laatste is aan de orde als de bouwhistorische waarden zodanig van belang zijn dat ze in situ behouden dienen te worden. De aanwijzing als gemeentelijk monument<text:s/>zorgt ervoor dat het behoud van de aanwezige bouwhistorische waarden in geval van voorgenomen ingrepen in de toekomst kan worden geborgd. De voorwaarde in het tweede lid, onder b, kan de aanvrager nopen tot aanpassing van (onderdelen van) het plan, en zo nodig de aanvraag, zodat de bouwhistorische waarde van het bouwwerk (zoveel mogelijk) wordt behouden.</text:p>
      <text:p text:style-name="P1640">Bij vergunningverlening voor sloop van het bouwwerk waarna er geen bouwhistorische waarden meer resteren, moet de functie-aanduiding ‘bouwwerk met te<text:s/>verwachten bouwhistorische waarde’ voor de desbetreffende locatie worden geschrapt.<text:s/></text:p>
      <text:p text:style-name="P1641">Als er overgegaan wordt tot aanwijzing als gemeentelijk monument, zullen voorbeschermingsregels van toepassing moeten worden verklaard op de desbetreffende locatie, totdat het omgevingsplan definitief is gewijzigd en de locatie de functie-aanduiding ‘gemeentelijk monument’ toegedeeld heeft gekregen met de bijbehorende beschermende regels (zie hoofdstuk 1.1 van deze bijlage).</text:p>
      <text:p text:style-name="P1642"/>
      <text:h text:style-name="P1643" text:outline-level="8">Vergunningvoorschrift bij slopen bouwwerk met te<text:s/>verwachten bouwhistorische waarde</text:h>
      <text:p text:style-name="Standaard"><text:span text:style-name="T1644">Op grond van artikel 5.34, eerste lid, van de Omgevingswet verbindt het bevoegd gezag die voorschriften aan de omgevingsvergunning die nodig zijn met het oog op de beoordelingsregels, in dit geval die artikel 5.2.[tvbw+4].<text:s/></text:span><text:bookmark-start text:name="_Hlk179556193"/><text:span text:style-name="T1645">Een voorschrift tot nader bouwhistorisch onderzoek zal doorgaans aan de orde kunnen zijn als op basis van de bouwhistorische verkenning wel al duidelijk is dat zal kunnen worden gesloopt, maar het wel noodzakelijk is om eerst nog bouwhistorisch<text:s/></text:span><text:span text:style-name="T1646">vervolgonderzoek te laten uitvoeren om de bouwhistorische waarden van het bouwwerk afdoende te documenteren (‘ex situ’ te behouden). Dit onderzoek kan, afhankelijk van de omstandigheden, worden uitgevoerd voorafgaand aan de voorgenomen sloopwerkzaamheden of tijdens de sloopwerkzaamheden.</text:span></text:p>
      <text:p text:style-name="P1647">Voorafgaand aan de sloop kan het gaan om een bouwhistorische opname of om een wetenschappelijke documentatie: een documenterend onderzoek. Maar bouwhistorisch waardevolle informatie kan ook vrijkomen tijdens het (ten dele)<text:s/>slopen van een bouwwerk. Het kan in dus wenselijk zijn om als voorschrift op te nemen dat een bouwhistoricus tijdens de sloop in de gelegenheid wordt gesteld om (aanvullend) te documenteren.<text:s/></text:p>
      <text:p text:style-name="Standaard"><text:span text:style-name="T1648">Ook deze nadere onderzoeken moeten worden uitgevoerd volgens de normen in de beroepsgroep van bouwhistorici. Bovengenoemde uitvoeringsrichtlijn kan worden gehanteerd voor een bouwhistorische opname. Voor documenterend onderzoek wordt verwezen naar de KNA-Leidraad Stenen Gebouwstructuren van de Stichting Infrastructuur<text:s/></text:span><text:span text:style-name="T1649">Kwaliteitsborging Bodembeheer (SIKB). Dit is een leidraad voor archeologisch en bouwhistorisch onderzoek en documentatie van ondergrondse resten van gebouwen en structuren van baksteen en natuursteen vanaf de volle middeleeuwen.</text:span><text:bookmark-end text:name="_Hlk179556193"/></text:p>
      <text:p text:style-name="P1650"/>
      <text:h text:style-name="P1651" text:outline-level="5">Hoofdstuk 8 Procedures</text:h>
      <text:h text:style-name="P1652" text:outline-level="6">Afdeling 8.3 Advies</text:h>
      <text:h text:style-name="P1653" text:outline-level="7">Paragraaf 8.[ce] Advies activiteiten met betrekking tot cultureel erfgoed</text:h>
      <text:h text:style-name="Kop8" text:outline-level="8"><text:span text:style-name="T1654">Artikel 8.[tvbw] Betrokkenheid bouwhistoricus bij beoordeling<text:s/></text:span><text:span text:style-name="T1655">aanvraag sloop bouwwerk met t</text:span><text:span text:style-name="T1656">e verwachten bouwhistorische waarde</text:span></text:h>
      <text:p text:style-name="P1657">Het college van burgemeester en<text:s/>wethouders betrekt een deskundige op het terrein van de bouwhistorie bij de beoordeling van een rapport als bedoeld in artikel<text:s/><text:bookmark-start text:name="_Hlk179561229"/>5.2.[tvbw+3]<text:bookmark-end text:name="_Hlk179561229"/>.<text:s/></text:p>
      <text:p text:style-name="P1658"/>
      <text:p text:style-name="Standaard"><text:span text:style-name="T1659">Bouwhistorische deskundigheid voor de beoordeling van de aanvraag is idealiter bij de gemeente zelf aanwezig. Anders zal de gemeente een externe bouwhistoricus moeten betrekken bij de beoordeling van een bouwhistorisch rapport. Als er funderingsresten worden gesloopt, kan het raadzaam zijn om ook een archeoloog te betrekken, omdat die doorgaans beter in staat is om<text:s/></text:span><text:span text:style-name="T1660">grondsporen te interpreteren. Funderingen en archeologische sporen samen vertellen samen een completer verhaal.<text:s/></text:span></text:p>
      <text:p text:style-name="Standaard"/>
      <text:p text:style-name="P1661"/>
      <text:list text:style-name="LFO21" text:continue-numbering="true">
        <text:list-item>
          <text:list>
            <text:list-item>
              <text:p text:style-name="P1662"><text:bookmark-start text:name="_Toc172722112"/><text:bookmark-start text:name="_Toc173312379"/><text:bookmark-start text:name="_Toc176955715"/><text:bookmark-start text:name="_Toc179797460"/><text:bookmark-start text:name="_Toc232073100"/><text:bookmark-start text:name="_Toc232177962"/><text:bookmark-start text:name="_Toc232513666"/><text:bookmark-start text:name="_Toc233383122"/><text:bookmark-start text:name="_Toc233384710"/><text:bookmark-start text:name="_Toc233385703"/><text:bookmark-start text:name="_Toc237446661"/><text:bookmark-start text:name="_Toc237449794"/><text:bookmark-start text:name="_Toc239778334"/><text:bookmark-start text:name="_Toc239779750"/><text:bookmark-start text:name="_Toc239780411"/><text:bookmark-start text:name="_Toc239780561"/><text:bookmark-start text:name="_Toc239781746"/><text:bookmark-start text:name="_Toc240292587"/>Voorkomen ontsiering of beschadiging beschermde monumenten door activiteiten in omgeving<text:bookmark-end text:name="_Toc153967821"/><text:bookmark-end text:name="_Toc153975759"/><text:bookmark-end text:name="_Toc172722112"/><text:bookmark-end text:name="_Toc173312379"/><text:bookmark-end text:name="_Toc176955715"/><text:bookmark-end text:name="_Toc179797460"/><text:bookmark-end text:name="_Toc232073100"/><text:bookmark-end text:name="_Toc232177962"/><text:bookmark-end text:name="_Toc232513666"/><text:bookmark-end text:name="_Toc233383122"/><text:bookmark-end text:name="_Toc233384710"/><text:bookmark-end text:name="_Toc233385703"/><text:bookmark-end text:name="_Toc237446661"/><text:bookmark-end text:name="_Toc237449794"/><text:bookmark-end text:name="_Toc239778334"/><text:bookmark-end text:name="_Toc239779750"/><text:bookmark-end text:name="_Toc239780411"/><text:bookmark-end text:name="_Toc239780561"/><text:bookmark-end text:name="_Toc239781746"/><text:bookmark-end text:name="_Toc240292587"/></text:p>
            </text:list-item>
          </text:list>
        </text:list-item>
      </text:list>
      <text:p text:style-name="P1663"><text:bookmark-start text:name="_Hlk172722356"/></text:p>
      <text:list text:style-name="LFO21" text:continue-numbering="true">
        <text:list-item>
          <text:list>
            <text:list-item>
              <text:list>
                <text:list-item>
                  <text:p text:style-name="P1664">Inleiding</text:p>
                </text:list-item>
              </text:list>
            </text:list-item>
          </text:list>
        </text:list-item>
      </text:list>
      <text:p text:style-name="P1665"><text:bookmark-end text:name="_Hlk115423788"/>De in de paragrafe<text:bookmark-end text:name="_Hlk172722356"/>n 1.1 en 1.2 opgenomen voorbeeldregels zien, met uitzondering van de zorgplicht en het verbod op beschadiging en vernieling, uitsluitend op activiteiten ten aanzien van gemeentelijke monumenten en karakteristieke bouwwerken zelf. Deze paragraaf bevat voorbeeldregels om<text:s/>activiteiten in de omgeving van (voor)beschermde monumenten te reguleren, met het oog op het voorkomen van ontsiering of beschadiging van die monumenten. Dit hangt samen met de instructieregel in artikel 5.130, tweede lid, onder d, van het Bkl. Hiermee wordt een deel van artikel 4 van het verdrag van Granada geïmplementeerd. Onderdeel 1° van dit tweede lid, onder d, vraagt gemeenten om in het omgevingsplan regels te stellen om aantasting van de omgeving van rijksmonumenten, voorbeschermde rijksmonumenten,<text:s/>en alle via het omgevingsplan (voor)beschermde monumenten te voorkomen, voor zover die monumenten door die aantasting worden ontsierd of beschadigd. Het gaat niet alleen om bouwactiviteiten in de omgeving, die tot ontsiering of beschadiging kunnen leiden, maar het kan in bepaalde gevallen bijvoorbeeld ook gaan om aanlegwerkzaamheden, zoals in het geval van molens (als bomen de windvang van een windmolen belemmeren of als door grondverzet de capaciteit van de waterloop bij een watermolen wordt beïnvloed).<text:s/></text:p>
      <text:p text:style-name="P1666">Wat precies tot de omgeving van beschermde monumenten wordt gerekend, moet ook in het omgevingsplan worden bepaald. Dit betekent ook een invulling van het bouwen bij een monument als bedoeld in het Besluit bouwwerken leefomgeving en de bruidsschat (voor zover die laatste wordt overgenomen in het definitieve omgevingsplan).<text:s/></text:p>
      <text:p text:style-name="Standaard"><text:span text:style-name="T1667">Voor het bepalen van de omgeving van beschermde monumenten heeft het Gelders Genootschap met verschillende partners een handreiking voor gemeenten en hun externe specialisten<text:s/></text:span><text:span text:style-name="T1668">uitgebracht.</text:span><text:span text:style-name="T1669"><text:note text:note-class="footnote" text:id="_ftn19"><text:note-citation>20</text:note-citation><text:note-body><text:p text:style-name="Voetnoottekst"><text:span text:style-name="T1670"><text:s/></text:span><text:span text:style-name="T1671">Handreiking voor gemeenten. Op weg naar passende zorg voor beschermde monumenten in hun omgeving. Stappenplan om te komen tot beleid voor borging<text:s/></text:span><text:span text:style-name="T1672">van de kwaliteit van de omgeving van beschermde monumenten</text:span><text:span text:style-name="T1673">:<text:s/></text:span><text:a xlink:href="https://www.geldersgenootschap.nl/nieuws/omgevingswet-de-omgeving-van-het-beschermde-monument.aspx#:~:text=Gelders%20Genootschap%20heeft%20de%20afgelopen,worden%20opgenomen%20in%20het%20omgevingsbeleid." office:target-frame-name="_top" xlink:show="replace"><text:span text:style-name="T1674">Omgevingswet: de omgeving van het beschermde monument | Gelders Genootschap</text:span></text:a></text:p><text:p text:style-name="Standaard"/></text:note-body></text:note></text:span><text:span text:style-name="T1675"><text:s/>De handreiking biedt in de vorm van een stappenplan inzicht in de manier waarop de omgeving van het beschermde monument kan worden opgenomen in het omgevingsbeleid. Hierop voortbordurend heeft de Rijksdienst voor het Cultureel Erfgoed (RCE) voor borging van de omgeving van beschermde monumenten ook een stappenplan ontwikkeld voor het vastleggen van regels en werkingsgebieden in het omgevingsplan. Dit stappenplan is ontwikkeld op basis van meerdere werksessies met gemeenten, waarin<text:s/></text:span><text:span text:style-name="T1676">praktijkervaringen, knelpunten en werkbare oplossingen zijn verzameld. Dat stappenplan is te vinden op de Kennisbank van de RCE.</text:span><text:span text:style-name="T1677"><text:note text:note-class="footnote" text:id="_ftn20"><text:note-citation>21</text:note-citation><text:note-body><text:p text:style-name="Voetnoottekst"><text:s/><text:a xlink:href="https://kennis.cultureelerfgoed.nl/index.php/Omgevingsplan_-_stappenplan_voor_borging_van_de_omgeving_van_beschermde_monumenten" office:target-frame-name="_top" xlink:show="replace"><text:span text:style-name="T1678">Omgevingsplan - stappenplan voor bo</text:span><text:bookmark-start text:name="_Hlt239781293"/><text:bookmark-start text:name="_Hlt239781294"/><text:span text:style-name="T1679">r</text:span><text:bookmark-end text:name="_Hlt239781293"/><text:bookmark-end text:name="_Hlt239781294"/><text:span text:style-name="T1680">ging van de omgeving van beschermde monumenten | Rijksdienst voor het Cultureel Erfgoed</text:span></text:a>.</text:p><text:p text:style-name="Standaard"/></text:note-body></text:note></text:span></text:p>
      <text:p text:style-name="P1681"/>
      <text:list text:style-name="LFO21" text:continue-numbering="true">
        <text:list-item>
          <text:list>
            <text:list-item>
              <text:list>
                <text:list-item>
                  <text:p text:style-name="P1682">Voorbeeldregels en artikelsgewijze toelichting</text:p>
                </text:list-item>
              </text:list>
            </text:list-item>
          </text:list>
        </text:list-item>
      </text:list>
      <text:p text:style-name="P1683"><text:bookmark-start text:name="_Hlk108015797"/>Hieronder volgen de voorbeeldregels om, aanvullend op het regime voor activiteiten met betrekking tot beschermde monumenten zelf, ontsiering en beschadiging van beschermde monumenten door activiteiten in hun omgeving te voorkomen, in de hoofdstuknummering van het VNG-casco voor het omgevingsplan:</text:p>
      <text:p text:style-name="P1684"/>
      <text:h text:style-name="P1685" text:outline-level="5">Hoofdstuk 4 Aanwijzing van locaties<text:s/>in de fysieke leefomgeving</text:h>
      <text:h text:style-name="P1686" text:outline-level="6">Afdeling 4.1 [staalkaarten VNG] Thema’s</text:h>
      <text:h text:style-name="P1687" text:outline-level="7">Paragraaf 4.1.4 [staalkaarten VNG] Cultureel erfgoed</text:h>
      <text:h text:style-name="P1688" text:outline-level="7">Paragraaf 4.1.4.1 Algemeen</text:h>
      <text:h text:style-name="P1689" text:outline-level="8">Artikel 4.32 [staalkaarten VNG] Toepassingsbereik</text:h>
      <text:p text:style-name="P1690">Paragraaf 4.1.4 gaat over activiteiten met betrekking tot cultureel erfgoed.</text:p>
      <text:p text:style-name="Standaard"/>
      <text:h text:style-name="P1691" text:outline-level="8">Artikel 4.33 [staalkaarten VNG, aangepast] Doelen</text:h>
      <text:p text:style-name="P1692">Voor activiteiten met betrekking tot cultureel erfgoed gelden de volgende doelen:</text:p>
      <text:p text:style-name="P1693">a. het behoud van cultureel erfgoed; en</text:p>
      <text:p text:style-name="P1694">[b. het behoud van de uitzonderlijke universele waarde van<text:s/>werelderfgoed].</text:p>
      <text:p text:style-name="Standaard"/>
      <text:h text:style-name="P1695" text:outline-level="7"><text:bookmark-start text:name="_Hlk148610387"/>Paragraaf 4.1.4.[obm] Omgeving beschermd monument</text:h>
      <text:h text:style-name="P1696" text:outline-level="8"><text:bookmark-end text:name="_Hlk148610387"/>Artikel 4.[obm] Aanwijzing locatie omgeving beschermd monument</text:h>
      <text:p text:style-name="P1697">Een locatie met de functie-aanduiding ‘omgeving beschermd monument’ is aangewezen als omgeving beschermd monument, voor zover deze is opgenomen in Bijlage [X] Omgeving beschermde monumenten.<text:s/></text:p>
      <text:p text:style-name="P1698"/>
      <text:h text:style-name="P1699" text:outline-level="8"><text:bookmark-start text:name="_Hlk148607994"/>Artikel 4.[obm+1] Regels (ruimtelijk) bouwen in omgeving beschermd monument</text:h>
      <text:p text:style-name="P1700">1. Op het verrichten van een bouwactiviteit op een locatie ‘omgeving beschermd monument’ zijn ook de volgende<text:s/>regels van toepassing:</text:p>
      <text:p text:style-name="P1701">a. artikel 5.2.[b+5(obm)]; en</text:p>
      <text:p text:style-name="P1702">b. artikel 8.[obm].</text:p>
      <text:p text:style-name="P1703">2. Op het verrichten van een bouwactiviteit op een locatie ‘molenbiotoop’ zijn ook de volgende regels van toepassing:<text:s/></text:p>
      <text:p text:style-name="P1704"><text:bookmark-end text:name="_Hlk148607994"/>a. artikel 5.2.[b+6(mb)]; en</text:p>
      <text:p text:style-name="P1705">b. artikel 8.[obm/mb].</text:p>
      <text:p text:style-name="P1706"/>
      <text:h text:style-name="P1707" text:outline-level="8">Artikel 4.[obm+2] Regels aanlegactiviteiten in omgeving beschermd monument</text:h>
      <text:p text:style-name="P1708">Op het uitvoeren van werken, geen bouwwerken zijnde, en werkzaamheden, op een locatie ‘molenbiotoop’ zijn ook de volgende regels van toepassing:</text:p>
      <text:p text:style-name="P1709">a. artikel 5.2.[a+(mb)]; en</text:p>
      <text:p text:style-name="P1710">b. artikel<text:s/>8.[obm/mb].</text:p>
      <text:p text:style-name="P1711"/>
      <text:h text:style-name="P1712" text:outline-level="5">Hoofdstuk 5 Activiteiten</text:h>
      <text:h text:style-name="P1713" text:outline-level="6">Afdeling 5.2 Thematische activiteiten<text:s/></text:h>
      <text:h text:style-name="P1714" text:outline-level="7">Paragraaf 5.2.1 Bouwen - algemeen</text:h>
      <text:h text:style-name="P1715" text:outline-level="7"><text:bookmark-start text:name="_Hlk148606716"/>Paragraaf 5.2.[b] Vergunningplicht omgevingsplanactiviteit (ruimtelijk) bouwen</text:h>
      <text:p text:style-name="P1716"><text:bookmark-end text:name="_Hlk148606716"/>Zie<text:s/><text:bookmark-start text:name="_Hlk137027674"/>hoofdstuk 6 van deze bijlage<text:s/><text:bookmark-end text:name="_Hlk137027674"/>voor een generieke set voorbeeldregels over ruimtelijk bouwen en cultureel erfgoed, gebaseerd op de systematiek van de bruidsschat. Hieronder volgen enkele specifieke beoordelingsregels voor ruimtelijk bouwen in de omgeving van (voor)beschermde monumenten.<text:bookmark-end text:name="_Hlk108015797"/></text:p>
      <text:p text:style-name="P1717"/>
      <text:h text:style-name="P1718" text:outline-level="7">Paragraaf 5.2.[b].[obm]<text:s/>Omgeving beschermd monument</text:h>
      <text:h text:style-name="P1719" text:outline-level="8"><text:bookmark-start text:name="_Hlk148689663"/><text:bookmark-start text:name="_Hlk107993666"/>Artikel 5.2.[obm-b] Beoordelingsregels omgevingsvergunning (ruimtelijk) bouwen in omgeving beschermd monument</text:h>
      <text:p text:style-name="Standaard"><text:bookmark-end text:name="_Hlk148689663"/><text:span text:style-name="T1720">De omgevingsvergunning voor het verrichten van een bouwactiviteit<text:s/></text:span><text:bookmark-start text:name="_Hlk107846719"/><text:span text:style-name="T1721">op een locatie ‘omgeving beschermd monument’<text:s/></text:span><text:bookmark-end text:name="_Hlk107846719"/><text:span text:style-name="T1722">wordt alleen verleend als door de bouwactiviteit het gemeentelijk monument, provinciaal monument, rijksmonument, voorbeschermd rijksmonument of karakteristiek bouwwerk niet wordt ontsierd of beschadigd.<text:s/></text:span></text:p>
      <text:p text:style-name="P1723"/>
      <text:p text:style-name="P1724">Artikel<text:s/><text:bookmark-start text:name="_Hlk148607755"/>5.2.[obm-b]<text:s/><text:bookmark-end text:name="_Hlk148607755"/>geldt voor het bouwen in de omgeving<text:s/>van alle via het omgevingsplan beschermde monumenten, dus met inbegrip van karakteristieke bouwwerken, en van rijksmonumenten en voorbeschermde rijksmonumenten. Om te voorkomen dat bouwwerken in de omgeving van deze monumenten deze monumenten ontsieren of beschadigen, is hiervoor in dit artikel een specifieke beoordelingsregel opgenomen. De beoordelingsregel is een aanvulling op de beoordelingsregels voor ruimtelijk bouwen die elders in het omgevingsplan zijn opgenomen. Het artikel gaat uit van specifieke<text:s/>noemers voor het werkingsgebied van de regels. Ook dit kan op verschillende manieren.<text:s/></text:p>
      <text:p text:style-name="P1725"><text:bookmark-end text:name="_Hlk107993666"/></text:p>
      <text:h text:style-name="Kop8" text:outline-level="8"><text:bookmark-start text:name="_Hlk107990563"/><text:span text:style-name="T1726">Artikel<text:s/></text:span><text:bookmark-start text:name="_Hlk148619164"/><text:span text:style-name="T1727">5.2.[mb-b]</text:span><text:bookmark-end text:name="_Hlk148619164"/><text:span text:style-name="T1728"><text:s/>Beoordelingsregels omgevingsvergunning (ruimtelijk) bouwen in molenbiotoop</text:span></text:h>
      <text:p text:style-name="P1729"><text:bookmark-end text:name="_Hlk107990563"/>De omgevingsvergunning voor het verrichten van een bouwactiviteit op een locatie met de functie-aanduiding ‘molenbiotoop’ wordt alleen verleend als:</text:p>
      <text:p text:style-name="P1730">a. het zicht op de molen en de waarde van de molen als cultuurhistorisch en landschappelijk element door het bouwwerk niet vermindert; en<text:s/></text:p>
      <text:p text:style-name="P1731">b. het bouwwerk geen negatieve invloed<text:s/>heeft, ook niet in samenhang met andere voorgenomen of gerealiseerde activiteiten, op het huidige of toekomstige functioneren van de molen als werktuig, voor zover het betreft een vermindering van:</text:p>
      <text:p text:style-name="P1732">1⁰. de windvang van de molen; of</text:p>
      <text:p text:style-name="P1733">2⁰. bij een watermolen, of een poldermolen met een waterstaatkundige functie: de watertoevoer of de waterafvoer.</text:p>
      <text:p text:style-name="P1734"/>
      <text:p text:style-name="P1735">Historische molens spelen een belangrijke rol in het cultuurlandschap, maar kunnen alleen blijven functioneren als ze de daarvoor noodzakelijke windvang of, in het<text:s/>geval van een watermolen, watertoevoer hebben. Artikel 5.130, tweede lid, onder d, van het Bkl implementeert (deels) artikel 4 van het verdrag van Granada. Onderdeel 1° van dit tweede lid, onder d, vraagt gemeenten om in het omgevingsplan regels te stellen om aantasting van de omgeving van (voor)beschermde monumenten te voorkomen, voor zover die monumenten door die aantasting worden ontsierd of beschadigd. Deze bescherming ziet ook toe op het voorkomen van het tenietgaan van een historische windmolen door<text:s/>het toestaan van dusdanige bebouwing of beplanting in de omgeving ervan dat deze molen onvoldoende wind vangt. Hetzelfde geldt voor de voor een historische watermolen noodzakelijke watergang. Gemeenten zullen dus in het omgevingsplan of bij de verlening van een omgevingsvergunning voor een omgevingsplanactiviteit rekening moeten houden met een aanvaardbare hoogte van obstakels door bebouwing rond een historische windmolen, zodanig dat de molen de noodzakelijke windvang houdt. Ook (te hoge of dichte)<text:s/>beplanting kan windvang overigens beperken. Deze beoordelingsregels zijn daarom ook opgenomen bij de omgevingsvergunning voor aanlegactiviteiten (zie artikel 5.2.[mb-a+1]). Zie in dit verband ook de website van de Vereniging De Hollandsche Molen https://www.molens.nl/molenbiotoop. Verder geldt ook voor historische watermolens en poldermolens met een waterstaatkundige functie (windgedreven watermolens voor bemaling) dat gemeenten in het omgevingsplan regels moeten stellen om aantasting van de omgeving ervan<text:s/>te voorkomen. Dit uit zich dan onder meer in het borgen van de voor de functie van de molen noodzakelijke water toe- en afvoer.<text:s/></text:p>
      <text:p text:style-name="Standaard"><text:span text:style-name="T1736">Aangezien belemmering van de windvang of de water toe- en afvoer ook geleidelijk (over de jaren) kan plaatsvinden door cumulatie van ontwikkelingen met op zichzelf beschouwd beperkte impact, bevat de beoordelingsregel ook een bepaling over de samenhang met andere activiteiten. In de praktijk wordt de nul-situatie vastgelegd door de moleneigenaar, bijvoorbeeld in het molenpaspoort,</text:span><text:span text:style-name="T1737"><text:s/>wat kan dienen als ijkpunt voor aantastingen van de molenbiotoop.<text:s/></text:span></text:p>
      <text:p text:style-name="P1738"/>
      <text:h text:style-name="P1739" text:outline-level="8"><text:bookmark-start text:name="_Hlk148689498"/>Artikel 5.2.[mb-a)] Beoordelingsregels omgevingsvergunning aanlegwerkzaamheden in molenbiotoop</text:h>
      <text:p text:style-name="P1740">De omgevingsvergunning voor het voor het uitvoeren van een werk, geen bouwwerk zijnde, of van werkzaamheden op een locatie met de functie-aanduiding ‘molenbiotoop’ wordt alleen verleend als:</text:p>
      <text:p text:style-name="P1741">a. het zicht op de molen en de waarde van de molen als cultuurhistorisch en landschappelijk element door de activiteit niet vermindert; en<text:s/></text:p>
      <text:p text:style-name="P1742">b. de activiteit<text:s/>geen negatieve invloed heeft, ook niet in samenhang met andere voorgenomen of gerealiseerde activiteiten, op het huidige of toekomstige functioneren van de molen als werktuig, voor zover het betreft een vermindering van:</text:p>
      <text:p text:style-name="P1743">1⁰. de windvang van de molen; of</text:p>
      <text:p text:style-name="P1744">2⁰. bij een watermolen, of een poldermolen met een waterstaatkundige functie: de watertoevoer of de waterafvoer.</text:p>
      <text:p text:style-name="P1745"><text:bookmark-end text:name="_Hlk148689498"/></text:p>
      <text:p text:style-name="P1746">Historische molens spelen een belangrijke rol in het cultuurlandschap, maar kunnen alleen blijven functioneren als ze de daarvoor noodzakelijke<text:s/>windvang of, in het geval van een watermolen, watertoevoer hebben. Artikel 5.130, tweede lid, onder d, van het Bkl implementeert (deels) artikel 4 van het verdrag van Granada. Onderdeel 1° van dit tweede lid, onder d, vraagt gemeenten om in het omgevingsplan regels te stellen om aantasting van de omgeving van (voor)beschermde monumenten te voorkomen, voor zover die monumenten door die aantasting worden ontsierd of beschadigd. Deze bescherming ziet ook toe op het voorkomen van het tenietgaan van een<text:s/>historische windmolen door het toestaan van dusdanige bebouwing of beplanting in de omgeving ervan dat deze molen onvoldoende wind vangt. Hetzelfde geldt voor de voor een historische watermolen noodzakelijke watergang. Gemeenten zullen dus in het omgevingsplan of bij de verlening van een omgevingsvergunning voor een omgevingsplanactiviteit rekening moeten houden met een aanvaardbare hoogte van obstakels door bebouwing rond een historische windmolen, zodanig dat de molen de noodzakelijke windvang houdt. Ook<text:s/>(te hoge of dichte) beplanting kan windvang overigens beperken. Daarom zijn in dit artikel ook beoordelingsregels opgenomen voor de omgevingsvergunning voor aanlegactiviteiten. Zie in dit verband ook de website van de Vereniging De Hollandsche Molen https://www.molens.nl/molenbiotoop. Verder geldt ook voor historische watermolens en poldermolens met een waterstaatkundige functie (windgedreven watermolens voor bemaling) dat gemeenten in het omgevingsplan regels moeten stellen om aantasting van de omgeving<text:s/>ervan te voorkomen. Dit uit zich dan onder meer in het borgen van de voor de functie van de molen noodzakelijke water toe- en afvoer.<text:s/></text:p>
      <text:p text:style-name="P1747">Aangezien belemmering van de windvang of de water toe- en afvoer ook geleidelijk (over de jaren) kan plaatsvinden door cumulatie van ontwikkelingen met op zichzelf beschouwd beperkte impact, bevat de beoordelingsregel ook een bepaling over de samenhang met andere activiteiten. In de praktijk wordt de nul-situatie vastgelegd door de moleneigenaar, bijvoorbeeld in het<text:s/>molenpaspoort, wat kan dienen als ijkpunt voor aantastingen van de molenbiotoop.<text:s/></text:p>
      <text:p text:style-name="P1748"/>
      <text:h text:style-name="P1749" text:outline-level="5">Hoofdstuk 8 Procedures</text:h>
      <text:h text:style-name="P1750" text:outline-level="6">Afdeling 8.3 Advies</text:h>
      <text:h text:style-name="Kop7" text:outline-level="7"><text:span text:style-name="T1751">Paragraaf 8.[ce] Advies activiteiten met betrekking tot cultureel erfgoed</text:span></text:h>
      <text:h text:style-name="P1752" text:outline-level="8">Artikel 8.[obm/mb] Advies activiteit omgeving beschermd monument</text:h>
      <text:p text:style-name="Standaard"><text:span text:style-name="T1753">Voordat wordt beslist op een aanvraag om een omgevingsvergunning voor een bouwactiviteit als bedoeld in artikel 5.2.[b] of het uitvoeren van een werk, geen bouwwerk zijnde, of van werkzaamheden als bedoeld in artikel 5.2.[a] op een locatie<text:s/></text:span><text:span text:style-name="T1754">‘omgeving beschermd monument’ of ‘molenbiotoop’, of op verzoek van een ander bevoegd gezag over die aanvraag wordt geadviseerd, vraagt het college van burgemeester en wethouders advies aan de gemeentelijke adviescommissie als bedoeld in artikel 17.9 van de Omgevingswet en de [</text:span><text:span text:style-name="T1755">citeertitel Verordening op de gemeentelijke adviescommissie</text:span><text:span text:style-name="T1756">].</text:span></text:p>
      <text:p text:style-name="P1757"/>
      <text:p text:style-name="P1758">Ook voor aanvragen om een omgevingsvergunning voor het bouwen in de omgeving van (voor)beschermde monumenten of het bouwen of het uitvoeren van aanlegwerkzaamheden in een<text:s/>molenbiotoop verdient het aanbeveling om de gemeentelijke adviescommissie de rol van adviseur te geven, omdat de commissie ook over beschermde monumenten en welstand adviseert. Zie in dit verband ook de Handreiking Adviesstelsel Omgevingskwaliteit en VNG-Model Verordening op de gemeentelijke adviescommissie.</text:p>
      <text:list text:style-name="LFO22" text:continue-numbering="true">
        <text:list-item>
          <text:p text:style-name="P1759"><text:bookmark-start text:name="_Toc153967822"/><text:bookmark-start text:name="_Toc153975760"/><text:bookmark-start text:name="_Toc172722113"/><text:bookmark-start text:name="_Toc173312380"/><text:bookmark-start text:name="_Toc176955716"/><text:bookmark-start text:name="_Toc179797461"/><text:bookmark-start text:name="_Toc232073101"/><text:bookmark-start text:name="_Toc232177963"/><text:bookmark-start text:name="_Toc232513667"/><text:bookmark-start text:name="_Toc233383123"/><text:bookmark-start text:name="_Toc233384711"/><text:bookmark-start text:name="_Toc233385704"/><text:bookmark-start text:name="_Toc237446662"/><text:bookmark-start text:name="_Toc237449795"/><text:bookmark-start text:name="_Toc239778335"/><text:bookmark-start text:name="_Toc239779751"/><text:bookmark-start text:name="_Toc239780412"/><text:bookmark-start text:name="_Toc239780562"/><text:bookmark-start text:name="_Toc239781747"/><text:bookmark-start text:name="_Toc240292588"/><text:span text:style-name="T1760">Archeologische monumenten</text:span><text:bookmark-end text:name="_Toc153967822"/><text:bookmark-end text:name="_Toc153975760"/><text:bookmark-end text:name="_Toc172722113"/><text:bookmark-end text:name="_Toc173312380"/><text:bookmark-end text:name="_Toc176955716"/><text:bookmark-end text:name="_Toc179797461"/><text:bookmark-end text:name="_Toc232073101"/><text:bookmark-end text:name="_Toc232177963"/><text:bookmark-end text:name="_Toc232513667"/><text:span text:style-name="T1761"><text:s/></text:span><text:span text:style-name="T1762"><draw:frame draw:style-name="a13" draw:name="Afbeelding 2" text:anchor-type="as-char" svg:x="0in" svg:y="0in" svg:width="0.67986in" svg:height="0.34028in" style:rel-width="scale" style:rel-height="scale"><draw:image xlink:href="media/image3.png" xlink:type="simple" xlink:show="embed" xlink:actuate="onLoad"/><svg:title/><svg:desc/></draw:frame></text:span><text:bookmark-end text:name="_Toc233383123"/><text:bookmark-end text:name="_Toc233384711"/><text:bookmark-end text:name="_Toc233385704"/><text:bookmark-end text:name="_Toc237446662"/><text:bookmark-end text:name="_Toc237449795"/><text:bookmark-end text:name="_Toc239778335"/><text:bookmark-end text:name="_Toc239779751"/><text:bookmark-end text:name="_Toc239780412"/><text:bookmark-end text:name="_Toc239780562"/><text:bookmark-end text:name="_Toc239781747"/><text:bookmark-end text:name="_Toc240292588"/></text:p>
        </text:list-item>
      </text:list>
      <text:p text:style-name="P1763"/>
      <text:p text:style-name="P1764"><draw:frame draw:style-name="a14" draw:name="Afbeelding 7" text:anchor-type="as-char" svg:x="0in" svg:y="0in" svg:width="3.38542in" svg:height="3.5625in" style:rel-width="scale" style:rel-height="scale"><draw:image xlink:href="media/image13.png" xlink:type="simple" xlink:show="embed" xlink:actuate="onLoad"/><svg:title/><svg:desc/></draw:frame></text:p>
      <text:p text:style-name="P1765"/>
      <text:list text:style-name="LFO23" text:continue-numbering="true">
        <text:list-item>
          <text:list>
            <text:list-item>
              <text:p text:style-name="P1766"><text:bookmark-start text:name="_Toc153967823"/><text:bookmark-start text:name="_Toc153975761"/><text:bookmark-start text:name="_Toc172722114"/><text:bookmark-start text:name="_Toc173312381"/><text:bookmark-start text:name="_Toc176955717"/><text:bookmark-start text:name="_Toc179797462"/><text:bookmark-start text:name="_Toc232073102"/><text:bookmark-start text:name="_Toc232177964"/><text:bookmark-start text:name="_Toc232513668"/><text:bookmark-start text:name="_Toc233383124"/><text:bookmark-start text:name="_Toc233384712"/><text:bookmark-start text:name="_Toc233385705"/><text:bookmark-start text:name="_Toc237446663"/><text:bookmark-start text:name="_Toc237449796"/><text:bookmark-start text:name="_Toc239778336"/><text:bookmark-start text:name="_Toc239779752"/><text:bookmark-start text:name="_Toc239780413"/><text:bookmark-start text:name="_Toc239780563"/><text:bookmark-start text:name="_Toc239781748"/><text:bookmark-start text:name="_Toc240292589"/>Reguliere bescherming bekende/aantoonbaar te verwachten archeologische monumenten<text:bookmark-end text:name="_Toc153967823"/><text:bookmark-end text:name="_Toc153975761"/><text:bookmark-end text:name="_Toc172722114"/><text:bookmark-end text:name="_Toc173312381"/><text:bookmark-end text:name="_Toc176955717"/><text:bookmark-end text:name="_Toc179797462"/><text:bookmark-end text:name="_Toc232073102"/><text:bookmark-end text:name="_Toc232177964"/><text:bookmark-end text:name="_Toc232513668"/><text:bookmark-end text:name="_Toc233383124"/><text:bookmark-end text:name="_Toc233384712"/><text:bookmark-end text:name="_Toc233385705"/><text:bookmark-end text:name="_Toc237446663"/><text:bookmark-end text:name="_Toc237449796"/><text:bookmark-end text:name="_Toc239778336"/><text:bookmark-end text:name="_Toc239779752"/><text:bookmark-end text:name="_Toc239780413"/><text:bookmark-end text:name="_Toc239780563"/><text:bookmark-end text:name="_Toc239781748"/><text:bookmark-end text:name="_Toc240292589"/><text:s/><text:bookmark-end text:name="_Toc101423881"/></text:p>
            </text:list-item>
          </text:list>
        </text:list-item>
      </text:list>
      <text:p text:style-name="P1767"/>
      <text:list text:style-name="LFO23" text:continue-numbering="true">
        <text:list-item>
          <text:list>
            <text:list-item>
              <text:list>
                <text:list-item>
                  <text:p text:style-name="P1768"><text:bookmark-start text:name="_Toc101423882"/><text:bookmark-start text:name="_Hlk114477206"/>Inleiding<text:bookmark-end text:name="_Toc101423882"/></text:p>
                </text:list-item>
              </text:list>
            </text:list-item>
          </text:list>
        </text:list-item>
      </text:list>
      <text:p text:style-name="P1769"><text:bookmark-end text:name="_Hlk114477206"/>De regels in dit hoofdstuk gaan over archeologische monumenten niet zijnde<text:s/>gemeentelijke monumenten. Hierbij gaat het om bekende en om aantoonbaar te verwachten archeologische monumenten. De regels zijn gericht op het veiligstellen van de informatie in het bodemarchief, bij voorkeur in situ. Waar in situ behoud niet mogelijk is vanwege zwaarder wegende andere belangen is behoud ex situ aangewezen, door een archeologische opgraving als bedoeld in artikel 5.1 van de Erfgoedwet.<text:s/></text:p>
      <text:p text:style-name="P1770">Voor archeologische monumenten waarvan - net als bij rijksmonumenten - op voorhand duidelijk is dat in<text:s/>situ-behoud in beginsel moet prevaleren, kan gekozen worden voor bescherming als gemeentelijk monument. Het is voor initiatiefnemers dan duidelijk dat in situ-behoud zwaar zal wegen in de belangenafweging. Het ‘aanwijzen’ als gemeentelijk monument vindt net zoals bij (gebouwde en aangelegde) monumenten plaats door in het omgevingsplan aan een locatie (het terrein) van het desbetreffende archeologisch monument de functie-aanduiding ‘gemeentelijk monument’ te geven. Aan de locatie van de functie-aanduiding<text:s/>kunnen regels worden verbonden die zien op bescherming van het archeologisch monument. In dit kader wordt verwezen naar de voorbeeldregels van hoofdstuk 2.2 van deze bijlage.</text:p>
      <text:p text:style-name="P1771">Als niet wordt gekozen voor bescherming als gemeentelijk monument kan bijvoorbeeld gekozen worden voor een bescherming via regels die gekoppeld zijn aan de functie-aanduiding ‘archeologisch monument’ of ‘te verwachten archeologisch monument’. Hiermee wordt aangesloten op artikel 5.130 van het Bkl waarin wordt aangegeven dat rekening<text:s/>gehouden dient te worden met het belang van het behoud van cultureel erfgoed, met inbegrip van bekende of aantoonbaar te verwachten archeologische monumenten.<text:s/></text:p>
      <text:p text:style-name="P1772">Het begrip ‘aantoonbaar te verwachten archeologische monumenten’ verschilt met het recht van voor de Omgevingswet in die zin dat het woord ‘aantoonbaar’ is toegevoegd. Hierdoor is duidelijker dat de gemeente de archeologische verwachtingen moet motiveren op basis van (bestaand of zo nodig aanvullend) onderzoek. Gedegen studie van de archeologische,<text:s/>historische en bodemkundige informatie van het gebied of vergelijkbare gebieden, gecombineerd met informatie over mogelijke verstoringen van de bodem, is noodzakelijk om grip te krijgen op de mogelijke aanwezigheid van archeologische monumenten (archeologische vindplaatsen). De insteek van de regelgeving is immers om van aanvragers alleen nader archeologisch onderzoek te eisen waar archeologische monumenten in de grond verwacht worden. Uiteraard zal vaak pas tijdens graafwerkzaamheden of het uitvoeren van<text:s/>andere activiteiten duidelijk worden of er daadwerkelijk archeologische monumenten aanwezig zijn of niet.</text:p>
      <text:p text:style-name="P1773"/>
      <text:p text:style-name="P1774">De gemeente is verantwoordelijk voor goed onderbouwde archeologische verwachtingen in het omgevingsplan op basis van locatie-specifieke archeologische, bodemkundige en historische informatie. Met de inwerkingtreding van de Omgevingswet maken de regels voor archeologische (verwachtings)waarden uit bestemmingsplannen en regels over archeologie in de erfgoedverordening voor zover die onder de<text:s/>Monumentenwet 1988 niet in een bestemmingsplan konden worden opgenomen onderdeel uit van het tijdelijk omgevingsplan. De gemeente heeft tot 31 december 2031 om deze archeologie-regels over te zetten naar het definitieve omgevingsplan. De regels moeten gebaseerd zijn op aantoonbaar te verwachten archeologische monumenten. Dit kan bijvoorbeeld met behulp van een goed onderbouwde archeologische verwachtingskaart.</text:p>
      <text:p text:style-name="P1775"/>
      <text:p text:style-name="P1776">Bij de voorbeeldregels is ervoor gekozen om (in tegenstelling tot bij een archeologisch monument<text:s/>dat is beschermd als gemeentelijk monument, zie paragraaf 2.2) niet te werken met een overkoepelend begrip als ‘archeologische monumentenactiviteit’, maar om verschillende activiteiten in of op een archeologisch monument afzonderlijk te benoemen en te regelen. Hiermee worden er in deze Handreiking twee manieren van bescherming van archeologische monumenten getoond en beschreven. Hierbij is van belang of in situ-behoud op voorhand voorop staat (dit kan bij bekende archeologische monumenten aan de orde zijn),<text:s/>dan wel of het om (aantoonbaar te verwachten) archeologische monumenten gaat waarvoor het behoud ex situ (door een professionele opgraving en deponering van de archeologische vondsten) ook denkbaar is als in situ-behoud niet mogelijk is. Als in situ-behoud voorop staat, kan gekozen worden voor een gemeentelijke monumentenstatus. Als de reguliere bescherming (in feite de ‘planologische’ bescherming via bestemmingsplannen onder het oude recht) volstaat, kan gekozen worden voor bescherming via de<text:s/>afzonderlijke activiteiten (bouwen, aanleggen en slopen). De reden om te beschermen via afzonderlijke activiteiten (bouwen, aanleggen, slopen) kan erin gelegen zijn dat een gemeente dit meer passend vindt bij de opzet en de structuur van de rest van het omgevingsplan. Het afzonderlijk regelen van de activiteiten kan ook de voorkeur krijgen vanuit de herkenbaarheid van de activiteiten voor een initiatiefnemer en vanuit goede ervaringen met de regels in het bestemmingsplan ten aanzien van het bouwen,<text:s/>aanleggen en slopen bij archeologische monumenten. Belangrijk is dat archeologische monumenten door de regels van het omgevingsplan worden beschermd en dat de gemeente en een initiatiefnemer de regels kunnen toepassen.</text:p>
      <text:p text:style-name="P1777"><text:s/></text:p>
      <text:list text:style-name="LFO23" text:continue-numbering="true">
        <text:list-item>
          <text:list>
            <text:list-item>
              <text:list>
                <text:list-item>
                  <text:p text:style-name="P1778"><text:bookmark-start text:name="_Toc101423883"/><text:bookmark-start text:name="_Toc101423885"/>Voorbeeldregels en artikelsgewijze toelichting<text:bookmark-end text:name="_Toc101423883"/></text:p>
                </text:list-item>
              </text:list>
            </text:list-item>
          </text:list>
        </text:list-item>
      </text:list>
      <text:p text:style-name="Standaard"><text:bookmark-start text:name="_Hlk145509318"/><text:span text:style-name="T1779">Hieronder volgen de voorbeeldregels om (te verwachten) archeologische monumenten ‘regulier’ te beschermen, in de hoofdstuknummering van het VNG-casco voor het omgevingsplan:</text:span></text:p>
      <text:p text:style-name="P1780"><text:bookmark-end text:name="_Hlk145509318"/></text:p>
      <text:h text:style-name="P1781" text:outline-level="5"><text:bookmark-start text:name="_Hlk147763001"/>Hoofdstuk 4 Aanwijzingen in de fysieke leefomgeving<text:bookmark-end text:name="_Toc101423885"/></text:h>
      <text:h text:style-name="P1782" text:outline-level="6">Afdeling 4.1<text:s/>[staalkaarten VNG] Thema’s</text:h>
      <text:h text:style-name="P1783" text:outline-level="7">Paragraaf 4.1.4 [staalkaarten VNG] Cultureel erfgoed</text:h>
      <text:h text:style-name="Kop7" text:outline-level="7"><text:span text:style-name="T1784">Paragraaf 4.1.4.1 Algemeen</text:span></text:h>
      <text:h text:style-name="P1785" text:outline-level="8">Artikel 4.32 [staalkaarten VNG] Toepassingsbereik</text:h>
      <text:p text:style-name="P1786">Deze paragraaf gaat over activiteiten met betrekking tot cultureel erfgoed.</text:p>
      <text:p text:style-name="P1787"/>
      <text:h text:style-name="P1788" text:outline-level="8">Artikel 4.33 [staalkaarten VNG, aangepast] Doelen</text:h>
      <text:p text:style-name="P1789">Voor activiteiten met betrekking tot cultureel erfgoed gelden de volgende doelen:</text:p>
      <text:p text:style-name="P1790">a. het behoud van cultureel erfgoed;<text:s/></text:p>
      <text:p text:style-name="P1791">[b. het behoud van de uitzonderlijke universele waarde van werelderfgoed;]<text:s/></text:p>
      <text:p text:style-name="P1792"/>
      <text:p text:style-name="P1793">In dit artikel is onder meer<text:s/>het doel van het behoud van cultureel erfgoed opgenomen. Als er ook regels opgenomen worden over werelderfgoed, wordt ook dat doel toegevoegd.</text:p>
      <text:p text:style-name="P1794"/>
      <text:h text:style-name="Kop7" text:outline-level="7"><text:span text:style-name="T1795">Paragraaf 4.1.4.[(tv)am] (Te verwachten) archeologische monumenten</text:span></text:h>
      <text:h text:style-name="P1796" text:outline-level="8">Artikel 4.<text:bookmark-start text:name="_Hlk148609667"/>[(tv)am]<text:bookmark-end text:name="_Hlk148609667"/><text:s/>Aanwijzing (te verwachten) archeologisch monument<text:s/></text:h>
      <text:p text:style-name="P1797"><text:bookmark-start text:name="_Hlk151565368"/><text:bookmark-start text:name="_Hlk98425597"/>1. De archeologische monumenten op een locatie met de functie-aanduiding ‘archeologisch monument’ zijn aangewezen als archeologisch monument.<text:s/></text:p>
      <text:p text:style-name="P1798">2. De te verwachten archeologische monumenten op een locatie met de functie-aanduiding<text:s/>‘te verwachten archeologisch monument met een hoge verwachting’ zijn aangewezen als te verwachten archeologisch monument met een hoge verwachting.</text:p>
      <text:p text:style-name="P1799">3. De te verwachten archeologische monumenten op een locatie met de functie-aanduiding ‘te verwachten archeologisch monument met een middelhoge verwachting’ zijn aangewezen als te verwachten archeologisch monument met een middelhoge verwachting; en</text:p>
      <text:p text:style-name="P1800"><text:span text:style-name="T1801">4. De te verwachten archeologische monumenten op een locatie met de functie-aanduiding ‘te verwachten archeologisch<text:s/></text:span><text:span text:style-name="T1802">monument met een lage verwachting’ zijn aangewezen als te verwachten archeologisch monument met een lage verwachting.</text:span></text:p>
      <text:p text:style-name="P1803"><text:bookmark-end text:name="_Hlk151565368"/></text:p>
      <text:p text:style-name="P1804"><text:span text:style-name="T1805">Artikel 4.[(tv)am] voorziet in de aanwijzing van een locatie als archeologisch monument (bij bekende archeologische monumenten) of als te verwachten archeologisch monument. Voor de te verwachten archeologische monumenten worden in de praktijk vaak verschillende categorieën gehanteerd: terreinen met een hoge verwachting archeologische resten aan te treffen, of terreinen met een middelhoge<text:s/></text:span><text:span text:style-name="T1806">verwachting of met een lage verwachting, of andere varianten. Dit maakt het mogelijk om per categorie te verwachten archeologische monumenten een andere oppervlaktemaat te hanteren voor de vrijstelling van archeologisch onderzoek of maatregelen ter bescherming van archeologische monumenten in situ, zoals archeologievriendelijk bouwen. Bij een hoge verwachting zal de vrijstellingsoppervlakte in de regel kleiner zijn dan bij terreinen waar de verwachting lager wordt geacht. Vanwege de koppeling van regels aan</text:span><text:span text:style-name="T1807"><text:s/>locaties per artikel of artikellid is hier elke categorie te verwachten archeologische monumenten in een apart lid opgenomen.</text:span></text:p>
      <text:p text:style-name="P1808"/>
      <text:h text:style-name="P1809" text:outline-level="8">Artikel 4.[(tv)am+1] Regels (ruimtelijk) bouwen in of op (te verwachten) archeologisch monument</text:h>
      <text:p text:style-name="P1810">Op het verrichten van een bouwactiviteit in of op een<text:s/><text:bookmark-start text:name="_Hlk90821494"/>archeologisch monument of te verwachten archeologisch monument<text:s/><text:bookmark-end text:name="_Hlk90821494"/>zijn de volgende regels van toepassing:</text:p>
      <text:list text:style-name="LFO24" text:continue-numbering="true">
        <text:list-item>
          <text:p text:style-name="P1811">Paragraaf 5.2.[(tv)am-b].1; (nummer en titel paragraaf invoegen)</text:p>
        </text:list-item>
        <text:list-item>
          <text:p text:style-name="P1812">Artikel 8.[(tv)am)]; en</text:p>
        </text:list-item>
        <text:list-item>
          <text:p text:style-name="P1813">[…]</text:p>
        </text:list-item>
      </text:list>
      <text:p text:style-name="P1814"/>
      <text:p text:style-name="Standaard"><text:span text:style-name="T1815">In dit artikel wordt aangegeven welke</text:span><text:span text:style-name="T1816"><text:s/>regels van toepassing zijn op ruimtelijk bouwen in of op (aantoonbaar</text:span><text:span text:style-name="T1817"><text:s/></text:span><text:span text:style-name="T1818">te verwachten) archeologische monumenten. Hierdoor is het niet nodig om in elke regel over ruimtelijk bouwen in of op een (te verwachten) archeologisch monument een relatie te leggen met de functie-aanduiding. Wel wordt aan elk artikel of lid waarop deze regels van toepassing zijn de locatie ‘archeologisch monument’ of ‘te verwachten archeologisch monument’ gekoppeld. Het werkingsgebied van de desbetreffende regels sluit daarmee aan op<text:s/></text:span><text:span text:style-name="T1819">de geometrische begrenzing van de locatie.<text:s/></text:span></text:p>
      <text:p text:style-name="P1820"/>
      <text:h text:style-name="P1821" text:outline-level="8">Artikel 4.[(tv)am+2] Regels aanlegactiviteiten in of op (te verwachten) archeologisch monument</text:h>
      <text:p text:style-name="P1822">Op het uitvoeren van werken, geen bouwwerken zijnde, en werkzaamheden, in of op een archeologisch monument of te verwachten archeologisch monument zijn de volgende regels van toepassing:</text:p>
      <text:p text:style-name="P1823">a. Paragraaf 5.2.[(tv)am-a].2; (nummer en titel paragraaf invoegen)</text:p>
      <text:p text:style-name="P1824">b. Artikel 8.[(tv)am)]; en</text:p>
      <text:p text:style-name="P1825">c. […]</text:p>
      <text:p text:style-name="P1826"/>
      <text:p text:style-name="P1827"><text:span text:style-name="T1828">In dit artikel wordt aangegeven welke regels van toepassing zijn op het uitvoeren<text:s/></text:span><text:span text:style-name="T1829">van werken, geen bouwwerken zijnde, en werkzaamheden, in of op (aantoonbaar</text:span><text:span text:style-name="T1830"><text:s/></text:span><text:span text:style-name="T1831">te verwachten) archeologische monumenten. Hierdoor is het niet nodig om in elke regel over deze activiteiten in of op een (te verwachten) archeologisch monument een relatie te leggen met de functie-aanduiding. Wel wordt aan elk artikel of lid waarop deze regels van toepassing zijn de locatie ‘archeologisch monument’ of ‘te verwachten archeologisch monument’ gekoppeld. Het werkingsgebied van de desbetreffende regels sluit daarmee aan</text:span><text:span text:style-name="T1832"><text:s/>op de geometrische begrenzing van de locatie.</text:span></text:p>
      <text:p text:style-name="P1833"/>
      <text:h text:style-name="P1834" text:outline-level="8">Artikel 4.[(tv)am+3] Regels slopen bouwwerk in of op (te verwachten) archeologisch monument</text:h>
      <text:p text:style-name="P1835">Op het slopen van een bouwwerk in of op een archeologisch monument of te verwachten archeologisch monument zijn de volgende regels van toepassing:</text:p>
      <text:p text:style-name="P1836">a. Paragraaf 5.2.[(tv)am-s].3 (nummer en titel paragraaf invoegen)</text:p>
      <text:p text:style-name="P1837">b. Artikel 8.[(tv)am)]; en</text:p>
      <text:p text:style-name="P1838">c. […]</text:p>
      <text:p text:style-name="P1839"/>
      <text:p text:style-name="P1840">In dit artikel wordt aangegeven welke regels van toepassing zijn op sloopactiviteiten in of op (aantoonbaar te verwachten)<text:s/>archeologische monumenten. Hierdoor is het niet nodig om in elke regel over sloopactiviteiten in of op een (te verwachten) archeologisch monument een relatie te leggen met de functie-aanduiding. Wel wordt aan elk artikel of lid waarop deze regels van toepassing zijn de locatie ‘archeologisch monument’ of ‘te verwachten archeologisch monument’ gekoppeld. Het werkingsgebied van de desbetreffende regels sluit daarmee aan op de geometrische begrenzing van de locatie.</text:p>
      <text:p text:style-name="P1841"/>
      <text:h text:style-name="P1842" text:outline-level="5"><text:bookmark-start text:name="_Toc101423886"/><text:bookmark-end text:name="_Hlk98425597"/>Hoofdstuk 5 Activiteiten<text:bookmark-start text:name="_Hlk75187362"/><text:bookmark-start text:name="_Hlk66271903"/><text:bookmark-end text:name="_Toc101423886"/></text:h>
      <text:h text:style-name="P1843" text:outline-level="6">Afdeling 5.2<text:s/>Thematische activiteiten<text:s/></text:h>
      <text:h text:style-name="P1844" text:outline-level="7">Paragraaf 5.2.1 Bouwen - algemeen</text:h>
      <text:h text:style-name="P1845" text:outline-level="7">Paragraaf 5.2.[b] Vergunningplicht omgevingsplanactiviteit (ruimtelijk) bouwen</text:h>
      <text:p text:style-name="P1846"><text:bookmark-start text:name="_Hlk137020667"/>[Zie hoofdstuk 6 van deze bijlage voor een generieke set voorbeeldregels over bouwen en cultureel erfgoed, gebaseerd op de bruidsschat.]<text:s/></text:p>
      <text:p text:style-name="P1847"><text:bookmark-end text:name="_Hlk137020667"/></text:p>
      <text:h text:style-name="P1848" text:outline-level="7">Paragraaf 5.2.[(tv)am-b].1 (Ruimtelijk) bouwen in of op (te verwachten) archeologisch monument</text:h>
      <text:h text:style-name="P1849" text:outline-level="8">Artikel 5.2.[<text:bookmark-start text:name="_Hlk136963963"/>(tv)am-<text:bookmark-end text:name="_Hlk136963963"/>b] Toepassingsbereik</text:h>
      <text:p text:style-name="P1850">Deze paragraaf gaat over het bouwen van een bouwwerk op een locatie met de functie-aanduiding<text:s/>‘archeologisch monument’ of ‘te verwachten archeologisch monument’.</text:p>
      <text:p text:style-name="P1851"/>
      <text:h text:style-name="P1852" text:outline-level="8">Artikel<text:s/><text:bookmark-start text:name="_Hlk136964118"/>5.2.[(tv)am-b+<text:bookmark-end text:name="_Hlk136964118"/>1] Oogmerk</text:h>
      <text:p text:style-name="P1853">De regels in deze paragraaf zijn gesteld met het oog op het behoud van archeologische monumenten.<text:s/></text:p>
      <text:p text:style-name="P1854"/>
      <text:h text:style-name="P1855" text:outline-level="8"><text:bookmark-start text:name="_Hlk151628811"/>Artikel 5.2.[(tv)am-b+2] Omgevingsvergunning<text:s/><text:bookmark-start text:name="_Hlk108097302"/>(ruimtelijk) bouwen in of op (te verwachten) archeologisch monument<text:bookmark-end text:name="_Hlk108097302"/></text:h>
      <text:p text:style-name="P1856">1. Het is verboden zonder omgevingsvergunning een bouwactiviteit te verrichten in of op een archeologisch monument of een te verwachten archeologisch monument.<text:s/></text:p>
      <text:p text:style-name="P1857">2. Het bepaalde in het eerste lid is<text:s/>niet van toepassing als de aanvraag betrekking heeft op vervanging, vernieuwing of verandering van bestaande bouwwerken, waarbij de oppervlakte op of onder het maaiveld niet wordt uitgebreid en waarbij gebruik wordt gemaakt van de bestaande fundering.</text:p>
      <text:p text:style-name="P1858">3. Het bepaalde in het eerste lid is niet van toepassing in of op een archeologisch monument als:</text:p>
      <text:p text:style-name="Standaard"><text:span text:style-name="T1859">a. de aanvraag betrekking heeft op een of meer bouwwerken waarvan de totale te bebouwen oppervlakte kleiner is dan [x] m</text:span><text:span text:style-name="T1860">2</text:span><text:span text:style-name="T1861">; of<text:s/></text:span></text:p>
      <text:p text:style-name="Standaard"><text:span text:style-name="T1862">b. het bouwen plaatsvindt zonder<text:s/></text:span><text:span text:style-name="T1863">graafwerkzaamheden dieper dan [x] cm, en zonder heipalen.</text:span></text:p>
      <text:p text:style-name="P1864">4. Het bepaalde in het eerste lid is niet van toepassing in of op een te verwachten archeologisch monument met een hoge verwachting als:</text:p>
      <text:p text:style-name="Standaard"><text:span text:style-name="T1865">a. de aanvraag betrekking heeft op een of meer bouwwerken waarvan de totale te bebouwen oppervlakte kleiner is dan [x] m</text:span><text:span text:style-name="T1866">2</text:span><text:span text:style-name="T1867">; of<text:s/></text:span></text:p>
      <text:p text:style-name="Standaard"><text:span text:style-name="T1868">b. het bouwen plaatsvindt zonder graafwerkzaamheden dieper dan [x] cm, en zonder heipalen.</text:span></text:p>
      <text:p text:style-name="P1869">5. Het bepaalde in het eerste lid is niet van toepassing in of op een te verwachten archeologisch<text:s/>monument met een middelhoge verwachting als:</text:p>
      <text:p text:style-name="Standaard"><text:span text:style-name="T1870">a. de aanvraag betrekking heeft op een of meer bouwwerken waarvan de totale te bebouwen oppervlakte kleiner is dan [x] m</text:span><text:span text:style-name="T1871">2</text:span><text:span text:style-name="T1872">; of<text:s/></text:span></text:p>
      <text:p text:style-name="Standaard"><text:span text:style-name="T1873">b. het bouwen plaatsvindt zonder graafwerkzaamheden dieper dan [x] cm, en zonder heipalen.</text:span></text:p>
      <text:p text:style-name="P1874">6. Het bepaalde in het eerste lid is niet van toepassing in of op een te verwachten archeologisch monument met een lage verwachting als:</text:p>
      <text:p text:style-name="Standaard"><text:span text:style-name="T1875">a. de aanvraag betrekking heeft op een of meer bouwwerken waarvan de totale te bebouwen oppervlakte kleiner is<text:s/></text:span><text:span text:style-name="T1876">dan [x] m</text:span><text:span text:style-name="T1877">2</text:span><text:span text:style-name="T1878">; of<text:s/></text:span></text:p>
      <text:p text:style-name="Standaard"><text:span text:style-name="T1879">b. het bouwen plaatsvindt zonder graafwerkzaamheden dieper dan [x] cm, en zonder heipalen.</text:span></text:p>
      <text:p text:style-name="P1880"/>
      <text:p text:style-name="P1881">In dit artikel worden bouwactiviteiten in of op een (aantoonbaar te verwachten) archeologisch monument gekoppeld aan een omgevingsvergunning. Dat houdt in dat de bouwactiviteit pas mag worden verricht nadat daarvoor een omgevingsvergunning is verleend. Het aanvragen van een omgevingsvergunning maakt het mogelijk dat het bevoegd gezag voor de aanvang van de werkzaamheden op basis van een door de<text:s/>aanvrager in te dienen archeologisch rapport – dat voldoet aan de normen in de archeologische beroepsgroep - kan beoordelen of de activiteit in overeenstemming is met het belang van de archeologische monumentenzorg.<text:s/></text:p>
      <text:p text:style-name="P1882"/>
      <text:p text:style-name="Standaard"><text:bookmark-start text:name="_Hlk97720405"/><text:span text:style-name="T1883">Onderdeel b van het tweede lid geeft invulling aan artikel 5.130, vierde en vijfde lid, van het Bkl. Hierin is bepaald dat als in een omgevingsplan regels worden gesteld over het verrichten van archeologisch onderzoek, moet worden bepaald dat die regels niet van toepassing zijn op activiteiten</text:span><text:span text:style-name="T1884"><text:s/>met een oppervlakte van minder dan 100 m</text:span><text:span text:style-name="T1885">2</text:span><text:span text:style-name="T1886">, tenzij naar het oordeel van de gemeente een andere oppervlakte moet worden vastgesteld.</text:span></text:p>
      <text:p text:style-name="Standaard"><text:span text:style-name="T1887">Afhankelijk van de aantoonbare verwachting archeologische waarden aan te treffen (hoog, middelhoog, laag, of nog andere categorieën) kan per locatie een oppervlaktemaat worden opgenomen. Zo wordt in historische binnensteden met een hoge archeologische verwachting in de praktijk vaak een kleinere oppervlakte van 50 m</text:span><text:span text:style-name="T1888">2</text:span><text:span text:style-name="T1889"><text:s/>of zelfs 0 m</text:span><text:span text:style-name="T1890">2<text:s/></text:span><text:span text:style-name="T1891">vastgesteld, omdat ook bij kleinere projecten<text:s/></text:span><text:span text:style-name="T1892">een archeologisch onderzoek al meerwaarde heeft. Andersom kan er bijvoorbeeld bij een lage verwachting in het buitengebied voor gekozen worden een oppervlakte groter dan 100 m</text:span><text:span text:style-name="T1893">2</text:span><text:span text:style-name="T1894"><text:s/>vast te stellen, om te voorkomen dat een initiatiefnemer wordt belast met het doen van archeologisch onderzoek dat naar verwachting niet of nauwelijks zinvol is.<text:s/></text:span></text:p>
      <text:p text:style-name="P1895"><text:bookmark-end text:name="_Hlk151628811"/><text:bookmark-end text:name="_Hlk97720405"/></text:p>
      <text:h text:style-name="P1896" text:outline-level="8"><text:bookmark-start text:name="_Hlk148693918"/>Artikel 5.2.[(tv)am-b+3] Bijzondere aanvraagvereisten omgevingsvergunning<text:s/><text:bookmark-start text:name="_Hlk136876735"/>(ruimtelijk) bouwen<text:s/><text:bookmark-end text:name="_Hlk136876735"/>in of op (te verwachten) archeologisch monument</text:h>
      <text:p text:style-name="P1897"><text:bookmark-start text:name="_Hlk148088708"/><text:bookmark-start text:name="_Hlk148526687"/>1. Bij een aanvraag om een<text:s/>omgevingsvergunning voor een bouwactiviteit in of op een archeologisch monument of een te verwachten archeologisch monument worden de volgende gegevens en bescheiden verstrekt:</text:p>
      <text:p text:style-name="Standaard"><text:span text:style-name="T1898">a.<text:s/></text:span><text:bookmark-start text:name="_Hlk148020859"/><text:span text:style-name="T1899">een door een certificaathouder als bedoeld in artikel 5.4 van de Erfgoedwet opgesteld rapport waarin de archeologische waarde van de locatie naar het oordeel van het college van burgemeester en wethouders in voldoende mate is vastgesteld, dat is gebaseerd op:</text:span></text:p>
      <text:p text:style-name="P1900">1⁰. een bureauonderzoek;<text:s/></text:p>
      <text:p text:style-name="P1901">2⁰. zo nodig een booronderzoek; en</text:p>
      <text:p text:style-name="P1902">3⁰. zo<text:s/>nodig een<text:s/><text:bookmark-start text:name="_Hlk148019964"/>proefsleuvenonderzoek of proefputtenonderzoek<text:bookmark-end text:name="_Hlk148020859"/><text:bookmark-end text:name="_Hlk148019964"/>;</text:p>
      <text:p text:style-name="Standaard"><text:span text:style-name="T1903">b. funderingstekeningen, met inbegrip van een door het college van burgemeester en wethouders goedgekeurd palenplan;<text:s/></text:span></text:p>
      <text:p text:style-name="P1904">c. als sprake is van een opgraving, ook als deze alleen bestaat uit een proefsleuvenonderzoek of een proefputtenonderzoek: een door het college van burgemeester en wethouders goedgekeurd programma van eisen voor de opgraving;<text:s/></text:p>
      <text:p text:style-name="P1905">d. als sprake is van een booronderzoek: een door het college van burgemeester en wethouders goedgekeurd plan<text:s/>van aanpak voor het booronderzoek;</text:p>
      <text:p text:style-name="P1906">e. als sprake is van een (te verwachten) archeologisch monument onderwater: een vlakdekkende hoge resolutie sonaropname van de waterbodem en ultrahoge resolutie sonaropnamen van details.</text:p>
      <text:p text:style-name="P1907">2. Zo nodig worden de volgende gegevens en bescheiden verstrekt:</text:p>
      <text:p text:style-name="P1908">a. als sprake is van een zichtbaar archeologisch monument: overzichtsfoto’s van de bestaande situatie en plantekeningen van de nieuwe toestand; of</text:p>
      <text:p text:style-name="Standaard"><text:span text:style-name="T1909">b. een rapport waarin de gevolgen van de activiteit voor de archeologische<text:s/></text:span><text:span text:style-name="T1910">waarden naar het oordeel van het college van burgemeester en wethouders in voldoende mate inzichtelijk zijn gemaakt.</text:span><text:bookmark-end text:name="_Hlk148693918"/><text:span text:style-name="T1911"><text:s/></text:span><text:bookmark-end text:name="_Hlk148088708"/></text:p>
      <text:p text:style-name="P1912"><text:bookmark-end text:name="_Hlk148526687"/></text:p>
      <text:p text:style-name="Standaard"><text:bookmark-start text:name="_Hlk148088887"/><text:bookmark-start text:name="_Hlk148088814"/><text:span text:style-name="T1913">Bij de aanvraag om een omgevingsvergunning voor het bouwen wordt op grond van onderdeel a van het eerste lid gevraagd om een rapport van een archeologisch vooronderzoek waarin de archeologische waarde van de locatie naar het oordeel van burgemeester en wethouders voldoende is vastgesteld. Wat in een concreet geval voldoende wordt geacht, komt bij voorkeur al in het vooroverleg aan de orde.<text:s/></text:span><text:bookmark-start text:name="_Hlk146882632"/><text:span text:style-name="T1914">Het kan gaan om een rapport van een bureauonderzoek en/of booronderzoek en/of proefsleuvenonderzoek. Het is aan te bevelen om voldoende archeologische deskundigheid in huis te hebben, zodat in het vooroverleg kan worden aangegeven welk onderzoek (een bureauonderzoek, verkennend booronderzoek, een proefsleuvenonderzoek, of een opeenvolging of combinatie van deze onderzoeken) nodig is voor de aanvraag. Dit is voor de initiatiefnemer van groot belang.</text:span><text:bookmark-end text:name="_Hlk146882632"/><text:span text:style-name="T1915"><text:s/>Het college van burgemeester en wethouders moet op basis<text:s/></text:span><text:span text:style-name="T1916">van het rapport voldoende inzicht krijgen in de exacte impact van de werkzaamheden op de archeologische waarde. Het rapport moet zijn opgesteld volgens de normen van de archeologische beroepsgroep.<text:s/></text:span><text:span text:style-name="T1917">Als voor het archeologisch (voor)onderzoek bodemverstorende handelingen vereist zijn, moet het archeologisch bedrijf dat dit onderzoek verricht hiervoor gecertificeerd zijn.</text:span><text:bookmark-end text:name="_Hlk148088887"/><text:span text:style-name="T1918"><text:s/>Het bevoegd gezag kan de aanvrager tijdens het vooroverleg ook aangeven dat bepaalde aanvraagvereisten in het concrete geval niet hoeven te<text:s/></text:span><text:span text:style-name="T1919">worden overgelegd. Dit kan in geval van het archeologisch rapport bijvoorbeeld aan de orde zijn als het bevoegd gezag voor de beoordeling van de aanvraag zelf al voldoende inzicht en kennis heeft met betrekking tot de archeologische waarde.</text:span></text:p>
      <text:p text:style-name="P1920"><text:bookmark-start text:name="_Hlk148023424"/></text:p>
      <text:p text:style-name="Standaard"><text:span text:style-name="T1921">Het aanvraagvereiste in onderdeel b<text:s/></text:span><text:bookmark-start text:name="_Hlk148088962"/><text:span text:style-name="T1922">van het eerste lid<text:s/></text:span><text:bookmark-end text:name="_Hlk148088962"/><text:span text:style-name="T1923">– funderingstekeningen, hieronder mede begrepen een palenplan – betreft dat deel van de bouwwerkzaamheden dat in de bodem plaatsvindt. Het bovengrondse deel van het bouwplan is voor de impact op archeologie in de<text:s/></text:span><text:span text:style-name="T1924">bodem niet relevant. Met de vereiste goedkeuring van het palenplan door het bevoegd gezag wordt geborgd dat burgemeester en wethouders (aanvullende) eisen kunnen stellen aan het palenplan om aantasting van archeologische monumenten in de bodem zoveel mogelijk te voorkomen. Welke eisen dat zijn is (mede) afhankelijk van het type archeologische monument; bij zeer kwetsbare archeologische resten kunnen bijvoorbeeld andere (strengere) eisen worden gesteld dan bij minder kwetsbare archeologische monumenten. Door</text:span><text:span text:style-name="T1925"><text:s/>het opnemen van dit aanvraagvereiste kunnen palenplannen worden afgestemd op de (verwachte) archeologische resten in de bodem en worden dus altijd maatwerk.</text:span></text:p>
      <text:p text:style-name="P1926"><text:bookmark-start text:name="_Hlk148088986"/></text:p>
      <text:p text:style-name="P1927">De aanvraagvereisten in de onderdelen c en d van het eerste lid, een programma van eisen voor een opgraving, respectievelijk een plan van aanpak voor een booronderzoek, zijn van toepassing als voor het rapport als bedoeld in onderdeel a naar het oordeel van de archeologisch deskundige van de gemeente behalve het bureauonderzoek ook een booronderzoek<text:s/>of een opgraving (waaronder ook wordt begrepen een proefsleuven- en/of een proefputtenonderzoek) of een combinatie daarvan nodig is om de archeologische waarde in voldoende mate te kunnen vaststellen.<text:s/></text:p>
      <text:p text:style-name="P1928">Met een programma van eisen kan het bevoegd gezag specifieke eisen aan een archeologische opgraving stellen, gericht op een professionele uitvoering van de archeologische opgraving als bedoeld in de Erfgoedwet. In een programma van eisen worden de onderzoeksvragen en onderzoeksmethoden beschreven en<text:s/>beargumenteerd. Die zijn gebaseerd op de archeologische verwachting uit het aan het veldonderzoek voorafgaande (bureau)onderzoek. Bij booronderzoek als bedoeld in onderdeel f kan in plaats van met een programma van eisen worden volstaan met een (minder uitvoerig) plan van aanpak.<text:s/></text:p>
      <text:p text:style-name="P1929"/>
      <text:p text:style-name="P1930">Bij de sonaropnamen, bedoeld in onderdeel e van het eerste lid, die van belang zijn bij het bouwen op of in de waterbodem, gaat het doorgaans om zogenoemde «multibeamopnamen». Deze hebben als doel om de topografische hoogte, de<text:s/>bathymetrie, van de waterbodem ter plekke te bepalen en mogelijke archeologische resten te detecteren. Tevens dienen zij als nulmeting om de situatie voorafgaand aan de ingreep te kunnen vergelijken met die daarna.</text:p>
      <text:p text:style-name="P1931"><text:bookmark-end text:name="_Hlk148023424"/></text:p>
      <text:p text:style-name="P1932">Het tweede lid bevat aanvraagvereisten die niet altijd nodig zullen zijn. In onderdeel a worden in geval van een zichtbaar archeologisch monument overzichtsfoto’s van de bestaande situatie en plantekeningen van de nieuwe toestand gevraagd, maar deze zullen in de regel ook al worden overgelegd in<text:s/>het kader van de algemene aanvraagvereisten voor de ruimtelijke bouwactiviteit. Dit aanvraagvereiste geldt alleen voor zover deze bescheiden niet al in ander verband zijn of worden overgelegd.<text:s/></text:p>
      <text:p text:style-name="P1933"/>
      <text:p text:style-name="P1934">Het rapport in onderdeel b van het tweede lid is alleen nodig als het om specifieke informatie gaat die niet al blijkt uit de overige overgelegde gegevens en bescheiden en de gemeente deze informatie zelf niet al heeft. Het rapport verschilt in die zin van een rapport als bedoeld in onderdeel a van het eerste lid,<text:s/>dat uit dit rapport moet blijken wat de gevolgen van de activiteit zullen zijn voor het archeologisch monument, bijvoorbeeld een zettingsrapport (over het samendrukken van de grond door belasting).<text:bookmark-end text:name="_Hlk148088986"/><text:s/>Het kan ook gaan om een verslag van de maatregelen die worden genomen om archeologische waarden te ontzien.</text:p>
      <text:p text:style-name="P1935"/>
      <text:h text:style-name="P1936" text:outline-level="8"><text:bookmark-start text:name="_Hlk148693961"/><text:bookmark-end text:name="_Hlk148088814"/>Artikel 5.2.[(tv)am-b+4] Beoordelingsregels omgevingsvergunning (ruimtelijk) bouwen in of op (te verwachten) archeologisch monument</text:h>
      <text:p text:style-name="Standaard"><text:span text:style-name="T1937">1. Een omgevingsvergunning voor een bouwactiviteit in of op een<text:s/></text:span><text:span text:style-name="T1938">archeologisch monument of een te verwachten archeologisch monument wordt alleen verleend als naar het oordeel van het college van burgemeester en wethouders:</text:span></text:p>
      <text:p text:style-name="P1939"><text:span text:style-name="T1940">a. uit het bij de aanvraag gevoegde rapport blijkt dat</text:span><text:span text:style-name="T1941"><text:s/></text:span><text:span text:style-name="T1942">er op de locatie van de bouwactiviteit geen archeologisch monument aanwezig of te verwachten is;</text:span></text:p>
      <text:p text:style-name="P1943">b. de archeologische waarde van het archeologisch monument of het te verwachten archeologisch monument naar het oordeel van het college van burgemeester en wethouders niet of niet onevenredig wordt<text:s/>geschaad; of</text:p>
      <text:p text:style-name="P1944">c. de archeologische waarde van het archeologisch monument of het te verwachten archeologisch monument kan worden behouden door aan de omgevingsvergunning voorschriften te verbinden.<text:s/></text:p>
      <text:p text:style-name="P1945"><text:bookmark-start text:name="_Hlk118714844"/>2.<text:s/><text:bookmark-start text:name="_Hlk118727533"/>Van een situatie als bedoeld in het eerste lid, onder b, is in ieder geval sprake als het bouwen plaatsvindt zonder graafwerkzaamheden dieper dan [x] cm, en:<text:s/></text:p>
      <text:p text:style-name="P1946">a. zonder heipalen, of<text:s/></text:p>
      <text:p text:style-name="Standaard"><text:span text:style-name="T1947">b. met heipalen, in overeenstemming met een door het college van burgemeester en wethouders goedgekeurd palenplan.</text:span></text:p>
      <text:p text:style-name="Standaard"><text:span text:style-name="T1948">3. Bij de<text:s/></text:span><text:span text:style-name="T1949">beslissing op de aanvraag wordt rekening gehouden met het beginsel van</text:span><text:span text:style-name="T1950"><text:s/>het conserveren en in stand houden van archeologische monumenten, bij voorkeur in situ</text:span><text:span text:style-name="T1951">.</text:span><text:bookmark-end text:name="_Hlk118727533"/></text:p>
      <text:p text:style-name="P1952"><text:bookmark-end text:name="_Hlk148693961"/><text:bookmark-end text:name="_Hlk118714844"/></text:p>
      <text:p text:style-name="Standaard"><text:span text:style-name="T1953">Het is van belang om aan te geven wanneer de omgevingsvergunning wordt verleend. De beoordelingsregels waaraan een aanvraag om een omgevingsvergunning wordt getoetst, zijn opgenomen in dit artikel. Als uit het archeologisch rapport dat bij de aanvraag moet worden gevoegd blijkt dat er op de bouwlocatie archeologische waarden zijn aangetroffen of deze</text:span><text:span text:style-name="T1954"><text:s/>te verwachten zijn (in de wettelijke terminologie is er dan sprake van een archeologisch monument of een te verwachten archeologisch monument), kan dit ertoe leiden dat er met het oog op het behoud in situ beperkingen aan het bouwplan gesteld worden. De beoordelingsregels moeten een grondslag bieden voor het kunnen weigeren van de omgevingsvergunning voor gevallen waarin een aanvrager onverhoopt (de uitvoering van) zijn bouwplan niet wenst aan te passen. Dat kan door een regel op te nemen die ertoe strekt<text:s/></text:span><text:span text:style-name="T1955">dat een omgevingsvergunning voor een bouwactiviteit geweigerd moet worden als aanwezige archeologische waarden onaanvaardbaar worden aangetast door het aangevraagde bouwplan. Indien mogelijk kan de aanvrager in het tweede lid in algemene zin al meer zekerheid worden gegeven over de haalbaarheid van het bouwplan, als de graafwerkzaamheden slechts een beperkte diepte hebben en er geen heipalen worden gebruikt. Dit kan ook voor bouwplannen met heipalen, maar dan zal een op het desbetreffende (te verwachten)<text:s/></text:span><text:span text:style-name="T1956">archeologische monument afgestemd palenplan vereist zijn. In standaardsituaties kan dan bijvoorbeeld volstaan worden met een palenplan met een minimale afstand tussen de rijen heipalen. In andere gevallen, bijvoorbeeld bij een stadsmuur of grafveld, is maatwerk nodig. In beide gevallen is er een door het college van burgemeester en wethouders goedgekeurd palenplan nodig.</text:span></text:p>
      <text:p text:style-name="P1957"/>
      <text:h text:style-name="Kop8" text:outline-level="8"><text:span text:style-name="T1958">Artikel 5.2.[(tv)am-b+5] Vergunningvoorschriften</text:span><text:span text:style-name="T1959"><text:s/>(ruimtelijk) bouwen<text:s/></text:span><text:span text:style-name="T1960">in, aan of op (te verwachten) archeologisch monument</text:span></text:h>
      <text:p text:style-name="P1961">Aan een<text:s/>omgevingsvergunning voor een bouwactiviteit in of op een archeologisch monument of een te verwachten archeologisch monument kunnen in het belang van de archeologische monumentenzorg in ieder geval voorschriften worden verbonden, die inhouden een plicht tot:</text:p>
      <text:p text:style-name="Standaard"><text:span text:style-name="T1962">a. het treffen van technische maatregelen volgens een door het college van burgemeester en wethouders goedgekeurd behoudsmaatregelenplan, waardoor archeologische monumenten in situ kunnen worden behouden;</text:span></text:p>
      <text:p text:style-name="Standaard"><text:span text:style-name="T1963">b. het verrichten van opgravingen als bedoeld in<text:s/></text:span><text:span text:style-name="T1964">artikel 1.1 van de Erfgoedwet door een certificaathouder als bedoeld in artikel 5.4 van de Erfgoedwet;</text:span></text:p>
      <text:p text:style-name="P1965">c. het laten begeleiden van een activiteit die tot bodemverstoring leidt door een deskundige op het terrein van de archeologische monumentenzorg die voldoet aan bij die voorschriften te stellen kwalificaties;<text:s/></text:p>
      <text:p text:style-name="P1966">d. het verrichten van een opgraving, daaronder mede begrepen een archeologische begeleiding, op een bepaalde wijze, als die wijze in overeenstemming is met de Erfgoedwet<text:bookmark-start text:name="_Hlk148096821"/>;</text:p>
      <text:p text:style-name="P1967">e. het binnen een bepaalde<text:s/>termijn starten van werkzaamheden;</text:p>
      <text:p text:style-name="Standaard"><text:span text:style-name="T1968">f. het uiterlijk [x] week/[x] weken van tevoren melden van de start van de werkzaamheden;<text:s/></text:span></text:p>
      <text:p text:style-name="P1969">g. het zo spoedig mogelijk schriftelijk melden van feiten of omstandigheden die van invloed zijn op de uitvoering van werkzaamheden in overeenstemming met de aan de omgevingsvergunning verbonden voorschriften;<text:s/></text:p>
      <text:p text:style-name="P1970">h. het tijdig voor aanvang van werkzaamheden bekend maken van de aan de omgevingsvergunning verbonden voorschriften aan de opdrachtnemer van de werkzaamheden, onder wie mede<text:s/>begrepen een onderaannemer; en<text:s/></text:p>
      <text:p text:style-name="Standaard"><text:span text:style-name="T1971">i. het uitvoeren van de werkzaamheden in overeenstemming met de in de omgevingsvergunning genoemde versie van tekeningen of van een programma van eisen</text:span><text:bookmark-end text:name="_Hlk148096821"/><text:span text:style-name="T1972">.</text:span></text:p>
      <text:p text:style-name="P1973"/>
      <text:p text:style-name="P1974"><text:bookmark-start text:name="_Hlk148093197"/>Dit artikel is deels (onderdelen a tot en met d) gebaseerd op de artikelen 22.34 en 22.303, eerste lid, van de bruidsschat. De onderdelen e en g tot en met i zijn gebaseerd op de Beleidsregel toepassen beoordelingsregels aanvraag omgevingsvergunning archeologische rijksmonumentenactiviteit, waarin is aangegeven dat deze<text:s/>voorschriften standaard worden verbonden aan een omgevingsvergunning voor een rijksmonumentenactiviteit met betrekking tot een archeologisch monument. Onderdeel f is afkomstig uit de gemeentelijke praktijk.<text:s/></text:p>
      <text:p text:style-name="P1975">Het bevoegd gezag verbindt die voorschriften aan de omgevingsvergunning die nodig zijn met het oog op de beoordelingsregels in artikel 5.2.[(tv)am-b+4]. Dit betreft voorschriften in het belang van het behoud van cultureel erfgoed, in casu in het belang van de archeologische monumentenzorg. Als de<text:s/>bouwactiviteit van invloed is op een (te verwachten) archeologisch monument, kunnen in het belang van de archeologische monumentenzorg in ieder geval de onder a tot en met i bedoelde voorschriften aan de vergunning worden verbonden.</text:p>
      <text:p text:style-name="P1976"><text:bookmark-end text:name="_Hlk148093197"/></text:p>
      <text:p text:style-name="Standaard"><text:span text:style-name="T1977">Onderdeel a heeft betrekking op voorschriften die een plicht inhouden tot het treffen van technische maatregelen waardoor archeologische monumenten in situ kunnen worden behouden. Als uit het archeologisch rapport dat bij de aanvraag moet worden gevoegd blijkt dat er op de<text:s/></text:span><text:span text:style-name="T1978">bouwlocatie archeologische waarden zijn aangetroffen of aantoonbaar te verwachten zijn, kan dit ertoe leiden dat er met het oog op het behoud in situ beperkingen aan het bouwplan gesteld worden. Zo kan voorgeschreven worden dat op bepaalde locaties geen of minder heipalen mogen worden toegepast, maar dat een andere vorm van fundering moet plaatsvinden. Andere voorbeelden zijn voorschriften die verplichten tot het aanbrengen van een ophogingslaag, of het aanpassen van de funderingswijze. De te treffen<text:s/></text:span><text:span text:style-name="T1979">technische maatregelen moeten door de aanvrager van de omgevingsvergunning inzichtelijk worden gemaakt in een behoudsmaatregelenplan, waarin de technische maatregelen worden beschreven en toegelicht, en waaruit blijkt hoe het behoud in situ van het archeologisch monument wordt gerealiseerd. Om het behoud in situ te borgen is goedkeuring van het behoudsmaatregelenplan door het college van burgemeester en wethouders een vereiste. Hierbij speelt wel het algemene bestuursrechtelijke uitgangspunt dat bij het<text:s/></text:span><text:span text:style-name="T1980">nemen van een beslissing op een aanvraag de grondslag van die aanvraag niet mag worden verlaten. Als de gestelde voorschriften zouden leiden tot een verstrekkende wijziging van het bouwplan, waardoor bijvoorbeeld een verplaatsing van het bouwwerk binnen het betrokken perceel nodig is, kan het nodig zijn dat hiertoe de aanvraag wordt aangepast. Voorschriften die leiden tot bouwkundige wijzigingen die minder vergaand zijn, bijvoorbeeld het voorschrijven van een andere methodiek van fundering, kunnen hiertoe<text:s/></text:span><text:span text:style-name="T1981">met instemming van de aanvrager aan een vergunning worden verbonden. Als de aanvrager zijn aanvraag niet wenst aan te passen of de aanvrager verleent geen instemming aan de te verbinden voorschriften die leiden tot een uitvoering van de activiteit anders dan zoals die is aangevraagd, blijft er geen andere weg open dan de gevraagde vergunning te weigeren. Daarom moeten de beoordelingsregels een grondslag bieden voor het kunnen weigeren van een vergunning voor gevallen waarin een aanvrager onverhoopt (de<text:s/></text:span><text:span text:style-name="T1982">uitvoering van) zijn bouwplan niet wenst aan te passen. Dat kan door een regel op te nemen die ertoe strekt dat een vergunning voor een bouwactiviteit geweigerd moet worden als aanwezige archeologische waarden onaanvaardbaar worden aangetast door het aangevraagde bouwplan (zie hiervoor artikel 5.2.[(tv)am-b+4]).</text:span></text:p>
      <text:p text:style-name="P1983"/>
      <text:p text:style-name="P1984">Onderdeel b heeft betrekking op voorschriften over het verrichten van opgravingen als bedoeld in artikel 1.1 in samenhang met artikel 5.1, eerste lid, van de Erfgoedwet. Als een noodzakelijke en<text:s/>schadelijke of ontsierende bouwactiviteit - gelet op de belangenafweging - onvermijdelijk is en planaanpassing niet of onvoldoende mogelijk is, zal opgraving van het bodemarchief op professionele wijze nodig zijn om de archeologische resten ex situ te behouden. Dit moet voorafgaand aan de voorgenomen activiteit plaatsvinden. In dit verband kunnen ook technische maatregelen nodig zijn, zoals het toepassen van bronbemaling om archeologisch onderzoek in de bouwput naar behoren te kunnen uitvoeren.</text:p>
      <text:p text:style-name="P1985"/>
      <text:p text:style-name="P1986">Onderdeel c<text:s/>heeft betrekking op voorschriften over de begeleiding door een archeologisch deskundige van uitvoeringswerkzaamheden. Deze deskundige is bij de werkzaamheden aanwezig en documenteert eventuele overblijfselen, voorwerpen of andere sporen van menselijke aanwezigheid in het verleden die hierbij aan het licht komen.</text:p>
      <text:p text:style-name="P1987">Het instrument van archeologische begeleiding is bedoeld voor situaties waarin adequaat vooronderzoek niet mogelijk is door fysieke belemmeringen, zoals een te slopen bouwwerk, waardoor niet tot<text:s/>een betrouwbare waardenstelling kan worden gekomen. Ook kan de begeleiding worden ingezet voor situaties waarin civieltechnische werkzaamheden archeologisch onderzoek niet mogelijk maken of op grond van de beschikbare archeologische informatie is geconcludeerd dat het doen van een opgraving niet (meer) nodig is, maar men toch graag het zekere voor het onzekere wil nemen. Daarnaast kan er bij uitvoeringstrajecten sprake zijn van bijzondere onderzoeksvragen, die juist door archeologische begeleiding kunnen<text:s/>worden beantwoord. Het gaat daarbij om gebieden of complextypen waar wel een archeologische verwachting is, maar waaraan door inventariserend veldonderzoek geen specifieke locatie kan worden gekoppeld. Archeologische begeleiding is nadrukkelijk niet bedoeld als een vervanging voor een inventariserend veldonderzoek of een opgraving. Aan dit onderdeel kan niet worden voldaan met een verwijzing naar een gecertificeerde opgravingsdeskundige, omdat niet alle handelingen waaruit een archeologische begeleiding kan<text:s/>bestaan, handelingen zijn waarvoor een certificaat als bedoeld in artikel 5.1 van de Erfgoedwet vereist is. Dit is bijvoorbeeld het geval bij het uitzeven van grond afkomstig uit een bouwput om archeologische overblijfselen of voorwerpen te verzamelen. Voor die gevallen kan het bevoegd gezag op basis van dit onderdeel specifieke eisen stellen aan de deskundigheid van de bij de archeologische begeleiding betrokken personen. Denk bijvoorbeeld aan de voorwaarde dat de deskundige kennis moet hebben van de<text:s/>archeologie van het rivierengebied of van de Romeinse tijd. Veelal zullen deze eisen via het programma van eisen worden afgedwongen (zie onderdeel d). Maar het bevoegd gezag kan ook eisen stellen aan de kwalificaties van de deskundige zonder dat het een specifiek programma van eisen als voorschrift opneemt. Dit laat onverlet dat de uitvoerder van de archeologische begeleiding voor zover het handelingen betreft waarvoor een certificaat als bedoeld in artikel 5.1 van de Erfgoedwet vereist is, in ieder geval<text:s/>moet voldoen aan het bepaalde in artikel 5.4, eerste en tweede lid, van die wet. Een archeologische begeleiding wordt op professionele wijze verricht volgens het protocol 4004 of – bij waterbodems – 4107 uit de Kwaliteitsnorm Nederlandse Archeologie (KNA) voor een archeologische opgraving.</text:p>
      <text:p text:style-name="P1988"/>
      <text:p text:style-name="P1989">Met het voorschrift in onderdeel d dat de opgraving of begeleiding op een bepaalde wijze, die in overeenstemming is met artikel 5.4, eerste en tweede lid, van de Erfgoedwet, moet worden verricht, wordt beoogd aan te<text:s/>sluiten bij de Erfgoedwet en vooral bij het in die wet opgenomen certificatiesysteem, waarbij de nadruk meer is komen te liggen op de professionele standaarden uit het veld zoals tot nu toe neergelegd in de Kwaliteitsnorm Nederlandse Archeologie. Met deze voorschriften worden die voorschriften bedoeld die ook wel als een programma van eisen of een plan van aanpak worden aangeduid en voor de inwerkingtreding van de Erfgoedwet en de Omgevingswet werden gebaseerd op artikel 38, eerste lid, onder a, van de<text:s/>Monumentenwet 1988. In het programma van eisen en plan van aanpak kunnen burgemeester en wethouders randvoorwaarden aan het archeologisch onderzoek meegeven, in het bijzonder de doel- en vraagstelling van het onderzoek, en kunnen eisen worden gesteld aan de wijze van uitvoering. Er wordt bijvoorbeeld aangegeven welke onderzoeksmethodiek moet worden ingezet en over welke specifieke kennis en ervaring de actoren moeten beschikken om het onderzoek te kunnen uitvoeren. Na het veldwerk wordt ingevolge de KNA een<text:s/>evaluatierapport opgesteld op basis waarvan de resultaten van het gravend onderzoek worden uitgewerkt. Tot voornoemde eisen behoort ook de eis dat dit evaluatierapport ter goedkeuring aan het bevoegd gezag wordt voorgelegd.</text:p>
      <text:p text:style-name="P1990">Voorkomen moet worden dat de inhoud van de voorschriften in strijd is met de professionele kwaliteitsnorm voor archeologisch onderzoek binnen het in de Erfgoedwet opgenomen certificatiesysteem. Dit betekent dat de voorschriften wel aanvullende eisen mogen bevatten, maar geen eisen die<text:s/>onder het niveau van deze normen van de beroepsgroep liggen. De voorschriften kunnen tenslotte ook betrekking hebben op non-destructief archeologisch onderzoek, zoals een veldkartering of een sonaropname van de waterbodem.<text:s/></text:p>
      <text:p text:style-name="P1991"/>
      <text:p text:style-name="P1992"><text:bookmark-start text:name="_Hlk148093426"/>De voorschriften in de onderdelen e tot en met i worden ook in het belang van de archeologische monumentenzorg gesteld, maar beogen vooral een tijdige en juiste uitvoering te borgen van de (archeologische) werkzaamheden, conform de verleende vergunning. Een voorschrift als bedoeld in<text:s/>onderdeel e maakt duidelijk dat niet eindeloos met uitvoering van de werkzaamheden kan worden gewacht. Een gebruikelijke termijn waarbinnen de werkzaamheden moeten zijn gestart is 18 maanden, tenzij archeologisch onderzoek tot de werkzaamheden behoort. In dat geval wordt vaak een termijn van één jaar aangehouden in verband met de beperkte houdbaarheid van een programma van eisen. Een verplichting tot het melden van de start van de werkzaamheden als bedoeld in onderdeel f stelt het bevoegd gezag in staat om<text:s/>bij de graafwerkzaamheden aanwezig te zijn.<text:s/></text:p>
      <text:p text:style-name="P1993">Er kan natuurlijk sprake zijn van nieuwe feiten of omstandigheden waardoor tijdige uitvoering van de werkzaamheden niet (tijdig) mogelijk is. Een vergunningvoorschrift als bedoeld in onderdeel g beoogt burgemeester en wethouders daarvan tijdig op de hoogte te brengen. De termijn waarbinnen de werkzaamheden moeten zijn gestart, kan dan bijvoorbeeld worden verlengd, als een schriftelijk verzoek van de vergunninghouder binnen de in de vergunning gestelde termijn is<text:s/>ingediend. Als archeologisch onderzoek is voorgeschreven, kan de aanvrager in dat kader verplicht worden tot actualisering van het bijbehorende programma van eisen of plan van aanpak.<text:s/></text:p>
      <text:p text:style-name="P1994">Een voorschrift als bedoeld in onderdeel h beoogt te voorkomen dat de communicatie tussen vergunninghouder en uitvoerder(s) tekortschiet. Dat zou namelijk het risico van een van de vergunning afwijkende uitvoering van werkzaamheden vergroten. De vergunninghouder blijft te allen tijde verantwoordelijk voor de uitvoering van de<text:s/>werkzaamheden, maar ook de uitvoerders zijn gehouden aan de voorschriften. Die moeten ze dan wel kennen, wat in de praktijk nog wel eens mis blijkt te gaan. Een voorschrift als bedoeld in onderdeel i is eigenlijk een open deur, maar expliciete vermelding van versienummers in de vergunning voorkomt dat er een misverstand kan ontstaan over welke profiel-, bestek- of funderingstekeningen of welke versie van het programma van eisen voor het archeologisch onderzoek van toepassing is. Dit is met name van belang<text:s/>als deze documenten gedurende de behandeling van de aanvraag zijn gewijzigd.<text:bookmark-end text:name="_Hlk148093426"/><text:s/></text:p>
      <text:p text:style-name="P1995"/>
      <text:h text:style-name="P1996" text:outline-level="7"><text:bookmark-start text:name="_Hlk75190695"/><text:bookmark-end text:name="_Hlk75187362"/><text:bookmark-end text:name="_Hlk66271903"/>Paragraaf 5.2.[(tv)am-a].2 Aanlegactiviteiten in of op (te verwachten) archeologisch monument</text:h>
      <text:h text:style-name="P1997" text:outline-level="8">Artikel 5.2.[(tv)am)-a] Toepassingsbereik</text:h>
      <text:p text:style-name="P1998">Deze paragraaf gaat over het uitvoeren van werken, geen bouwwerken zijnde, en werkzaamheden in of op een archeologisch monument of een te verwachten archeologisch monument op een locatie met de functie-aanduiding ‘archeologisch monument’ of ‘te verwachten archeologisch monument’.<text:s/></text:p>
      <text:p text:style-name="P1999"/>
      <text:h text:style-name="P2000" text:outline-level="8">Artikel<text:s/>5.2.[(tv)am-a+1] Oogmerk</text:h>
      <text:p text:style-name="P2001">De regels in deze paragraaf zijn gesteld met het oog op het behoud van archeologische monumenten.<text:s/></text:p>
      <text:p text:style-name="P2002"/>
      <text:h text:style-name="Kop8" text:outline-level="8"><text:span text:style-name="T2003">Artikel 5.2.[(tv)am-a+2] Omgevingsvergunning</text:span><text:span text:style-name="T2004"><text:s/></text:span><text:span text:style-name="T2005">aanlegactiviteiten in of op (te verwachten) archeologisch monument</text:span></text:h>
      <text:p text:style-name="P2006"><text:bookmark-start text:name="_Hlk108444456"/>1. Het is verboden zonder omgevingsvergunning in of op een archeologisch monument of een te verwachten archeologisch monument de volgende werken, geen bouwwerken zijnde, en werkzaamheden uit te voeren:</text:p>
      <text:p text:style-name="P2007">a. het afgraven van gronden</text:p>
      <text:p text:style-name="P2008">b. ………<text:s/></text:p>
      <text:p text:style-name="Standaard"><text:bookmark-start text:name="_Hlk147324416"/><text:span text:style-name="T2009">[</text:span><text:span text:style-name="T2010">Zelf aanvullen.</text:span><text:span text:style-name="T2011"><text:s/></text:span><text:span text:style-name="T2012">Veel voorkomende<text:s/></text:span><text:span text:style-name="T2013">aanlegactiviteiten die betrekking hebben op een archeologisch monument, zijn:</text:span></text:p>
      <text:p text:style-name="P2014"><text:bookmark-start text:name="_Hlk105750965"/>–<text:s/><text:bookmark-end text:name="_Hlk105750965"/>inrichtingswerkzaamheden,<text:s/></text:p>
      <text:p text:style-name="P2015">– graafwerkzaamheden (bijv. van bouwput),</text:p>
      <text:p text:style-name="P2016">– aanleg of onderhoud van infrastructurele werken zoals (spoor)wegen, tunnels, viaducten, rioleringen, kabels en leidingen.</text:p>
      <text:p text:style-name="P2017">Ook kan het bijvoorbeeld gaan om:</text:p>
      <text:p text:style-name="P2018">– aanbrengen van verhardingen,</text:p>
      <text:p text:style-name="P2019">– aanleggen, verbreden, verdiepen of dempen van vaargeulen, waterlopen en waterpartijen,</text:p>
      <text:p text:style-name="P2020">– baggeren (waaronder saneren en onderzuigen),</text:p>
      <text:p text:style-name="P2021">– uitvoeren van werkzaamheden aan<text:s/>oevers en kaden,</text:p>
      <text:p text:style-name="P2022">– aanplanten en verwijderen van (diepwortelende) bomen (en boomstobben) en struiken,</text:p>
      <text:p text:style-name="P2023">– ophogen, verlagen of egaliseren van het maaiveld of de waterbodem,</text:p>
      <text:p text:style-name="P2024">– winnen van grondstoffen,</text:p>
      <text:p text:style-name="P2025">– wijzigen van de grondwaterstand,</text:p>
      <text:p text:style-name="Standaard"><text:bookmark-start text:name="_Hlk105505163"/><text:span text:style-name="T2026">– a</text:span><text:bookmark-end text:name="_Hlk105505163"/><text:span text:style-name="T2027">grarische grondwerkzaamheden, zoals het aanleggen van drainage of diepploegen,<text:s/></text:span></text:p>
      <text:p text:style-name="P2028">– grondwerkzaamheden op natuurterreinen (zoals afplaggen of het verwijderen van de strooisellaag)<text:s/></text:p>
      <text:p text:style-name="Standaard"><text:bookmark-start text:name="_Hlk146727127"/><text:span text:style-name="T2029">– saneren van gronden</text:span><text:bookmark-end text:name="_Hlk146727127"/><text:span text:style-name="T2030">.</text:span><text:span text:style-name="T2031">]</text:span><text:span text:style-name="T2032"><text:s/></text:span></text:p>
      <text:p text:style-name="P2033"><text:bookmark-end text:name="_Hlk108444456"/>2. Het bepaalde in het eerste lid is niet van toepassing als de aanvraag<text:s/>betrekking heeft op een of meer werken, geen bouwwerken zijnde, of werkzaamheden:</text:p>
      <text:p text:style-name="Standaard"><text:span text:style-name="T2034">a.<text:s/></text:span><text:span text:style-name="T2035">die worden uitgevoerd in het kader van het normale beheer en onderhoud;</text:span></text:p>
      <text:p text:style-name="Standaard"><text:span text:style-name="T2036">b.<text:s/></text:span><text:span text:style-name="T2037">die bestaan uit de aanleg van kabelsleuven of leidingsleuven, met een breedte van maximaal [x] cm;</text:span><text:span text:style-name="T2038"><text:s/></text:span></text:p>
      <text:p text:style-name="Standaard"><text:span text:style-name="T2039">c. die worden uitgevoerd in een bestaand cunet van een weg of leiding, waarbij het cunet niet wordt verbreed en niet wordt verdiept; of</text:span></text:p>
      <text:p text:style-name="Standaard"><text:span text:style-name="T2040">d. die worden uitgevoerd in het kader van archeologisch onderzoek volgens een door het college van burgemeester en<text:s/></text:span><text:span text:style-name="T2041">wethouders goedgekeurd programma van eisen of, ingeval van een booronderzoek, plan van aanpak</text:span><text:span text:style-name="T2042">.</text:span></text:p>
      <text:p text:style-name="Standaard"><text:span text:style-name="T2043">3. Het bepaalde in het eerste lid is niet van toepassing op een archeologisch monument als de aanvraag betrekking heeft op een of meer werken, geen bouwwerken zijnde, of werkzaamheden waarvan de totale oppervlakte kleiner is dan [x] m</text:span><text:span text:style-name="T2044">2<text:s/></text:span><text:span text:style-name="T2045">of die plaatsvinden op een diepte van niet meer dan [x] cm ten opzichte van het maaiveld.</text:span></text:p>
      <text:p text:style-name="Standaard"><text:span text:style-name="T2046">4. Het bepaalde in het eerste lid is niet van toepassing op een te verwachten archeologisch</text:span><text:span text:style-name="T2047"><text:s/>monument met een hoge verwachting als de aanvraag betrekking heeft op een of meer werken, geen bouwwerken zijnde, of werkzaamheden waarvan de totale oppervlakte kleiner is dan [x] m</text:span><text:span text:style-name="T2048">2<text:s/></text:span><text:span text:style-name="T2049">of die plaatsvinden op een diepte van niet meer dan [x] cm ten opzichte van het maaiveld.</text:span></text:p>
      <text:p text:style-name="Standaard"><text:span text:style-name="T2050">5. Het bepaalde in het eerste lid is niet van toepassing op een te verwachten archeologisch monument met een middelhoge verwachting als de aanvraag betrekking heeft op een of meer werken, geen bouwwerken zijnde, of werkzaamheden waarvan<text:s/></text:span><text:span text:style-name="T2051">de totale oppervlakte kleiner is dan [x] m</text:span><text:span text:style-name="T2052">2<text:s/></text:span><text:span text:style-name="T2053">of die plaatsvinden op een diepte van niet meer dan [x] cm ten opzichte van het maaiveld.</text:span></text:p>
      <text:p text:style-name="Standaard"><text:span text:style-name="T2054">6. Het bepaalde in het eerste lid is niet van toepassing op een te verwachten archeologisch monument met een lage verwachting als de aanvraag betrekking heeft op een of meer werken, geen bouwwerken zijnde, of werkzaamheden waarvan de totale oppervlakte kleiner is dan [x] m</text:span><text:span text:style-name="T2055">2<text:s/></text:span><text:span text:style-name="T2056">of die plaatsvinden op een diepte van niet meer dan [x] cm ten opzichte van het maaiveld.</text:span></text:p>
      <text:p text:style-name="P2057"><text:bookmark-end text:name="_Hlk147324416"/></text:p>
      <text:p text:style-name="P2058">In het<text:s/>eerste lid worden specifieke aanlegactiviteiten in of op een (aantoonbaar te verwachten) archeologisch monument gekoppeld aan een omgevingsvergunning. Dat houdt in dat de aanlegactiviteit pas mag worden verricht nadat daarvoor een omgevingsvergunning is verleend. Het aanvragen van een omgevingsvergunning maakt het mogelijk dat het bevoegd gezag voor de aanvang van de werkzaamheden kan beoordelen of de activiteit in overeenstemming is met het belang van de archeologische monumentenzorg.<text:s/></text:p>
      <text:p text:style-name="P2059"/>
      <text:p text:style-name="Standaard"><text:span text:style-name="T2060">In het tweede lid<text:s/></text:span><text:span text:style-name="T2061">zijn een aantal vaak voorkomende werkzaamheden vrijgesteld van de vergunningplicht uit het eerste lid, omdat de kans op het verstoren van de archeologische waarde van een (te verwachten) archeologisch monument daarbij in de regel verwaarloosbaar is. Het gaat om het normale beheer en onderhoud van het terrein (onderdeel a), het graven van kabel- of leidingsleuven van een bepaalde maximale breedte (onderdeel b), of werkzaamheden in een bestaand cunet (een uitgegraven gedeelte in een grondlaag) van een weg of<text:s/></text:span><text:span text:style-name="T2062">leidingtracé (onderdeel c). De vrijstelling in onderdeel d voorkomt dat graafwerkzaamheden in het kader van archeologisch onderzoek vergunningplichtig zouden zijn. Dat is bij regulier beschermde (te verwachten) archeologische monumenten niet nodig, omdat in situ-behoud niet op voorhand voorop staat (zoals bij archeologische rijksmonumenten of archeologische gemeentelijke monumenten) en ook ex situ-behoud door middel van een archeologische opgraving volstaat en de professionaliteit van de opgraving geborgd<text:s/></text:span><text:span text:style-name="T2063">wordt via het certificatiestelsel van de Erfgoedwet. Een opgraving mag immers alleen plaatsvinden door een gecertificeerde opgravingsdeskundige.</text:span></text:p>
      <text:p text:style-name="P2064">Bij een vrijstelling voor normaal beheer en regulier onderhoud moet wel in het oog gehouden worden dat normaal beheer bij bijvoorbeeld heidevelden – het afplaggen – soms ook dieper gebeurt dan uit oogpunt van de archeologische monumentenzorg wenselijk is. In voorkomend geval zou het toedelen van een aparte functie-aanduiding met een specifiek voor die terreinsoort<text:s/>geldende vrijstellingsdiepte een optie kunnen zijn.<text:s/></text:p>
      <text:p text:style-name="P2065"/>
      <text:p text:style-name="Standaard"><text:span text:style-name="T2066">De leden 3 tot en met 6 geven invulling aan artikel 5.130, vierde en vijfde lid, van het Bkl. Daarin is bepaald dat als in een omgevingsplan regels worden gesteld over het verrichten van archeologisch onderzoek, er moet worden bepaald dat die regels niet van toepassing zijn op activiteiten met een oppervlakte van minder dan 100 m</text:span><text:span text:style-name="T2067">2</text:span><text:span text:style-name="T2068">, tenzij naar het oordeel van de gemeente een andere oppervlakte moet worden vastgesteld.</text:span></text:p>
      <text:p text:style-name="Standaard"><text:span text:style-name="T2069">Afhankelijk van de aantoonbare<text:s/></text:span><text:span text:style-name="T2070">verwachting archeologische waarden aan te treffen (hoog, middelhoog, laag, of nog andere gradaties) kan per locatie een oppervlaktemaat worden opgenomen. Zo wordt in historische binnensteden met een hoge archeologische verwachting in de praktijk vaak een kleinere oppervlakte van 50 m</text:span><text:span text:style-name="T2071">2</text:span><text:span text:style-name="T2072"><text:s/>of zelfs 0 m</text:span><text:span text:style-name="T2073">2<text:s/></text:span><text:span text:style-name="T2074">vastgesteld, omdat ook bij kleinere projecten een archeologisch onderzoek al meerwaarde heeft. Andersom kan er bijvoorbeeld bij een lage verwachting in het buitengebied voor gekozen worden een oppervlakte groter<text:s/></text:span><text:span text:style-name="T2075">dan 100 m</text:span><text:span text:style-name="T2076">2</text:span><text:span text:style-name="T2077"><text:s/>vast te stellen, om te voorkomen dat een initiatiefnemer wordt belast met het doen van archeologisch onderzoek dat naar verwachting niet of nauwelijks zinvol is.<text:s/></text:span></text:p>
      <text:p text:style-name="P2078">Ook kan in deze leden een vrijstelling worden geregeld voor aanlegwerkzaamheden die niet dieper dan een bepaalde diepte reiken (vrijstellingsdiepte). Deze regel is niet altijd voor het gehele grondgebied mogelijk, omdat de archeologische resten zich op verschillende dieptes kunnen bevinden. Zo zitten archeologische resten in heidevelden<text:s/>al op 15 cm diepte, terwijl dat bijvoorbeeld in een bouwvoor eerder op 30 cm diepte zal zijn. Indien gewenst kan per categorie een andere vrijstellingsdiepte worden vastgesteld, of kan deze juist helemaal weggelaten worden. Bij maatwerk in vrijstellingsdiepte per werkingsgebied is wel per locatie(groep) (=werkingsgebied) een aparte regel nodig. Dit vergt dan extra aandacht bij het verbeelden van de regels.<text:s/></text:p>
      <text:p text:style-name="P2079"/>
      <text:h text:style-name="P2080" text:outline-level="8">Artikel 5.2.[(tv)am-a+3] Bijzondere aanvraagvereisten omgevingsvergunning<text:s/><text:bookmark-start text:name="_Hlk108097491"/>aanlegwerkactiviteiten in<text:s/>of op (te verwachten) archeologisch monument<text:bookmark-end text:name="_Hlk108097491"/></text:h>
      <text:p text:style-name="P2081"><text:bookmark-start text:name="_Hlk148113264"/><text:bookmark-start text:name="_Hlk148113316"/>1. Onverminderd het bepaalde in artikel 5.2.[a-? (22.284; algemene aanvraagvereisten omgevingsvergunning uitvoeren van een werk, niet zijnde bouwwerk, of werkzaamheid)] worden bij een aanvraag om een omgevingsvergunning<text:s/><text:bookmark-start text:name="_Hlk108094341"/>voor het uitvoeren van een werk, geen bouwwerk zijnde, of van werkzaamheden,<text:s/><text:bookmark-end text:name="_Hlk108094341"/>in of op een archeologisch monument of een te verwachten archeologisch monument de volgende gegevens en bescheiden verstrekt:<text:s/></text:p>
      <text:p text:style-name="Standaard"><text:span text:style-name="T2082">a. een omschrijving van de aard van het<text:s/></text:span><text:span text:style-name="T2083">werk, geen bouwwerk zijnde, of de werkzaamheid, met vermelding van:<text:s/></text:span><text:span text:style-name="T2084"><text:line-break/></text:span><text:span text:style-name="T2085">1°. de omvang in vierkante meters; en</text:span><text:span text:style-name="T2086"><text:line-break/></text:span><text:span text:style-name="T2087">2°. de diepte, in centimeters ten opzichte van het maaiveld en het Normaal Amsterdams Peil;<text:s/></text:span></text:p>
      <text:p text:style-name="P2088">b. een topografische kaart voorzien van een noordpijl en ten minste twee coördinatieparen, met de exacte locatie en omvang van de activiteit;<text:s/></text:p>
      <text:p text:style-name="Standaard"><text:span text:style-name="T2089">c. doorsnedetekeningen met de exacte locatie, omvang en diepte van de afzonderlijke ingrepen ten opzichte van het maaiveld en het Normaal Amsterdams Peil;<text:s/></text:span></text:p>
      <text:p text:style-name="Standaard"><text:bookmark-start text:name="_Hlk148113207"/><text:span text:style-name="T2090">d. een door<text:s/></text:span><text:span text:style-name="T2091">een certificaathouder als bedoeld in artikel 5.4 van de Erfgoedwet opgesteld rapport waarin de archeologische waarde van de locatie naar het oordeel van het college van burgemeester en wethouders in voldoende mate is vastgesteld, dat is gebaseerd op:</text:span></text:p>
      <text:p text:style-name="P2092">1⁰. een bureauonderzoek;<text:s/></text:p>
      <text:p text:style-name="P2093">2⁰. zo nodig een booronderzoek; en</text:p>
      <text:p text:style-name="P2094">3⁰. zo nodig een proefsleuvenonderzoek of proefputtenonderzoek;</text:p>
      <text:p text:style-name="P2095">e. als sprake is van een opgraving, ook als deze alleen bestaat uit een proefsleuvenonderzoek of een proefputtenonderzoek: een door het<text:s/>college van burgemeester en wethouders goedgekeurd programma van eisen voor de opgraving; en</text:p>
      <text:p text:style-name="P2096">f. als sprake is van een booronderzoek: een door het college van burgemeester en wethouders goedgekeurd plan van aanpak voor een booronderzoek; en</text:p>
      <text:p text:style-name="P2097">g. als sprake is van een (te verwachten) archeologisch monument onderwater: een vlakdekkende hoge resolutie sonaropname van de waterbodem en ultrahoge resolutie sonaropnamen van details.</text:p>
      <text:p text:style-name="P2098">2. Zo nodig worden de volgende gegevens en bescheiden verstrekt:</text:p>
      <text:p text:style-name="P2099">a. een bestek of<text:s/>werkomschrijving met bijbehorende tekeningen;</text:p>
      <text:p text:style-name="P2100">b. als sprake is van een zichtbaar archeologisch monument: overzichtsfoto’s van de bestaande situatie en plantekeningen van de nieuwe toestand; of</text:p>
      <text:p text:style-name="Standaard"><text:span text:style-name="T2101">c. een rapport waarin de gevolgen van de activiteit voor de archeologische waarden naar het oordeel van het college van burgemeester en wethouders in voldoende mate inzichtelijk zijn gemaakt.</text:span><text:bookmark-end text:name="_Hlk148113264"/><text:bookmark-end text:name="_Hlk148113207"/><text:span text:style-name="T2102"><text:s/></text:span></text:p>
      <text:p text:style-name="P2103"><text:bookmark-end text:name="_Hlk148113316"/></text:p>
      <text:p text:style-name="P2104"><text:bookmark-start text:name="_Hlk148113367"/>In onderdeel a van het eerste lid en daaropvolgende onderdelen is geregeld welke gegevens en bescheiden nodig zijn om de<text:s/>exacte locatie(s) te bepalen waar en tot welke diepte het archeologisch monument door de voorgenomen activiteit zal worden verstoord, en op welke wijze.</text:p>
      <text:p text:style-name="P2105"/>
      <text:p text:style-name="P2106">Voor de topografische kaart, bedoeld in onderdeel b van het eerste lid, kan gebruik worden gemaakt van de Basisregistratie Grootschalige Topografie (BGT) en voor locaties op zee van de officiële zeekaarten van de Dienst der hydrografie. De BGT-kaart is een digitale topografische kaart met een schaal variërend van 1:500 - 1:5000 en bevat topografische<text:s/>objecten, zoals gebouwen, wegen, spoorwegen, waterlopen, parken en bossen. Via de Landelijke Voorziening BGT-informatie kan eenieder vrij de beschikbare BGT-informatie opvragen en downloaden. Met de coördinatenparen in dit onderdeel wordt gedoeld op het coördinatensysteem van de Rijksdriehoeksmeting en, voor locaties op zee, het Europees Terrestrisch Referentiesysteem 1989 (ETRS89). Er zijn minimaal twee coördinatenparen nodig, zodat daaruit de schaal van de tekening kan worden herleid.</text:p>
      <text:p text:style-name="P2107"/>
      <text:p text:style-name="P2108">Het<text:s/>aanvraagvereiste van een programma van eisen als bedoeld in onderdeel e is van toepassing als voor het rapport als bedoeld in onderdeel d naar het oordeel van de archeologisch deskundige van de gemeente behalve het bureauonderzoek ook een booronderzoek of een opgraving (waaronder ook wordt begrepen een proefsleuven- en/of een proefputtenonderzoek) of een combinatie daarvan nodig is om de archeologische waarde in voldoende mate te kunnen vaststellen. Met een programma van eisen kan het bevoegd gezag<text:s/>specifieke eisen aan een archeologische opgraving stellen, gericht op een professionele uitvoering van de archeologische opgraving als bedoeld in de Erfgoedwet. In een programma van eisen worden de onderzoeksvragen en onderzoeksmethoden beschreven en beargumenteerd. Die zijn gebaseerd op de archeologische verwachting uit het aan het veldonderzoek voorafgaande (bureau)onderzoek. Bij booronderzoek als bedoeld in onderdeel f kan in plaats van met een programma van eisen worden volstaan met een (minder<text:s/>uitvoerig) plan van aanpak. Zie verder de toelichting bij onderdeel e.</text:p>
      <text:p text:style-name="P2109"/>
      <text:p text:style-name="P2110">Bij de sonaropnamen, bedoeld in onderdeel g, gaat het doorgaans om zogenoemde «multibeamopnamen». Deze hebben als doel om de topografische hoogte, de bathymetrie, van de waterbodem ter plekke te bepalen en mogelijke archeologische resten te detecteren. Tevens dienen zij als nulmeting om de situatie voorafgaand aan de ingreep te kunnen vergelijken met die daarna.</text:p>
      <text:p text:style-name="P2111"/>
      <text:p text:style-name="Standaard"><text:span text:style-name="T2112">Het tweede lid bevat aanvraagvereisten die niet altijd nodig zijn.<text:s/></text:span><text:span text:style-name="T2113">De<text:s/></text:span><text:span text:style-name="T2114">aanvraagvereisten in onderdeel a zijn niet nodig in geval van kleinschalige werkzaamheden die door de grondgebruiker of eigenaar zelf worden uitgevoerd. Het gaat bij deze aanvraagvereisten vooral om omvangrijkere werkzaamheden die door een aannemer worden uitgevoerd, zoals het verbreden of verdiepen van sloten, het uitbaggeren van grachten, het beschoeien van vaarwegen, sloten of grachten, het (gedeeltelijk) ophogen van het maaiveld, het graven van sleuven voor kabels, leidingen of riolering, of de aanleg<text:s/></text:span><text:span text:style-name="T2115">van wegen, opritten of verhardingen (bestrating, parkeerplaatsen).</text:span></text:p>
      <text:p text:style-name="P2116"/>
      <text:p text:style-name="Standaard"><text:span text:style-name="T2117">In onderdeel b is geregeld dat als sprake is van een zichtbaar archeologisch monument zoals een terp/wierde of een grafheuvel, de aanvrager gevraagd wordt aan de hand van foto’s inzichtelijk te maken wat de huidige situatie is en tekeningen te overleggen waaruit blijkt hoe het archeologisch monument eruit zal zien na realisatie van het voorgenomen plan. Het gaat er bij dit aanvraagvereiste om de gevolgen van de voorgenomen activiteit voor<text:s/></text:span><text:span text:style-name="T2118">de zichtbaarheid en de belevingswaarde van het archeologisch monument inzichtelijk te maken.</text:span><text:span text:style-name="T2119"><text:s/>Dit aanvraagvereiste geldt alleen voor zover deze bescheiden niet al in ander verband zijn of worden overgelegd, bijvoorbeeld als deze bescheiden ook al vereist zijn in het kader van de algemene aanvraagvereisten voor aanlegactiviteiten.<text:s/></text:span></text:p>
      <text:p text:style-name="P2120"/>
      <text:p text:style-name="Standaard"><text:span text:style-name="T2121">Het rapport in onderdeel c van het tweede lid is alleen nodig als het om specifieke informatie gaat die niet al blijkt uit de overige overgelegde gegevens en bescheiden en de<text:s/></text:span><text:span text:style-name="T2122">gemeente deze informatie zelf niet al heeft. Het rapport verschilt in die zin van een rapport als bedoeld in onderdeel d van het eerste lid, dat uit dit rapport moet blijken wat de gevolgen van de activiteit zullen zijn voor het archeologisch monument, bijvoorbeeld een zettingsrapport (over het samendrukken van de grond door belasting). Het kan ook gaan om een verslag van de maatregelen die worden genomen om archeologische waarden te ontzien.</text:span></text:p>
      <text:p text:style-name="P2123"><text:bookmark-end text:name="_Hlk148113367"/></text:p>
      <text:h text:style-name="P2124" text:outline-level="8">Artikel 5.2.[(tv)am-a+4] Beoordelingsregels omgevingsvergunning<text:s/>aanlegactiviteiten in of op (te verwachten) archeologisch monument</text:h>
      <text:p text:style-name="Standaard"><text:bookmark-start text:name="_Hlk97730543"/><text:span text:style-name="T2125">1. Een omgevingsvergunning voor het uitvoeren van een werk, geen bouwwerk zijnde, of van werkzaamheden, in of op een archeologisch monument of een te verwachten archeologisch monument wordt alleen verleend als naar het oordeel van het college van burgemeester en wethouders:</text:span></text:p>
      <text:p text:style-name="P2126"><text:span text:style-name="T2127">a. uit het bij de aanvraag gevoegde rapport blijkt dat er op de locatie van de uit te voeren werken of werkzaamheden geen archeologisch monument aanwezig of te verwachten</text:span><text:span text:style-name="T2128"><text:s/>is;</text:span></text:p>
      <text:p text:style-name="P2129">b. de archeologische waarde van het archeologisch monument of het te verwachten archeologisch monument naar het oordeel van het college van burgemeester en wethouders niet of niet onevenredig wordt geschaad; of</text:p>
      <text:p text:style-name="P2130">c. de archeologische waarde van het archeologisch monument of het te verwachten archeologisch monument kan worden behouden door aan de omgevingsvergunning voorschriften te verbinden.<text:s/></text:p>
      <text:p text:style-name="Standaard"><text:span text:style-name="T2131">2. Bij de beslissing op de aanvraag wordt rekening gehouden met het beginsel van</text:span><text:span text:style-name="T2132"><text:s/>het conserveren en in stand<text:s/></text:span><text:span text:style-name="T2133">houden van archeologische monumenten, bij voorkeur in situ</text:span><text:span text:style-name="T2134">.</text:span></text:p>
      <text:p text:style-name="P2135"><text:bookmark-end text:name="_Hlk97730543"/></text:p>
      <text:p text:style-name="Standaard"><text:bookmark-start text:name="_Hlk104550348"/><text:span text:style-name="T2136">Het is van belang om aan te geven wanneer de omgevingsvergunning wordt verleend. De beoordelingsregels waaraan een aanvraag om een omgevingsvergunning wordt getoetst, zijn opgenomen in dit artikel. Als uit het archeologisch rapport dat bij de aanvraag moet worden gevoegd blijkt dat er op de locatie archeologische waarden zijn aangetroffen of deze te verwachten zijn (in de wettelijke terminologie is er dan sprake van een archeologisch monument of<text:s/></text:span><text:span text:style-name="T2137">een te verwachten archeologisch monument), kan dit ertoe leiden dat er met het oog op het behoud in situ beperkingen aan het werk of de werkzaamheden gesteld worden. De beoordelingsregels moeten een grondslag bieden voor het kunnen weigeren van de omgevingsvergunning voor gevallen waarin een aanvrager onverhoopt (de uitvoering van) zijn plan niet wenst aan te passen. Dat kan door een beoordelingsregel op te nemen die ertoe strekt dat een omgevingsvergunning voor een aanlegactiviteit geweigerd moet worden<text:s/></text:span><text:span text:style-name="T2138">als aanwezige archeologische waarden onaanvaardbaar worden aangetast door het aangevraagde plan.</text:span></text:p>
      <text:p text:style-name="P2139"><text:bookmark-end text:name="_Hlk104550348"/></text:p>
      <text:h text:style-name="P2140" text:outline-level="8">Artikel 5.2.[(tv)am-a+5] Vergunningvoorschriften aanlegactiviteiten in of op (te verwachten) archeologisch monument</text:h>
      <text:p text:style-name="P2141">Aan een omgevingsvergunning voor het uitvoeren van een werk, geen bouwwerk zijnde, of van werkzaamheden, in of op een archeologisch monument of een te verwachten archeologisch monument kunnen in het belang van de archeologische monumentenzorg in ieder geval voorschriften worden verbonden, die<text:s/>inhouden een plicht tot:</text:p>
      <text:p text:style-name="Standaard"><text:span text:style-name="T2142">a. het treffen van technische maatregelen volgens een door het college van burgemeester en wethouders goedgekeurd behoudsmaatregelenplan, waardoor archeologische monumenten in situ kunnen worden behouden;</text:span></text:p>
      <text:p text:style-name="Standaard"><text:span text:style-name="T2143">b. het verrichten van opgravingen als bedoeld in artikel 1.1 van de Erfgoedwet door een certificaathouder als bedoeld in artikel 5.4 van de Erfgoedwet;</text:span></text:p>
      <text:p text:style-name="P2144">c. het laten begeleiden van een activiteit die tot bodemverstoring leidt door een deskundige op het terrein van de archeologische<text:s/>monumentenzorg die voldoet aan bij die voorschriften te stellen kwalificaties;<text:s/></text:p>
      <text:p text:style-name="P2145">d. het verrichten van een opgraving, daaronder mede begrepen een archeologische begeleiding, op een bepaalde wijze, als die wijze in overeenstemming is met de Erfgoedwet<text:bookmark-start text:name="_Hlk148113408"/>;</text:p>
      <text:p text:style-name="P2146">e. het binnen een bepaalde termijn starten van werkzaamheden;</text:p>
      <text:p text:style-name="Standaard"><text:span text:style-name="T2147">f. het uiterlijk [x] week/[x] weken van tevoren melden van de start van de werkzaamheden;<text:s/></text:span></text:p>
      <text:p text:style-name="P2148">g. het zo spoedig mogelijk schriftelijk melden van feiten of omstandigheden die van invloed zijn op de<text:s/>uitvoering van werkzaamheden in overeenstemming met de aan de omgevingsvergunning verbonden voorschriften;<text:s/></text:p>
      <text:p text:style-name="P2149">h. het tijdig voor aanvang van werkzaamheden bekend maken van de aan de omgevingsvergunning verbonden voorschriften aan de opdrachtnemer van de werkzaamheden, onder wie mede begrepen een onderaannemer; en<text:s/></text:p>
      <text:p text:style-name="Standaard"><text:span text:style-name="T2150">i. het uitvoeren van de werkzaamheden in overeenstemming met de in de omgevingsvergunning genoemde versie van tekeningen of van een programma van eisen</text:span><text:bookmark-end text:name="_Hlk148113408"/><text:span text:style-name="T2151">.</text:span></text:p>
      <text:p text:style-name="P2152"/>
      <text:p text:style-name="P2153"><text:bookmark-start text:name="_Hlk148113504"/>[Dit artikel is identiek aan dat over de<text:s/>bouwactiviteit. In plaats van dat artikel te herhalen, kan dat artikel ook van overeenkomstige toepassing worden verklaard, of er kan één artikel voor meerdere activiteiten worden vastgesteld.]</text:p>
      <text:p text:style-name="P2154">D<text:bookmark-start text:name="_Hlk148097072"/>e onderdelen a tot en met d van d<text:bookmark-end text:name="_Hlk148097072"/>it artikel is gebaseerd op artikel 22.303, eerste lid, van de bruidsschat. De onderdelen e en g tot en met i zijn gebaseerd op de Beleidsregel toepassen beoordelingsregels aanvraag omgevingsvergunning archeologische rijksmonumentenactiviteit, waarin is aangegeven dat deze<text:s/>voorschriften standaard worden verbonden aan een omgevingsvergunning voor een rijksmonumentenactiviteit met betrekking tot een archeologisch monument. Onderdeel f is afkomstig uit de gemeentelijke praktijk.<text:s/></text:p>
      <text:p text:style-name="P2155">Het bevoegd gezag verbindt die voorschriften aan de omgevingsvergunning die nodig zijn met het oog op de beoordelingsregels in artikel 5.2.[(tv)am-a+4]. Dit betreft voorschriften in het belang van het behoud van cultureel erfgoed, in casu in het belang van de archeologische monumentenzorg. Als de<text:s/>aanlegactiviteit van invloed is op een (te verwachten) archeologisch monument, kunnen in het belang van de archeologische monumentenzorg in ieder geval de onder a tot en met i bedoelde voorschriften aan de vergunning worden verbonden.</text:p>
      <text:p text:style-name="P2156"/>
      <text:p text:style-name="Standaard"><text:span text:style-name="T2157">Onderdeel a heeft betrekking op voorschriften die een plicht inhouden tot het treffen van technische maatregelen waardoor archeologische monumenten in situ kunnen worden behouden. Als uit het archeologisch rapport dat bij de aanvraag moet worden gevoegd blijkt dat er op de<text:s/></text:span><text:span text:style-name="T2158">locatie van de werkzaamheden archeologische waarden zijn aangetroffen of aantoonbaar te verwachten zijn, kan dit ertoe leiden dat er met het oog op het behoud in situ beperkingen aan het plan gesteld worden. Zo kan bijvoorbeeld voorgeschreven worden dat er een ophogingslaag moet worden aangebracht. De te treffen technische maatregelen moeten door de aanvrager van de omgevingsvergunning inzichtelijk worden gemaakt in een behoudsmaatregelenplan, waarin de technische maatregelen worden beschreven en<text:s/></text:span><text:span text:style-name="T2159">toegelicht, en waaruit blijkt hoe het behoud in situ van het archeologisch monument wordt gerealiseerd. Om het behoud in situ te borgen is goedkeuring van het behoudsmaatregelenplan door het college van burgemeester en wethouders een vereiste. Hierbij speelt wel het algemene bestuursrechtelijke uitgangspunt dat bij het nemen van een beslissing op een aanvraag de grondslag van die aanvraag niet mag worden verlaten. Als de gestelde voorschriften zouden leiden tot een verstrekkende wijziging van het plan,<text:s/></text:span><text:span text:style-name="T2160">waardoor bijvoorbeeld een verplaatsing van het werk binnen het betrokken perceel nodig is, kan het nodig zijn dat hiertoe de aanvraag wordt aangepast. Voorschriften die leiden tot wijzigingen die minder vergaand zijn, kunnen hiertoe met instemming van de aanvrager aan een vergunning worden verbonden. Als de aanvrager zijn aanvraag niet wenst aan te passen of de aanvrager verleent geen instemming aan de te verbinden voorschriften die leiden tot een uitvoering van de activiteit anders dan zoals die is<text:s/></text:span><text:span text:style-name="T2161">aangevraagd, blijft er geen andere weg open dan de gevraagde vergunning te weigeren. Daarom moeten de beoordelingsregels een grondslag bieden voor het kunnen weigeren van een vergunning voor gevallen waarin een aanvrager onverhoopt (de uitvoering van) zijn plan niet wenst aan te passen. Dat kan door een regel op te nemen die ertoe strekt dat een vergunning voor een aanlegactiviteit geweigerd moet worden als aanwezige archeologische waarden onaanvaardbaar worden aangetast door het aangevraagde plan (zie<text:s/></text:span><text:span text:style-name="T2162">hiervoor artikel 5.2.[(tv)am-a+4]).</text:span></text:p>
      <text:p text:style-name="P2163"/>
      <text:p text:style-name="P2164">Onderdeel b heeft betrekking op voorschriften over het verrichten van opgravingen als bedoeld in artikel 1.1 in samenhang met artikel 5.1, eerste lid, van de Erfgoedwet. Als een noodzakelijke en schadelijke of ontsierende aanlegactiviteit – gelet op de belangenafweging – onvermijdelijk is en planaanpassing niet of onvoldoende mogelijk, zal opgraving van het bodemarchief op professionele wijze nodig zijn om de archeologische resten ex situ te behouden. Dit moet<text:s/>voorafgaand aan de voorgenomen activiteit plaatsvinden. In dit verband kunnen ook technische maatregelen nodig zijn, zoals het toepassen van bronbemaling om archeologisch onderzoek op de locatie naar behoren te kunnen uitvoeren.</text:p>
      <text:p text:style-name="P2165"/>
      <text:p text:style-name="P2166">Onderdeel c heeft betrekking op voorschriften over de begeleiding door een archeologisch deskundige van uitvoeringswerkzaamheden. Deze deskundige is bij de werkzaamheden aanwezig en documenteert eventuele overblijfselen, voorwerpen of andere sporen van menselijke aanwezigheid in<text:s/>het verleden die hierbij aan het licht komen.</text:p>
      <text:p text:style-name="P2167">Het instrument van archeologische begeleiding is bedoeld voor situaties waarin adequaat vooronderzoek niet mogelijk is door fysieke belemmeringen, waardoor niet tot een betrouwbare waardenstelling kan worden gekomen. Ook kan de begeleiding worden ingezet voor situaties waarin civieltechnische werkzaamheden archeologisch onderzoek niet mogelijk maken of op grond van de beschikbare archeologische informatie is geconcludeerd dat het doen van een opgraving niet<text:s/>(meer) nodig is, maar men toch graag het zekere voor het onzekere wil nemen. Daarnaast kan er bij uitvoeringstrajecten sprake zijn van bijzondere onderzoeksvragen, die juist door archeologische begeleiding kunnen worden beantwoord. Het gaat daarbij om gebieden of complextypen waar wel een archeologische verwachting is, maar waaraan door inventariserend veldonderzoek geen specifieke locatie kan worden gekoppeld. Archeologische begeleiding is nadrukkelijk niet bedoeld als een vervanging voor een<text:s/>inventariserend veldonderzoek of een opgraving. Aan dit onderdeel kan niet worden voldaan met een verwijzing naar een gecertificeerde opgravingsdeskundige, omdat niet alle handelingen waaruit een archeologische begeleiding kan bestaan, handelingen zijn waarvoor een certificaat als bedoeld in artikel 5.1 van de Erfgoedwet vereist is. Dit is bijvoorbeeld het geval bij het uitzeven van grond afkomstig uit een afgegraven terrein om archeologische overblijfselen of voorwerpen te verzamelen. Voor die gevallen kan<text:s/>het bevoegd gezag op basis van dit onderdeel specifieke eisen stellen aan de deskundigheid van de bij de archeologische begeleiding betrokken personen. Denk bijvoorbeeld aan de voorwaarde dat de deskundige kennis moet hebben van de archeologie van het rivierengebied of van de Romeinse tijd. Veelal zullen deze eisen via het programma van eisen worden afgedwongen (zie onderdeel d). Maar het bevoegd gezag kan ook eisen stellen aan de kwalificaties van de deskundige zonder dat het een specifiek programma van<text:s/>eisen als voorschrift opneemt. Dit laat onverlet dat de uitvoerder van de archeologische begeleiding voor zover het handelingen betreft waarvoor een certificaat als bedoeld in artikel 5.1 van de Erfgoedwet vereist is, in ieder geval moet voldoen aan het bepaalde in artikel 5.4, eerste en tweede lid, van die wet. Een archeologische begeleiding wordt op professionele wijze verricht volgens het protocol 4004<text:s/><text:bookmark-start text:name="_Hlk148023668"/>of – bij waterbodems – 4107<text:s/><text:bookmark-end text:name="_Hlk148023668"/>uit de Kwaliteitsnorm Nederlandse Archeologie (KNA) voor een archeologische<text:s/>opgraving.</text:p>
      <text:p text:style-name="P2168"/>
      <text:p text:style-name="P2169">Met het voorschrift in onderdeel d dat de opgraving of begeleiding op een bepaalde wijze, die in overeenstemming is met artikel 5.4, eerste en tweede lid, van de Erfgoedwet, moet worden verricht, wordt beoogd aan te sluiten bij de Erfgoedwet en vooral bij het in die wet opgenomen certificatiesysteem, waarbij de nadruk meer is komen te liggen op de professionele standaarden uit het veld zoals tot nu toe neergelegd in de Kwaliteitsnorm Nederlandse Archeologie. Met deze voorschriften worden die<text:s/>voorschriften bedoeld die ook wel als een programma van eisen of een plan van aanpak worden aangeduid en voor de inwerkingtreding van de Erfgoedwet en de Omgevingswet werden gebaseerd op artikel 38, eerste lid, onder a, van de Monumentenwet 1988. In het programma van eisen en plan van aanpak kunnen burgemeester en wethouders randvoorwaarden aan het archeologisch onderzoek meegeven, in het bijzonder de doel- en vraagstelling van het onderzoek, en kunnen eisen worden gesteld aan de wijze van uitvoering. Er<text:s/>wordt bijvoorbeeld aangegeven welke onderzoeksmethodiek moet worden ingezet en over welke specifieke kennis en ervaring de actoren moeten beschikken om het onderzoek te kunnen uitvoeren. Na het veldwerk wordt ingevolge de KNA een evaluatierapport opgesteld op basis waarvan de resultaten van het gravend onderzoek worden uitgewerkt. Tot voornoemde eisen behoort ook de eis dat dit evaluatierapport ter goedkeuring aan het bevoegd gezag wordt voorgelegd.</text:p>
      <text:p text:style-name="P2170">Voorkomen moet worden dat de inhoud van de voorschriften<text:s/>in strijd is met de professionele kwaliteitsnorm voor archeologisch onderzoek binnen het in de Erfgoedwet opgenomen certificatiesysteem. Dit betekent dat de voorschriften wel aanvullende eisen mogen bevatten, maar geen eisen die onder het niveau van deze normen van de beroepsgroep liggen. De voorschriften kunnen tenslotte ook betrekking hebben op non-destructief archeologisch onderzoek, zoals een veldkartering of een sonaropname van de waterbodem.<text:s/></text:p>
      <text:p text:style-name="P2171"/>
      <text:p text:style-name="P2172">Voor een toelichting op de onderdelen e tot en met i wordt<text:s/>kortheidshalve verwezen naar de toelichting bij de voorschriften die kunnen worden verbonden aan de omgevingsvergunning voor een ruimtelijke bouwactiviteit.<text:s/></text:p>
      <text:p text:style-name="P2173"><text:bookmark-end text:name="_Hlk148113504"/></text:p>
      <text:h text:style-name="P2174" text:outline-level="7"><text:bookmark-end text:name="_Hlk75190695"/>Paragraaf 5.2.[(tv)am-s].3 Slopen bouwwerk in of op (te verwachten) archeologisch monument</text:h>
      <text:h text:style-name="P2175" text:outline-level="8">Artikel 5.2.[(tv)am-s] Toepassingsbereik</text:h>
      <text:p text:style-name="P2176">Deze paragraaf gaat over het slopen van bouwwerken op een locatie met de functie-aanduiding ‘archeologisch monument’ of ‘te verwachten archeologisch monument’.<text:s/></text:p>
      <text:p text:style-name="P2177"/>
      <text:h text:style-name="P2178" text:outline-level="8">Artikel 5.2.[(tv)am-s+1] Oogmerk</text:h>
      <text:p text:style-name="P2179">De regels in deze<text:s/>paragraaf zijn gesteld met het oog op het behoud van archeologische monumenten.<text:s/></text:p>
      <text:p text:style-name="P2180"/>
      <text:h text:style-name="P2181" text:outline-level="8">Artikel 5.2.[(tv)am-s+2] Omgevingsvergunning slopen van een bouwwerk in of op (te verwachten) archeologisch monument</text:h>
      <text:p text:style-name="P2182">1. Het is verboden zonder omgevingsvergunning in of op een archeologisch monument of een te verwachten archeologisch monument een bouwwerk te slopen.<text:s/></text:p>
      <text:p text:style-name="Standaard"><text:span text:style-name="T2183">2. Het bepaalde in het eerste lid is niet van toepassing op een archeologisch monument als de aanvraag betrekking heeft op sloopwerkzaamheden waarvan de totale<text:s/></text:span><text:span text:style-name="T2184">oppervlakte kleiner is dan [x] m</text:span><text:span text:style-name="T2185">2<text:s/></text:span><text:span text:style-name="T2186">of die plaatsvinden op een diepte van niet meer dan [x] cm ten opzichte van het maaiveld.</text:span></text:p>
      <text:p text:style-name="Standaard"><text:span text:style-name="T2187">3. Het bepaalde in het eerste lid is niet van toepassing op een te verwachten archeologisch monument met een hoge verwachting als de aanvraag betrekking heeft op sloopwerkzaamheden waarvan de totale oppervlakte kleiner is dan [x] m</text:span><text:span text:style-name="T2188">2<text:s/></text:span><text:span text:style-name="T2189">of die plaatsvinden op een diepte van niet meer dan [x] cm ten opzichte van het maaiveld.</text:span></text:p>
      <text:p text:style-name="Standaard"><text:span text:style-name="T2190">4. Het bepaalde in het eerste lid is niet van toepassing op een<text:s/></text:span><text:span text:style-name="T2191">te verwachten archeologisch monument met een middelhoge verwachting als de aanvraag betrekking heeft op sloopwerkzaamheden waarvan de totale oppervlakte kleiner is dan [x] m</text:span><text:span text:style-name="T2192">2<text:s/></text:span><text:span text:style-name="T2193">of die plaatsvinden op een diepte van niet meer dan [x] cm ten opzichte van het maaiveld.</text:span></text:p>
      <text:p text:style-name="Standaard"><text:span text:style-name="T2194">5. Het bepaalde in het eerste lid is niet van toepassing op een te verwachten archeologisch monument met een lage verwachting als de aanvraag betrekking heeft op sloopwerkzaamheden waarvan de totale oppervlakte kleiner is dan [x] m</text:span><text:span text:style-name="T2195">2<text:s/></text:span><text:span text:style-name="T2196">of die<text:s/></text:span><text:span text:style-name="T2197">plaatsvinden op een diepte van niet meer dan [x] cm ten opzichte van het maaiveld.</text:span></text:p>
      <text:p text:style-name="P2198"/>
      <text:p text:style-name="P2199">In dit artikel worden sloopactiviteiten in of op een (aantoonbaar te verwachten) archeologisch monument gekoppeld aan een omgevingsvergunning. Dat houdt in dat de sloopactiviteit pas mag worden verricht nadat daarvoor een omgevingsvergunning is verleend. Het aanvragen van een omgevingsvergunning maakt het mogelijk dat het bevoegd gezag voor de aanvang van de werkzaamheden kan beoordelen of de activiteit in overeenstemming is<text:s/>met het belang van de archeologische monumentenzorg.<text:s/></text:p>
      <text:p text:style-name="P2200"/>
      <text:h text:style-name="P2201" text:outline-level="8">Artikel 5.2.[(tv)am-s+3] Bijzondere aanvraagvereisten omgevingsvergunning slopen bouwwerk in of op (te verwachten) archeologisch monument</text:h>
      <text:p text:style-name="P2202">Bij een aanvraag om een omgevingsvergunning voor het slopen van een bouwwerk in of op een archeologisch monument of een te verwachten archeologisch monument worden de volgende gegevens en bescheiden verstrekt:<text:s/></text:p>
      <text:p text:style-name="Standaard"><text:span text:style-name="T2203">a. een door een certificaathouder als bedoeld in artikel 5.4 van de Erfgoedwet opgesteld rapport waarin de<text:s/></text:span><text:span text:style-name="T2204">archeologische waarde van de bodem onder het te slopen bouwwerk naar het oordeel van het college van burgemeester en wethouders in voldoende mate is vastgesteld; en</text:span></text:p>
      <text:p text:style-name="P2205">b. voor zover deze beschikbaar zijn: bestaande funderingstekeningen.</text:p>
      <text:p text:style-name="P2206"/>
      <text:p text:style-name="P2207">Een archeologisch rapport als bedoeld in onderdeel a is nodig om de archeologische waarde van het te verstoren terrein nader vast te stellen. Het zal in de praktijk om een bureauonderzoek gaan, omdat het gebouw er nog staat. Het bevoegd gezag moet op basis hiervan voldoende<text:s/>inzicht krijgen in de exacte impact van de activiteit op de archeologische waarde van het (te verwachten) archeologisch monument. In die gevallen dat de archeologische waarde eerder al voldoende is vastgesteld, zal dit aanvraagvereiste niet nodig zijn. Het bevoegd gezag kan de aanvrager tijdens het vooroverleg ook aangeven dat bepaalde aanvraagvereisten in het concrete geval niet hoeven te worden overgelegd. Dit kan in geval van het archeologisch rapport bijvoorbeeld aan de orde zijn als het bevoegd gezag<text:s/>voor de beoordeling van de aanvraag zelf al voldoende inzicht en kennis heeft met betrekking tot de archeologische waarde.</text:p>
      <text:p text:style-name="P2208"/>
      <text:p text:style-name="P2209"><text:bookmark-start text:name="_Hlk148113906"/>In onderdeel b is geregeld dat het bevoegd gezag bestaande funderingstekeningen kan verlangen. Bouwtekeningen zijn nodig als er geen aparte funderingstekeningen zijn, maar deze op de bouwtekeningen staan. Dit aanvraagvereiste geldt uiteraard niet als deze tekeningen verloren zijn gegaan of redelijkerwijs niet meer te achterhalen zijn.</text:p>
      <text:p text:style-name="P2210"><text:bookmark-end text:name="_Hlk148113906"/></text:p>
      <text:h text:style-name="P2211" text:outline-level="8">Artikel 5.2.[(tv)am-s+4] Beoordelingsregels<text:s/>omgevingsvergunning slopen bouwwerk in of op (te verwachten) archeologisch monument</text:h>
      <text:p text:style-name="Standaard"><text:span text:style-name="T2212">1. Een omgevingsvergunning voor het slopen van een bouwwerk in of op een archeologisch monument of een te verwachten archeologisch monument wordt alleen verleend als naar het oordeel van het college van burgemeester en wethouders uit het bij de aanvraag gevoegde rapport blijkt dat:</text:span></text:p>
      <text:p text:style-name="P2213"><text:span text:style-name="T2214">a. er op de locatie van het te slopen bouwwerk geen archeologisch monument aanwezig of te verwachten is;</text:span></text:p>
      <text:p text:style-name="P2215">b. de archeologische waarde van het<text:s/>archeologisch monument of het te verwachten archeologisch monument naar het oordeel van burgemeester en wethouders niet of niet onevenredig wordt geschaad; of</text:p>
      <text:p text:style-name="P2216">c. de archeologische waarde van het archeologisch monument of het te verwachten archeologisch monument kan worden behouden door aan de omgevingsvergunning voorschriften te verbinden.<text:s/></text:p>
      <text:p text:style-name="Standaard"><text:span text:style-name="T2217">2. Bij de beslissing op de aanvraag wordt rekening gehouden met het beginsel van</text:span><text:span text:style-name="T2218"><text:s/>het conserveren en in stand houden van archeologische monumenten, bij voorkeur in situ</text:span><text:span text:style-name="T2219">.</text:span></text:p>
      <text:p text:style-name="P2220"/>
      <text:p text:style-name="Standaard"><text:span text:style-name="T2221">Het is van belang om aan te geven wanneer de omgevingsvergunning wordt verleend. De beoordelingsregels waaraan een aanvraag om een omgevingsvergunning wordt getoetst, zijn opgenomen in dit artikel. Als uit het archeologisch rapport dat bij de aanvraag moet worden gevoegd blijkt dat er op de locatie archeologische waarden zijn aangetroffen of deze te verwachten zijn (in de wettelijke terminologie is er dan sprake van een archeologisch monument of een te verwachten archeologisch monument), kan dit ertoe<text:s/></text:span><text:span text:style-name="T2222">leiden dat er met het oog op het behoud in situ beperkingen aan de sloopwerkzaamheden gesteld worden. De beoordelingsregels moeten een grondslag bieden voor het kunnen weigeren van de omgevingsvergunning voor gevallen waarin een aanvrager onverhoopt (de uitvoering van) zijn sloopplan niet wenst aan te passen. Dat kan door een regel op te nemen die ertoe strekt dat een omgevingsvergunning voor het slopen alleen verleend kan worden als aanwezige archeologische waarden niet onaanvaardbaar worden aangetast door</text:span><text:span text:style-name="T2223"><text:s/>het aangevraagde plan.</text:span></text:p>
      <text:p text:style-name="P2224"/>
      <text:h text:style-name="P2225" text:outline-level="8">Artikel 5.2.[(tv)am-s+5] Vergunningvoorschriften slopen bouwwerk in of op (te verwachten) archeologisch monument</text:h>
      <text:p text:style-name="Standaard"><text:span text:style-name="T2226">1. Aan een omgevingsvergunning<text:s/></text:span><text:bookmark-start text:name="_Hlk113363327"/><text:span text:style-name="T2227">voor het slopen van een bouwwerk in of op een archeologisch monument of een te verwachten archeologisch monument</text:span><text:bookmark-end text:name="_Hlk113363327"/><text:span text:style-name="T2228"><text:s/>kunnen in het belang van de archeologische monumentenzorg in ieder geval voorschriften worden verbonden, die inhouden een plicht tot:</text:span></text:p>
      <text:p text:style-name="Standaard"><text:span text:style-name="T2229">a. het treffen van technische maatregelen volgens een door het college van burgemeester en<text:s/></text:span><text:span text:style-name="T2230">wethouders goedgekeurd behoudsmaatregelenplan, waardoor archeologische monumenten in situ kunnen worden behouden;</text:span></text:p>
      <text:p text:style-name="P2231">b. het verrichten van opgravingen als bedoeld in artikel 1.1 van de Erfgoedwet;</text:p>
      <text:p text:style-name="P2232">c. het laten begeleiden van een activiteit die tot bodemverstoring leidt door een deskundige op het terrein van de archeologische monumentenzorg die voldoet aan bij die voorschriften te stellen kwalificaties;<text:s/></text:p>
      <text:p text:style-name="P2233">d. het verrichten van een opgraving, daaronder mede begrepen een archeologische begeleiding, op een bepaalde<text:s/>wijze, als die wijze in overeenstemming is met de Erfgoedwet;</text:p>
      <text:p text:style-name="P2234">e. het binnen een bepaalde termijn starten van werkzaamheden;</text:p>
      <text:p text:style-name="Standaard"><text:span text:style-name="T2235">f. het uiterlijk [x] week/[x] weken van tevoren melden van de start van de werkzaamheden;<text:s/></text:span></text:p>
      <text:p text:style-name="P2236">g. het zo spoedig mogelijk schriftelijk melden van feiten of omstandigheden die van invloed zijn op de uitvoering van werkzaamheden in overeenstemming met de aan de omgevingsvergunning verbonden voorschriften;<text:s/></text:p>
      <text:p text:style-name="P2237">h. het tijdig voor aanvang van werkzaamheden bekend maken van de aan de<text:s/>omgevingsvergunning verbonden voorschriften aan de opdrachtnemer van de werkzaamheden, onder wie mede begrepen een onderaannemer; en<text:s/></text:p>
      <text:p text:style-name="P2238">i. het uitvoeren van de werkzaamheden in overeenstemming met de in de omgevingsvergunning genoemde versie van tekeningen of van een programma van eisen.</text:p>
      <text:p text:style-name="P2239">2. De voorschriften als bedoeld in het eerste lid, onder a, kunnen worden gesteld over de wijze van slopen.</text:p>
      <text:p text:style-name="P2240"/>
      <text:p text:style-name="P2241">Dit artikel is deels (onderdelen a tot en met d) gebaseerd op artikel 22.303 van de bruidsschat. De onderdelen e en<text:s/>g tot en met i zijn gebaseerd op de Beleidsregel toepassen beoordelingsregels aanvraag omgevingsvergunning archeologische rijksmonumentenactiviteit, waarin is aangegeven dat deze voorschriften standaard worden verbonden aan een omgevingsvergunning voor een rijksmonumentenactiviteit met betrekking tot een archeologisch monument. Onderdeel f is afkomstig uit de gemeentelijke praktijk.</text:p>
      <text:p text:style-name="P2242">Het bevoegd gezag verbindt die voorschriften aan de omgevingsvergunning die nodig zijn met het oog op de beoordelingsregels in<text:s/>artikel 5.2.[(tv)am-s+4]. Dit betreft voorschriften in het belang van het behoud van cultureel erfgoed, in casu in het belang van de archeologische monumentenzorg. Als de sloopactiviteit van invloed is op een (te verwachten) archeologisch monument, kunnen in het belang van de archeologische monumentenzorg in ieder geval de in het eerste lid bedoelde voorschriften aan de vergunning worden verbonden.</text:p>
      <text:p text:style-name="P2243"/>
      <text:p text:style-name="Standaard"><text:span text:style-name="T2244">Onderdeel a heeft betrekking op voorschriften die een plicht inhouden tot het treffen van technische<text:s/></text:span><text:span text:style-name="T2245">maatregelen waardoor archeologische monumenten in situ kunnen worden behouden. Als uit het archeologisch rapport dat bij de aanvraag moet worden gevoegd, blijkt dat er op de locatie van de werkzaamheden archeologische waarden zijn aangetroffen of te verwachten zijn, kan dit ertoe leiden dat er met het oog op het behoud in situ beperkingen aan het sloopplan gesteld worden. De te treffen technische maatregelen moeten door de aanvrager van de omgevingsvergunning inzichtelijk worden gemaakt in een<text:s/></text:span><text:span text:style-name="T2246">behoudsmaatregelenplan, waarin de technische maatregelen worden beschreven en toegelicht, en waaruit blijkt hoe het behoud in situ van het archeologisch monument wordt gerealiseerd. Om het behoud in situ te borgen is goedkeuring van het behoudsmaatregelenplan door het college van burgemeester en wethouders een vereiste. Hierbij speelt wel het algemene bestuursrechtelijke uitgangspunt dat bij het nemen van een beslissing op een aanvraag de grondslag van die aanvraag niet mag worden verlaten. Als de gestelde<text:s/></text:span><text:span text:style-name="T2247">voorschriften zouden leiden tot een verstrekkende wijziging van het plan, kan het nodig zijn dat hiertoe de aanvraag wordt aangepast. Voorschriften die leiden tot wijzigingen die minder vergaand zijn, bijvoorbeeld het voorschrijven van een andere methodiek slopen, kunnen hiertoe met instemming van de aanvrager aan een vergunning worden verbonden. Als de aanvrager zijn aanvraag niet wenst aan te passen of de aanvrager verleent geen instemming aan de te verbinden voorschriften die leiden tot een uitvoering<text:s/></text:span><text:span text:style-name="T2248">van de activiteit anders dan zoals die is aangevraagd, blijft er geen andere weg open dan de gevraagde vergunning te weigeren. Daarom moeten de beoordelingsregels een grondslag bieden voor het kunnen weigeren van een vergunning voor gevallen waarin een aanvrager onverhoopt (de uitvoering van) zijn plan niet wenst aan te passen. Dat kan door een regel op te nemen die ertoe strekt dat een vergunning voor een sloopactiviteit geweigerd moet worden als aanwezige archeologische waarden onaanvaardbaar worden<text:s/></text:span><text:span text:style-name="T2249">aangetast door het aangevraagde plan (zie hiervoor artikel 5.2.[(tv)am-s+4]).</text:span></text:p>
      <text:p text:style-name="P2250"/>
      <text:p text:style-name="P2251">Onderdeel b heeft betrekking op voorschriften over het verrichten van opgravingen als bedoeld in artikel 1.1 in samenhang met artikel 5.1, eerste lid, van de Erfgoedwet. Bij het slopen van een bouwwerk op een archeologisch monument zal een opgraving in veel gevallen bestaan uit een archeologische begeleiding als bedoeld in onderdeel c.</text:p>
      <text:p text:style-name="P2252"/>
      <text:p text:style-name="P2253">Onderdeel c heeft betrekking op voorschriften over de begeleiding door een archeologisch<text:s/>deskundige van uitvoeringswerkzaamheden. Deze deskundige is bij de werkzaamheden aanwezig en documenteert eventuele overblijfselen, voorwerpen of andere sporen van menselijke aanwezigheid in het verleden die hierbij aan het licht komen. Het instrument van archeologische begeleiding is bedoeld voor situaties waarin adequaat vooronderzoek niet mogelijk is door fysieke belemmeringen, zoals een te slopen bouwwerk, waardoor niet tot een betrouwbare waardenstelling kan worden gekomen. Archeologische begeleiding<text:s/>is nadrukkelijk niet bedoeld als een vervanging voor een inventariserend veldonderzoek of een volledige opgraving. Aan dit onderdeel kan niet worden voldaan met een verwijzing naar een gecertificeerde opgravingsdeskundige, omdat niet alle handelingen waaruit een archeologische begeleiding kan bestaan, handelingen zijn waarvoor een certificaat als bedoeld in artikel 5.1 van de Erfgoedwet vereist is. Dit is bijvoorbeeld het geval bij het uitzeven van grond afkomstig uit een bouwput om archeologische<text:s/>overblijfselen of voorwerpen te verzamelen. Voor die gevallen kan het bevoegd gezag op basis van dit onderdeel specifieke eisen stellen aan de deskundigheid van de bij de archeologische begeleiding betrokken personen. Denk bijvoorbeeld aan de voorwaarde dat de deskundige kennis moet hebben van de archeologie van het rivierengebied of van de Romeinse tijd. Veelal zullen deze eisen via het programma van eisen worden afgedwongen (zie onderdeel d). Maar het bevoegd gezag kan ook eisen stellen aan de<text:s/>kwalificaties van de deskundige zonder dat het een specifiek programma van eisen als voorschrift opneemt. Dit laat onverlet dat de uitvoerder van de archeologische begeleiding voor zover het handelingen betreft waarvoor een certificaat als bedoeld in artikel 5.1 van de Erfgoedwet vereist is, in ieder geval moet voldoen aan het bepaalde in artikel 5.4, eerste en tweede lid, van die wet.</text:p>
      <text:p text:style-name="P2254"/>
      <text:p text:style-name="Standaard"><text:span text:style-name="T2255">Met het voorschrift in onderdeel d dat de opgraving of begeleiding op een bepaalde wijze, die in overeenstemming is met<text:s/></text:span><text:span text:style-name="T2256">artikel 5.4, eerste en tweede lid, van de Erfgoedwet, moet worden verricht, wordt beoogd aan te sluiten bij de Erfgoedwet en vooral bij het in die wet opgenomen certificatiesysteem, waarbij de nadruk meer is komen te liggen op de professionele standaarden uit het veld zoals tot nu toe neergelegd in de Kwaliteitsnorm Nederlandse Archeologie. Met deze voorschriften worden die voorschriften bedoeld die ook wel als een programma van eisen of een plan van aanpak worden aangeduid en voor de inwerkingtreding van<text:s/></text:span><text:span text:style-name="T2257">de Erfgoedwet en de Omgevingswet werden gebaseerd op artikel 38, eerste lid, onder a, van de Monumentenwet 1988. In het programma van eisen en plan van aanpak kunnen burgemeester en wethouders randvoorwaarden aan het archeologisch onderzoek meegeven, in het bijzonder de doel- en vraagstelling van het onderzoek, en kunnen eisen worden gesteld aan de wijze van uitvoering. Er wordt bijvoorbeeld aangegeven welke onderzoeksmethodiek moet worden ingezet en over welke specifieke kennis en ervaring de actoren<text:s/></text:span><text:span text:style-name="T2258">moeten beschikken om het onderzoek te kunnen uitvoeren. Na het veldwerk wordt ingevolge de KNA een evaluatierapport opgesteld op basis waarvan de resultaten van het gravend onderzoek worden uitgewerkt. Tot voornoemde eisen behoort ook de eis dat dit evaluatierapport ter goedkeuring aan het bevoegd gezag wordt voorgelegd.</text:span></text:p>
      <text:p text:style-name="P2259">Voorkomen moet worden dat de inhoud van de voorschriften in strijd is met de professionele kwaliteitsnorm voor archeologisch onderzoek binnen het in de Erfgoedwet opgenomen<text:s/>certificatiesysteem. Dit betekent dat de voorschriften wel aanvullende eisen mogen bevatten, maar geen eisen die onder het niveau van deze normen van de beroepsgroep liggen.<text:s/></text:p>
      <text:p text:style-name="P2260"/>
      <text:p text:style-name="P2261">Voor een toelichting op de onderdelen e tot en met i wordt kortheidshalve verwezen naar de toelichting bij de voorschriften die kunnen worden verbonden aan de omgevingsvergunning voor een ruimtelijke bouwactiviteit.</text:p>
      <text:p text:style-name="P2262"/>
      <text:p text:style-name="Standaard"><text:span text:style-name="T2263">In het tweede lid is bepaald dat aan een omgevingsvergunning voor een sloopactiviteit voorschriften kunnen worden<text:s/></text:span><text:span text:style-name="T2264">verbonden over de wijze van slopen. Het doel van een dergelijk voorschrift is de sloopmethode zo te kiezen dat de nadelige gevolgen voor de archeologische waarden ter plaatse zoveel mogelijk beperkt blijven.<text:s/></text:span></text:p>
      <text:p text:style-name="P2265"/>
      <text:h text:style-name="P2266" text:outline-level="5">Hoofdstuk 8 Procedures</text:h>
      <text:h text:style-name="P2267" text:outline-level="6">Afdeling 8.3 Advies</text:h>
      <text:h text:style-name="P2268" text:outline-level="7">Paragraaf 8.[ce] Advies activiteiten met betrekking tot cultureel erfgoed</text:h>
      <text:h text:style-name="Kop8" text:outline-level="8"><text:span text:style-name="T2269">Artikel 8.[(tv)am] Betrokkenheid archeologisch deskundige bij beoordeling<text:s/></text:span><text:span text:style-name="T2270">aanvraag<text:s/></text:span><text:span text:style-name="T2271">voor activiteiten met betrekking tot archeologisch monument of te verwachten archeologisch monument</text:span></text:h>
      <text:p text:style-name="P2272">Het college van burgemeester en wethouders betrekt een archeologisch deskundige bij de beoordeling van het bij de aanvraag overgelegde:</text:p>
      <text:p text:style-name="Standaard"><text:span text:style-name="T2273">a. behoudsmaatregelenplan, bedoeld in de artikelen 5.2.[gm(am)+10], aanhef en onder a, 5.2.[(tv)am-b+5], aanhef en onder a, 5.2.[(tv)am-a+5], aanhef en onder a, en 5.2.[(tv)am-s+5], aanhef en onder a;<text:s/></text:span></text:p>
      <text:p text:style-name="Standaard"><text:span text:style-name="T2274">b. rapport, bedoeld in artikel 5.2.[(tv)am-b+3], onder a, artikel 5.2.[(tv)am-a+3], onder i of j, en artikel 5.2.[(tv)am-s+3], onder a; en<text:s/></text:span></text:p>
      <text:p text:style-name="Standaard"><text:span text:style-name="T2275">c. palenplan, bedoeld in de<text:s/></text:span><text:span text:style-name="T2276">artikelen 5.2.[gm(am)+7 (22.288)], eerste lid, onder g, 5.2.[(tv)am-b+3], eerste lid, onder b, en 5.2.[(tv)am-b+4], tweede lid, onder b.<text:s/></text:span></text:p>
      <text:p text:style-name="P2277"/>
      <text:p text:style-name="P2278">Archeologische deskundigheid voor de beoordeling van de aanvraag is idealiter bij de gemeente zelf aanwezig (volgens VTH-eisen). Anders moet de gemeente een externe deskundige betrekken bij de beoordeling.<text:s/></text:p>
      <text:p text:style-name="P2279"><text:s text:c="2"/></text:p>
      <text:p text:style-name="P2280"/>
      <text:p text:style-name="P2281"/>
      <text:list text:style-name="LFO23" text:continue-numbering="true">
        <text:list-item>
          <text:list>
            <text:list-item>
              <text:p text:style-name="P2282"><text:bookmark-start text:name="_Toc153967824"/><text:bookmark-start text:name="_Toc153975762"/><text:bookmark-start text:name="_Toc172722115"/><text:bookmark-start text:name="_Toc173312382"/><text:bookmark-start text:name="_Toc176955718"/><text:bookmark-start text:name="_Toc179797463"/><text:bookmark-start text:name="_Toc232073103"/><text:bookmark-start text:name="_Toc232177965"/><text:bookmark-start text:name="_Toc232513669"/><text:bookmark-start text:name="_Toc233383125"/><text:bookmark-start text:name="_Toc233384713"/><text:bookmark-start text:name="_Toc233385706"/><text:bookmark-start text:name="_Toc237446664"/><text:bookmark-start text:name="_Toc237449797"/><text:bookmark-start text:name="_Toc239778337"/><text:bookmark-start text:name="_Toc239779753"/><text:bookmark-start text:name="_Toc239780414"/><text:bookmark-start text:name="_Toc239780564"/><text:bookmark-start text:name="_Toc239781749"/><text:bookmark-start text:name="_Toc101423887"/><text:bookmark-start text:name="_Toc240292590"/>Archeologische monumenten beschermd als gemeentelijk monument<text:bookmark-end text:name="_Toc153967824"/><text:bookmark-end text:name="_Toc153975762"/><text:bookmark-end text:name="_Toc172722115"/><text:bookmark-end text:name="_Toc173312382"/><text:bookmark-end text:name="_Toc176955718"/><text:bookmark-end text:name="_Toc179797463"/><text:bookmark-end text:name="_Toc232073103"/><text:bookmark-end text:name="_Toc232177965"/><text:bookmark-end text:name="_Toc232513669"/><text:bookmark-end text:name="_Toc233383125"/><text:bookmark-end text:name="_Toc233384713"/><text:bookmark-end text:name="_Toc233385706"/><text:bookmark-end text:name="_Toc237446664"/><text:bookmark-end text:name="_Toc237449797"/><text:bookmark-end text:name="_Toc239778337"/><text:bookmark-end text:name="_Toc239779753"/><text:bookmark-end text:name="_Toc239780414"/><text:bookmark-end text:name="_Toc239780564"/><text:bookmark-end text:name="_Toc239781749"/><text:bookmark-end text:name="_Toc240292590"/><text:s/></text:p>
            </text:list-item>
          </text:list>
        </text:list-item>
      </text:list>
      <text:p text:style-name="P2283"/>
      <text:list text:style-name="LFO23" text:continue-numbering="true">
        <text:list-item>
          <text:list>
            <text:list-item>
              <text:list>
                <text:list-item>
                  <text:p text:style-name="P2284"><text:span text:style-name="T2285">Inleiding</text:span></text:p>
                </text:list-item>
              </text:list>
            </text:list-item>
          </text:list>
        </text:list-item>
      </text:list>
      <text:p text:style-name="Standaard"><text:span text:style-name="T2286">De regels in dit hoofdstuk gaan over archeologische monumenten die als gemeentelijk<text:s/></text:span><text:span text:style-name="T2287">monument worden beschermd. Het betreft archeologische monumenten die voor een gemeente van zodanig belang zijn dat de gemeente deze heeft aangewezen als gemeentelijk monument. Een archeologisch monument wordt een gemeentelijk monument door in het omgevingsplan aan de locatie van het desbetreffende archeologisch monument de functie-aanduiding ‘gemeentelijk monument’ te geven. Als functie-aanduiding zou eventueel voor ‘archeologisch gemeentelijk monument’ of ‘gemeentelijk monument (archeologisch)’ kunnen<text:s/></text:span><text:span text:style-name="T2288">worden gekozen om het onderscheid te markeren tussen gemeentelijke monumenten die een archeologisch monument betreffen en gebouwde en aangelegde gemeentelijke monumenten. Dan moet dit wel overal in het omgevingsplan consistent worden doorgevoerd. In deze handreiking wordt kortweg ‘gemeentelijk monument’ aangehouden, omdat dit begrip in het stelsel van de Omgevingswet wordt gehanteerd. Overigens zou een functie-aanduiding ‘gemeentelijk<text:s/></text:span><text:span text:style-name="T2289">archeologisch</text:span><text:span text:style-name="T2290"><text:s/>monument’ weer niet kunnen, omdat daarmee de woorden<text:s/></text:span><text:span text:style-name="T2291">‘gemeentelijk’ en ‘monument’ uit elkaar worden getrokken. Het archeologisch monument zou daarmee met het oog op landelijke regels voor cultureel erfgoed niet als gemeentelijk monument herkenbaar zijn.</text:span></text:p>
      <text:p text:style-name="P2292">Aan de functie-aanduiding ‘gemeentelijk monument’ kunnen regels worden gekoppeld die zien op bescherming van het gemeentelijk monument. De functie-aanduiding ‘gemeentelijk monument’ maakt nog niet duidelijk om wat voor soort gemeentelijk monument het gaat. In de voorbeeldregels wordt er daarom voor gekozen te<text:s/>werken met een aan de regels gekoppelde bijlage waarin wordt aangegeven op welke locaties het gemeentelijk monument een archeologisch monument betreft.<text:s/></text:p>
      <text:p text:style-name="P2293">Voorbescherming van een archeologisch monument als voorbeschermd gemeentelijk monument kan de gemeenteraad bewerkstelligen via een voorbereidingsbesluit op grond van artikel 4.14 van de Omgevingswet. Met het voorbereidingsbesluit worden voorbeschermingsregels in het tijdelijk regeldeel van het omgevingsplan opgenomen. Aan de desbetreffende locatie wordt via<text:s/>annotatie de noemer ‘voorbeschermd gemeentelijk monument’ aan het beoogde werkingsgebied van de regels toegekend. Vervolgens worden de beschermende regels voor gemeentelijke monumenten in de desbetreffende paragrafen van hoofdstuk 5 en 8 van de hoofdregeling van het omgevingsplan gekopieerd en met de noemer ‘voorbeschermd gemeentelijk monument’ in plaats van de functie-aanduiding ‘gemeentelijk monument’ opgenomen in het tijdelijk regeldeel waar de voorbeschermingsregels in landen. Op basis hiervan wordt<text:s/>een archeologisch monument voorbeschermd gemeentelijk monument als bedoeld in Bijlage I bij artikel 1.1 van het Besluit bouwwerken leefomgeving en kan verstoring of wijziging al worden voorkomen totdat het archeologisch monument definitief is beschermd als gemeentelijk monument. Een voorbereidingsbesluit heeft geen definitieve werking en moet binnen een termijn van maximaal anderhalf jaar worden gevolgd door de vaststelling van een wijziging van het omgevingsplan waarbij de functie-aanduiding ‘gemeentelijk<text:s/>monument’ aan het te beschermen archeologisch monument wordt gegeven. Op grond van artikel 4.14, vijfde lid, van de Omgevingswet kan het nemen van een voorbereidingsbesluit worden gedelegeerd aan het college van burgemeester en wethouders. Een dergelijk delegatiebesluit kan handig zijn, omdat de bevoegdheid tot aanwijzing van gemeentelijke monumenten op grond van de erfgoedverordening doorgaans ook is belegd bij het college.</text:p>
      <text:p text:style-name="P2294"/>
      <text:p text:style-name="P2295">De voorbeeldregels voor gemeentelijke monumenten die een archeologisch monument<text:s/>betreffen, zijn grotendeels gebaseerd op de voorbeeldregels in hoofdstuk 6 voor gemeentelijke monumenten die een monument zijn, maar wijken net als bij rijksmonumenten om inhoudelijke redenen op onderdelen af. Zo zijn de aanvraagvereisten voor een omgevingsvergunning voor een gemeentelijke monumentenactiviteit met betrekking tot een archeologisch monument apart geregeld in de artikelen 22.288 en 22.289 van de bruidsschat.<text:s/></text:p>
      <text:p text:style-name="P2296">Er kan wat betreft de regels voor gemeentelijke monumenten voor worden gekozen om<text:s/>zowel de regels voor monumenten als de regels voor archeologische monumenten samen te voegen in één set regels en per artikel zo nodig een uitsplitsing te maken in regels voor zover het gemeentelijk monument een monument betreft en regels voor zover het gemeentelijk monument een archeologisch monument betreft. Dit is in het stelsel van de Omgevingswet ook gedaan voor rijksmonumenten. Voor gemeentelijke monumenten is de keuze aan de gemeente. Er kunnen twee aparte sets regels voor gemeentelijke monumenten<text:s/>worden gehanteerd, of een gecombineerde set.<text:s/></text:p>
      <text:p text:style-name="P2297"/>
      <text:list text:style-name="LFO25" text:continue-numbering="true">
        <text:list-item>
          <text:list>
            <text:list-item>
              <text:list>
                <text:list-item>
                  <text:p text:style-name="P2298"><text:bookmark-start text:name="_Toc101423871"/>Voorbeeldregels en artikelsgewijze toelichting<text:bookmark-end text:name="_Toc101423871"/></text:p>
                </text:list-item>
              </text:list>
            </text:list-item>
          </text:list>
        </text:list-item>
      </text:list>
      <text:p text:style-name="P2299">Hieronder volgen de voorbeeldregels om archeologische monumenten te beschermen als gemeentelijk monument, in de hoofdstuknummering van het VNG-casco voor het omgevingsplan:</text:p>
      <text:p text:style-name="P2300"/>
      <text:h text:style-name="P2301" text:outline-level="5"><text:bookmark-start text:name="_Toc101423873"/>Hoofdstuk 4 Aanwijzingen in de fysieke leefomgeving<text:bookmark-end text:name="_Toc101423873"/></text:h>
      <text:h text:style-name="P2302" text:outline-level="6">Afdeling 4.1 [staalkaarten VNG] Thema’s</text:h>
      <text:h text:style-name="P2303" text:outline-level="7">Paragraaf 4.1.4 [staalkaarten VNG] Cultureel erfgoed</text:h>
      <text:h text:style-name="Kop7" text:outline-level="7"><text:bookmark-start text:name="_Hlk148610055"/><text:span text:style-name="T2304">Paragraaf 4.1.4.1 Algemeen</text:span></text:h>
      <text:h text:style-name="P2305" text:outline-level="8"><text:bookmark-end text:name="_Hlk148610055"/>Artikel 4.32 [staalkaarten VNG] Toepassingsbereik</text:h>
      <text:p text:style-name="P2306">Deze paragraaf gaat<text:s/>over activiteiten met betrekking tot cultureel erfgoed.</text:p>
      <text:p text:style-name="P2307"/>
      <text:h text:style-name="P2308" text:outline-level="8">Artikel 4.33 [staalkaarten VNG, aangepast] Doelen</text:h>
      <text:p text:style-name="P2309">Voor activiteiten met betrekking tot cultureel erfgoed gelden de volgende doelen:</text:p>
      <text:p text:style-name="P2310">a. het behoud van cultureel erfgoed;<text:s/></text:p>
      <text:p text:style-name="P2311">[b. het behoud van de uitzonderlijke universele waarde van werelderfgoed;]<text:s/></text:p>
      <text:p text:style-name="P2312"/>
      <text:p text:style-name="P2313">In dit artikel is onder meer het doel van het behoud van cultureel erfgoed opgenomen. Als er ook regels opgenomen worden over werelderfgoed, wordt ook dat doel toegevoegd.</text:p>
      <text:p text:style-name="P2314"/>
      <text:h text:style-name="Kop7" text:outline-level="7"><text:span text:style-name="T2315">Paragraaf 4.1.4.[gm(am)]<text:s/></text:span><text:span text:style-name="T2316">Archeologische gemeentelijke monumenten</text:span></text:h>
      <text:h text:style-name="P2317" text:outline-level="8">Artikel 4.[gm(am)] Aanwijzing archeologisch monument als gemeentelijk monument</text:h>
      <text:p text:style-name="P2318"><text:bookmark-start text:name="_Hlk94619067"/>Een archeologisch monument, opgenomen in bijlage [Y] Gemeentelijke monumenten (archeologisch monument), op een locatie met een functie-aanduiding ‘gemeentelijk monument<text:bookmark-end text:name="_Hlk94619067"/>’ is aangewezen als gemeentelijk monument.<text:s/></text:p>
      <text:p text:style-name="P2319"/>
      <text:p text:style-name="P2320">Artikel 4.[gm(am)] voorziet in de aanwijzing van archeologische monumenten als gemeentelijk monument. In de bijlage bij deze regel worden alle archeologische monumenten opgenomen<text:s/>die beschermd zijn als gemeentelijk monument. Naast het aan de desbetreffende locaties geven van de functie-aanduiding (op grond van de standaarden ‘gebiedsaanwijzing’ genoemd) ‘gemeentelijk monument’ is het met het oog op de kenbaarheid gewenst om aan te geven wat voor archeologisch monumenten het betreft. Het ontsluiten van informatie over de aard van het gemeentelijk monument kan via deze bijlage. In combinatie met een bijlage kan worden gewerkt met één functie-aanduiding ‘gemeentelijk monument’ en één<text:s/>set regels.<text:s/></text:p>
      <text:p text:style-name="P2321"/>
      <text:p text:style-name="P2322">Technisch gezien wordt dit bereikt door de bijlage met de locatiegroep (alle locaties van de desbetreffende gemeentelijke monumenten samen) met de noemer gemeentelijk monument te definiëren en te koppelen aan de regelteksten (artikelen of leden). Daarnaast wordt de regeltekst geannoteerd met de gebiedsaanwijzing ‘gemeentelijk monument’ waarin alle locaties als locatiegroep (deze vormen samen het werkingsgebied) zijn opgenomen.<text:s/></text:p>
      <text:p text:style-name="P2323"/>
      <text:p text:style-name="P2324">Het is niet nodig dat aan elk gemeentelijk monument een eigen<text:s/>regel wordt gekoppeld met een werkingsgebied met een andere naam, bijvoorbeeld ‘gemeentelijk monument 1’, ‘gemeentelijk monument 2’ etc. Binnen een gemeente kunnen er meerdere archeologische monumenten als gemeentelijk monument beschermd zijn, elk op een andere locatie en met andere kenmerken (monumentale waarden).<text:s/></text:p>
      <text:p text:style-name="P2325"/>
      <text:p text:style-name="P2326">Door van de hiervoor genoemde werkwijze gebruik te maken, is er een relatie gelegd met de bijlage en is deze machineleesbaar. De bijlage is onderdeel van de regels en wordt door de gemeenteraad<text:s/>vastgesteld. Wijziging van de bijlage is mogelijk door een wijziging van het omgevingsplan.<text:s/></text:p>
      <text:p text:style-name="P2327">Voor het aanwijzen van nieuwe gemeentelijke monumenten hoeven de regels zelf niet aangepast te worden, alleen het werkingsgebied (bij meerdere locaties: de locatiegroep) behorende bij de gebiedsaanwijzing ‘gemeentelijk monument’ wordt uitgebreid met de locatie van het archeologisch monument en de bijlage wordt aangevuld met het nieuwe gemeentelijk monument en een korte omschrijving van het archeologisch monument.<text:s/></text:p>
      <text:p text:style-name="P2328"/>
      <text:p text:style-name="P2329">Desgewenst kan de bevoegdheid hiertoe worden gedelegeerd aan burgemeester en wethouders. In dat geval sluit de bevoegdheid aan op de wijze waarop dat voorheen in de erfgoedverordening werd geregeld.<text:s/></text:p>
      <text:p text:style-name="Standaard"><text:span text:style-name="T2330">In de situatie zoals hier beschreven worden de regels gekoppeld aan<text:s/></text:span><text:span text:style-name="T2331">alle</text:span><text:span text:style-name="T2332"><text:s/>locaties, samen één werkingsgebied, met de functieaanduiding ‘gemeentelijk monument’. Het kan ook voorkomen dat het gewenst is differentiatie aan te brengen tussen de regels voor gemeentelijke monumenten op verschillende locaties.<text:s/></text:span><text:span text:style-name="T2333">Bijvoorbeeld als de archeologische resten op sommige locaties dieper in de bodem liggen dan op andere locaties en er dus voor verschillende locaties verschillende vergunningvrije activiteiten (vrijstellingsdieptes) moeten worden vastgesteld. In een dergelijke situatie kan worden gewerkt met functie-aanduidingen als ‘gemeentelijk monument A’ en ‘gemeentelijk monument B’ waarbij de regels per werkingsgebied verschillen.<text:s/></text:span></text:p>
      <text:p text:style-name="P2334">In elk scenario is het overigens van belang de regels voor de reguliere bescherming van<text:s/>(te verwachten) archeologische monumenten niet van toepassing te laten zijn op een locatie van een archeologisch monument met de functie-aanduiding ‘gemeentelijk monument’. Hier is immers juist geen behoefte aan de generieke kruimelgevallenregeling als bedoeld in artikel 5.130, vierde lid, van het Bkl, en is de vraag of en zo ja hoe er archeologisch onderzoek moet plaatsvinden onderwerp van de vergunningplicht.</text:p>
      <text:p text:style-name="P2335"/>
      <text:h text:style-name="P2336" text:outline-level="5">Bijlage [Y] bij artikel 4.[gm(am)] Aanwijzing archeologisch monument als gemeentelijk monument</text:h>
      <text:p text:style-name="P2337"/>
      <table:table table:style-name="Table2338">
        <table:table-columns>
          <table:table-column table:style-name="TableColumn2339"/>
          <table:table-column table:style-name="TableColumn2340"/>
          <table:table-column table:style-name="TableColumn2341"/>
          <table:table-column table:style-name="TableColumn2342"/>
          <table:table-column table:style-name="TableColumn2343"/>
        </table:table-columns>
        <table:table-row table:style-name="TableRow2344">
          <table:table-cell table:style-name="TableCell2345" table:number-columns-spanned="5">
            <text:p text:style-name="P2346"><text:bookmark-start text:name="_Hlk152947101"/>Bijlage [Y] bij artikel 4.[gm(am)] Gemeentelijke monumenten (archeologisch monument)</text:p>
            <text:p text:style-name="P2347"><text:bookmark-end text:name="_Hlk152947101"/></text:p>
          </table:table-cell>
          <table:covered-table-cell/>
          <table:covered-table-cell/>
          <table:covered-table-cell/>
          <table:covered-table-cell/>
        </table:table-row>
        <table:table-row table:style-name="TableRow2348">
          <table:table-cell table:style-name="TableCell2349">
            <text:p text:style-name="Standaard"><text:span text:style-name="T2350">Omschrijving archeologisch monument</text:span><text:span text:style-name="T2351"><text:s/></text:span></text:p>
            <text:p text:style-name="P2352"/>
          </table:table-cell>
          <table:table-cell table:style-name="TableCell2353">
            <text:p text:style-name="P2354">Plaatselijke<text:s/></text:p>
            <text:p text:style-name="P2355">aanduiding<text:s/></text:p>
            <text:p text:style-name="P2356"/>
          </table:table-cell>
          <table:table-cell table:style-name="TableCell2357">
            <text:p text:style-name="P2358">Kadastrale aanduiding</text:p>
          </table:table-cell>
          <table:table-cell table:style-name="TableCell2359">
            <text:p text:style-name="P2360">Monument-nummer<text:s/></text:p>
            <text:p text:style-name="P2361">gemeentelijk<text:s/></text:p>
            <text:p text:style-name="P2362">erfgoedregister</text:p>
          </table:table-cell>
          <table:table-cell table:style-name="TableCell2363">
            <text:p text:style-name="P2364">Kenmerk of vindplaats</text:p>
            <text:p text:style-name="P2365">wijzigingsbesluit<text:s/></text:p>
            <text:p text:style-name="P2366">omgevingsplan</text:p>
            <text:p text:style-name="P2367">(optioneel)</text:p>
          </table:table-cell>
        </table:table-row>
        <table:table-row table:style-name="TableRow2368">
          <table:table-cell table:style-name="TableCell2369">
            <text:p text:style-name="P2370">Grafheuvel</text:p>
          </table:table-cell>
          <table:table-cell table:style-name="TableCell2371">
            <text:p text:style-name="P2372">n.v.t.</text:p>
          </table:table-cell>
          <table:table-cell table:style-name="TableCell2373">
            <text:p text:style-name="P2374">Gemeenteland</text:p>
            <text:p text:style-name="P2375">A 2011</text:p>
          </table:table-cell>
          <table:table-cell table:style-name="TableCell2376">
            <text:p text:style-name="P2377">6</text:p>
          </table:table-cell>
          <table:table-cell table:style-name="TableCell2378">
            <text:p text:style-name="P2379">Kenmerk/vindplaats</text:p>
            <text:p text:style-name="P2380">wijzigingsbesluit</text:p>
          </table:table-cell>
        </table:table-row>
        <table:table-row table:style-name="TableRow2381">
          <table:table-cell table:style-name="TableCell2382">
            <text:p text:style-name="P2383">In de bodem muurresten van voorganger Landhuis Vergezicht; voormalige slotgracht<text:s/></text:p>
          </table:table-cell>
          <table:table-cell table:style-name="TableCell2384">
            <text:p text:style-name="P2385">Onder Eindbeeld 32</text:p>
            <text:p text:style-name="P2386">2024OP Gemeenteland</text:p>
          </table:table-cell>
          <table:table-cell table:style-name="TableCell2387">
            <text:p text:style-name="P2388">Gemeenteland</text:p>
            <text:p text:style-name="P2389">Z 2032</text:p>
          </table:table-cell>
          <table:table-cell table:style-name="TableCell2390">
            <text:p text:style-name="P2391">9</text:p>
          </table:table-cell>
          <table:table-cell table:style-name="TableCell2392">
            <text:p text:style-name="P2393">N.B. Kenmerk/vindplaats volgt bij vaststelling eerstvolgend wijzigingsbesluit omgevingsplan</text:p>
          </table:table-cell>
        </table:table-row>
        <table:table-row table:style-name="TableRow2394">
          <table:table-cell table:style-name="TableCell2395">
            <text:p text:style-name="P2396"/>
          </table:table-cell>
          <table:table-cell table:style-name="TableCell2397">
            <text:p text:style-name="P2398"/>
          </table:table-cell>
          <table:table-cell table:style-name="TableCell2399">
            <text:p text:style-name="P2400"/>
          </table:table-cell>
          <table:table-cell table:style-name="TableCell2401">
            <text:p text:style-name="P2402"/>
          </table:table-cell>
          <table:table-cell table:style-name="TableCell2403">
            <text:p text:style-name="P2404"/>
          </table:table-cell>
        </table:table-row>
      </table:table>
      <text:p text:style-name="P2405"/>
      <text:p text:style-name="P2406">Deze bijlage dient als voorbeeld om aan te geven hoe een bijlage bij artikel 4.[gm(am)] Gemeentelijke monumenten (archeologisch monument) eruit zou kunnen zien. Het doel is om duidelijk te maken aan wat voor archeologische monumenten op de locaties die samen het werkingsgebied vormen de functie-aanduiding ‘archeologisch gemeentelijk monument’ is toegedeeld.<text:s/></text:p>
      <text:p text:style-name="P2407">De bijlage moet zelfstandig<text:s/>leesbaar zijn, omdat het een ‘platte lijst’ is. Het is DSO-technisch namelijk (nog) niet mogelijk om van een specifieke locatie binnen de locatiegroep met de functie-aanduiding ’gemeentelijk monument’ (de plaats waar zich een specifiek gemeentelijk monument bevindt) geautomatiseerd naar de corresponderende regel in de bijlage te springen. Het is dus van belang de bijlage zo te ordenen dat navigatie daarbinnen eenvoudig is. In deze voorbeeldbijlage is gekozen voor een ordening op adres, maar een andere<text:s/>logische ordening is wellicht ook denkbaar.</text:p>
      <text:p text:style-name="P2408"/>
      <text:p text:style-name="P2409">(*) Wat er moet worden verstaan onder het begrip ‘archeologisch monument’ staat in de Erfgoedwet, en wordt daar gedefinieerd als een terrein dat deel uitmaakt van cultureel erfgoed vanwege de daar aanwezige overblijfselen, voorwerpen of andere sporen van menselijke aanwezigheid in het verleden, met inbegrip van die overblijfselen, voorwerpen en sporen.<text:s/></text:p>
      <text:p text:style-name="P2410"/>
      <text:p text:style-name="P2411">Kolom 1: Omschrijving archeologisch monument<text:s/></text:p>
      <text:p text:style-name="P2412">Doel van de eerste kolom van de tabel is het beschermde<text:s/>archeologische terrein te duiden aan de hand van een korte omschrijving. De meeste archeologie bevindt zich immers in de bodem en daarmee niet te identificeren in het veld.<text:s/></text:p>
      <text:p text:style-name="P2413"/>
      <text:p text:style-name="P2414">Kolommen 2 en 3: Plaatselijke aanduiding en Kadastrale aanduiding</text:p>
      <text:p text:style-name="P2415">De kolommen Plaatselijke aanduiding en Kadastrale aanduiding zijn in de tabel opgenomen om een snellere oriëntatie binnen de bijlage mogelijk te maken. De kolom Kadastrale aanduiding kan bijvoorbeeld gebruikt worden om te bepalen welke rij van de tabel van toepassing is<text:s/>op een bepaalde locatie binnen de locatiegroep. Deze kolom is in het voorbeeld daarom alfabetisch geordend. Een andere ordening is uiteraard ook denkbaar.</text:p>
      <text:p text:style-name="P2416"/>
      <text:p text:style-name="P2417">Kolom 4: Monumentnummer</text:p>
      <text:p text:style-name="P2418">Elke gemeente is verplicht een gemeentelijk erfgoedregister van aangewezen cultureel erfgoed bij te houden (artikel 3.16 van de Erfgoedwet). In dat register heeft elk gemeentelijk monument waarschijnlijk een uniek nummer. Omdat het register mogelijk meer informatie bevat over de gemeentelijke monumenten, is het raadzaam om dit<text:s/>nummer ook in de bijlage [X] Gemeentelijke monumenten (archeologisch monument) bij artikel 4.[gm(am)] op te nemen.<text:s/></text:p>
      <text:p text:style-name="P2419"/>
      <text:p text:style-name="P2420">In de toekomst wordt het wellicht technisch mogelijk om een koppeling te maken tussen het gemeentelijk erfgoedregister en de regels in het omgevingsplan. Omdat er in het gemeentelijk erfgoedregister ook ander aangewezen (lees: beschermd) cultureel erfgoed is ingeschreven, moet er een koppeling kunnen worden gerealiseerd tussen de regels in het omgevingsplan en uitsluitend een bepaalde<text:s/>categorie of deelcategorie binnen het erfgoedregister (bijvoorbeeld de gemeentelijke monumenten, of alleen die gemeentelijke monumenten waarvoor een bepaald regime geldt). Dit is nu technisch nog niet mogelijk.</text:p>
      <text:p text:style-name="P2421"/>
      <text:p text:style-name="P2422">De nummering in deze voorbeeldbijlage sluit aan op de nummering van de monumenten in de voorbeeldbijlage [X] bij artikel 4.[gm(m)] Gemeentelijke monumenten (monument). Dit omdat de gemeentelijke monumenten in het gemeentelijk erfgoedregister afhankelijk van het moment van aanwijzen doorlopend<text:s/>genummerd zullen zijn, ongeacht of het gaat om een monument of een archeologisch monument.</text:p>
      <text:p text:style-name="P2423"/>
      <text:p text:style-name="P2424">Kolom 5: Kenmerk of vindplaats wijzigingsbesluit omgevingsplan</text:p>
      <text:p text:style-name="P2425">Het besluit tot wijziging van het omgevingsplan waarbij aan een locatie de functie-aanduiding ‘gemeentelijk monument’ wordt toegekend bevat ook een besluitmotivering en een toelichting. Om het voor toekomstige raadplegers van het omgevingsplan mogelijk te maken die toelichting te raadplegen, is het vanuit oogpunt van dienstverlening aan te raden het<text:s/>kenmerk van dat besluit in deze bijlage [X] bij artikel 4.[gm(am)] op te nemen. In aanvulling hierop is het goed om in de bijlage ook kenbaar te maken hoe de gebruiker aan de hand van dit kenmerk bij de besluitmotivering met toelichting kan komen.<text:s/></text:p>
      <text:p text:style-name="Standaard"><text:span text:style-name="T2426">Een belangrijk aandachtspunt hierbij is wel dat de bijlage wat betreft de kolom kenmerk altijd één wijziging achterloopt, omdat de datum van publicatie van het wijzigingsbesluit met de besluitmotivering op het moment van opstellen van de bijlage nog niet bekend<text:s/></text:span><text:span text:style-name="T2427">is. Dat kenmerk zal bij een volgende wijziging van het omgevingsplan moeten worden toegevoegd aan deze bijlage bij artikel 4.[gm(am)].</text:span></text:p>
      <text:p text:style-name="P2428"/>
      <text:h text:style-name="P2429" text:outline-level="8"><text:bookmark-start text:name="_Hlk152942975"/>Artikel 4.[gm(am)+1] Regels gemeentelijke monumentenactiviteit en andere activiteiten die gemeentelijke monumenten betreffen, voor zover het gaat om een archeologisch monument</text:h>
      <text:p text:style-name="P2430">Op het verrichten van een gemeentelijke monumentenactiviteit of andere activiteiten die een gemeentelijk monument betreffen, zijn voor zover het gaat om een archeologisch monument de volgende regels<text:s/>van toepassing:</text:p>
      <text:p text:style-name="P2431"><text:bookmark-end text:name="_Hlk152942975"/>a. Paragraaf 5.2[gm(am)] (nummer en titel paragraaf invoegen);</text:p>
      <text:p text:style-name="P2432">b. Artikelen 8.[gm(am)] en 8.[gm(am)+1]; en<text:s/></text:p>
      <text:p text:style-name="P2433">c. […]</text:p>
      <text:p text:style-name="P2434"/>
      <text:p text:style-name="P2435"><text:bookmark-start text:name="_Hlk108702210"/>In dit artikel wordt aangegeven welke regels van toepassing zijn op een gemeentelijke monumentenactiviteit voor zover het gaat om een archeologisch monument. Hierdoor is het niet nodig om in elke regel over een gemeentelijke monumentenactiviteit een relatie te leggen met de functie-aanduiding. Wel wordt aan elk artikel of lid waarop deze regels van toepassing zijn de locatie<text:s/>‘gemeentelijk monument’ gekoppeld. Het werkingsgebied van de desbetreffende regels sluit daarmee aan op de geometrische begrenzing van de locatie.<text:s/></text:p>
      <text:p text:style-name="P2436"><text:bookmark-end text:name="_Hlk108702210"/></text:p>
      <text:h text:style-name="P2437" text:outline-level="5"><text:bookmark-start text:name="_Toc101423874"/>Hoofdstuk 5 Activiteiten<text:bookmark-end text:name="_Toc101423874"/></text:h>
      <text:h text:style-name="P2438" text:outline-level="6">Afdeling 5.2 Thematische activiteiten</text:h>
      <text:h text:style-name="P2439" text:outline-level="7">Paragraaf 5.2.[am] Gemeentelijke monumentenactiviteiten en andere activiteiten die gemeentelijke monumenten betreffen, voor zover het gaat om een archeologisch monument</text:h>
      <text:h text:style-name="P2440" text:outline-level="8"><text:bookmark-start text:name="_Hlk148694722"/>Artikel 5.2.[gm(am)] Toepassingsbereik</text:h>
      <text:p text:style-name="P2441"><text:bookmark-start text:name="_Hlk107570286"/>Deze paragraaf gaat over het verrichten van gemeentelijke monumentenactiviteiten en andere<text:s/>activiteiten die gemeentelijke monumenten betreffen, met betrekking tot de archeologische monumenten als bedoeld in artikel 4.[gm(am)].<text:bookmark-end text:name="_Hlk107570286"/><text:s/></text:p>
      <text:p text:style-name="P2442"/>
      <text:h text:style-name="P2443" text:outline-level="8">Artikel<text:s/><text:bookmark-start text:name="_Hlk137029578"/>5.2.[gm(am)+<text:bookmark-end text:name="_Hlk137029578"/>1] Oogmerk</text:h>
      <text:p text:style-name="P2444">De regels in deze paragraaf zijn gesteld met het oog op het behoud van archeologische monumenten.</text:p>
      <text:p text:style-name="P2445"/>
      <text:h text:style-name="P2446" text:outline-level="8">Artikel 5.2.[gm(am)+2] Verbod</text:h>
      <text:p text:style-name="P2447">Het is verboden een gemeentelijk monument te beschadigen of te vernielen.</text:p>
      <text:p text:style-name="P2448"><text:bookmark-end text:name="_Hlk148694722"/></text:p>
      <text:p text:style-name="P2449">Het beschadigen of het vernielen van een gemeentelijk monument valt niet onder een gemeentelijke monumentenactiviteit, omdat het in<text:s/>beginsel geen te vergunnen activiteit is (de - in dit geval theoretische - mogelijkheid van een buitenplanse omgevingsplanactiviteit daargelaten). Met het oog op het behoud van het gemeentelijk monument is het wel gewenst hiervoor regels op te nemen. Dit is hier gedaan in de vorm van een verbod om een gemeentelijk monument te beschadigen of te vernielen. Dit verbod is gericht tot eenieder, dus ook tot anderen dan de eigenaar of gebruiker van het gemeentelijk monument. Het is bedoeld om gemeentelijke<text:s/>monumenten te beschermen tegen activiteiten die beschadiging of vernieling van het gemeentelijk monument tot gevolg kunnen hebben, ook in gevallen dat die activiteiten niet direct gericht zijn op het gemeentelijk monument zelf. Het verbod strekt (mede) tot invulling van artikel 4, tweede lid (eerste zin), van het verdrag van Granada (architectonisch erfgoed) en artikel 4, onder i, van het verdrag van Valletta (archeologisch erfgoed). Hiermee wordt mede invulling gegeven aan de instructieregel in artikel<text:s/>5.130 van het Bkl.</text:p>
      <text:p text:style-name="P2450"/>
      <text:h text:style-name="P2451" text:outline-level="8">Artikel 5.2.[gm(am)+3] Specifieke zorgplicht</text:h>
      <text:p text:style-name="P2452">Degene die een gemeentelijke monumentenactiviteit of een andere activiteit die een gemeentelijk monument betreft, verricht en weet of redelijkerwijs kan vermoeden dat die activiteit kan leiden tot het beschadigen of vernielen van een gemeentelijk monument, is verplicht alle maatregelen te nemen die redelijkerwijs van diegene kunnen worden gevraagd om deze beschadiging of vernieling te voorkomen.</text:p>
      <text:p text:style-name="P2453"/>
      <text:p text:style-name="P2454">Het betreft hier een specifieke zorgplicht. In<text:s/>de Omgevingswet zelf is een algemene zorgplicht opgenomen, namelijk dat eenieder voldoende zorg draagt voor de fysieke leefomgeving (artikel 1.6). Daarnaast is in artikel 1.7 bepaald dat iedereen die weet of redelijkerwijs kan vermoeden dat zijn activiteit nadelige gevolgen kan hebben voor de fysieke leefomgeving verplicht is maatregelen te treffen om die gevolgen te voorkomen en indien deze niet voorkomen kunnen worden de gevolgen zoveel mogelijk te beperken of ongedaan te maken en als dat niet lukt de<text:s/>activiteit achterwege te laten.</text:p>
      <text:p text:style-name="P2455">Gemeenten kunnen specifieke zorgplichten in het omgevingsplan opnemen voor die activiteiten waarvoor zij dit gewenst achten. Dit artikel is hier een voorbeeld van. De zorgplicht richt zich op het voorkomen van beschadiging of vernieling van gemeentelijke monumenten. Het kenmerk van een zorgplicht is dat deze algemeen geformuleerd is. De zorglicht is een algemene regel die direct voor eenieder geldt. Op basis van de zorgplicht kan handhavend worden opgetreden.<text:s/></text:p>
      <text:p text:style-name="P2456">Met het werken<text:s/>met alleen een zorgplicht zouden archeologische monumenten onvoldoende beschermd worden. Hiermee zou dan niet worden voldaan aan de instructieregel van artikel 5.130 van het Bkl ten aanzien van cultureel erfgoed. Bij archeologische monumenten is een deskundige beoordeling van de impact van een voorgenomen activiteit op de archeologische waarde van het archeologisch monument noodzakelijk. Vervolgens moet het bevoegd gezag maatregelen nemen voor de fysieke bescherming, zoveel mogelijk in situ – zeker als het<text:s/>een gemeentelijk monument betreft. Een zorgplicht als enige regel volstaat dan niet, omdat een deskundige archeologische beoordeling en daaropvolgend een beoordeling door het bevoegd gezag dan ontbreken. Voor het op een juiste wijze beschermen van archeologische monumenten waarvoor het belang van in situ behoud groot is, is het dan ook nodig om ook andere regels in het omgevingsplan op te nemen.<text:s/></text:p>
      <text:p text:style-name="P2457">De zorgplicht kan dan worden gezien als een algemene achtervang, ook voor andere activiteiten dan een<text:s/>gemeentelijke monumentenactiviteit die een gemeentelijk monument kunnen beschadigen of vernielen.<text:s/></text:p>
      <text:p text:style-name="P2458">De formulering van dit artikel sluit aan op de specifieke zorgplicht voor rijksmonumenten.<text:s/></text:p>
      <text:p text:style-name="P2459"/>
      <text:h text:style-name="P2460" text:outline-level="8">Artikel 5.2.[gm(am)+4] Maatwerkvoorschrift</text:h>
      <text:p text:style-name="Standaard"><text:span text:style-name="T2461">Een maatwerkvoorschrift kan met het oog op het belang, bedoeld in artikel 5.2.[gm(am)+1] over een andere activiteit die een gemeentelijk monument betreft worden gesteld over artikel 5.2.[gm(am)+3]<text:s/></text:span><text:span text:style-name="T2462">(specifieke zorgplicht)</text:span><text:span text:style-name="T2463">.</text:span></text:p>
      <text:p text:style-name="P2464"/>
      <text:p text:style-name="P2465">Dit artikel biedt de mogelijkheid om<text:s/>maatwerkvoorschriften te stellen met betrekking tot de specifieke zorgplicht uit artikel 5.2.[gm(am)+3], die dient om beschadiging of vernieling van archeologische gemeentelijke monumenten te voorkomen. Artikel 4.5 van de Omgevingswet biedt de mogelijkheid om binnen decentrale regels de bevoegdheid tot het stellen van maatwerkvoorschriften op te nemen. Maatwerkvoorschriften zijn individuele beschikkingen die zowel ambtshalve, op verzoek van degene die de activiteit verricht of op verzoek van andere<text:s/>belanghebbenden kunnen worden gesteld aan degene die de activiteit verricht. Maatwerkvoorschriften bieden de mogelijkheid om de voordelen van het stellen van algemene regels te combineren met een individuele benadering waar dat nodig is. Die individuele benadering kan gewenst zijn om een algemene regel nader in te vullen. Net als bij ieder ander besluit moet het bevoegd gezag voldoende onderzoek doen naar de belangen die met een maatwerkvoorschrift zijn gemoeid. Het besluit moet daarnaast worden voorzien<text:s/>van een draagkrachtige motivering en bij de voorbereidingsprocedure moeten belanghebbenden worden betrokken. Specifiek voor archeologische gemeentelijke monumenten zou een maatwerkvoorschrift bijvoorbeeld kunnen worden ingezet om zo nodig nader aan te geven wat degene die een activiteit verricht in een concreet geval moet doen om beschadiging van een archeologisch gemeentelijk monument te voorkomen. Hierbij kan gedacht worden aan een maatwerkvoorschrift gericht op de uitvoering van een activiteit op of in<text:s/>de directe nabijheid van een archeologisch gemeentelijk monument, die anders mogelijk tot beschadiging of zelfs vernieling van het archeologisch monument zou kunnen leiden. Denk bijvoorbeeld aan een voorschrift om bij een voorgenomen festival maatregelen te treffen om verstoring van de bodem door zwaar materieel te voorkomen, of om daling van het grondwaterpeil in het archeologisch monument door ontwatering in de nabijheid tegen te gaan, of om een opschietende, van nature diepwortelende, boom te rooien. In<text:s/>gevallen waarin de vergunningplicht voor de gemeentelijke monumentenactiviteit geldt, kan niet gebruik worden gemaakt van maatwerkvoorschriften, maar van de hierna opgenomen bevoegdheid tot het verbinden van voorschriften aan de omgevingsvergunning of de wijziging daarvan.</text:p>
      <text:p text:style-name="P2466"/>
      <text:h text:style-name="P2467" text:outline-level="8">Artikel 5.2.[gm(am)+5] Omgevingsvergunning gemeentelijke monumentenactiviteit voor zover het gaat om een archeologisch monument</text:h>
      <text:p text:style-name="P2468">1. Het is verboden zonder omgevingsvergunning een gemeentelijke monumentenactiviteit te verrichten.<text:s/></text:p>
      <text:p text:style-name="P2469">2. Het<text:s/>verbod, bedoeld in het eerste lid, geldt niet voor een gemeentelijke monumentenactiviteit met betrekking tot een archeologisch monument, zover het gaat om:</text:p>
      <text:p text:style-name="P2470">a. noodzakelijke reguliere werkzaamheden die zijn gericht op het behoud van de archeologische waarden;</text:p>
      <text:p text:style-name="P2471">b. vervanging, vernieuwing of verandering van bestaande bouwwerken, waarbij de oppervlakte niet wordt uitgebreid, gebruik wordt gemaakt van de bestaande fundering en geen graafwerkzaamheden plaatsvinden;</text:p>
      <text:p text:style-name="Standaard"><text:span text:style-name="T2472">c. een of meer werken, geen bouwwerken zijnde, of</text:span><text:span text:style-name="T2473"><text:s/>werkzaamheden waarvan de totale oppervlakte kleiner is dan [x] m</text:span><text:span text:style-name="T2474">2</text:span><text:span text:style-name="T2475">;</text:span></text:p>
      <text:p text:style-name="Standaard"><text:span text:style-name="T2476">d. een of meer werken, geen bouwwerken zijnde, of werkzaamheden<text:s/></text:span><text:span text:style-name="T2477">die worden uitgevoerd in het kader van het normale beheer en onderhoud;</text:span></text:p>
      <text:p text:style-name="Standaard"><text:span text:style-name="T2478">e.<text:s/></text:span><text:span text:style-name="T2479">een of meer werken, geen bouwwerken zijnde, of werkzaamheden</text:span><text:span text:style-name="T2480"><text:s/>die worden uitgevoerd in een bestaand cunet van een weg of leiding, waarbij het cunet niet wordt verbreed en niet wordt verdiept;<text:s/></text:span></text:p>
      <text:p text:style-name="Standaard"><text:span text:style-name="T2481">f.<text:s/></text:span><text:span text:style-name="T2482">een of meer werken, geen bouwwerken zijnde, of werkzaamheden<text:s/></text:span><text:span text:style-name="T2483">die worden uitgevoerd in het kader van<text:s/></text:span><text:span text:style-name="T2484">archeologisch vooronderzoek volgens een door het college van burgemeester en wethouders goedgekeurd programma van eisen of, ingeval van een booronderzoek, plan van aanpak</text:span><text:span text:style-name="T2485">.</text:span></text:p>
      <text:p text:style-name="P2486">g. een sondering of grondboring met een boordiameter van niet meer dan 10 cm; of</text:p>
      <text:p text:style-name="Standaard"><text:span text:style-name="T2487">h. het dichten van een recent verstoringsgat van niet meer dan 1 m</text:span><text:span text:style-name="T2488">3</text:span><text:span text:style-name="T2489">.</text:span></text:p>
      <text:p text:style-name="P2490"/>
      <text:p text:style-name="P2491">In dit artikel wordt de gemeentelijke monumentenactiviteit gekoppeld aan een omgevingsvergunning. Dat houdt in dat een gemeentelijke monumentenactiviteit pas mag worden verricht nadat<text:s/>daarvoor een omgevingsvergunning is verleend. Het aanvragen van een omgevingsvergunning maakt het mogelijk dat het bevoegd gezag voor de aanvang van de werkzaamheden kan beoordelen of de activiteit in overeenstemming is met het belang van de (archeologische) monumentenzorg. Het werken met omgevingsvergunningen kan voorkomen dat er ongewenste activiteiten worden verricht en is in overeenstemming met het Verdrag van Valletta, dat ter bescherming passende maatregelen vereist.<text:s/></text:p>
      <text:p text:style-name="P2492">In het kader van het behoud van<text:s/>gemeentelijke monumenten is het niet nodig om voor alle activiteiten een omgevingsvergunning verplicht te stellen. De gevallen waarvoor dat niet nodig is, zijn in het tweede lid benoemd. Deze werkzaamheden kunnen dus zonder omgevingsvergunning voor een gemeentelijke monumentenactiviteit worden verricht. Het is naast deze algemene regels ook mogelijk om specifieke vergunningvrije werkzaamheden aan te wijzen per archeologisch monument dat als gemeentelijk monument is beschermd. Bij rijksmonumenten is<text:s/>bijvoorbeeld in veel gevallen bij de aanwijzing of nadien een diepte in centimeters vastgesteld, waarbinnen bepaalde grondwerkzaamheden zonder omgevingsvergunning kunnen worden verricht (vrijstellingsdiepte). Bij rijksmonumenten kan dit niet generiek, maar afhankelijk van het aantal archeologische monumenten dat als gemeentelijk monument wordt aangewezen, kan dit in het omgevingsplan worden overwogen.<text:s/></text:p>
      <text:p text:style-name="P2493"/>
      <text:p text:style-name="P2494">Op grond van de onderdelen d en e zijn bepaalde, vaak voorkomende werkzaamheden vrijgesteld, omdat de<text:s/>kans op het verstoren van de archeologische waarde van een archeologisch monument daarbij in de regel verwaarloosbaar is. Het gaat om het gewone onderhoud en beheer van het terrein, respectievelijk werkzaamheden in een bestaand cunet – een uitgegraven gedeelte in een grondlaag – van een weg of leidingtracé.</text:p>
      <text:p text:style-name="P2495"/>
      <text:p text:style-name="P2496">De vrijstelling in onderdeel f voorkomt dat graafwerkzaamheden in het kader van archeologisch vooronderzoek vergunningplichtig zouden zijn. Als de gemeente dit net als bij archeologische rijksmonumenten<text:s/>wel vergunningplichtig wil maken, moet onderdeel f achterwege worden gelaten in het omgevingsplan. <text:s text:c="2"/></text:p>
      <text:p text:style-name="P2497"/>
      <text:p text:style-name="P2498">In de onderdelen g en h gaat het om activiteiten die bij archeologische rijksmonumenten vergunningvrij zijn (artikel 13.11 van het Bal) en wat naar verwachting ook bij gemeentelijke monumenten wenselijk is.<text:line-break/></text:p>
      <text:h text:style-name="P2499" text:outline-level="8"><text:bookmark-start text:name="_Hlk108084279"/>Algemene toelichting op de aanvraagvereisten gemeentelijke monumentenactiviteit<text:s/></text:h>
      <text:p text:style-name="P2500"><text:bookmark-end text:name="_Hlk108084279"/>De artikelen 5.2.[gm(m/am)+6 (22.287)] tot en met 5.2.[gm(am)+8 (22.289)] (en de artikelen 5.2.[gm(m)+7 (22.290)] tot<text:s/>en met 5.2.[gm(m)+11 (22.294)] voor monumenten) voorzien in bijzondere aanvraagvereisten voor gemeentelijke monumentenactiviteiten. Deze aanvraagvereisten komen met een kleine bewerking – omdat deze voorbeeldregels ervan uitgaan dat het omgevingsplan een begripsbepaling voor ‘gemeentelijke monumentenactiviteit’ bevat – uit de bruidsschat.</text:p>
      <text:p text:style-name="P2501">In artikel 5.2.[gm(m/am)+6 (22.287)] zijn de algemene aanvraagvereisten voor omgevingsplanactiviteiten die betrekking hebben op een gemeentelijk monument opgenomen, die<text:s/>bij iedere aanvraag van toepassing zijn. Voor het overige zijn de aanvraagvereisten in verschillende artikelen gespecificeerd voor de volgende activiteiten:</text:p>
      <text:list text:style-name="LFO17" text:continue-numbering="true">
        <text:list-item>
          <text:p text:style-name="P2502">activiteiten die betrekking hebben op archeologische monumenten;</text:p>
        </text:list-item>
        <text:list-item>
          <text:p text:style-name="P2503">het slopen (= geheel of gedeeltelijk afbreken of uit elkaar nemen) van monumenten (artikel 5.2.[gm(m)+7 (22.290)]);</text:p>
        </text:list-item>
        <text:list-item>
          <text:p text:style-name="P2504">het gedeeltelijk of volledig verplaatsen van monumenten (artikel 5.2.[gm(m)+8 (22.291)]);</text:p>
        </text:list-item>
        <text:list-item>
          <text:p text:style-name="P2505">het wijzigen van een monument (restauratie, verbouw, reconstructie of op een andere<text:s/>manier wijzigen) of het door herstel ontsieren of in gevaar brengen van een monument (artikel 5.2.[gm(m)+9 (22.292)]);</text:p>
        </text:list-item>
        <text:list-item>
          <text:p text:style-name="P2506">het gebruiken van een monument waardoor het wordt ontsierd of in gevaar gebracht (artikel 5.2.[gm(m)+10 (22.293)]).</text:p>
        </text:list-item>
      </text:list>
      <text:p text:style-name="P2507"/>
      <text:p text:style-name="P2508">Ook zijn er twee artikelen opgenomen met eisen aan tekeningen, een voor monumenten (artikel 5.2.[gm(m)+11 (22.294)]) en een voor archeologische monumenten (artikel 5.2.[gm(am)+8 (22.289)]).</text:p>
      <text:p text:style-name="P2509"/>
      <text:p text:style-name="P2510">Met deze uitsplitsing in activiteiten wordt voorkomen dat initiatiefnemers<text:s/>(vergunningaanvragers) worden geconfronteerd met aanvraagvereisten die niet relevant voor hen zijn. Bij een aantal artikelen is ook een splitsing aangebracht in aanvraagvereisten die in beginsel altijd noodzakelijk zijn voor de beoordeling van de voorgenomen activiteit in relatie tot het monument of archeologisch monument en zijn monumentale waarde (eerste lid), en aanvraagvereisten die niet in alle gevallen nodig zijn of die alleen voor bepaalde soorten gemeentelijke monumenten van toepassing zijn (tweede<text:s/>lid).<text:s/></text:p>
      <text:p text:style-name="P2511"/>
      <text:p text:style-name="P2512">De aard en de omvang van de activiteit en het soort gemeentelijk monument bepalen welke aanvraagvereisten in een concreet geval van toepassing zijn. Zo zijn voor de beoordeling van een vergunningaanvraag voor uitvoering van een restauratie- of (ver)bouwplan meer gegevens en bescheiden noodzakelijk dan voor het beoordelen van een vergunningaanvraag voor het aanbrengen van gevelreclame. Voorafgaand aan ingrijpende restauraties is het uitvoeren van een bouwhistorisch onderzoek vaak noodzakelijk,<text:s/>terwijl dit voor kleinere herstelwerkzaamheden meestal niet aan de orde zal zijn. Ook de locatie van de activiteiten is voor de aanvraagvereisten van belang. Als er werkzaamheden in het interieur worden uitgevoerd, zijn interieurfoto’s nodig, maar deze zijn doorgaans niet relevant als de ingrepen alleen de buitenkant van het monument betreffen.<text:s/></text:p>
      <text:p text:style-name="P2513"/>
      <text:p text:style-name="P2514">Door de grote verscheidenheid aan activiteiten die van invloed kunnen zijn op de monumentale waarde van een monument of archeologisch monument is geen volledig<text:s/>dekkend beeld te geven van alle mogelijke aanvraagvereisten. Het bevoegd gezag kan in specifieke gevallen, naast de genoemde aanvraagvereisten, op grond van artikel 4:2, tweede lid, in samenhang met artikel 4:5 van de Algemene wet bestuursrecht ook nog andere aanvraagvereisten formuleren. De gevraagde informatie moet uiteraard wel noodzakelijk zijn voor, en in directe relatie te staan tot, de beoordeling van de aanvraag. Het is dan ook in het algemeen bij voorgenomen omgevingsplanactiviteiten die betrekking<text:s/>hebben op een gemeentelijk monument raadzaam voor een aanvrager om eerst in vooroverleg te treden met het bevoegd gezag en daarna pas over te gaan tot het maken van definitieve plannen. Zo krijgt hij vroegtijdig inzicht in welke aanvullende aanvraagvereisten in het concrete geval nodig worden geacht en kan rekening worden gehouden met eventuele toepasselijke kwaliteitsnormen of uitvoeringsrichtlijnen voor de instandhouding van monumenten.</text:p>
      <text:p text:style-name="P2515"/>
      <text:p text:style-name="P2516">Bij de beoordeling van de vergunningaanvraag zal het belang van de<text:s/>(archeologische) monumentenzorg bij het behoud van het monument of archeologisch monument in redelijkheid moeten worden afgewogen tegen de belangen van de aanvrager (eigenaar/gebruiker) en die van derde belanghebbenden. Bij die belangenafweging staat het voorkomen van nadelige gevolgen van de aangevraagde activiteiten voor het monument of archeologisch monument en de monumentale waarden ervan voorop. Ook zal er bij de beoordeling van een aanvraag voor een omgevingsvergunning rekening moeten worden gehouden<text:s/>met de volgende beginselen uit het verdrag van Granada (de op 3 oktober 1985 te Granada tot stand gekomen Overeenkomst inzake het behoud van het architectonische erfgoed van Europa; Trb. 1985, 163) en het verdrag van Valletta (het op 16 januari 1992 te Valletta tot stand gekomen herziene Europees Verdrag inzake de bescherming van het archeologisch erfgoed; Trb. 1992, 32):</text:p>
      <text:p text:style-name="P2517">a. het voorkomen van ontsiering, beschadiging of sloop van beschermde monumenten en archeologische monumenten,</text:p>
      <text:p text:style-name="P2518">b. het voorkomen van<text:s/>verplaatsing van beschermde monumenten of een deel daarvan, tenzij dit dringend vereist is voor het behoud van die monumenten,</text:p>
      <text:p text:style-name="P2519">c. het bevorderen van het gebruik van monumenten, zo nodig door wijziging van die monumenten, rekening houdend met de monumentale waarden, en</text:p>
      <text:p text:style-name="P2520">d. het conserveren en in stand houden van archeologische monumenten, bij voorkeur in situ.<text:s/></text:p>
      <text:p text:style-name="P2521">Een aanvraag moet dus voldoende inzicht geven in de reden, aard en omvang van de activiteit, de impact op het monument of archeologisch monument en de<text:s/>monumentale waarde ervan, en het (voorgenomen) gebruik van het monument of archeologisch monument.</text:p>
      <text:p text:style-name="P2522"/>
      <text:h text:style-name="P2523" text:outline-level="8">Artikel 5.2.[gm(am)+6 (22.287)] Bijzondere aanvraagvereisten omgevingsvergunning gemeentelijke monumentenactiviteit: alle activiteiten</text:h>
      <text:p text:style-name="P2524">Bij een aanvraag om een omgevingsvergunning voor een activiteit die betrekking heeft op een gemeentelijk monument worden de volgende gegevens en bescheiden verstrekt:</text:p>
      <text:p text:style-name="P2525">a. het monumentnummer en, voor zover van toepassing, de naam van het monument of de plaatselijke aanduiding<text:s/>van het archeologisch monument;</text:p>
      <text:p text:style-name="P2526">b. de opgave van het huidige gebruik van het gemeentelijk monument en het voorgenomen gebruik, als dat afwijkt van het huidige gebruik; en<text:s/></text:p>
      <text:p text:style-name="P2527">c. de motivering voor het verrichten van de activiteit en een omschrijving van de gevolgen ervan voor het gemeentelijk monument.</text:p>
      <text:p text:style-name="P2528"/>
      <text:p text:style-name="P2529">Om een goed oordeel over een aanvraag te kunnen geven is het van belang dat het bevoegd gezag over de juiste, actuele en volledige informatie beschikt. De gegevens en bescheiden die bij een aanvraag om een<text:s/>omgevingsvergunning voor een gemeentelijke monumentenactiviteit moeten worden verstrekt zijn in voornoemde artikelen geregeld.</text:p>
      <text:p text:style-name="P2530"/>
      <text:p text:style-name="P2531">Artikel 5.2.[gm(am)+6 (22.287)] bevat aanvraagvereisten die gelden voor iedere activiteit die betrekking heeft op een gemeentelijk monument. Deze aanvraagvereisten gelden naast de algemene aanvraagvereisten in artikel 4:2, eerste lid, van de Algemene wet bestuursrecht (ondertekening, naam en adres van de aanvrager, dagtekening en aanduiding van de gevraagde beschikking) en de<text:s/>aanvraagvereisten in artikel 7.2 van de Omgevingsregeling (aanduiding van de activiteit, elektronisch adres en</text:p>
      <text:p text:style-name="P2532">telefoonnummer van de aanvrager, aanduiding en begrenzing van de locatie van de activiteit en eventuele gegevens van een gemachtigde).</text:p>
      <text:p text:style-name="P2533"/>
      <text:p text:style-name="P2534">Onderdeel a</text:p>
      <text:p text:style-name="P2535">Onderdeel a van dit artikel betreft de identificatie van het gemeentelijk monument waarop de aanvraag betrekking heeft.</text:p>
      <text:p text:style-name="P2536"/>
      <text:p text:style-name="P2537">Onderdeel b</text:p>
      <text:p text:style-name="P2538">Onderdeel b betreft informatie over het huidige en het beoogde gebruik na verlening van de omgevingsvergunning. Deze<text:s/>gegevens zijn nodig om nut en noodzaak van de activiteit en de gevolgen daarvan voor het gemeentelijk monument te kunnen beoordelen.</text:p>
      <text:p text:style-name="P2539"/>
      <text:p text:style-name="P2540">Onderdeel c</text:p>
      <text:p text:style-name="P2541">Onderdeel c is nieuw ten opzichte van de voormalige Regeling omgevingsrecht. Dit aanvraagvereiste werd in de praktijk gemist, en dient enerzijds om inzicht te krijgen in de belangen van de aanvrager en de keuzes die ten grondslag liggen aan de aanvraag en anderzijds om inzicht te krijgen in de gevolgen voor (de monumentale waarde van) het gemeentelijk monument.<text:s/>Het aanvraagvereiste sluit ook aan op de algemene zorgplicht in de artikelen 1.6 en 1.7 van de Omgevingswet. Die brengt met zich dat een initiatiefnemer voor zover dit redelijkerwijs van hem kan worden gevraagd nadelige gevolgen voor het gemeentelijk monument zoveel mogelijk moet voorkomen of beperken, of, als dit niet mogelijk is, de activiteit (in die vorm) achterwege laat. Overigens hoeft niet elk verlies van monumentale waarden tot weigering van de omgevingsvergunning te leiden. Bij de belangenafweging<text:s/>worden ook de belangen van de aanvrager betrokken. Dit volgt onder meer uit artikel 3:4 van de Algemene wet bestuursrecht. Vooroverleg met het bevoegd gezag is nuttig om te komen tot een haalbaar plan. De aanvrager kan in het kader van het aanvraagvereiste in dit onderdeel refereren aan dit overleg.</text:p>
      <text:p text:style-name="P2542"/>
      <text:h text:style-name="P2543" text:outline-level="8"><text:bookmark-start text:name="_Hlk94530437"/>Artikel 5.2.[gm(am)+7 (22.288)] Bijzondere aanvraagvereisten omgevingsvergunning gemeentelijke monumentenactiviteit voor zover het gaat om een archeologisch monument</text:h>
      <text:p text:style-name="P2544"><text:bookmark-end text:name="_Hlk94530437"/>1. Bij een aanvraag als bedoeld in artikel<text:s/>5.2.[gm(am)+6 (22.287)], worden, voor zover het gaat om een archeologisch monument, de volgende gegevens en bescheiden verstrekt:</text:p>
      <text:p text:style-name="P2545">a. een omschrijving van de aard van de activiteit, met vermelding van:</text:p>
      <text:p text:style-name="P2546">1°. de omvang in vierkante meters;<text:s/></text:p>
      <text:p text:style-name="Standaard"><text:span text:style-name="T2547">2°. de diepte, in centimeters ten opzichte van het maaiveld en het Normaal Amsterdams Peil of de waterbodem; en</text:span></text:p>
      <text:p text:style-name="P2548">3°. als sprake is van een archeologisch monument onderwater: de diepte van de waterbodem, in meters ten opzichte van het wateroppervlak;</text:p>
      <text:p text:style-name="P2549">b. een topografische kaart<text:s/>voorzien van een noordpijl en minimaal twee coördinatieparen, met de exacte locatie en omvang van de activiteit;</text:p>
      <text:p text:style-name="Standaard"><text:span text:style-name="T2550">c. doorsnedetekeningen met de exacte locatie, omvang en diepte van de afzonderlijke ingrepen ten opzichte van het maaiveld en het Normaal Amsterdams Peil of de waterbodem;</text:span></text:p>
      <text:p text:style-name="P2551">d. als sprake is van een opgraving, ook als deze alleen bestaat uit een proefsleuvenonderzoek of een proefputtenonderzoek: een programma van eisen voor de opgraving;</text:p>
      <text:p text:style-name="P2552">e. als sprake is van een booronderzoek met boren met een<text:s/>diameter groter dan 10 cm: een plan van aanpak voor een booronderzoek;</text:p>
      <text:p text:style-name="P2553">f. als sprake is van een zichtbaar archeologisch monument: overzichtsfoto’s van de bestaande situatie en plantekeningen van de nieuwe toestand; en</text:p>
      <text:p text:style-name="Standaard"><text:span text:style-name="T2554">g. voor zover de activiteit bestaat uit een bouwactiviteit: funderingstekeningen, met inbegrip van een door het college van burgemeester en wethouders goedgekeurd palenplan.</text:span></text:p>
      <text:p text:style-name="P2555">2. Zo nodig worden de volgende gegevens en bescheiden verstrekt:</text:p>
      <text:p text:style-name="Standaard"><text:span text:style-name="T2556">a. een door een certificaathouder als bedoeld in<text:s/></text:span><text:span text:style-name="T2557">artikel 5.4 van de Erfgoedwet opgesteld rapport waarin de archeologische waarde van dat deel van het archeologisch monument waarop de activiteit van invloed is, naar het oordeel van het college van burgemeester en wethouders in voldoende mate nader is vastgesteld, dat is gebaseerd op:</text:span></text:p>
      <text:p text:style-name="P2558">1⁰. een bureauonderzoek;<text:s/></text:p>
      <text:p text:style-name="P2559">2⁰. zo nodig een booronderzoek; en</text:p>
      <text:p text:style-name="P2560">3⁰. zo nodig een proefsleuvenonderzoek of proefputtenonderzoek;</text:p>
      <text:p text:style-name="P2561">b. een rapport waarin de gevolgen van de activiteit voor de archeologische waarden in voldoende mate<text:s/>inzichtelijk zijn gemaakt;</text:p>
      <text:p text:style-name="P2562">c. detailtekeningen met van de afzonderlijke ingrepen:</text:p>
      <text:p text:style-name="P2563">1°. de exacte locatie;</text:p>
      <text:p text:style-name="P2564">2°. de omvang; en</text:p>
      <text:p text:style-name="Standaard"><text:span text:style-name="T2565">3°. de diepte ten opzichte van het maaiveld en het Normaal Amsterdams Peil of de waterbodem;</text:span></text:p>
      <text:p text:style-name="P2566">d. voor zover de activiteit bestaat uit aanlegwerkzaamheden of een ontgrondingsactiviteit:</text:p>
      <text:p text:style-name="P2567">1°. een bestek met bijbehorende tekeningen; of</text:p>
      <text:p text:style-name="P2568">2°. een werkomschrijving met bijbehorende tekeningen;</text:p>
      <text:p text:style-name="P2569">e. als sprake is van een sloopactiviteit: bestaande funderingstekeningen; of</text:p>
      <text:p text:style-name="P2570">f. als sprake is van een<text:s/>archeologisch monument onderwater: een vlakdekkende hoge resolutie sonaropname van de waterbodem en ultrahoge resolutie sonaropnamen van details.</text:p>
      <text:p text:style-name="P2571"/>
      <text:p text:style-name="P2572">In dit artikel staan de bijzondere aanvraagvereisten voor een omgevingsplanactiviteit die betrekking heeft op een gemeentelijk monument die een archeologisch monument betreft. Een archeologisch monument is in de Erfgoedwet gedefinieerd als een terrein dat deel uitmaakt van cultureel erfgoed vanwege de daar aanwezige overblijfselen, voorwerpen of andere sporen van<text:s/>menselijke aanwezigheid in het verleden, met inbegrip van die overblijfselen, voorwerpen en sporen. Dit artikel is van toepassing als de aanvraag een gemeentelijk monument betreft dat een archeologisch monument is.<text:s/></text:p>
      <text:p text:style-name="P2573">In de meeste gevallen zal het bij een omgevingsplanactiviteit als bedoeld in dit artikel gaan om het op een of meer plaatsen verstoren van de bodem, maar het kan bij zichtbare archeologische monumenten, zoals terpen/wierden, kasteelterreinen, hunebedden, grafheuvels en scheepswrakken,<text:s/>bijvoorbeeld ook gaan om ontsiering of beschadiging van het zichtbare deel van het archeologisch monument.</text:p>
      <text:p text:style-name="P2574"/>
      <text:p text:style-name="P2575">Veel voorkomende activiteiten die betrekking hebben op een archeologisch monument, zijn:</text:p>
      <text:p text:style-name="P2576">– bouwwerkzaamheden,</text:p>
      <text:p text:style-name="P2577">– sloopwerkzaamheden,</text:p>
      <text:p text:style-name="P2578"><text:bookmark-start text:name="_Hlk147324512"/>– inrichtingswerkzaamheden<text:bookmark-end text:name="_Hlk147324512"/>,<text:s/></text:p>
      <text:p text:style-name="P2579">– graafwerkzaamheden (bijv. van bouwput),</text:p>
      <text:p text:style-name="P2580">– aanleg of onderhoud van infrastructurele werken zoals (spoor)wegen, tunnels, viaducten, rioleringen, kabels en leidingen.</text:p>
      <text:p text:style-name="P2581">Ook kan het bijvoorbeeld gaan om:</text:p>
      <text:p text:style-name="P2582">– aanbrengen van verhardingen,</text:p>
      <text:p text:style-name="P2583">– aanleggen,<text:s/>verbreden, verdiepen of dempen van vaargeulen, waterlopen en waterpartijen,</text:p>
      <text:p text:style-name="P2584">– baggeren (waaronder saneren en onderzuigen),</text:p>
      <text:p text:style-name="P2585">– uitvoeren van werkzaamheden aan oevers en kaden,</text:p>
      <text:p text:style-name="P2586">– aanplanten en verwijderen van (diepwortelende) bomen en struiken,</text:p>
      <text:p text:style-name="P2587">– ophogen, verlagen of egaliseren van het maaiveld of de waterbodem,</text:p>
      <text:p text:style-name="P2588">– winnen van grondstoffen,</text:p>
      <text:p text:style-name="P2589">– wijzigen van de grondwaterstand,</text:p>
      <text:p text:style-name="P2590">– agrarische grondwerkzaamheden, zoals het aanleggen van drainage,<text:s/></text:p>
      <text:p text:style-name="P2591">– grondwerkzaamheden op natuurterreinen (zoals afplaggen of het<text:s/>verwijderen van de strooisellaag)</text:p>
      <text:p text:style-name="P2592">– saneren van gronden,<text:s/></text:p>
      <text:p text:style-name="P2593">– sonderingen en grondboringen, of</text:p>
      <text:p text:style-name="P2594">– activiteiten die tot doel hebben de fysieke staat van het archeologisch monument te consolideren of te restaureren.]<text:s/></text:p>
      <text:p text:style-name="P2595"/>
      <text:p text:style-name="P2596">Eerste lid</text:p>
      <text:p text:style-name="P2597">In het eerste lid is geregeld welke gegevens en bescheiden nodig zijn om de exacte locatie(s) te bepalen waar en tot welke diepte het archeologisch monument door de voorgenomen activiteit zal worden verstoord, en op welke wijze.</text:p>
      <text:p text:style-name="P2598">Eerste lid, onderdeel a en c</text:p>
      <text:p text:style-name="P2599">In onderdeel a moet de aard<text:s/>van de activiteit worden omschreven.</text:p>
      <text:p text:style-name="P2600">Als het maaiveldniveau, bedoeld in de onderdelen a en c en elders in dit artikel, niet of lastig is vast te stellen, zoals het geval is binnen een bouwwerk, kan hiervoor het niveau van de bovenkant van de afgewerkte begane grondvloer worden aangehouden.</text:p>
      <text:p text:style-name="P2601">Eerste lid, onderdeel b</text:p>
      <text:p text:style-name="P2602">Voor de topografische kaart, bedoeld in onderdeel b, kan gebruik worden gemaakt van de Basisregistratie Grootschalige Topografie (BGT) en voor locaties op zee van de officiële zeekaarten van de<text:s/>Dienst der Hydrografie. De BGT-kaart is een digitale topografische kaart met een schaal variërend van 1:500 – 1:5000 en bevat topografische objecten, zoals gebouwen, wegen, spoorwegen, waterlopen, parken en bossen. Via de Landelijke Voorziening BGT-informatie kan eenieder vrij de beschikbare BGT-informatie opvragen en downloaden.</text:p>
      <text:p text:style-name="P2603">Met de coördinatenparen in dit onderdeel wordt gedoeld op het coördinatensysteem van de Rijksdriehoeksmeting en, voor locaties op zee, het Europees Terrestrisch Referentiesysteem<text:s/>1989 (ETRS89). Er zijn minimaal twee coördinatenparen nodig, zodat daaruit de schaal van de tekening kan worden herleid.</text:p>
      <text:p text:style-name="P2604">Eerste lid, onderdeel d</text:p>
      <text:p text:style-name="P2605">Met een programma van eisen als bedoeld in onderdeel d kan het bevoegd gezag specifieke eisen aan een archeologische opgraving stellen, gericht op een professionele uitvoering van de archeologische opgraving als bedoeld in de Erfgoedwet. In een programma van eisen worden de onderzoeksvragen en onderzoeksmethoden beschreven en beargumenteerd. Die zijn gebaseerd op<text:s/>de archeologische verwachting uit het aan het veldonderzoek voorafgaande (bureau)onderzoek.</text:p>
      <text:p text:style-name="P2606">Eerste lid, onderdeel e</text:p>
      <text:p text:style-name="P2607">Bij booronderzoek als bedoeld in onderdeel e kan in plaats van met een programma van eisen worden volstaan met een (minder uitvoerig) plan van aanpak. Zie verder de toelichting bij onderdeel d.</text:p>
      <text:p text:style-name="P2608">Eerste lid, onderdeel f</text:p>
      <text:p text:style-name="P2609">In onderdeel f is geregeld dat als sprake is van een zichtbaar archeologisch monument zoals een terp/wierde of een grafheuvel, de aanvrager gevraagd kan worden aan de hand van<text:s/>foto’s inzichtelijk te maken wat de huidige situatie is en tekeningen te overleggen waaruit blijkt hoe het archeologisch monument eruit zal zien na realisatie van het voorgenomen plan. Behalve het bouwen van bouwwerken kan het ook andere ingrepen betreffen, zoals terreinverhardingen, het graven of dempen van sloten of het planten van bomen. Het gaat er bij dit aanvraagvereiste om de gevolgen van de voorgenomen activiteit voor de zichtbaarheid en de belevingswaarde van het archeologisch monument inzichtelijk<text:s/>te maken.</text:p>
      <text:p text:style-name="P2610">Eerste lid, onderdeel g</text:p>
      <text:p text:style-name="Standaard"><text:span text:style-name="T2611">Het aanvraagvereiste in onderdeel g – funderingstekeningen, hieronder mede begrepen een palenplan – betreft dat deel van de bouwwerkzaamheden dat in de bodem plaatsvindt. Het bovengrondse deel van het bouwplan is voor de impact op archeologie in de bodem niet relevant. Met de vereiste goedkeuring van het palenplan door het bevoegd gezag wordt geborgd dat burgemeester en wethouders (aanvullende) eisen kunnen stellen aan het palenplannen om aantasting van archeologische<text:s/></text:span><text:span text:style-name="T2612">monumenten in de bodem zoveel mogelijk te voorkomen. Welke eisen dat zijn, is (mede) afhankelijk van het type archeologische monument; bij zeer kwetsbare archeologische resten kunnen bijvoorbeeld andere (strengere) eisen worden gesteld dan bij minder kwetsbare archeologische monumenten. Door het opnemen van dit aanvraagvereiste kunnen palenplannen worden afgestemd op de (verwachte) archeologische resten in de bodem en worden dus altijd maatwerk.</text:span></text:p>
      <text:p text:style-name="P2613">Tweede lid</text:p>
      <text:p text:style-name="P2614">Het tweede lid bevat aanvraagvereisten die niet<text:s/>altijd nodig zijn voor de beoordeling van de gevolgen van de voorgenomen activiteit voor het archeologisch monument. Tijdens het vooroverleg kan het bevoegd gezag aangeven welke aanvraagvereisten in het concrete geval van toepassing zijn. Ook kan het bevoegd gezag die gegevens opvragen naar aanleiding van een ingediende aanvraag, voor de beoordeling waarvan deze gegevens en bescheiden ook nodig blijken.</text:p>
      <text:p text:style-name="P2615">Tweede lid, onderdeel a</text:p>
      <text:p text:style-name="Standaard"><text:span text:style-name="T2616">Onderdeel a betreft een volgens de normen van de archeologische beroepsgroep<text:s/></text:span><text:span text:style-name="T2617">opgesteld rapport van een archeologisch vooronderzoek, waarin de archeologische waarde van het archeologisch monument op de locatie(s) van de voorgenomen activiteit nader is vastgesteld.<text:s/></text:span><text:span text:style-name="T2618">Het kan gaan om een rapport van een bureauonderzoek en/of booronderzoek en/of proefsleuvenonderzoek. Als voor het archeologisch (voor)onderzoek bodemverstorende handelingen vereist zijn, moet het archeologisch bedrijf dat dit onderzoek verricht hiervoor gecertificeerd zijn. In het vooroverleg kan worden aangegeven welk<text:s/></text:span><text:span text:style-name="T2619">onderzoek (een bureauonderzoek, verkennend booronderzoek, een proefsleuvenonderzoek, of een opeenvolging of combinatie van deze onderzoeken) nodig is voor de aanvraag. Dit is voor de initiatiefnemer van groot belang.<text:s/></text:span><text:span text:style-name="T2620">Het bevoegd gezag moet op basis van het rapport voldoende inzicht krijgen in de exacte impact van de activiteit op de archeologische waarde van het archeologisch monument. In die gevallen dat de archeologische waarde eerder al voldoende is vastgesteld, zal dit aanvraagvereiste niet nodig zijn.<text:s/></text:span></text:p>
      <text:p text:style-name="P2621">Tweede lid, onderdeel b</text:p>
      <text:p text:style-name="P2622">Het rapport in onderdeel b verschilt in die zin van een rapport als bedoeld in onderdeel a, dat uit dit rapport moet blijken wat de gevolgen van de activiteit zullen zijn voor het archeologisch monument, bijvoorbeeld een zettingsrapport (over het samendrukken van de grond door belasting). Een rapport als hier bedoeld is niet altijd nodig, maar vooral als het om specifieke informatie gaat die niet al blijkt uit de overige gegevens en bescheiden en het bevoegd gezag deze informatie<text:s/>zelf niet al heeft.</text:p>
      <text:p text:style-name="P2623">Tweede lid, onder d</text:p>
      <text:p text:style-name="P2624">Met aanlegwerkzaamheden als bedoeld in onderdeel d worden alle werkzaamheden bedoeld die geen bouwactiviteit, sloopactiviteit of ontgrondingsactiviteit zijn en waarbij de bodem wordt geroerd, een werk wordt aangelegd of het terrein anders wordt ingericht. Denk hierbij bijvoorbeeld aan het aanbrengen van terreinverhardingen, aan het graven of dempen van sloten, aan het planten van bomen, struiken of andere diepwortelende planten, of aan het (deels) ophogen van een<text:s/>terrein. Als deze aanvraagvereisten moeten worden aangeleverd in het kader van een aanvraag voor een omgevingsplanactiviteit of een ontgrondingsactiviteit, kunnen dezelfde bescheiden ook in dit kader worden ingediend. Deze aanvraagvereisten zijn niet nodig in geval van kleinschalige werkzaamheden die door de grondgebruiker of eigenaar zelf worden uitgevoerd. Het gaat bij deze aanvraagvereisten vooral om omvangrijkere werkzaamheden die door een aannemer worden uitgevoerd, zoals het verbreden of verdiepen van<text:s/>sloten, het uitbaggeren van grachten, het beschoeien van vaarwegen, sloten of grachten, het (gedeeltelijk) ophogen van het maaiveld, het graven van sleuven voor kabels, leidingen of riolering, of de aanleg van wegen, opritten of verhardingen (bestrating, parkeerplaatsen).<text:s/></text:p>
      <text:p text:style-name="P2625">Tweede lid, onderdeel e</text:p>
      <text:p text:style-name="P2626">In onderdeel e is geregeld dat als de activiteit (ook) bestaat uit het geheel of gedeeltelijk afbreken van een bouwwerk het bevoegd gezag bestaande funderingstekeningen – hieronder mede begrepen een palenplan –<text:s/>kan verlangen. Dit kan uiteraard niet als deze tekeningen verloren zijn gegaan of redelijkerwijs niet meer te achterhalen zijn.</text:p>
      <text:p text:style-name="P2627">Tweede lid, onderdeel f</text:p>
      <text:p text:style-name="P2628">Bij de sonaropnamen, bedoeld in onderdeel f, gaat het doorgaans om zogenoemde «multibeamopnamen». Deze hebben als doel om de topografische hoogte, de bathymetrie, van de waterbodem ter plekke te bepalen en mogelijke archeologische resten te detecteren. Tevens dienen zij als nulmeting om de situatie voorafgaand aan de ingreep te kunnen vergelijken met die<text:s/>daarna.</text:p>
      <text:p text:style-name="P2629"/>
      <text:h text:style-name="P2630" text:outline-level="8">Artikel 5.2.[gm(am)+8 (22.289)] Eisen aan tekeningen als bedoeld in artikel 5.2.[gm(am)+7 (22.288)]</text:h>
      <text:p text:style-name="P2631">Tekeningen als bedoeld in artikel 5.2.[gm(am)+7 (22.288)] hebben een schaal die niet kleiner is dan:</text:p>
      <text:p text:style-name="P2632">a. 1:2000, als het gaat om een topografische kaart;</text:p>
      <text:p text:style-name="P2633">b. 1:100, als het gaat om een funderingstekening of doorsnedetekening; en</text:p>
      <text:p text:style-name="P2634">c. 1:50, als het gaat om een detailtekening.</text:p>
      <text:p text:style-name="P2635"/>
      <text:h text:style-name="P2636" text:outline-level="8">Artikel 5.2.[gm(am)+9] Beoordelingsregels omgevingsvergunning gemeentelijke monumentenactiviteit voor zover het gaat om een<text:s/>archeologisch monument</text:h>
      <text:p text:style-name="P2637"><text:bookmark-start text:name="_Hlk94708181"/>1. De omgevingsvergunning voor een gemeentelijke monumentenactiviteit met betrekking tot een archeologisch monument wordt alleen verleend als<text:s/><text:bookmark-start text:name="_Hlk94531802"/>de activiteit in overeenstemming is met het belang van de archeologische monumentenzorg.<text:bookmark-end text:name="_Hlk94531802"/><text:s/></text:p>
      <text:p text:style-name="P2638"><text:bookmark-start text:name="_Hlk118714681"/><text:bookmark-end text:name="_Hlk94708181"/>2. Bij de beslissing op de aanvraag wordt rekening gehouden met de volgende beginselen:</text:p>
      <text:p text:style-name="Standaard"><text:span text:style-name="T2639">a. het voorkomen van ontsiering, beschadiging of sloop van archeologische monumenten; en</text:span></text:p>
      <text:p text:style-name="Standaard"><text:span text:style-name="T2640">b. het conserveren en in stand houden van archeologische monumenten, bij<text:s/></text:span><text:span text:style-name="T2641">voorkeur in situ</text:span><text:span text:style-name="T2642">.</text:span></text:p>
      <text:p text:style-name="P2643"><text:bookmark-end text:name="_Hlk118714681"/></text:p>
      <text:p text:style-name="P2644">Het is van belang om aan te geven wanneer de omgevingsvergunning voor een gemeentelijke archeologische monumentenactiviteit wordt verleend. De beoordelingsregels waaraan een aanvraag om een omgevingsvergunning voor een gemeentelijke archeologische monumentenactiviteit wordt getoetst, zijn opgenomen in dit artikel. Er is gekozen voor een open norm. Dat wil zeggen een norm die nog een nadere afweging behoeft. Hiervoor is gekozen omdat een aanvraag betrekking kan hebben op een groot aantal<text:s/>verschillende activiteiten en de criteria hiervoor op voorhand niet altijd goed te benoemen zijn. De gehanteerde open norm kan nader worden ingevuld of geconcretiseerd door het werken met beleidsregels.<text:s/></text:p>
      <text:p text:style-name="P2645"/>
      <text:h text:style-name="P2646" text:outline-level="8">Artikel 5.2.[gm(am)+10] Vergunningvoorschriften omgevingsvergunning gemeentelijke monumentenactiviteit voor zover het gaat om een archeologisch monument [gebaseerd op artikel 5.34 Ow en artikel 22.303 bruidsschat]</text:h>
      <text:p text:style-name="P2647">Aan een omgevingsvergunning voor een gemeentelijke monumentenactiviteit kunnen, voor zover<text:s/>het gaat om een archeologisch monument, in het belang van de archeologische monumentenzorg in ieder geval de volgende voorschriften worden verbonden, die inhouden een plicht tot:</text:p>
      <text:p text:style-name="Standaard"><text:span text:style-name="T2648">a. het treffen van technische maatregelen volgens een door het college van burgemeester en wethouders goedgekeurd behoudsmaatregelenplan, waardoor archeologische monumenten in situ kunnen worden behouden;</text:span></text:p>
      <text:p text:style-name="Standaard"><text:span text:style-name="T2649">b. het verrichten van opgravingen als bedoeld in artikel 1.1 van de Erfgoedwet door een certificaathouder als bedoeld in artikel</text:span><text:span text:style-name="T2650"><text:s/>5.4 van de Erfgoedwet;</text:span></text:p>
      <text:p text:style-name="P2651">c. het laten begeleiden van een activiteit die tot bodemverstoring leidt door een deskundige op het terrein van de archeologische monumentenzorg die voldoet aan bij die voorschriften te stellen kwalificaties;<text:s/></text:p>
      <text:p text:style-name="P2652">d. het verrichten van een opgraving of een archeologische begeleiding op een bepaalde wijze, als die wijze in overeenstemming is met de Erfgoedwet;</text:p>
      <text:p text:style-name="P2653">e. het binnen een bepaalde termijn starten van werkzaamheden;</text:p>
      <text:p text:style-name="Standaard"><text:span text:style-name="T2654">f. het uiterlijk [x] week/[x] weken van tevoren melden van de start<text:s/></text:span><text:span text:style-name="T2655">van de werkzaamheden;<text:s/></text:span></text:p>
      <text:p text:style-name="P2656">g. het zo spoedig mogelijk schriftelijk melden van feiten of omstandigheden die van invloed zijn op de uitvoering van werkzaamheden in overeenstemming met de aan de omgevingsvergunning verbonden voorschriften;<text:s/></text:p>
      <text:p text:style-name="P2657">h. het tijdig voor aanvang van werkzaamheden bekend maken van de aan de omgevingsvergunning verbonden voorschriften aan de opdrachtnemer van de werkzaamheden, onder wie mede begrepen een onderaannemer; en<text:s/></text:p>
      <text:p text:style-name="P2658">i. het uitvoeren van de werkzaamheden in overeenstemming met de in de<text:s/>omgevingsvergunning genoemde versie van tekeningen of van een programma van eisen.</text:p>
      <text:p text:style-name="P2659"/>
      <text:p text:style-name="P2660">Op grond van artikel 5.34, eerste lid, van de Omgevingswet verbindt het bevoegd gezag die voorschriften aan de omgevingsvergunning die nodig zijn met het oog op de beoordelingsregels, in dit geval die in artikel 5.2.[gm(am)+9]. Dit betreft voorschriften in het belang van de archeologische monumentenzorg.<text:s/></text:p>
      <text:p text:style-name="P2661"/>
      <text:p text:style-name="P2662">Dit artikel is een voortzetting van de regeling in artikel 2.22, tweede lid, van de voormalige Wet algemene bepalingen<text:s/>omgevingsrecht en artikel 5.2 van het voormalige Besluit omgevingsrecht.</text:p>
      <text:p text:style-name="P2663">Aan een omgevingsvergunning voor een gemeentelijke monumentenactiviteit die een archeologisch monument betreft kunnen in het belang van de archeologische monumentenzorg in ieder geval de onder a tot en met i bedoelde voorschriften worden verbonden. De onderdelen e en g tot en met i zijn gebaseerd op de Beleidsregel toepassen beoordelingsregels aanvraag omgevingsvergunning archeologische rijksmonumentenactiviteit, waarin is aangegeven<text:s/>dat deze voorschriften standaard worden verbonden aan een omgevingsvergunning voor een rijksmonumentenactiviteit met betrekking tot een archeologisch monument. Onderdeel f is afkomstig uit de gemeentelijke praktijk.</text:p>
      <text:p text:style-name="P2664"/>
      <text:p text:style-name="Standaard"><text:span text:style-name="T2665">Onderdeel a heeft betrekking op voorschriften die een plicht inhouden tot het treffen van technische maatregelen waardoor archeologische monumenten in situ kunnen worden behouden. Degelijke voorschriften kunnen bijvoorbeeld inhouden het gebruik van licht materieel, of vaste rijroutes voor zware</text:span><text:span text:style-name="T2666"><text:s/>machines, of het gebruik van rijplaten om schadelijke insporing te voorkomen. De te treffen technische maatregelen moeten door de aanvrager van de omgevingsvergunning inzichtelijk worden gemaakt in een behoudsmaatregelenplan, waarin de technische maatregelen worden beschreven en toegelicht, en waaruit blijkt hoe het behoud in situ van het archeologisch monument wordt gerealiseerd. Om het behoud in situ te borgen is goedkeuring van het behoudsmaatregelenplan door het college van burgemeester en wethouders<text:s/></text:span><text:span text:style-name="T2667">een vereiste. Technische maatregelen om schade aan het bodemarchief te voorkomen kunnen ook al via planaanpassing worden gerealiseerd. Als planaanpassing mogelijk is, moet de aanvraag worden gewijzigd, of zal – in geval van een ingrijpende wijziging - een nieuwe aanvraag moeten worden ingediend. In een aan de vergunning te verbinden voorschrift zal dan worden verwezen naar de in dat verband gewijzigde tekeningen.</text:span></text:p>
      <text:p text:style-name="P2668"/>
      <text:p text:style-name="P2669">Onderdeel b heeft betrekking op voorschriften over het verrichten van opgravingen als bedoeld<text:s/>in artikel 1.1 in samenhang met artikel 5.1, eerste lid, van de Erfgoedwet. Als een noodzakelijke en schadelijke of ontsierende gemeentelijke monumentenactiviteit - gelet op de belangenafweging - onvermijdelijk is en planaanpassing niet of onvoldoende mogelijk, zal opgraving van het bodemarchief op professionele wijze nodig zijn om de archeologische resten ex situ te behouden. Dit moet voorafgaand aan de voorgenomen activiteit plaatsvinden. In dit verband kunnen ook technische maatregelen nodig zijn, zoals<text:s/>het toepassen van bronbemaling om archeologisch onderzoek in de bouwput naar behoren te kunnen uitvoeren.</text:p>
      <text:p text:style-name="P2670"/>
      <text:p text:style-name="P2671">Onderdeel c heeft betrekking op voorschriften over de begeleiding door een archeologisch deskundige van uitvoeringswerkzaamheden. In bepaalde situaties, wanneer de archeologische waarden op basis van de voorgenomen werkzaamheden in beginsel niet zouden moeten worden verstoord, maar er een risico bestaat dat toch archeologische resten worden geraakt of verstoord, kan een archeologische begeleiding<text:s/>worden voorgeschreven. Een archeologische begeleiding wordt op professionele wijze verricht volgens het protocol 4004 uit de Kwaliteitsnorm Nederlandse Archeologie (KNA) voor een archeologische opgraving. Voor handelingen waarvoor geen certificaat verplicht is, zoals het op land verzamelen en documenteren van archeologische vondsten zonder daarbij de bodem te verstoren, kunnen specifieke eisen worden gesteld aan de deskundigheid van de bij de archeologische begeleiding betrokken personen. <text:s/></text:p>
      <text:p text:style-name="P2672"/>
      <text:p text:style-name="P2673">Met het<text:s/>voorschrift in onderdeel d dat de opgraving of begeleiding op een bepaalde wijze, die in overeenstemming is met artikel 5.4, eerste en tweede lid, van de Erfgoedwet, moet worden verricht, wordt beoogd aan te sluiten bij de Erfgoedwet en vooral bij het in die wet opgenomen certificatiesysteem, waarbij de nadruk meer is komen te liggen op de professionele standaarden uit het veld zoals tot nu toe neergelegd in de Kwaliteitsnorm Nederlandse Archeologie (KNA). Met deze voorschriften worden die voorschriften<text:s/>bedoeld die ook wel als een programma van eisen of een plan van aanpak worden aangeduid en voor de inwerkingtreding van de Erfgoedwet en de Omgevingswet werden gebaseerd op artikel 38, eerste lid, onder a, van de Monumentenwet 1988.<text:s/></text:p>
      <text:p text:style-name="P2674">Hierin worden onder meer de doel- en vraagstelling van het onderzoek, de onderzoeksmethode(n) en de vereiste kennis en ervaring van de uitvoerders vastgelegd. Na het veldwerk wordt ingevolge de KNA een evaluatierapport opgesteld op basis waarvan de resultaten van het gravend<text:s/>onderzoek worden uitgewerkt. Tot voornoemde eisen behoort ook de eis dat dit evaluatierapport ter goedkeuring aan het bevoegd gezag wordt voorgelegd.</text:p>
      <text:p text:style-name="P2675"/>
      <text:p text:style-name="P2676">De voorschriften in de onderdelen e tot en met i worden ook in het belang van de archeologische monumentenzorg gesteld, maar beogen vooral een tijdige en juiste uitvoering te borgen van de (archeologische) werkzaamheden, conform de verleende vergunning. Een voorschrift als bedoeld in onderdeel e maakt duidelijk dat niet eindeloos met uitvoering van de<text:s/>werkzaamheden kan worden gewacht. Een gebruikelijke termijn waarbinnen de werkzaamheden moeten zijn gestart is 18 maanden, tenzij archeologisch onderzoek tot de werkzaamheden behoort. In dat geval wordt vaak een termijn van één jaar aangehouden in verband met de beperkte houdbaarheid van een programma van eisen. Een verplichting tot het melden van de start van de werkzaamheden als bedoeld in onderdeel f stelt het bevoegd gezag in staat om bij de graafwerkzaamheden aanwezig te zijn.<text:s/></text:p>
      <text:p text:style-name="P2677">Er kan natuurlijk sprake<text:s/>zijn van nieuwe feiten of omstandigheden waardoor tijdige uitvoering van de werkzaamheden niet (tijdig) mogelijk is. Een vergunningvoorschrift als bedoeld in onderdeel g beoogt burgemeester en wethouders daarvan tijdig op de hoogte te brengen. De termijn waarbinnen de werkzaamheden moeten zijn gestart, kan dan bijvoorbeeld worden verlengd, als een schriftelijk verzoek van de vergunninghouder binnen de in de vergunning gestelde termijn is ingediend. Als archeologisch onderzoek is voorgeschreven, kan de<text:s/>aanvrager in dat kader verplicht worden tot actualisering van het bijbehorende programma van eisen of plan van aanpak.<text:s/></text:p>
      <text:p text:style-name="P2678">Een voorschrift als bedoeld in onderdeel h beoogt te voorkomen dat de communicatie tussen vergunninghouder en uitvoerder(s) tekortschiet. Dat zou namelijk het risico van een van de vergunning afwijkende uitvoering van werkzaamheden vergroten. De vergunninghouder blijft te allen tijde verantwoordelijk voor de uitvoering van de werkzaamheden, maar ook de uitvoerders zijn gehouden aan de<text:s/>voorschriften. Die moeten ze dan wel kennen, wat in de praktijk nog wel eens mis blijkt te gaan. Een voorschrift als bedoeld in onderdeel i is eigenlijk een open deur, maar expliciete vermelding van versienummers in de vergunning voorkomt dat er een misverstand kan ontstaan over welke profiel-, bestek- of funderingstekeningen of welke versie van het programma van eisen voor het archeologisch onderzoek van toepassing is. Dit is met name van belang als deze documenten gedurende de behandeling van de aanvraag<text:s/>zijn gewijzigd.</text:p>
      <text:p text:style-name="P2679"/>
      <text:p text:style-name="P2680">Optioneel:<text:s/></text:p>
      <text:h text:style-name="P2681" text:outline-level="5">Hoofdstuk 8 Procedures</text:h>
      <text:h text:style-name="P2682" text:outline-level="6">Afdeling 8.3 Advies</text:h>
      <text:h text:style-name="P2683" text:outline-level="7">Paragraaf 8.[ce] Advies activiteiten met betrekking tot cultureel erfgoed</text:h>
      <text:h text:style-name="P2684" text:outline-level="8">Artikel 8.[gm(am)] Advies gemeentelijke monumentenactiviteit</text:h>
      <text:p text:style-name="Standaard"><text:span text:style-name="T2685">Voordat wordt beslist op een aanvraag om een omgevingsvergunning voor een gemeentelijke monumentenactiviteit als bedoeld in artikel 5.2.[gm(am)+5], of op verzoek van een ander bevoegd gezag over die aanvraag wordt geadviseerd, vraagt het college van burgemeester en wethouders advies aan de gemeentelijke<text:s/></text:span><text:span text:style-name="T2686">adviescommissie als bedoeld in artikel 17.9 van de Omgevingswet en de [</text:span><text:span text:style-name="T2687">citeertitel Verordening op de gemeentelijke adviescommissie</text:span><text:span text:style-name="T2688">].</text:span></text:p>
      <text:p text:style-name="P2689"/>
      <text:p text:style-name="P2690">Het formele adviesrecht is in de Omgevingswet geregeld in artikel 16.15, tweede lid. Op basis van dit artikel kan een adviesrecht aan een bestuursorgaan of een andere instantie worden toegekend. Dit is alleen mogelijk als het een omgevingsvergunning voor een omgevingsplanactiviteit betreft. Een gemeentelijke monumentenactiviteit is een omgevingsplanactiviteit.</text:p>
      <text:p text:style-name="P2691">Op basis van de<text:s/>artikelen 17.9 en 16.15a van de Omgevingswet en artikel 4.22 van het Omgevingsbesluit adviseert de gemeentelijke adviescommissie over de aanvragen om een omgevingsvergunning voor een rijksmonumentenactiviteit met betrekking tot een monument. Het verdient aanbeveling dat deze commissie zich ook buigt over aanvragen om een omgevingsvergunning voor een gemeentelijke monumentenactiviteit met betrekking tot een archeologisch monument. Dit wordt in dit artikel geregeld en is gekoppeld aan de vergunningplicht.<text:s/>Zie in dit verband ook de Handreiking Adviesstelsel Omgevingskwaliteit en VNG-Model Verordening op de gemeentelijke adviescommissie.</text:p>
      <text:p text:style-name="P2692"/>
      <text:list text:style-name="LFO25" text:continue-numbering="true">
        <text:list-item>
          <text:p text:style-name="P2693"><text:bookmark-start text:name="_Toc153967825"/><text:bookmark-start text:name="_Toc153975763"/><text:bookmark-start text:name="_Toc172722116"/><text:bookmark-start text:name="_Toc173312383"/><text:bookmark-start text:name="_Toc176955719"/><text:bookmark-start text:name="_Toc179797464"/><text:bookmark-start text:name="_Toc232073104"/><text:bookmark-start text:name="_Toc232177966"/><text:bookmark-start text:name="_Toc232513670"/><text:bookmark-start text:name="_Toc233383126"/><text:bookmark-start text:name="_Toc233384714"/><text:bookmark-start text:name="_Toc233385707"/><text:bookmark-start text:name="_Toc237446665"/><text:bookmark-start text:name="_Toc237449798"/><text:bookmark-start text:name="_Toc239778338"/><text:bookmark-start text:name="_Toc239779754"/><text:bookmark-start text:name="_Toc239780415"/><text:bookmark-start text:name="_Toc239780565"/><text:bookmark-start text:name="_Toc239781750"/><text:bookmark-start text:name="_Toc240292591"/><text:span text:style-name="T2694">Stads- en dorpsgezichten</text:span><text:bookmark-end text:name="_Toc101423887"/><text:bookmark-end text:name="_Toc153967825"/><text:bookmark-end text:name="_Toc153975763"/><text:bookmark-end text:name="_Toc172722116"/><text:bookmark-end text:name="_Toc173312383"/><text:bookmark-end text:name="_Toc176955719"/><text:bookmark-end text:name="_Toc179797464"/><text:bookmark-end text:name="_Toc232073104"/><text:bookmark-end text:name="_Toc232177966"/><text:bookmark-end text:name="_Toc232513670"/><text:span text:style-name="T2695"><draw:frame draw:style-name="a15" draw:name="Afbeelding 3" text:anchor-type="as-char" svg:x="0in" svg:y="0in" svg:width="0.85749in" svg:height="0.42918in" style:rel-width="scale" style:rel-height="scale"><draw:image xlink:href="media/image4.png" xlink:type="simple" xlink:show="embed" xlink:actuate="onLoad"/><svg:title/><svg:desc/></draw:frame></text:span><text:bookmark-end text:name="_Toc233383126"/><text:bookmark-end text:name="_Toc233384714"/><text:bookmark-end text:name="_Toc233385707"/><text:bookmark-end text:name="_Toc237446665"/><text:bookmark-end text:name="_Toc237449798"/><text:bookmark-end text:name="_Toc239778338"/><text:bookmark-end text:name="_Toc239779754"/><text:bookmark-end text:name="_Toc239780415"/><text:bookmark-end text:name="_Toc239780565"/><text:bookmark-end text:name="_Toc239781750"/><text:bookmark-end text:name="_Toc240292591"/></text:p>
        </text:list-item>
      </text:list>
      <text:p text:style-name="P2696"/>
      <text:p text:style-name="Standaard"><draw:frame draw:style-name="a16" draw:name="Afbeelding 8" text:anchor-type="as-char" svg:x="0in" svg:y="0in" svg:width="3.5625in" svg:height="3.98958in" style:rel-width="scale" style:rel-height="scale"><draw:image xlink:href="media/image14.png" xlink:type="simple" xlink:show="embed" xlink:actuate="onLoad"/><svg:title/><svg:desc/></draw:frame></text:p>
      <text:p text:style-name="P2697"/>
      <text:list text:style-name="LFO26" text:continue-numbering="true">
        <text:list-item>
          <text:list>
            <text:list-item>
              <text:p text:style-name="P2698"><text:bookmark-start text:name="_Toc101423888"/><text:bookmark-start text:name="_Toc153967826"/><text:bookmark-start text:name="_Toc153975764"/><text:bookmark-start text:name="_Toc172722117"/><text:bookmark-start text:name="_Toc173312384"/><text:bookmark-start text:name="_Toc176955720"/><text:bookmark-start text:name="_Toc179797465"/><text:bookmark-start text:name="_Toc232073105"/><text:bookmark-start text:name="_Toc232177967"/><text:bookmark-start text:name="_Toc232513671"/><text:bookmark-start text:name="_Toc233383127"/><text:bookmark-start text:name="_Toc233384715"/><text:bookmark-start text:name="_Toc233385708"/><text:bookmark-start text:name="_Toc237446666"/><text:bookmark-start text:name="_Toc237449799"/><text:bookmark-start text:name="_Toc239778339"/><text:bookmark-start text:name="_Toc239779755"/><text:bookmark-start text:name="_Toc239780416"/><text:bookmark-start text:name="_Toc239780566"/><text:bookmark-start text:name="_Toc239781751"/><text:bookmark-start text:name="_Toc240292592"/>Inleiding<text:bookmark-end text:name="_Toc101423888"/><text:bookmark-end text:name="_Toc153967826"/><text:bookmark-end text:name="_Toc153975764"/><text:bookmark-end text:name="_Toc172722117"/><text:bookmark-end text:name="_Toc173312384"/><text:bookmark-end text:name="_Toc176955720"/><text:bookmark-end text:name="_Toc179797465"/><text:bookmark-end text:name="_Toc232073105"/><text:bookmark-end text:name="_Toc232177967"/><text:bookmark-end text:name="_Toc232513671"/><text:bookmark-end text:name="_Toc233383127"/><text:bookmark-end text:name="_Toc233384715"/><text:bookmark-end text:name="_Toc233385708"/><text:bookmark-end text:name="_Toc237446666"/><text:bookmark-end text:name="_Toc237449799"/><text:bookmark-end text:name="_Toc239778339"/><text:bookmark-end text:name="_Toc239779755"/><text:bookmark-end text:name="_Toc239780416"/><text:bookmark-end text:name="_Toc239780566"/><text:bookmark-end text:name="_Toc239781751"/><text:bookmark-end text:name="_Toc240292592"/></text:p>
            </text:list-item>
          </text:list>
        </text:list-item>
      </text:list>
      <text:p text:style-name="P2699">Onder stads- en dorpsgezichten worden op grond van de Omgevingswet (bijlage bij artikel 1.1) verstaan: groepen van onroerende zaken, van algemeen belang vanwege hun schoonheid, onderlinge ruimtelijke of structurele samenhang, wetenschappelijke of cultuurhistorische waarde en in welke groepen zich een of meer monumenten bevinden. Deze<text:s/>begripsbepaling is overgenomen uit de Monumentenwet 1988 en inhoudelijk niet gewijzigd. Beschermde stads- en dorpsgezichten zijn voor het eerst geïntroduceerd in de Monumentenwet van 1961. Het instrument heeft niet tot doel de huidige situatie te bevriezen, maar dat behoud en ontwikkeling samengaan. Nieuwe ontwikkelingen moeten zoveel mogelijk aansluiten bij het karakter (de kernkwaliteiten) van het gebied. Bescherming betreft het behoud van bestaande karakter van de bebouwde en onbebouwde omgeving, én dat<text:s/>nieuwbouw- en herinrichtingsplannen inspelen op het stedenbouwkundige of landschappelijke karakter van de plek. Dit is te realiseren door bij deze plannen in te spelen op bijvoorbeeld bebouwingspatronen, bouwhoogten, rooilijnen, zichtlijnen, het opnemen van gebruiksfuncties, bouwvlakken en dwarsprofielen ten behoeve van straten, de verhouding bebouwd/onbebouwd, pleinen, stegen, vernauwingen/verbreding van straten, brandgangen, bestrating, overbouwde doorgangen, bruggen, grachten, straatmeubilair, tuinen en<text:s/>parken, bomen, hagen en andere groenaanleg. Kortom alle elementen die kenmerkend zijn voor het gebied en dus bepalend zijn voor de omgevingskwaliteit. Dit uitgangspunt komt tot uiting in de doelstelling van het beschermd gezicht zoals deze gehanteerd wordt: de karakteristieke, met de historische ontwikkeling samenhangende structuur en ruimtelijke kwaliteit van het gebied onderkennen als zwaarwegend belang bij de toekomstige ontwikkelingen binnen het gebied. De aanwijzing beoogt op die wijze een basis te<text:s/>bieden voor een ruimtelijke ontwikkeling die inspeelt op de aanwezige kwaliteiten, daarvan gebruikmaakt en daarop voortbouwt.<text:s/></text:p>
      <text:p text:style-name="P2700">Een vast stramien voor een beschermend omgevingsplan is niet te geven. In beschermde stads- en dorpsgezichten met een hoge dynamiek is het vaak gewenst om regels voor toekomstige ontwikkelingen op te nemen in het omgevingsplan die inspelen op het specifieke karakter van het gebied. In beschermde stads- en dorpsgezichten met een lage ruimtelijke dynamiek kan vaak volstaan worden met<text:s/>conserverende regels. Bij een klein brinkdorp bijvoorbeeld staat het conserveren van het historische dorpsbeeld centraal: de brink, bebouwingspatronen, historische rooilijnen, dakvormen, straatmeubilair. Bouwplannen en ingrepen in de openbare ruimte hebben daar mogelijk een zeer grote invloed op. Een dergelijk gebied vraagt daarom om gedetailleerde en consoliderende regels in het omgevingsplan. Ook in een historische binnenstad is het nodig de kernkwaliteiten met gedetailleerde regels te beschermen. Veel<text:s/>historische binnensteden hebben te maken met functieveranderingen en stedenbouwkundige ontwikkelingen. De opgave is dan om noodzakelijke of gewenste veranderingen zo in te passen dat ze het bijzondere karakter van het gebied niet aantasten maar daarop aansluiten. In het omgevingsplan kan flexibiliteit worden ingebouwd door voor toekomstige wijzigingen specifieke randvoorwaarden voor behoud en ontwikkeling van de aanwezige kernkwaliteiten op te nemen. In sommige gevallen bestaat de mogelijkheid te kiezen<text:s/>voor globalere regels. Dat kan in gebieden met een gevarieerde opzet en een hoge dynamiek, zoals een vrijkomend industrieterrein. Karakteristiek industriële complexen die hun functie verliezen moeten herbestemd worden. Daarbij is vaak ruimte nodig voor nieuwbouwontwikkelingen, maar staat het behouden en versterken van het industriële karakter van het gebied centraal.<text:s/></text:p>
      <text:p text:style-name="P2701">Er moet nauwkeurig gekeken worden hoe ingespeeld kan worden op de kernkwaliteiten van het gebied en hoe deze te borgen in het omgevingsplan.<text:s/>Dit is bijvoorbeeld te realiseren door het stellen van randvoorwaarden bij een uitwerkingsplicht. Deze randvoorwaarden zijn dan gericht op het planvormingsproces of de uitkomst van een stedenbouwkundige visie of beeldkwaliteitsplan. Zo’n randvoorwaarde kan zijn dat er in het proces een zorgvuldige beoordeling wordt opgenomen of de uitwerking acceptabel is vanuit het oogpunt van het behoud van cultureel erfgoed.</text:p>
      <text:p text:style-name="P2702"/>
      <text:p text:style-name="P2703">De bescherming van alle stads- en dorpsgezichten vindt plaats via het omgevingsplan. Aanwijzing<text:s/>van rijksbeschermde stads- en dorpsgezichten door de Ministers van Onderwijs, Cultuur en Wetenschap en Binnenlandse Zaken en Koninkrijksrelaties gaat onder de Omgevingswet via een instructie tot bescherming daarvan in het omgevingsplan (artikel 2.34, vierde lid, van de Omgevingswet). Het betreft een instructie aan de gemeenteraad tot het in het omgevingsplan voor een locatie opnemen van de functie-aanduiding ‘rijksbeschermd stadsgezicht’ of ‘rijksbeschermd dorpsgezicht’ en daarbij te voorzien in het<text:s/>beschermen van het stads- of dorpsgezicht. De bescherming van beschermde stads- en dorpsgezichten die op grond van de Monumentenwet 1988 zijn aangewezen, blijft gewaarborgd onder de Omgevingswet. De al aangewezen rijksbeschermde gezichten zijn gedurende de overgangsfase beschermd in de geldende beschermende bestemmingsplannen en dus in het tijdelijke omgevingsplan. De aanwijzingsbesluiten van destijds worden op grond van artikel 4.35, eerste lid, van de Invoeringswet Omgevingswet aangemerkt als instructies<text:s/>op grond van de Omgevingswet. De gemeenteraad moet in het definitieve omgevingsplan blijvend voorzien in blijvende bescherming van de bestaande rijksbeschermde gezichten. Hierbij kunnen de beschermende bestemmingsplannen als uitgangspunt worden genomen.<text:s/></text:p>
      <text:p text:style-name="P2704"/>
      <text:p text:style-name="P2705">De Monumentenwet 1988 voorzag in een automatisch sloopvergunningenregime voor het gehele aangewezen gebied. Dit regime moet de gemeente omzetten naar het omgevingsplan. Daarbij is het mogelijk het sloopverbod te laten gelden voor het gehele aangewezen<text:s/>gebied, of het te beperken tot specifieke bouwwerken die bijdragen aan het bijzondere karakter van het stads- of dorpsgezicht. De gemeenteraad krijgt deze bevoegdheid ook voor bestaande beschermde gezichten. Totdat een dergelijk aangescherpt sloopvergunningenregime onherroepelijk is, geldt op grond van artikel 4.35 Invoeringswet Omgevingswet het oude regime, inhoudende een sloopvergunningplicht (omgevingsplanactiviteit) met een toets aan de weigeringsgrond van artikel 2.16 Wet algemene bepalingen<text:s/>omgevingsrecht. Daarin werd getoetst of door de gevraagde sloopvergunning in een beschermd stads- of dorpsgezicht ongewenste open gaten in de bebouwing of de beschermde historische structuur zouden ontstaan en of de plannen voor de vervangende bebouwing voldoende rekening hielden met de ruimtelijke kwaliteit van het beschermde stads- of dorpsgezicht. Het is aan de gemeenteraad om de beoordelingsregels af te stemmen op de karakteristieken van het stads- of dorpsgezicht. Daarbij kunnen de beoordelingsregels<text:s/>desgewenst worden uitgebreid ten opzichte van de weigeringsgronden uit het oude stelsel, om bijvoorbeeld de waarde van het bestaande bouwwerk voor het beschermde gezicht mee te laten wegen bij de beslissing op de aanvraag.</text:p>
      <text:p text:style-name="P2706">De gemeentelijke bevoegdheid tot het vaststellen van gemeentelijk beschermde stads- en dorpsgezichten die nu is opgenomen in erfgoedverordeningen gaat over naar de Omgevingswet. De gemeenten kunnen bij het vaststellen van een omgevingsplan beschermde stads- en dorpsgezichten aanwijzen.<text:s/>Dit kan door een functie-aanduiding ‘gemeentelijk beschermd stadsgezicht’ of ‘gemeentelijk beschermd dorpsgezicht’ te geven aan het desbetreffende gebied.</text:p>
      <text:p text:style-name="P2707">De provincies kunnen ook beschermde stads- en dorpsgezichten aanwijzen en hierover (instructie)regels opnemen in hun omgevingsverordening of een instructie geven tot bescherming in omgevingsplannen. Gemeenten nemen vervolgens de vereiste regels op in het omgevingsplan. De voorkeur heeft bescherming via het omgevingsplan, maar als die bescherming niet<text:s/>doelmatig kan via het omgevingsplan, kan dit ook via rechtstreeks bindende regels in de omgevingsverordening. De desbetreffende gebieden kunnen in het omgevingsplan de functie-aanduiding ‘provinciaal beschermd stadsgezicht’ of ‘provinciaal beschermd dorpsgezicht’ krijgen met daaraan gekoppeld rechtstreeks werkende regels.<text:s/></text:p>
      <text:p text:style-name="P2708"/>
      <text:p text:style-name="P2709">Artikel 5.130, tweede lid, onder d, onder 2°, van het Bkl bevat onder meer de instructie om in het omgevingsplan rekening te houden met het beginsel van het voorkomen van aantasting van<text:s/>– onder meer – het karakter van in het omgevingsplan beschermde stads- of dorpsgezichten door de sloop van bestaande gebouwen, de bouw van nieuwe gebouwen of andere belangrijke veranderingen. Deze generieke instructieregel geldt voor alle beschermde stads- en dorpsgezichten, ongeacht op welk overheidsniveau deze zijn beschermd. <text:s/>Hoewel in de artikelsgewijze toelichting bij artikel 5.130 van het Bkl is opgemerkt dat dit onderdeel zich in eerste instantie richt op stads- en dorpsgezichten (en<text:s/>cultuurlandschappen) die op initiatief van de gemeente zelf worden beschermd, is de bepaling uitdrukkelijk ook van toepassing op rijksbeschermde stads- en dorpsgezichten. Dit is ook nodig, omdat veel aanwijzingen als rijksbeschermd stads- of dorpsgezicht inmiddels zo’n vijftig jaar oud zijn en de meeste nog op het oude stelsel zijn geënt, waarin van rechtswege een bouwvergunningplicht gold. Daardoor zijn die als instructie aangemerkte oude aanwijzingen in de praktijk niet altijd leesbaar als een actuele en<text:s/>gedetailleerde instructie als bedoeld in artikel 2.34 van de Omgevingswet. De instructieregel in artikel 5.130, eerste lid, van het Bkl verplicht de gemeente in zo’n geval de karakteristieken van het beschermde gezicht aanvullend te analyseren en te betrekken bij de vraag welke beschermende regels noodzakelijk zijn of welke activiteiten vergunningvrij kunnen worden verklaard.<text:s/></text:p>
      <text:p text:style-name="P2710">In het licht van het voorgaande wordt gewezen op het - ook rechtstreeks de gemeenten bindende - verdrag van Granada. Op basis van<text:s/>artikel 4 van dat verdrag moet het beschermingsregime zo ingericht worden dat het bevoegd gezag ter voorkoming van ontsiering, vernieling of sloop van beschermd cultureel erfgoed in een passende controle en goedkeuringsprocedure in kennis wordt gesteld van alle plannen waardoor het karakter van een beschermd gezicht (of cultuurlandschap) geheel dan wel gedeeltelijk wordt aangetast als gevolg van de sloop van bestaande gebouwen, de bouw van nieuwe gebouwen, of andere belangrijke veranderingen. Artikel 14,<text:s/>eerste lid, van dit verdrag vraagt verder in de verschillende stadia van besluitvorming te zorgen voor passende structuren voor informatie, overleg en samenwerking tussen de centrale overheid, de regionale en lokale overheden, culturele instellingen en verenigingen en het publiek (participatie). In de meeste gevallen zal een preventieve toets aan het omgevingsplan in de vorm van een vergunningplicht met het oog op bovenstaande overwegingen wenselijk blijven. De hoeveelheid activiteiten in rijksbeschermde<text:s/>stads- en dorpsgezichten die in een gebied vergunningvrij zullen kunnen worden na aanpassing van het omgevingsplan zal naar verwachting dus ook niet veel afwijken van de mogelijkheden die voor de inwerkingtreding van de Omgevingswet landelijk in het voormalige Besluit omgevingsrecht waren opgenomen.</text:p>
      <text:p text:style-name="P2711"/>
      <text:p text:style-name="P2712">In de voorbeeldregels wordt (ook) het algemene begrip beschermd stads- of dorpsgezicht gebruikt. Dit kan dan betrekking hebben op een rijksbeschermd stads- of dorpsgezicht, een gemeentelijk stads- of<text:s/>dorpsgezicht of een provinciaal beschermd stads- of dorpsgezicht. De werking van de regels is dan gelijk. Per beschermd gezicht zal concreet kunnen worden benoemd welke soort het betreft.</text:p>
      <text:p text:style-name="P2713"/>
      <text:p text:style-name="P2714">Bij de regels voor een beschermd stads- of dorpsgezicht is voor een andere systematiek gekozen dan bij een gemeentelijk monument of een archeologisch monument. Die hoofdstukken bevatten zelfstandige regels voor activiteiten. De hieronder opgenomen regels voor bescherming van een beschermd stads- of dorpsgezicht sluiten<text:s/>aan op reeds in het omgevingsplan opgenomen regels ten aanzien van bouwen, aanleggen en slopen. De regels zijn dan aanvullend ten opzichte van deze regels. De regels voor het beschermd stads- of dorpsgezicht vormen als het ware een ‘extra beschermende laag’ over de overige relevante regels. Dit kan ook gelden voor eventuele andere regels dan ten aanzien van het bouwen, aanleggen en slopen, zoals bijvoorbeeld het kappen of het gebruik van de openbare weg. De opzet en indeling van dit hoofdstuk is dan ook een<text:s/>andere dan die van de vorige hoofdstukken.<text:s/></text:p>
      <text:p text:style-name="P2715">Het is natuurlijk wel mogelijk om een afzonderlijke set regels voor het bouwen binnen een beschermd stads- of dorpsgezicht te maken. De inhoud hiervan kan worden afgeleid van de hieronder opgenomen regels in combinatie met andere bestaande regels ten aanzien van het bouwen. Gemeenten kunnen hiervoor bijvoorbeeld kiezen als dit beter bij de systematiek van hun omgevingsplan past of als zij de andere wijze van regelen gebruiksvriendelijker achten.<text:s/><text:bookmark-start text:name="_Hlk142047165"/>Overigens zijn de<text:s/>voorbeeldregels hieronder niet afgestemd op specifieke kernkwaliteiten van beschermde gezichten. Voor elk te beschermen stads- of dorpsgezicht zal uitgaande van het specifieke karakter, aan de hand van een analyse van de kernkwaliteiten (die vooral bij oude aanwijzingen nog door de gemeente zelf geformuleerd moeten worden), moeten worden bepaald welke set regels nodig is om die adequaat te beschermen. Daarbij kunnen, voor zover het bestaande bestemmingsplan (tijdelijke deel van het omgevingsplan) voldoende<text:s/>beschermend is, de bestaande bestemmingsplanregels als vertrekpunt dienen. Niet alle denkbare regels zijn immers in onderstaande set voorbeeldregels opgenomen.<text:bookmark-end text:name="_Hlk142047165"/></text:p>
      <text:p text:style-name="P2716"/>
      <text:list text:style-name="LFO26" text:continue-numbering="true">
        <text:list-item>
          <text:list>
            <text:list-item>
              <text:p text:style-name="P2717"><text:bookmark-start text:name="_Toc101423889"/><text:bookmark-start text:name="_Toc153967827"/><text:bookmark-start text:name="_Toc153975765"/><text:bookmark-start text:name="_Toc172722118"/><text:bookmark-start text:name="_Toc173312385"/><text:bookmark-start text:name="_Toc176955721"/><text:bookmark-start text:name="_Toc179797466"/><text:bookmark-start text:name="_Toc232073106"/><text:bookmark-start text:name="_Toc232177968"/><text:bookmark-start text:name="_Toc232513672"/><text:bookmark-start text:name="_Toc233383128"/><text:bookmark-start text:name="_Toc233384716"/><text:bookmark-start text:name="_Toc233385709"/><text:bookmark-start text:name="_Toc237446667"/><text:bookmark-start text:name="_Toc237449800"/><text:bookmark-start text:name="_Toc239778340"/><text:bookmark-start text:name="_Toc239779756"/><text:bookmark-start text:name="_Toc239780417"/><text:bookmark-start text:name="_Toc239780567"/><text:bookmark-start text:name="_Toc239781752"/><text:bookmark-start text:name="_Toc240292593"/>Voorbeeldregels en artikelsgewijze toelichting<text:bookmark-end text:name="_Toc101423889"/><text:bookmark-end text:name="_Toc153967827"/><text:bookmark-end text:name="_Toc153975765"/><text:bookmark-end text:name="_Toc172722118"/><text:bookmark-end text:name="_Toc173312385"/><text:bookmark-end text:name="_Toc176955721"/><text:bookmark-end text:name="_Toc179797466"/><text:bookmark-end text:name="_Toc232073106"/><text:bookmark-end text:name="_Toc232177968"/><text:bookmark-end text:name="_Toc232513672"/><text:bookmark-end text:name="_Toc233383128"/><text:bookmark-end text:name="_Toc233384716"/><text:bookmark-end text:name="_Toc233385709"/><text:bookmark-end text:name="_Toc237446667"/><text:bookmark-end text:name="_Toc237449800"/><text:bookmark-end text:name="_Toc239778340"/><text:bookmark-end text:name="_Toc239779756"/><text:bookmark-end text:name="_Toc239780417"/><text:bookmark-end text:name="_Toc239780567"/><text:bookmark-end text:name="_Toc239781752"/><text:bookmark-end text:name="_Toc240292593"/></text:p>
            </text:list-item>
          </text:list>
        </text:list-item>
      </text:list>
      <text:p text:style-name="P2718">Hieronder volgen de voorbeeldregels om stads- en dorpsgezichten te beschermen, in de hoofdstuknummering van het VNG-casco voor het omgevingsplan:</text:p>
      <text:p text:style-name="P2719"/>
      <text:h text:style-name="P2720" text:outline-level="5"><text:bookmark-start text:name="_Toc101423891"/>Hoofdstuk 4 Aanwijzingen in de fysieke leefomgeving<text:bookmark-end text:name="_Toc101423891"/></text:h>
      <text:h text:style-name="P2721" text:outline-level="6">Afdeling 4.1 [staalkaarten VNG] Thema’s</text:h>
      <text:h text:style-name="P2722" text:outline-level="7">Paragraaf 4.1.4 [staalkaarten VNG] Cultureel erfgoed</text:h>
      <text:h text:style-name="Kop7" text:outline-level="7"><text:span text:style-name="T2723">Paragraaf<text:s/></text:span><text:span text:style-name="T2724">4.1.4.1 Algemeen</text:span></text:h>
      <text:h text:style-name="P2725" text:outline-level="8">Artikel 4.32 [staalkaarten VNG] Toepassingsbereik</text:h>
      <text:p text:style-name="P2726">Deze paragraaf gaat over activiteiten met betrekking tot cultureel erfgoed.</text:p>
      <text:p text:style-name="P2727"/>
      <text:h text:style-name="P2728" text:outline-level="8">Artikel 4.33 [staalkaarten VNG, aangepast] Doelen</text:h>
      <text:p text:style-name="P2729">Voor activiteiten met betrekking tot cultureel erfgoed gelden de volgende doelen:</text:p>
      <text:p text:style-name="P2730">a. het behoud van cultureel erfgoed;<text:s/></text:p>
      <text:p text:style-name="P2731">[b. het behoud van de uitzonderlijke universele waarde van werelderfgoed;]<text:s/></text:p>
      <text:p text:style-name="P2732"/>
      <text:p text:style-name="P2733">In dit artikel is onder meer het doel van het behoud van cultureel erfgoed opgenomen. Als er ook regels opgenomen worden<text:s/>over werelderfgoed, wordt ook dat doel toegevoegd.</text:p>
      <text:p text:style-name="P2734"/>
      <text:h text:style-name="Kop7" text:outline-level="7"><text:span text:style-name="T2735">Paragraaf 4.1.4.[bsd] Beschermde stads- en dorpsgezichten</text:span></text:h>
      <text:h text:style-name="P2736" text:outline-level="8">Artikel 4.[bsd] Aanwijzing beschermd stads- of dorpsgezicht</text:h>
      <text:p text:style-name="P2737"><text:bookmark-start text:name="_Hlk98426279"/>Een locatie met de functie-aanduiding gemeentelijk beschermd stads- of dorpsgezicht of rijksbeschermd stads- of dorpsgezicht is aangewezen als gemeentelijk beschermd stads- of dorpsgezicht respectievelijk rijksbeschermd stads- of dorpsgezicht.</text:p>
      <text:p text:style-name="P2738"/>
      <text:p text:style-name="P2739">[Indien wordt gewerkt met een bijlage bij de regels:<text:s/></text:p>
      <text:h text:style-name="P2740" text:outline-level="8">Artikel 4.[bsd] Aanwijzing beschermd stads-<text:s/>of dorpsgezicht</text:h>
      <text:p text:style-name="P2741">Een stads- of dorpsgezicht, opgenomen in bijlage [bsd] Beschermde stads- en dorpsgezichten, op een locatie met de functie-aanduiding gemeentelijk beschermd stads- of dorpsgezicht of rijksbeschermd stads- of dorpsgezicht, is aangewezen als gemeentelijk beschermd stads- of dorpsgezicht respectievelijk rijksbeschermd stads- of dorpsgezicht.</text:p>
      <text:p text:style-name="P2742"/>
      <text:p text:style-name="Standaard"><text:span text:style-name="T2743">Het werken met een bijlage is handig als er meerdere beschermde gezichten zijn. Het karakter van een gezicht kan in de bijlage globaal worden omschreven.<text:s/></text:span><text:span text:style-name="T2744">Voor een toelichting bij de aanwijzing van rijksbeschermde stads- en dorpsgezichten</text:span><text:span text:style-name="T2745"><text:s/></text:span><text:span text:style-name="T2746">kan in de bijlage verwezen worden naar de toelichting bij het besluit tot aanwijzing als rijksbeschermd stads- of dorpsgezicht.</text:span></text:p>
      <text:p text:style-name="P2747"/>
      <text:h text:style-name="P2748" text:outline-level="8"><text:bookmark-start text:name="_Hlk108704041"/>Artikel 4.[bsd+1] Regels voor (ruimtelijk) bouwen in beschermd stads- of dorpsgezicht</text:h>
      <text:p text:style-name="P2749">Op het verrichten van een bouwactiviteit in een beschermd stads- of dorpsgezicht, zijn de volgende regels van toepassing:</text:p>
      <text:p text:style-name="P2750"><text:bookmark-start text:name="_Hlk137039539"/>a. Paragraaf 5.2.[bsd-b].1; (nummer en titel paragraaf invoegen)</text:p>
      <text:p text:style-name="P2751">b. Artikel 8.[bsd]; en</text:p>
      <text:p text:style-name="P2752">c.<text:s/>[…]<text:bookmark-end text:name="_Hlk137039539"/></text:p>
      <text:p text:style-name="P2753"/>
      <text:p text:style-name="P2754">In deze regels wordt aangegeven welke regels van toepassing zijn op bouwactiviteiten in een beschermd stads- of dorpsgezicht. Hierdoor is het niet nodig om in elke regel een relatie te leggen met het werkingsgebied. Dat kan uiteraard wel. Aan elk artikel of lid waarvoor deze regels van toepassing zijn is de locatie ‘gemeentelijk beschermd stads- of dorpsgezicht’ of ‘rijksbeschermd stads- of dorpsgezicht’ gekoppeld. Het werkingsgebied van de desbetreffende regels sluit daarmee aan op de geometrische<text:s/>begrenzing van de locatie. Op grond van de begripsbepaling ‘beschermd stads- of dorpsgezicht’ wordt hieronder zowel een gemeentelijk beschermd stads- of dorpsgezicht als een rijksbeschermd stads- of dorpsgezicht verstaan. Als een onderscheid wenselijk is in de regels voor deze beschermde gezichten, kunnen de desbetreffende regels worden uitgesplitst.</text:p>
      <text:p text:style-name="P2755"/>
      <text:h text:style-name="P2756" text:outline-level="8">Artikel 4.[bsd+2] Regels aanlegactiviteiten in beschermd stads- of dorpsgezicht</text:h>
      <text:p text:style-name="P2757">Op het uitvoeren van werken, geen bouwwerken zijnde, of werkzaamheden in een<text:s/>beschermd stads- of dorpsgezicht, zijn de volgende regels van toepassing:</text:p>
      <text:p text:style-name="P2758">a. Paragraaf 5.2.[bsd-a].2; (nummer en titel paragraaf invoegen)</text:p>
      <text:p text:style-name="P2759">b. Artikel 8.[bsd]; en</text:p>
      <text:p text:style-name="P2760">c. […]</text:p>
      <text:p text:style-name="P2761"/>
      <text:p text:style-name="Standaard"><text:span text:style-name="T2762">In deze regels wordt aangegeven welke regels van toepassing zijn op aanlegwerkzaamheden in een beschermd stads- of dorpsgezicht. Hierdoor is het niet nodig om in elke regel een relatie te leggen met het werkingsgebied. Dat kan uiteraard wel. Aan elk artikel of lid waarvoor deze regels van toepassing zijn is de locatie ‘gemeentelijk<text:s/></text:span><text:span text:style-name="T2763">beschermd stads- of dorpsgezicht’ of ‘rijksbeschermd stads- of dorpsgezicht’ gekoppeld. Het werkingsgebied van de desbetreffende regels sluit daarmee aan op de geometrische begrenzing van de locatie. Op grond van de begripsbepaling ‘beschermd stads- of dorpsgezicht’ wordt hieronder zowel een gemeentelijk beschermd stads- of dorpsgezicht als een rijksbeschermd stads- of dorpsgezicht verstaan. Als een onderscheid wenselijk is in de regels voor deze beschermde gezichten, kunnen de desbetreffende regels worden<text:s/></text:span><text:span text:style-name="T2764">uitgesplitst.</text:span></text:p>
      <text:p text:style-name="P2765"/>
      <text:h text:style-name="P2766" text:outline-level="8">Artikel 4.[bsd+3] Regels slopen bouwwerk in beschermd stads- of dorpsgezicht</text:h>
      <text:p text:style-name="P2767">Op het slopen van een bouwwerk in een beschermd stads- of dorpsgezicht, zijn de volgende regels van toepassing:</text:p>
      <text:p text:style-name="P2768">a. Paragraaf 5.2.[bsd-s].3; (nummer en titel paragraaf invoegen)</text:p>
      <text:p text:style-name="P2769">b. Artikel 8.[bsd]; en</text:p>
      <text:p text:style-name="P2770">c. […]</text:p>
      <text:p text:style-name="P2771"/>
      <text:p text:style-name="P2772">In deze regels wordt aangegeven welke regels van toepassing zijn op sloopactiviteiten in een beschermd stads- of dorpsgezicht. Hierdoor is het niet nodig om in elke regel een relatie te leggen met het<text:s/>werkingsgebied. Dat kan uiteraard wel. Aan elk artikel of lid waarvoor deze regels van toepassing zijn is de locatie ‘gemeentelijk beschermd stads- of dorpsgezicht’ of ‘rijksbeschermd stads- of dorpsgezicht’ gekoppeld. Het werkingsgebied van de desbetreffende regels sluit daarmee aan op de geometrische begrenzing van de locatie. Op grond van de begripsbepaling ‘beschermd stads- of dorpsgezicht’ wordt hieronder zowel een gemeentelijk beschermd stads- of dorpsgezicht als een rijksbeschermd stads- of<text:s/>dorpsgezicht verstaan. Als een onderscheid wenselijk is in de regels voor deze beschermde gezichten, kunnen de desbetreffende regels worden uitgesplitst.</text:p>
      <text:p text:style-name="P2773"/>
      <text:h text:style-name="P2774" text:outline-level="8">Artikel 4.[bsd+4] Regels kappen of geheel of gedeeltelijk vellen van bomen of houtopstanden in beschermd stads- of dorpsgezicht</text:h>
      <text:p text:style-name="P2775">Op het kappen of geheel of gedeeltelijk vellen van bomen of houtopstanden in een beschermd stads- of dorpsgezicht, zijn de volgende regels van toepassing:</text:p>
      <text:p text:style-name="P2776">a. Paragraaf 5.2.[bsd-k/v].4; (nummer en titel paragraaf invoegen)</text:p>
      <text:p text:style-name="P2777">b.<text:s/>Artikel 8.[bsd]; en</text:p>
      <text:p text:style-name="P2778">c. […]</text:p>
      <text:p text:style-name="P2779"/>
      <text:p text:style-name="P2780">In deze regels wordt aangegeven welke regels van toepassing zijn op het kappen of geheel of gedeeltelijk vellen van bomen of houtopstanden in een beschermd stads- of dorpsgezicht. Hierdoor is het niet nodig om in elke regel een relatie te leggen met het werkingsgebied. Dat kan uiteraard wel. Aan elk artikel of lid waarvoor deze regels van toepassing zijn is de locatie ‘gemeentelijk beschermd stads- of dorpsgezicht’ of ‘rijksbeschermd stads- of dorpsgezicht’ gekoppeld. Het<text:s/>werkingsgebied van de desbetreffende regels sluit daarmee aan op de geometrische begrenzing van de locatie. Op grond van de begripsbepaling ‘beschermd stads- of dorpsgezicht’ wordt hieronder zowel een gemeentelijk beschermd stads- of dorpsgezicht als een rijksbeschermd stads- of dorpsgezicht verstaan. Als een onderscheid wenselijk is in de regels voor deze beschermde gezichten, kunnen de desbetreffende regels worden uitgesplitst.<text:bookmark-start text:name="_Toc101423892"/><text:bookmark-start text:name="_Hlk107845943"/><text:bookmark-end text:name="_Hlk98426279"/><text:bookmark-end text:name="_Hlk108704041"/></text:p>
      <text:p text:style-name="P2781"><text:bookmark-end text:name="_Toc101423892"/><text:bookmark-end text:name="_Hlk107845943"/></text:p>
      <text:h text:style-name="P2782" text:outline-level="7"><text:bookmark-start text:name="_Hlk108450608"/>Paragraaf 5.2.[bsd] Activiteiten in beschermd stads- of dorpsgezicht</text:h>
      <text:h text:style-name="P2783" text:outline-level="7">Paragraaf 5.2[bsd-b].1 (Ruimtelijk) bouwen in beschermd stads- of dorpsgezicht</text:h>
      <text:h text:style-name="P2784" text:outline-level="8"><text:bookmark-start text:name="_Hlk98245178"/>Artikel 5.2[bsd-b] Toepassingsbereik</text:h>
      <text:p text:style-name="P2785">Deze paragraaf gaat over het bouwen van een bouwwerk in een beschermd stads- of dorpsgezicht als bedoeld in artikel 4.[bsd].</text:p>
      <text:p text:style-name="P2786"/>
      <text:h text:style-name="Kop8" text:outline-level="8"><text:span text:style-name="T2787">Artikel 5.2[bsd-b+1] Oogmerk</text:span></text:h>
      <text:p text:style-name="P2788">De regels in deze paragraaf zijn gesteld met het oog op het behoud van het karakter van beschermde stads- en dorpsgezichten.</text:p>
      <text:p text:style-name="P2789"/>
      <text:h text:style-name="P2790" text:outline-level="8"><text:bookmark-end text:name="_Hlk98245178"/>Artikel 5.2[bsd-b+2] Bijzondere aanvraagvereisten omgevingsvergunning (ruimtelijk) bouwen in beschermd stads- of<text:s/>dorpsgezicht</text:h>
      <text:p text:style-name="P2791">Bij een aanvraag om een omgevingsvergunning voor een bouwactiviteit in een beschermd stads- of dorpsgezicht wordt aannemelijk gemaakt dat de bouwactiviteit<text:s/><text:bookmark-start text:name="_Hlk107236477"/>in overeenstemming is met<text:bookmark-end text:name="_Hlk107236477"/><text:s/>het belang van het behoud van het karakter van het beschermd stads- of dorpsgezicht.</text:p>
      <text:p text:style-name="P2792"/>
      <text:p text:style-name="P2793">Het bouwen in een beschermd stads- of dorpsgezicht dient met de nodige zorgvuldigheid gepaard te gaan. Een aanvrager dient zich bewust te zijn van het karakter (de kernkwaliteiten) van het gebied. De gemeente moet daartoe zorgen<text:s/>dat de kernkwaliteiten voldoende kenbaar zijn, en deze zo nodig nader specificeren (vooral bij oudere beschermde gezichten). Bij de aanvraag moet de aanvrager aantonen dat de bouwactiviteit in overeenstemming is met het specifieke karakter van het beschermd stads- of dorpsgezicht. Het bouwplan zal dus adequaat moeten inspelen op de aanwezige kernkwaliteiten, daarvan gebruik maken en daarop voortbouwen. Dergelijke plannen worden getoetst aan het omgevingsplan en de beleidsregels voor de beoordeling of een<text:s/>bouwwerk voldoet aan de regels in het omgevingsplan over het uiterlijk en plaatsing van bouwwerken, en in het geval van een grotere ruimtelijke ontwikkeling, of het bouwplan inspeelt op het karakter van het gehele gebied.</text:p>
      <text:p text:style-name="P2794"/>
      <text:h text:style-name="P2795" text:outline-level="8">Artikel 5.2[bsd-b+3] Beoordelingsregels omgevingsvergunning (ruimtelijk) bouwen in beschermd stads- of dorpsgezicht</text:h>
      <text:p text:style-name="P2796">1. Een omgevingsvergunning voor een bouwactiviteit in een beschermd stads- of dorpsgezicht wordt alleen verleend als de bouwactiviteit in overeenstemming is met het belang<text:s/>van het behoud van het karakter van het beschermd stads- of dorpsgezicht.</text:p>
      <text:p text:style-name="P2797">2. Bij de beslissing op de aanvraag wordt rekening gehouden met het beginsel dat aantasting van het karakter van in het omgevingsplan beschermde stads- of dorpsgezichten door de sloop van bestaande gebouwen, de bouw van nieuwe gebouwen of andere belangrijke veranderingen moet worden voorkomen.</text:p>
      <text:p text:style-name="P2798"/>
      <text:p text:style-name="P2799">Het eerste lid bevat geen concrete, maar een open norm. De verschillende toetsingsaspecten van het beschermd stads- of dorpsgezicht zijn hier<text:s/>niet afzonderlijk benoemd. Een aanvraag om een omgevingsvergunning voor het bouwen wordt bij deze regel getoetst aan de beoordelingsregel of de activiteit in overeenstemming is met het karakter van het beschermd stads- of dorpsgezicht. Dit vraagt om een nadere afweging. Bij deze regels is van belang dat in een bijlage bij de regels of op een andere toegankelijke plaats is aangegeven wat het specifieke karakter van het beschermd gezicht inhoudt. In het geval van een nieuwe stedenbouwkundige ontwikkeling zal<text:s/>ook duidelijk gemaakt moeten worden hoe deze inspeelt op de aanwezige kernkwaliteiten, daarvan gebruikmaakt en daarop voortbouwt. Op grond van het tweede lid wordt bij de beslissing op de aanvraag rekening gehouden met het uit het verdrag van Granada afkomstige en in artikel 5.130, tweede lid, onder d, onder 2°, Bkl opgenomen beginsel dat aantasting van het karakter van beschermde gezichten en cultuurlandschappen moet worden voorkomen.<text:s/></text:p>
      <text:p text:style-name="P2800"/>
      <text:h text:style-name="P2801" text:outline-level="8">Vergunningvoorschriften (ruimtelijk) bouwen in beschermd stads- of<text:s/>dorpsgezicht</text:h>
      <text:p text:style-name="P2802"><text:bookmark-start text:name="_Hlk137040459"/>Op grond van artikel 5.34, eerste lid, van de Omgevingswet verbindt het bevoegd gezag die voorschriften aan de omgevingsvergunning die nodig zijn met het oog op de beoordelingsregels, in dit geval die in artikel 5.2[bsd-b+3].<text:s/><text:bookmark-end text:name="_Hlk137040459"/>Het betreft hier voorschriften in het belang van het behoud van specifieke karakter van het stads- of dorpsgezicht.</text:p>
      <text:p text:style-name="P2803"/>
      <text:h text:style-name="P2804" text:outline-level="8">Artikel 5.2[bsd-b+4] Specifieke algemene regels bouwen in beschermd stads- of dorpsgezicht</text:h>
      <text:p text:style-name="Standaard"><text:span text:style-name="T2805">1. Een bouwwerk wordt gebouwd op een locatie met de<text:s/></text:span><text:span text:style-name="T2806">functie-aanduiding ‘bouwvlak’.</text:span></text:p>
      <text:p text:style-name="P2807">2. Op een locatie met de functie-aanduiding ‘nokrichting 1’ loopt de nokrichting van een bouwwerk evenwijdig aan de weg.<text:s/></text:p>
      <text:p text:style-name="P2808">3. Op een locatie met de functie-aanduiding ‘nokrichting 2’ staat de nokrichting van een bouwwerk haaks op de weg.</text:p>
      <text:p text:style-name="P2809">4. Op een locatie met de functie-aanduiding ‘gevellijn’ wordt de gevel van een bouwwerk in de gevellijn gebouwd.</text:p>
      <text:p text:style-name="P2810">5. Op een locatie met de functie-aanduiding ‘minimale breedte’ heeft de gevel van een bouwwerk ten minste de aangegeven breedte.</text:p>
      <text:p text:style-name="P2811">6.<text:s/>Op een locatie met de functie-aanduiding ‘maximale breedte’ heeft de gevel van een bouwwerk ten hoogste de aangegeven breedte.</text:p>
      <text:p text:style-name="Standaard"><text:span text:style-name="T2812">7. Op een locatie met de functie-aanduiding ‘kleur en materiaalgebruik’ wordt alleen gebruik gemaakt van de volgende kleuren en materialen: [</text:span><text:span text:style-name="T2813">invullen</text:span><text:span text:style-name="T2814">].</text:span></text:p>
      <text:p text:style-name="P2815">8. Op een locatie met de functie-aanduiding ‘wegprofiel’ wordt het wegprofiel niet aangetast door een bouwwerk.</text:p>
      <text:p text:style-name="P2816">9. […]</text:p>
      <text:p text:style-name="P2817">etc.<text:s/></text:p>
      <text:p text:style-name="P2818"/>
      <text:p text:style-name="P2819">Deze regels bevatten specifieke algemene bouwregels voor een beschermd stads- of dorpsgezicht. Bouwwerken<text:s/>moeten aan deze regels voldoen op de genoemde locatie(s) in een beschermd stads- of dorpsgezicht. Deze regels worden gesteld om het karakter van het beschermd stads- of dorpsgezicht te beschermen.<text:s/></text:p>
      <text:p text:style-name="P2820">Elk artikellid wordt gekoppeld aan een specifieke locatie: het werkingsgebied van de regel. Als om meerdere locaties met dezelfde functie-aanduiding gaat, vormen die locaties samen het werkingsgebied.</text:p>
      <text:p text:style-name="P2821">Denk bij het formuleren van de regels voor bouwen aan kenmerken als volume, de gevelvorm, de gevelbreedte, de<text:s/>kavelbreedte, gevelindeling, goot- en bouwhoogten, bouwvolumes, bouwrichting, nokrichting, historische rooilijnen, dak-/kapvormen en kleur- en materiaalgebruik.</text:p>
      <text:p text:style-name="P2822"/>
      <text:p text:style-name="P2823">Alternatief voor specifieke algemene regels</text:p>
      <text:p text:style-name="P2824">In plaats van via algemene regels kunnen deze regels bijvoorbeeld ook via specifieke beoordelingsregels voor het ruimtelijk bouwen worden vormgegeven (zie voorbeeld hieronder). Dit heeft als voordeel dat er in het kader van de beoordeling van de omgevingsvergunning een integrale toets kan plaatsvinden.<text:s/>Hoe een mengvorm van vergunningplicht met beoordelingsregels en algemene regels met maatwerkvoorschriften in de praktijk uitpakt, is nog niet goed in te schatten.<text:s/></text:p>
      <text:p text:style-name="P2825"/>
      <text:h text:style-name="P2826" text:outline-level="8">Artikel 5.2.[b+3A] Beoordelingsregels omgevingsvergunning bouwactiviteit in beschermd stads- of dorpsgezicht - gedetailleerd</text:h>
      <text:p text:style-name="P2827"><text:span text:style-name="T2828">1. Een omgevingsvergunning voor een bouwactiviteit in een beschermd stads- of dorpsgezicht wordt alleen verleend als een bouwwerk alleen wordt gebouwd op een<text:s/></text:span><text:span text:style-name="T2829">locatie met de functie-aanduiding ‘bouwvlak’.</text:span></text:p>
      <text:p text:style-name="P2830"><text:span text:style-name="T2831">2. Een<text:s/></text:span><text:span text:style-name="T2832">omgevingsvergunning voor<text:s/></text:span><text:span text:style-name="T2833">een bouwactiviteit<text:s/></text:span><text:span text:style-name="T2834">in een beschermd stads- of dorpsgezicht wordt alleen verleend als de nokrichting van een bouwwerk evenwijdig aan de weg loopt op een locatie met de functie-aanduiding ‘nokrichting 1’.</text:span></text:p>
      <text:p text:style-name="P2835"><text:span text:style-name="T2836">3. Een omgevingsvergunning voor<text:s/></text:span><text:span text:style-name="T2837">een bouwactiviteit<text:s/></text:span><text:span text:style-name="T2838">in een beschermd stads- of dorpsgezicht wordt alleen verleend als de nokrichting van een bouwwerk haaks op de weg staat</text:span><text:span text:style-name="T2839"><text:s/></text:span><text:span text:style-name="T2840">op een locatie met de functie-aanduiding ‘nokrichting 2’.</text:span></text:p>
      <text:p text:style-name="P2841"><text:span text:style-name="T2842">4. Een omgevingsvergunning voor<text:s/></text:span><text:span text:style-name="T2843">een bouwactiviteit<text:s/></text:span><text:span text:style-name="T2844">in<text:s/></text:span><text:span text:style-name="T2845">een beschermd stads- of dorpsgezicht wordt alleen verleend als de gevel van een bouwwerk in de gevellijn wordt gebouwd</text:span><text:span text:style-name="T2846"><text:s/></text:span><text:span text:style-name="T2847">op een locatie met de functie-aanduiding ‘gevellijn’.</text:span></text:p>
      <text:p text:style-name="P2848"><text:span text:style-name="T2849">5. Een omgevingsvergunning voor<text:s/></text:span><text:span text:style-name="T2850">een bouwactiviteit<text:s/></text:span><text:span text:style-name="T2851">in een beschermd stads- of dorpsgezicht wordt alleen verleend als de gevel van een bouwwerk ten minste de aangegeven breedte bedraagt</text:span><text:span text:style-name="T2852"><text:s/></text:span><text:span text:style-name="T2853">op een locatie met de functie-aanduiding ‘minimale breedte’.</text:span></text:p>
      <text:p text:style-name="P2854"><text:span text:style-name="T2855">6. Een omgevingsvergunning voor<text:s/></text:span><text:span text:style-name="T2856">een bouwactiviteit<text:s/></text:span><text:span text:style-name="T2857">in een beschermd stads- of dorpsgezicht<text:s/></text:span><text:span text:style-name="T2858">wordt alleen verleend als de gevel van een bouwwerk ten hoogste de aangegeven breedte bedraagt</text:span><text:span text:style-name="T2859"><text:s/></text:span><text:span text:style-name="T2860">op een locatie met de functie-aanduiding ‘maximale breedte’.</text:span></text:p>
      <text:p text:style-name="Standaard"><text:span text:style-name="T2861">7. Een omgevingsvergunning voor<text:s/></text:span><text:span text:style-name="T2862">een bouwactiviteit<text:s/></text:span><text:span text:style-name="T2863">in een beschermd stads- of dorpsgezicht wordt alleen verleend als op een locatie met de functie-aanduiding ‘kleur en materiaalgebruik’ alleen gebruik gemaakt wordt van de volgende kleuren en materialen: [</text:span><text:span text:style-name="T2864">invullen</text:span><text:span text:style-name="T2865">].<text:s/></text:span></text:p>
      <text:p text:style-name="Standaard"><text:span text:style-name="T2866">8. Een omgevingsvergunning voor<text:s/></text:span><text:span text:style-name="T2867">een bouwactiviteit<text:s/></text:span><text:span text:style-name="T2868">in een beschermd stads- of<text:s/></text:span><text:span text:style-name="T2869">dorpsgezicht wordt alleen verleend als het wegprofiel niet wordt aangetast door een bouwwerk</text:span><text:span text:style-name="T2870"><text:s/></text:span><text:span text:style-name="T2871">op een locatie met de functie-aanduiding ‘wegprofiel’.</text:span></text:p>
      <text:p text:style-name="P2872">9. […]</text:p>
      <text:p text:style-name="P2873"/>
      <text:p text:style-name="P2874">Deze regels bevatten aanvullende bouwregels voor een beschermd stads- of dorpsgezicht. Aanvragen om een omgevingsvergunning voor het bouwen worden naast de in het omgevingsplan opgenomen (algemene) bouwregels getoetst aan deze beoordelingsregels indien de bouwaanvraag betrekking heeft op de genoemde locatie(s) in een beschermd stads- of dorpsgezicht.<text:s/>Deze regels worden gesteld om het karakter van het beschermd stads- of dorpsgezicht te beschermen.<text:s/></text:p>
      <text:p text:style-name="P2875">Omdat niet op elke locatie dezelfde beoordelingsregels van toepassing zijn wordt elk lid gekoppeld aan een specifieke locatie. Vandaar dat ook de aanhef ‘Een omgevingsvergunning voor het bouwen van een bouwwerk in een beschermd stads- of dorpsgezicht wordt alleen verleend als’ in elk lid is opgenomen. Dit is nodig omdat het werkingsgebied van de regel alleen gekoppeld kan worden aan een artikel of lid. Een<text:s/>opsomming met verschillende locaties betekent dat alle beoordelingsregels van toepassing zijn op het totaal van die locaties (= het werkingsgebied van de regel) en dat is bij deze specifieke regels niet de bedoeling.</text:p>
      <text:p text:style-name="P2876"/>
      <text:h text:style-name="P2877" text:outline-level="7">Paragraaf 5.2.[bsd-a].2 Aanlegactiviteiten in beschermd stads- of dorpsgezicht</text:h>
      <text:h text:style-name="P2878" text:outline-level="8"><text:bookmark-start text:name="_Hlk98245375"/>Artikel 5.2.[bsd-a] Toepassingsbereik</text:h>
      <text:p text:style-name="P2879">Deze paragraaf gaat over het uitvoeren van werken, geen bouwwerken zijnde, of werkzaamheden in een beschermd stads- of dorpsgezicht als bedoeld in artikel 4.[bsd-a].</text:p>
      <text:p text:style-name="P2880"/>
      <text:h text:style-name="Kop8" text:outline-level="8"><text:span text:style-name="T2881">Artikel<text:s/></text:span><text:span text:style-name="T2882">5.2.[bsd-a+1] Oogmerk</text:span></text:h>
      <text:p text:style-name="P2883">De regels in deze paragraaf zijn gesteld met het oog op het behoud van het karakter van beschermde stads- en dorpsgezichten.</text:p>
      <text:p text:style-name="P2884"/>
      <text:h text:style-name="P2885" text:outline-level="8">Artikel 5.2.[bsd-a+2] Omgevingsvergunning aanlegactiviteiten in beschermd stads- of dorpsgezicht</text:h>
      <text:p text:style-name="P2886">Het is verboden zonder omgevingsvergunning in een beschermd stads- of dorpsgezicht de volgende werken, geen bouwwerken zijnde, en werkzaamheden uit te voeren:</text:p>
      <text:p text:style-name="P2887">a. […]</text:p>
      <text:p text:style-name="Standaard"><text:span text:style-name="T2888">[</text:span><text:span text:style-name="T2889">Veel voorkomende aanlegactiviteiten zijn:</text:span></text:p>
      <text:p text:style-name="P2890">– (her)inrichtingswerkzaamheden,<text:s/></text:p>
      <text:p text:style-name="P2891">– graafwerkzaamheden<text:s/>(bijv. van bouwput),</text:p>
      <text:p text:style-name="P2892">– de aanleg of het onderhoud van infrastructurele werken zoals (spoor)wegen, tunnels, viaducten, rioleringen, kabels en leidingen.</text:p>
      <text:p text:style-name="P2893">– het aanbrengen van verhardingen in de openbare ruimte,</text:p>
      <text:p text:style-name="P2894">– het aanleggen of dempen van waterlopen en het aanleggen van vaargeulen,</text:p>
      <text:p text:style-name="P2895">– het aanplanten van bomen en struiken, of</text:p>
      <text:p text:style-name="Standaard"><text:span text:style-name="T2896">– het ophogen, verlagen of egaliseren van het maaiveld]</text:span><text:span text:style-name="T2897"><text:s/></text:span></text:p>
      <text:p text:style-name="P2898"><text:bookmark-end text:name="_Hlk98245375"/></text:p>
      <text:h text:style-name="P2899" text:outline-level="8">Artikel 5.2.[bsd-a+3] Bijzonder aanvraagvereiste aanlegactiviteiten in beschermd stads- of dorpsgezicht</text:h>
      <text:p text:style-name="P2900">Bij een aanvraag om een<text:s/>omgevingsvergunning voor het uitvoeren van een werk, geen bouwwerk zijnde, of van werkzaamheden in een beschermd stads- of dorpsgezicht wordt aannemelijk gemaakt dat de werken of werkzaamheden in overeenstemming zijn met het belang van het behoud van het karakter van het beschermd stads- of dorpsgezicht.</text:p>
      <text:p text:style-name="P2901"/>
      <text:p text:style-name="P2902">Het verrichten van werken, geen bouwwerken zijnde, of werkzaamheden in een beschermd stads- of dorpsgezicht dient met de nodige zorgvuldigheid gepaard te gaan. Een aanvrager dient zich bewust te zijn van<text:s/>de kernkwaliteiten van het gebied. Bij de aanvraag moet dan ook worden aangetoond dat de aanlegactiviteiten passen binnen het specifieke karakter van het beschermd stads- of dorpsgezicht. In het geval van (her-)inrichtingsplannen zal duidelijk gemaakt moeten worden hoe deze inspeelt op de aanwezige kernkwaliteiten, daarvan gebruikmaakt en daarop voortbouwt.</text:p>
      <text:p text:style-name="P2903"/>
      <text:h text:style-name="P2904" text:outline-level="8">Artikel 5.2.[bsd-a+4] Beoordelingsregels omgevingsvergunning aanlegactiviteiten in beschermd stads- of dorpsgezicht</text:h>
      <text:p text:style-name="P2905">1. Een omgevingsvergunning voor het<text:s/>uitvoeren van een werk, geen bouwwerk zijnde, of van werkzaamheden in een beschermd stads- of dorpsgezicht wordt alleen verleend als de activiteit in overeenstemming is met het belang van het behoud van het karakter van het beschermd stads- of dorpsgezicht.</text:p>
      <text:p text:style-name="P2906">2. Bij de beslissing op de aanvraag wordt rekening gehouden met het beginsel dat aantasting van het karakter van in het omgevingsplan beschermde stads- of dorpsgezichten door de sloop van bestaande gebouwen, de bouw van nieuwe gebouwen of andere<text:s/>belangrijke veranderingen moet worden voorkomen.</text:p>
      <text:p text:style-name="P2907"/>
      <text:p text:style-name="P2908">Deze beoordelingsregels voorkomen dat er aanlegactiviteiten plaatsvinden die het karakter van het beschermd stads- of dorpsgezicht kunnen aantasten. Een omgevingsvergunning voor het uitvoeren van in het omgevingsplan genoemde activiteiten wordt alleen verleend als de activiteit in overeenstemming is met het specifieke karakter van het beschermd stads- of dorpsgezicht. Het plan zal dus adequaat moeten inspelen op de aanwezige kernkwaliteiten, daarvan gebruik<text:s/>maken en daarop voortbouwen. Het eerste lid bevat geen concrete, maar een open norm. De verschillende toetsingsaspecten van het beschermd stads- of dorpsgezicht zijn hier niet afzonderlijk benoemd. Een aanvraag om een omgevingsvergunning voor een aanlegactiviteit wordt getoetst aan de beoordelingsregel of de activiteit in overeenstemming is met het karakter van het beschermd stads- of dorpsgezicht. Dit vraagt om een nadere afweging. Bij deze regel is van belang dat in een bijlage bij de regels of op een<text:s/>andere toegankelijke plaats is aangegeven wat het specifieke karakter van het beschermd gezicht inhoudt. Op grond van het tweede lid wordt bij de beslissing op de aanvraag rekening gehouden met het uit het verdrag van Granada afkomstige en in artikel 5.130, tweede lid, onder d, onder 2°, Bkl opgenomen beginsel dat aantasting van het karakter van beschermde gezichten en cultuurlandschappen moet worden voorkomen.<text:s/></text:p>
      <text:p text:style-name="P2909"/>
      <text:p text:style-name="P2910">Deze handreiking gaat er vanuit dat binnen het in het omgevingsplan opgenomen<text:s/>aanlegvergunningenstelsel voldoende vergunningplichten zijn opgenomen. Als blijkt dat onvoldoende werken, geen bouwwerken zijnde, en werkzaamheden zijn genoemd om voldoende bescherming te kunnen bieden aan het karakter van het beschermd stads- of dorpsgezicht, moeten de vergunningplichtige aanlegactiviteiten worden uitgebreid. Voor een juiste bescherming van een beschermd stads- of dorpsgezicht dienen - afhankelijk van het karakter - de volgende activiteiten vergunningplichtig te zijn: het aanleggen en/of<text:s/>verharden van wegen, het wijzigen van weg- en straatprofielen en/of oppervlakteverhardingen, het graven en dempen van waterlopen en waterpartijen, het herinrichten van wegen, paden en groenvoorzieningen en het aanleggen van ondergrondse of bovengrondse energie-, transport- en/of communicatieleidingen.<text:s/></text:p>
      <text:p text:style-name="P2911"/>
      <text:h text:style-name="P2912" text:outline-level="8">Vergunningvoorschriften aanlegactiviteiten in beschermd stads- of dorpsgezicht</text:h>
      <text:p text:style-name="P2913">Op grond van artikel 5.34, eerste lid, van de Omgevingswet verbindt het bevoegd gezag die voorschriften aan de<text:s/>omgevingsvergunning die nodig zijn met het oog op de beoordelingsregels, in dit geval die in artikel 5.2.[bsd-a+4]. Het betreft hier voorschriften in het belang van het behoud van specifieke karakter van het stads- of dorpsgezicht.</text:p>
      <text:p text:style-name="P2914"/>
      <text:h text:style-name="P2915" text:outline-level="7"><text:bookmark-start text:name="OLE_LINK1"/><text:bookmark-start text:name="OLE_LINK2"/>Paragraaf 5.2.[bsd-s].3 Bouwwerk slopen in beschermd stads- of dorpsgezicht</text:h>
      <text:h text:style-name="P2916" text:outline-level="8"><text:bookmark-end text:name="OLE_LINK1"/><text:bookmark-end text:name="OLE_LINK2"/>Artikel 5.2.[bsd-s] Toepassingsbereik</text:h>
      <text:p text:style-name="P2917">Deze paragraaf gaat over het slopen van bouwwerken in een beschermd stads- of dorpsgezicht als bedoeld in artikel 4.[bsd].</text:p>
      <text:p text:style-name="P2918"/>
      <text:h text:style-name="Kop8" text:outline-level="8"><text:span text:style-name="T2919">Artikel 5.2.[bsd-s+1] Oogmerk</text:span></text:h>
      <text:p text:style-name="P2920">De regels<text:s/>in deze paragraaf zijn gesteld met het oog op het behoud van het karakter van beschermde stads- en dorpsgezichten.</text:p>
      <text:p text:style-name="P2921"/>
      <text:h text:style-name="P2922" text:outline-level="8">Artikel 5.2.[bsd-s+2] Omgevingsvergunning slopen bouwwerk in beschermd stads- of dorpsgezicht</text:h>
      <text:p text:style-name="P2923">Het is verboden zonder omgevingsvergunning een bouwwerk in een beschermd stads- of dorpsgezicht te slopen.</text:p>
      <text:p text:style-name="P2924">OF:</text:p>
      <text:h text:style-name="P2925" text:outline-level="8">Artikel 5.[bsd-s+2] Aanwijzing vergunningplichtige gevallen rijksbeschermd stads- of dorpsgezicht (specifiek)</text:h>
      <text:p text:style-name="P2926">Het is verboden zonder omgevingsvergunning een bouwwerk te slopen op een locatie<text:s/>‘sloopverbod in rijksbeschermd stads- of dorpsgezicht’.</text:p>
      <text:p text:style-name="P2927"/>
      <text:p text:style-name="P2928">Voorkomen moet worden dat het karakter van een beschermd gezicht wordt aangetast door het slopen van bouwwerken. Deze sloopvergunningplicht dient vanouds ter voorkoming van braakliggende terreinen in de beschermde historische structuur. De vergunningplicht kan onder de Omgevingswet ook worden opgenomen om te voorkomen dat er gebouwen worden gesloopt die bepalend zijn voor het karakter van het beschermd stads- of dorpsgezicht. Het slopen van bouwwerken<text:s/>is niet standaard vergunningplichtig. Voor het geval er voor het beschermd stads- of dorpsgezicht nog geen sloopvergunningplicht is opgenomen, voorziet dit artikel hierin. Dit is nodig omdat de wettelijke sloopvergunningplicht voor rijksbeschermde stads- en dorpsgezichten vervalt. Deze wordt door artikel 4.35 Invoeringswet Omgevingswet in de lucht gehouden totdat het omgevingsplan er zelf in voorziet. Daartoe dient deze paragraaf. De gemeente kan de sloopvergunningplicht desgewenst beperken tot de locaties<text:s/>van de bouwwerken die bijdragen aan het karakter van het beschermd stads- of dorpsgezicht. De administratieve lasten voor het slopen van dissonante bouwwerken worden daardoor verminderd.<text:s/></text:p>
      <text:p text:style-name="P2929"/>
      <text:h text:style-name="P2930" text:outline-level="8">Artikel 5.2.[bsd-s+3] Bijzondere aanvraagvereisten omgevingsvergunning slopen bouwwerk in beschermd stads- of dorpsgezicht</text:h>
      <text:p text:style-name="P2931">Bij een aanvraag om een omgevingsvergunning voor het slopen van een bouwwerk in een beschermd stads- of dorpsgezicht wordt aannemelijk gemaakt dat op de locatie van het te slopen bouwwerk een ander<text:s/>bouwwerk zal worden gebouwd dat in overeenstemming is met het karakter van het beschermd stads- of dorpsgezicht.</text:p>
      <text:p text:style-name="P2932">OF:</text:p>
      <text:p text:style-name="P2933">Bij een aanvraag om een omgevingsvergunning voor het slopen van een bouwwerk in een beschermd stads- of dorpsgezicht wordt aannemelijk gemaakt:</text:p>
      <text:p text:style-name="P2934">a. dat de sloop in overeenstemming is met het belang van het behoud van het karakter van het beschermd stads- of dorpsgezicht; en</text:p>
      <text:p text:style-name="P2935">b. als het karakter van het beschermd stads- of dorpsgezicht op de locatie van het te slopen bouwwerk een vervangend<text:s/>bouwwerk vereist: dat op de locatie van het te slopen bouwwerk een ander bouwwerk zal worden gebouwd dat in overeenstemming is met het belang van het behoud van het karakter van het beschermd stads- of dorpsgezicht.</text:p>
      <text:p text:style-name="P2936"/>
      <text:p text:style-name="P2937">Sloopactiviteiten mogen het karakter van een beschermd stads- of dorpsgezicht niet aantasten. Een aanvrager dient zich bewust te zijn van het karakter (de kernkwaliteiten) van het gebied. De aanvraagvereisten zijn afhankelijk van de beoordelingsregels die de gemeente opneemt in het<text:s/>omgevingsplan. Als het oogmerk van de beoordelingsregels is het tegengaan van gaten in de historische structuur, zal bij de aanvraag moeten worden aangetoond dat er na de sloopactiviteit een nieuw bouwwerk wordt gerealiseerd dat in overeenstemming is met het specifieke karakter van het beschermd stads- of dorpsgezicht. Het bouwplan zal dus adequaat moeten inspelen op de aanwezige kernkwaliteiten, daarvan gebruik maken en daarop voortbouwen. Met dit aanvraagvereiste wordt het daadwerkelijk indienen van<text:s/>plannen voor de vervangende bebouwing, waarin voldoende rekening wordt gehouden met het karakter van het beschermde stads- of dorpsgezicht, geborgd. Dergelijke plannen worden getoetst aan het omgevingsplan en de beleidsregels voor de beoordeling of een bouwwerk voldoet aan de regels in het omgevingsplan over het uiterlijk en plaatsing van bouwwerken, en in het geval van een grotere ruimtelijke ontwikkeling, of het bouwplan inspeelt op het karakter van het gehele gebied.<text:s/></text:p>
      <text:p text:style-name="P2938">Als het oogmerk van de<text:s/>beoordelingsregels is het voorkomen van sloop van bouwwerken die medebepalend zijn voor het karakter van het beschermd stads- of dorpsgezicht, zal in de aanvraag aannemelijk moeten worden gemaakt dat sloop van het bouwwerk in overeenstemming is met het belang van het behoud van dat karakter.</text:p>
      <text:p text:style-name="P2939"/>
      <text:h text:style-name="P2940" text:outline-level="8">Artikel 5.2.[bsd-s+4] Beoordelingsregels omgevingsvergunning slopen bouwwerk in beschermd stads- of dorpsgezicht</text:h>
      <text:p text:style-name="P2941">1. Een omgevingsvergunning voor het slopen van een bouwwerk in een beschermd stads- of dorpsgezicht wordt<text:s/>alleen verleend als aannemelijk is gemaakt dat op de locatie van het te slopen bouwwerk een ander bouwwerk zal worden gebouwd dat in overeenstemming is met het belang van het behoud van het karakter van het beschermd stads- of dorpsgezicht.</text:p>
      <text:p text:style-name="P2942">2. Bij de beslissing op de aanvraag wordt rekening gehouden met het beginsel dat aantasting van het karakter van in het omgevingsplan beschermde stads- of dorpsgezichten door de sloop van bestaande gebouwen, de bouw van nieuwe gebouwen of andere belangrijke<text:s/>veranderingen moet worden voorkomen.</text:p>
      <text:p text:style-name="P2943"><text:bookmark-start text:name="_Hlk118731386"/><text:bookmark-start text:name="_Hlk118731474"/>OF:</text:p>
      <text:p text:style-name="P2944">1. Een omgevingsvergunning voor het slopen van een bouwwerk in een beschermd stads- of dorpsgezicht wordt alleen verleend als:</text:p>
      <text:p text:style-name="P2945">a. de sloop in overeenstemming is met het belang van het behoud van het karakter van het beschermd stads- of dorpsgezicht; en</text:p>
      <text:p text:style-name="P2946">b. het karakter van het beschermd stads- of dorpsgezicht op de locatie van het te slopen bouwwerk een vervangend bouwwerk vereist: aannemelijk is gemaakt dat op de locatie van het te slopen bouwwerk een ander bouwwerk<text:s/>zal worden gebouwd dat in overeenstemming is met het belang van het behoud van het karakter van het beschermd stads- of dorpsgezicht.<text:bookmark-end text:name="_Hlk118731386"/><text:bookmark-end text:name="_Hlk118731474"/></text:p>
      <text:p text:style-name="P2947">2. Bij de beslissing op de aanvraag wordt rekening gehouden met het beginsel dat aantasting van het karakter van in het omgevingsplan beschermde stads- of dorpsgezichten door de sloop van bestaande gebouwen, de bouw van nieuwe gebouwen of andere belangrijke veranderingen moet worden voorkomen.</text:p>
      <text:p text:style-name="P2948"/>
      <text:p text:style-name="P2949">Deze beoordelingsregels moeten voorkomen dat sloopactiviteiten het karakter van<text:s/>het beschermd stads- of dorpsgezicht aantasten. Er worden twee varianten aangeboden. In beide varianten bevat het eerste lid geen concrete, maar een open norm. De eerste variant komt overeen met de bestaande beoordelingsregels in de Wet algemene bepalingen omgevingsrecht. Een omgevingsvergunning voor sloopactiviteiten wordt alleen verleend als er een nieuw bouwwerk wordt gerealiseerd dat in overeenstemming is met het specifieke karakter van het beschermd stads- of dorpsgezicht.<text:s/><text:bookmark-start text:name="_Hlk107828449"/>Het bouwplan zal dus adequaat<text:s/>moeten inspelen op de aanwezige kernkwaliteiten, daarvan gebruik maken en daarop voortbouwen.<text:s/><text:bookmark-end text:name="_Hlk107828449"/>De beoordelingsregel vraagt om een nadere afweging. Het is hierbij van belang dat in een bijlage bij de regels of op een andere toegankelijke plaats is aangegeven wat het specifieke karakter van het beschermd gezicht inhoudt: wat de kernkwaliteiten zijn. Op grond van het tweede lid wordt bij de beslissing op de aanvraag rekening gehouden met het uit het verdrag van Granada afkomstige en in artikel 5.130, tweede<text:s/>lid, onder d, onder 2°, Bkl opgenomen beginsel dat aantasting van het karakter van beschermde gezichten en cultuurlandschappen moet worden voorkomen.<text:s/></text:p>
      <text:p text:style-name="Standaard"><text:span text:style-name="T2950">De beoordelingsregels kunnen desgewenst nog worden uitgebreid, zodat ook sloop van voor het karakter van het beschermde gezicht bepalende bouwwerken kan worden tegengegaan. Dit is de tweede variant. Zie in dit verband de toelichting bij artikel 4.35 van de Invoeringswet Omgevingswet (Kamerstukken II, 2017–2018, 34 986, nr. 3, blz. 501): “Omdat de<text:s/></text:span><text:span text:style-name="T2951">Monumentenwet 1988 voorzag in een automatisch sloopvergunningenregime voor het gehele aangewezen gebied en de Omgevingswet de gemeenteraad de bevoegdheid geeft om dit regime te beperken tot die bouwwerken die bijdragen aan de waarde van het beschermde stads- of dorpsgezicht, is hiervoor specifiek overgangsrecht nodig. De gemeenteraad krijgt deze bevoegdheid namelijk ook voor bestaande beschermde gezichten. Totdat een dergelijk aangescherpt sloopvergunningenregime onherroepelijk is, geldt daarentegen het<text:s/></text:span><text:span text:style-name="T2952">oude regime, inhoudende een toets aan de weigeringsgrond van artikel 2.16 Wabo, zoals dat artikel luidde voor inwerkingtreding van de Omgevingswet. Getoetst wordt of door de gevraagde sloopvergunning in een beschermd stads- of dorpsgezicht ongewenste open gaten in de bebouwing of de beschermde historische structuur ontstaan en of de plannen voor de vervangende bebouwing voldoende rekening houden met de ruimtelijke kwaliteit van het beschermde stads- of dorpsgezicht. Het staat de gemeenteraad overigens vrij<text:s/></text:span><text:span text:style-name="T2953">om de beoordelingsregels uit te breiden ten opzichte van de weigeringsgronden uit het oude stelsel en bijvoorbeeld de waarde van het bouwwerk voor het beschermde gezicht mee te wegen bij de beslissing op de aanvraag.”. Het eerste lid zou dan kunnen komen te luiden: 1. Een omgevings</text:span><text:span text:style-name="T2954">­vergunning voor het slopen van een bouwwerk in een beschermd stads- of dorpsgezicht wordt alleen verleend als de sloop in overeenstemming is met het belang van het behoud van het karakter van het beschermd stads- of dorpsgezicht.</text:span></text:p>
      <text:p text:style-name="P2955"/>
      <text:h text:style-name="P2956" text:outline-level="8">Vergunningvoorschriften slopen bouwwerk in beschermd stads- of dorpsgezicht</text:h>
      <text:p text:style-name="P2957">Op grond van artikel 5.34, eerste lid, van de Omgevingswet verbindt het bevoegd gezag die voorschriften aan de omgevingsvergunning die nodig zijn met het oog op de beoordelingsregels, in dit geval die in artikel 5.2.[bsd-s+4]. Het betreft hier voorschriften in het belang van het behoud van specifieke karakter van het stads- of dorpsgezicht.</text:p>
      <text:p text:style-name="P2958"/>
      <text:h text:style-name="P2959" text:outline-level="7">Paragraaf 5.2.[bsd-k/v].4 Kappen of vellen van bomen of houtopstanden in beschermd stads-<text:s/>of dorpsgezicht</text:h>
      <text:h text:style-name="P2960" text:outline-level="8">Artikel 5.2.[bsd-k/v] Toepassingsbereik</text:h>
      <text:p text:style-name="P2961">1. Deze paragraaf gaat over het kappen of geheel of gedeeltelijk vellen van bomen en houtopstanden in een beschermd stads- of dorpsgezicht als bedoeld in artikel 4.[bsd].</text:p>
      <text:p text:style-name="P2962">2. Deze paragraaf gaat niet over het dunnen van houtopstanden.</text:p>
      <text:p text:style-name="P2963"/>
      <text:h text:style-name="P2964" text:outline-level="8">Artikel 5.2.[bsd-k/v+1] Oogmerk</text:h>
      <text:p text:style-name="P2965">1. De regels in deze paragraaf zijn gesteld met het oog op:</text:p>
      <text:p text:style-name="P2966">a. het behoud van cultureel erfgoed;</text:p>
      <text:p text:style-name="P2967">b. …</text:p>
      <text:p text:style-name="P2968"/>
      <text:p text:style-name="P2969">Het kappen van bomen is per definitie vanuit verschillende invalshoeken te reguleren,<text:s/>dus dezelfde regels kunnen vanuit meerdere oogmerken zijn vastgesteld. Andere oogmerken zijn opgenomen in het VNG-casco voor het omgevingsplan. De voorbeeldregels in deze paragraaf zijn primair opgenomen met het oogmerk van het behoud van cultureel erfgoed.</text:p>
      <text:p text:style-name="P2970"/>
      <text:h text:style-name="P2971" text:outline-level="8">Artikel 5.2.[bsd-k/v+2] Aanwijzing vergunningplichtige gevallen</text:h>
      <text:p text:style-name="P2972">1. Het is verboden zonder omgevingsvergunning in een beschermd stads- of dorpsgezicht een boom te kappen of houtopstand geheel of gedeeltelijk te vellen.</text:p>
      <text:p text:style-name="P2973">2. Het verbod geldt niet voor:</text:p>
      <text:p text:style-name="P2974">a.<text:s/>het snoeien van bomen, als dat noodzakelijk is voor de instandhouding daarvan; en</text:p>
      <text:p text:style-name="P2975">b. het knotten of kandelaberen van reeds geknotte of gekandelaberde bomen.</text:p>
      <text:p text:style-name="P2976">3. Het verbod geldt ook niet voor een boom die moet worden gekapt of houtopstand die geheel of gedeeltelijk moet worden geveld op grond van de Plantgezondheidswet of vanwege een aanschrijving op grond van artikel [x] van de Algemene plaatselijke verordening.</text:p>
      <text:p text:style-name="P2977"/>
      <text:h text:style-name="P2978" text:outline-level="8">Artikel 5.2.[bsd-k/v+3] Bijzondere aanvraagvereisten omgevingsvergunning kappen of geheel of<text:s/>gedeeltelijk vellen van bomen of houtopstanden in beschermd stads- of dorpsgezicht</text:h>
      <text:p text:style-name="P2979">Bij de aanvraag om een omgevingsvergunning voor<text:s/><text:bookmark-start text:name="_Hlk108703877"/>het kappen of geheel of gedeeltelijk vellen van bomen of houtopstanden in een beschermd stads- of dorpsgezicht<text:s/><text:bookmark-end text:name="_Hlk108703877"/>worden de volgende gegevens en bescheiden verstrekt:</text:p>
      <text:p text:style-name="P2980">a. een aanduiding van de te kappen boom of te vellen houtopstand op een kaart, foto of tekening;</text:p>
      <text:p text:style-name="P2981">b. de reden voor het kappen van de boom of vellen van de houtopstand;<text:s/></text:p>
      <text:p text:style-name="P2982">c. de mogelijkheid tot herbeplanten en, als het<text:s/>voornemen tot herbeplanten bestaat, de locatie daarvan, het aantal en de soorten; en</text:p>
      <text:p text:style-name="P2983">d. een onderbouwing waarin aannemelijk wordt gemaakt dat het kappen of vellen in overeenstemming is met het belang van het behoud van het karakter van het beschermd stads- of dorpsgezicht.</text:p>
      <text:p text:style-name="P2984"/>
      <text:h text:style-name="P2985" text:outline-level="8">Artikel 5.2.[bsd-k/v+4] Beoordelingsregels omgevingsvergunning kappen of geheel of gedeeltelijk vellen van bomen of houtopstanden in beschermd stads- of dorpsgezicht</text:h>
      <text:p text:style-name="P2986">De omgevingsvergunning voor het kappen of het geheel of gedeeltelijk<text:s/>vellen van bomen of houtopstanden in een beschermd stads- of dorpsgezicht wordt alleen verleend als de activiteit in overeenstemming is met het belang van het behoud van het karakter van het beschermd stads- of dorpsgezicht.</text:p>
      <text:p text:style-name="P2987"/>
      <text:h text:style-name="P2988" text:outline-level="8">Artikel 5.2.[bsd-k/v+5] Vergunningvoorschriften kappen of geheel of gedeeltelijk vellen van bomen of houtopstanden in beschermd stads- of dorpsgezicht</text:h>
      <text:p text:style-name="P2989">Bij vergunningvoorschrift kan in ieder geval een herbeplantingsplicht worden opgelegd.</text:p>
      <text:p text:style-name="P2990"/>
      <text:p text:style-name="P2991"><text:bookmark-start text:name="_Hlk134791603"/>Op grond van artikel 5.34, eerste lid, van de<text:s/>Omgevingswet verbindt het bevoegd gezag die voorschriften aan de omgevingsvergunning die nodig zijn met het oog op de beoordelingsregels, in dit geval die in artikel 5.2.[k/v+4]. Het betreft hier voorschriften in het belang van het behoud van specifieke karakter van het stads- of dorpsgezicht.</text:p>
      <text:p text:style-name="P2992"/>
      <text:h text:style-name="P2993" text:outline-level="8"><text:bookmark-end text:name="_Hlk134791603"/>Artikel<text:s/><text:bookmark-start text:name="_Hlk108450489"/>5.2.[bsd-k/v+6]<text:s/><text:bookmark-end text:name="_Hlk108450489"/>Meldingsplicht snoeien, knotten of kandelaberen van bomen in beschermd stads- of dorpsgezicht</text:h>
      <text:p text:style-name="Standaard"><text:span text:style-name="T2994">1. Het is verboden een boom in een beschermd stads- of dorpsgezicht te snoeien, knotten of<text:s/></text:span><text:span text:style-name="T2995">kandelaberen zonder dit ten minste vier weken voor het begin ervan te melden.</text:span></text:p>
      <text:p text:style-name="Standaard"><text:span text:style-name="T2996">2. Bij de melding worden de volgende gegevens en bescheiden verstrekt:</text:span></text:p>
      <text:p text:style-name="P2997">a. een aanduiding van de te snoeien, knotten of kandelaberen boom op een kaart, foto of tekening, ieder voorzien van een nummer of aanduiding; en</text:p>
      <text:p text:style-name="P2998">b. als een boom wordt gesnoeid: een onderbouwing van de noodzaak daarvan.</text:p>
      <text:p text:style-name="P2999"/>
      <text:p text:style-name="Standaard"><text:span text:style-name="T3000">Voor een verdere toelichting op de artikelen 5.2.[bsd-k/v+1] tot en met 5.2.[bsd-k/v+6] wordt verwezen naar eerder opgenomen toelichtingen bij</text:span><text:span text:style-name="T3001"><text:s/>soortgelijke regels en de toelichtingen op de staalkaarten voor het omgevingsplan van de VNG.</text:span></text:p>
      <text:p text:style-name="P3002"/>
      <text:h text:style-name="P3003" text:outline-level="5"><text:bookmark-start text:name="_Hlk98433014"/>Hoofdstuk 8 Procedures</text:h>
      <text:h text:style-name="P3004" text:outline-level="6">Afdeling 8.3 Advies</text:h>
      <text:h text:style-name="P3005" text:outline-level="7">Paragraaf 8.[ce] Advies activiteiten met betrekking tot cultureel erfgoed</text:h>
      <text:h text:style-name="P3006" text:outline-level="8">Artikel 8.[bsd] Advies activiteiten in beschermd stads- of dorpsgezicht</text:h>
      <text:p text:style-name="Standaard"><text:span text:style-name="T3007">Voordat wordt beslist op een aanvraag om een omgevingsvergunning voor een activiteit als bedoeld in paragraaf 5.2.[bsd-b].1, de artikelen 5.2.[bsd-a+2], 5.2.[bsd-s+2] of 5.2.[bsd-k/v+2], of op verzoek van een ander bevoegd<text:s/></text:span><text:span text:style-name="T3008">gezag over die aanvraag wordt geadviseerd, vraagt het college van burgemeester en wethouders advies aan de gemeentelijke adviescommissie als bedoeld in artikel 17.9 van de Omgevingswet en de [</text:span><text:span text:style-name="T3009">citeertitel Verordening op de gemeentelijke adviescommissie</text:span><text:span text:style-name="T3010">].</text:span></text:p>
      <text:p text:style-name="P3011"/>
      <text:p text:style-name="P3012">Gelet op het belang van het voorkomen van aantasting van het karakter van een beschermd stads- of dorpsgezicht, kan het gewenst zijn deskundigenadvies in te winnen over de vergunningaanvraag. Zeker indien gewerkt wordt met de open norm dat de<text:s/>bouwactiviteit, aanlegactiviteit, sloopactiviteit (al dan niet in combinatie met vervangend bouwwerk), of kappen of vellen van bomen of houtopstanden in overeenstemming moet zijn met het belang van het behoud van het karakter van het beschermd stads- of dorpsgezicht. Deze adviestaak kan worden neergelegd bij de gemeentelijke adviescommissie. Zie in dit verband ook de Handreiking Adviesstelsel Omgevingskwaliteit en VNG-Model Verordening op de gemeentelijke adviescommissie.<text:bookmark-end text:name="_Hlk98433014"/></text:p>
      <text:p text:style-name="P3013"/>
      <text:p text:style-name="Standaard"><text:bookmark-start text:name="_Toc101423893"/><text:bookmark-end text:name="_Hlk108450608"/></text:p>
      <text:list text:style-name="LFO26" text:continue-numbering="true">
        <text:list-item>
          <text:p text:style-name="P3014"><text:bookmark-start text:name="_Toc153967828"/><text:bookmark-start text:name="_Toc153975766"/><text:bookmark-start text:name="_Toc172722119"/><text:bookmark-start text:name="_Toc173312386"/><text:bookmark-start text:name="_Toc176955722"/><text:bookmark-start text:name="_Toc179797467"/><text:bookmark-start text:name="_Toc232073107"/><text:bookmark-start text:name="_Toc232177969"/><text:bookmark-start text:name="_Toc232513673"/><text:bookmark-start text:name="_Toc233383129"/><text:bookmark-start text:name="_Toc233384717"/><text:bookmark-start text:name="_Toc233385710"/><text:bookmark-start text:name="_Toc237446668"/><text:bookmark-start text:name="_Toc237449801"/><text:bookmark-start text:name="_Toc239778341"/><text:bookmark-start text:name="_Toc239779757"/><text:bookmark-start text:name="_Toc239780418"/><text:bookmark-start text:name="_Toc239780568"/><text:bookmark-start text:name="_Toc239781753"/><text:bookmark-start text:name="_Toc240292594"/><text:span text:style-name="T3015">Cultuurlandschappen</text:span><text:bookmark-end text:name="_Toc101423893"/><text:bookmark-end text:name="_Toc153967828"/><text:bookmark-end text:name="_Toc153975766"/><text:bookmark-end text:name="_Toc172722119"/><text:bookmark-end text:name="_Toc173312386"/><text:bookmark-end text:name="_Toc176955722"/><text:bookmark-end text:name="_Toc179797467"/><text:bookmark-end text:name="_Toc232073107"/><text:bookmark-end text:name="_Toc232177969"/><text:bookmark-end text:name="_Toc232513673"/><text:span text:style-name="T3016"><text:s/></text:span><text:span text:style-name="T3017"><draw:frame draw:style-name="a17" draw:name="Afbeelding 4" text:anchor-type="as-char" svg:x="0in" svg:y="0in" svg:width="0.62205in" svg:height="0.41339in" style:rel-width="scale" style:rel-height="scale"><draw:image xlink:href="media/image5.png" xlink:type="simple" xlink:show="embed" xlink:actuate="onLoad"/><svg:title/><svg:desc/></draw:frame></text:span><text:bookmark-end text:name="_Toc233383129"/><text:bookmark-end text:name="_Toc233384717"/><text:bookmark-end text:name="_Toc233385710"/><text:bookmark-end text:name="_Toc237446668"/><text:bookmark-end text:name="_Toc237449801"/><text:bookmark-end text:name="_Toc239778341"/><text:bookmark-end text:name="_Toc239779757"/><text:bookmark-end text:name="_Toc239780418"/><text:bookmark-end text:name="_Toc239780568"/><text:bookmark-end text:name="_Toc239781753"/><text:bookmark-end text:name="_Toc240292594"/></text:p>
        </text:list-item>
      </text:list>
      <text:p text:style-name="P3018"/>
      <text:p text:style-name="P3019"><draw:frame draw:style-name="a18" draw:name="Afbeelding 9" text:anchor-type="as-char" svg:x="0in" svg:y="0in" svg:width="3.5625in" svg:height="3.98958in" style:rel-width="scale" style:rel-height="scale"><draw:image xlink:href="media/image15.png" xlink:type="simple" xlink:show="embed" xlink:actuate="onLoad"/><svg:title/><svg:desc/></draw:frame></text:p>
      <text:p text:style-name="P3020"/>
      <text:list text:style-name="LFO26" text:continue-numbering="true">
        <text:list-item>
          <text:list>
            <text:list-item>
              <text:p text:style-name="P3021"><text:bookmark-start text:name="_Toc101423894"/><text:bookmark-start text:name="_Toc153967829"/><text:bookmark-start text:name="_Toc153975767"/><text:bookmark-start text:name="_Toc172722120"/><text:bookmark-start text:name="_Toc173312387"/><text:bookmark-start text:name="_Toc176955723"/><text:bookmark-start text:name="_Toc179797468"/><text:bookmark-start text:name="_Toc232073108"/><text:bookmark-start text:name="_Toc232177970"/><text:bookmark-start text:name="_Toc232513674"/><text:bookmark-start text:name="_Toc233383130"/><text:bookmark-start text:name="_Toc233384718"/><text:bookmark-start text:name="_Toc233385711"/><text:bookmark-start text:name="_Toc237446669"/><text:bookmark-start text:name="_Toc237449802"/><text:bookmark-start text:name="_Toc239778342"/><text:bookmark-start text:name="_Toc239779758"/><text:bookmark-start text:name="_Toc239780419"/><text:bookmark-start text:name="_Toc239780569"/><text:bookmark-start text:name="_Toc239781754"/><text:bookmark-start text:name="_Toc240292595"/>Inleiding<text:bookmark-end text:name="_Toc101423894"/><text:bookmark-end text:name="_Toc153967829"/><text:bookmark-end text:name="_Toc153975767"/><text:bookmark-end text:name="_Toc172722120"/><text:bookmark-end text:name="_Toc173312387"/><text:bookmark-end text:name="_Toc176955723"/><text:bookmark-end text:name="_Toc179797468"/><text:bookmark-end text:name="_Toc232073108"/><text:bookmark-end text:name="_Toc232177970"/><text:bookmark-end text:name="_Toc232513674"/><text:bookmark-end text:name="_Toc233383130"/><text:bookmark-end text:name="_Toc233384718"/><text:bookmark-end text:name="_Toc233385711"/><text:bookmark-end text:name="_Toc237446669"/><text:bookmark-end text:name="_Toc237449802"/><text:bookmark-end text:name="_Toc239778342"/><text:bookmark-end text:name="_Toc239779758"/><text:bookmark-end text:name="_Toc239780419"/><text:bookmark-end text:name="_Toc239780569"/><text:bookmark-end text:name="_Toc239781754"/><text:bookmark-end text:name="_Toc240292595"/></text:p>
            </text:list-item>
          </text:list>
        </text:list-item>
      </text:list>
      <text:p text:style-name="P3022">Zoals in de inleiding in hoofdstuk 1 al aangegeven, bestaat cultureel erfgoed op grond van de begripsbepaling in de bijlage bij artikel 1.1 van de Omgevingswet onder meer uit cultuurlandschappen. Wat hieronder moet worden verstaan is niet in een aparte begripsbepaling opgenomen. Wat landschappen zijn wel: landschappen worden in de Omgevingswet gedefinieerd als gebieden zoals die door mensen worden waargenomen en waarvan het karakter wordt bepaald door natuurlijke of menselijke factoren en de<text:s/>interactie daartussen. Cultuurlandschappen zijn een bijzondere vorm van landschappen. Cultuurlandschappen kunnen kort door de bocht worden omschreven als landschappen die deel uitmaken van cultureel erfgoed. Dit naar analogie van monumenten, die in de Erfgoedwet zijn gedefinieerd als onroerende zaken die deel uitmaken van cultureel erfgoed. Bij een cultuurlandschap kan bijvoorbeeld gedacht worden aan een historische verkavelingsstructuur met houtsingels of aan een landgoed. Met het oog op een goede<text:s/>kwaliteit van de fysieke leefomgeving is het van belang om waardevolle cultuurlandschappen te beschermen. De instructieregels in artikel 5.130 van het Bkl tot het rekening houden met het belang van het behoud van cultureel erfgoed in het omgevingsplan, impliceren ook dat gemeenten de aanwezige cultuurlandschappen inventariseren, analyseren en waar nodig beschermen in het omgevingsplan. Daarbij moet rekening worden gehouden met het beginsel dat aantasting van beschermde stads- en dorpsgezichten en beschermde<text:s/>cultuurlandschappen door de sloop van bestaande gebouwen, de bouw van nieuwe gebouwen of andere belangrijke veranderingen moet worden voorkomen. In het licht van het voorgaande wordt gewezen op het - ook rechtstreeks de gemeenten bindende - verdrag van Granada. Op basis van artikel 4 van dat verdrag moet het beschermingsregime zo ingericht worden dat het bevoegd gezag ter voorkoming van ontsiering, vernieling of sloop van beschermd cultureel erfgoed in een passende controle en goedkeuringsprocedure in<text:s/>kennis wordt gesteld van alle plannen waardoor dit cultureel erfgoed geheel dan wel gedeeltelijk wordt aangetast. In de meeste gevallen zal een preventieve toets aan het omgevingsplan in de vorm van een vergunningplicht daarom wenselijk zijn. Artikel 14, eerste lid, van dit verdrag vraagt verder in de verschillende stadia van besluitvorming te zorgen voor passende structuren voor informatie, overleg en samenwerking tussen de centrale overheid, de regionale en lokale overheden, culturele instellingen en<text:s/>verenigingen en het publiek (participatie).<text:s/></text:p>
      <text:p text:style-name="P3023"/>
      <text:p text:style-name="P3024">Bij de systematiek van de voorbeeldregels voor cultuurlandschappen is aansluiting gezocht bij die van het beschermd stads- of dorpsgezicht. Bij cultuurlandschappen gaat het immers ook om bescherming van het karakter van een gebied, in casu een cultuurlandschap. De opzet en redactie van de regels ten aanzien van het bouwen, aanleggen en slopen kunnen dan ook nagenoeg gelijk zijn aan die van een beschermd stads- of dorpsgezicht. Het begrip ‘stads- of dorpsgezicht’<text:s/>kan vervangen worden door ‘cultuurlandschap’. Net als bij een beschermd stads- of dorpsgezicht is het hier ook van belang dat de kernkwaliteiten van het cultuurlandschap ontsloten zijn (net als bij stads- en dorpsgezichten kunnen de karakteristieke waarden zijn: schoonheid, ruimtelijke of structurele waarden, wetenschappelijke waarde of cultuurhistorische waarden). Bij cultuurlandschappen of delen daarvan, die in aanmerking komen voor bescherming gaat het behalve om schoonheid ook om voor het karakter van<text:s/>die gebieden bepalende factoren als het historisch gegroeide verkavelingspatroon, afwateringspatroon en -systeem, infrastructuur, nederzettingsstructuur, en de samenhang daartussen en met het gebruik en onderling functioneren. Een voorbeeld van historisch gebruik is dat van defensie (forten, inundatiekanalen en -sluizen). Historische verkavelingspatronen omvatten ook opgaande beplanting (zoals een patroon van houtwallen. De wal op zich kan natuurwaarden hebben, maar het patroon in het landschap kan op zijn<text:s/>beurt cultuurhistorische waarde hebben). Anders dan bij beschermde monumenten, waarbij het bevoegd gezag de aanvrager om een aanvullende waardestelling kan vragen (als er bijvoorbeeld werkzaamheden in het interieur plaatsvinden), zullen de kernkwaliteiten van een beschermd cultuurlandschap van overheidswege kenbaar moeten zijn. Dit kan bijvoorbeeld in een bijlage bij de regels of via de toelichting bij het omgevingsplan. Zo weten aanvragers van activiteiten waarmee zij bij een aanvraag om een activiteit<text:s/>rekening moeten houden en waaraan hun aanvraag wordt getoetst. Een bijlage bij de regels maakt het mogelijk om de kernkwaliteiten van een beschermd cultuurlandschap te koppelen aan de verbeelding van de desbetreffende locatie op de omgevingsplankaart.</text:p>
      <text:p text:style-name="P3025"/>
      <text:list text:style-name="LFO26" text:continue-numbering="true">
        <text:list-item>
          <text:list>
            <text:list-item>
              <text:p text:style-name="P3026"><text:bookmark-start text:name="_Toc101423895"/><text:bookmark-start text:name="_Toc153967830"/><text:bookmark-start text:name="_Toc153975768"/><text:bookmark-start text:name="_Toc172722121"/><text:bookmark-start text:name="_Toc173312388"/><text:bookmark-start text:name="_Toc176955724"/><text:bookmark-start text:name="_Toc179797469"/><text:bookmark-start text:name="_Toc232073109"/><text:bookmark-start text:name="_Toc232177971"/><text:bookmark-start text:name="_Toc232513675"/><text:bookmark-start text:name="_Toc233383131"/><text:bookmark-start text:name="_Toc233384719"/><text:bookmark-start text:name="_Toc233385712"/><text:bookmark-start text:name="_Toc237446670"/><text:bookmark-start text:name="_Toc237449803"/><text:bookmark-start text:name="_Toc239778343"/><text:bookmark-start text:name="_Toc239779759"/><text:bookmark-start text:name="_Toc239780420"/><text:bookmark-start text:name="_Toc239780570"/><text:bookmark-start text:name="_Toc239781755"/><text:bookmark-start text:name="_Toc240292596"/>Voorbeeldregels en artikelsgewijze toelichting<text:bookmark-end text:name="_Toc101423895"/><text:bookmark-end text:name="_Toc153967830"/><text:bookmark-end text:name="_Toc153975768"/><text:bookmark-end text:name="_Toc172722121"/><text:bookmark-end text:name="_Toc173312388"/><text:bookmark-end text:name="_Toc176955724"/><text:bookmark-end text:name="_Toc179797469"/><text:bookmark-end text:name="_Toc232073109"/><text:bookmark-end text:name="_Toc232177971"/><text:bookmark-end text:name="_Toc232513675"/><text:bookmark-end text:name="_Toc233383131"/><text:bookmark-end text:name="_Toc233384719"/><text:bookmark-end text:name="_Toc233385712"/><text:bookmark-end text:name="_Toc237446670"/><text:bookmark-end text:name="_Toc237449803"/><text:bookmark-end text:name="_Toc239778343"/><text:bookmark-end text:name="_Toc239779759"/><text:bookmark-end text:name="_Toc239780420"/><text:bookmark-end text:name="_Toc239780570"/><text:bookmark-end text:name="_Toc239781755"/><text:bookmark-end text:name="_Toc240292596"/></text:p>
            </text:list-item>
          </text:list>
        </text:list-item>
      </text:list>
      <text:p text:style-name="P3027">Hieronder volgen de voorbeeldregels om cultuurlandschappen te beschermen, in de hoofdstuknummering van het VNG-casco voor het omgevingsplan:</text:p>
      <text:p text:style-name="P3028"/>
      <text:h text:style-name="P3029" text:outline-level="5"><text:bookmark-start text:name="_Toc101423897"/>Hoofdstuk 4 Aanwijzingen in de fysieke leefomgeving<text:bookmark-end text:name="_Toc101423897"/></text:h>
      <text:h text:style-name="P3030" text:outline-level="6">Afdeling 4.1<text:s/>[staalkaarten VNG] Thema’s</text:h>
      <text:h text:style-name="P3031" text:outline-level="7">Paragraaf 4.1.4 [staalkaarten VNG] Cultureel erfgoed</text:h>
      <text:h text:style-name="Kop7" text:outline-level="7"><text:span text:style-name="T3032">Paragraaf 4.1.4.1 Algemeen</text:span></text:h>
      <text:h text:style-name="P3033" text:outline-level="8">Artikel 4.32 [staalkaarten VNG] Toepassingsbereik</text:h>
      <text:p text:style-name="P3034">Deze paragraaf gaat over activiteiten met betrekking tot cultureel erfgoed.</text:p>
      <text:p text:style-name="P3035"/>
      <text:h text:style-name="P3036" text:outline-level="8">Artikel 4.33 [staalkaarten VNG, aangepast] Doelen</text:h>
      <text:p text:style-name="P3037">Voor activiteiten met betrekking tot cultureel erfgoed gelden de volgende doelen:</text:p>
      <text:p text:style-name="P3038">a. het behoud van cultureel erfgoed;<text:s/></text:p>
      <text:p text:style-name="P3039">[b. het behoud van de uitzonderlijke universele waarde van werelderfgoed;]<text:s/></text:p>
      <text:p text:style-name="P3040"/>
      <text:p text:style-name="P3041">In dit artikel is onder meer<text:s/>het doel van het behoud van cultureel erfgoed opgenomen. Als er ook regels opgenomen worden over werelderfgoed, wordt ook dat doel toegevoegd.</text:p>
      <text:p text:style-name="P3042"/>
      <text:h text:style-name="Kop7" text:outline-level="7"><text:span text:style-name="T3043">Paragraaf 4.1.4.[bc] Beschermde cultuurlandschappen</text:span></text:h>
      <text:h text:style-name="P3044" text:outline-level="8">Artikel 4.[bc] Aanwijzing beschermd cultuurlandschap</text:h>
      <text:p text:style-name="P3045">Een locatie met de functie-aanduiding beschermd cultuurlandschap is aangewezen als beschermd cultuurlandschap.<text:s/></text:p>
      <text:p text:style-name="P3046"/>
      <text:p text:style-name="P3047">[Indien wordt gewerkt met een bijlage bij de regels:<text:s/></text:p>
      <text:h text:style-name="P3048" text:outline-level="8">Artikel 4.[bc] Aanwijzing beschermd cultuurlandschap</text:h>
      <text:p text:style-name="P3049">De cultuurlandschappen, opgenomen in<text:s/>bijlage [bc]<text:s/><text:bookmark-start text:name="_Hlk107235343"/>Beschermde cultuurlandschappen<text:bookmark-end text:name="_Hlk107235343"/>, op een locatie met de functie-aanduiding cultuurlandschap, zijn aangewezen als beschermd cultuurlandschap.]<text:s/></text:p>
      <text:p text:style-name="P3050"/>
      <text:h text:style-name="P3051" text:outline-level="8">Artikel 4.[bc+1] Regels (ruimtelijk) bouwen in beschermd cultuurlandschap</text:h>
      <text:p text:style-name="P3052">Op het verrichten van een bouwactiviteit in een beschermd cultuurlandschap, zijn de volgende regels van toepassing:</text:p>
      <text:p text:style-name="P3053">a. Paragraaf 5.2.[bc-b].1; (nummer en titel paragraaf invoegen)</text:p>
      <text:p text:style-name="P3054">b. Artikel 8.[bc]; en</text:p>
      <text:p text:style-name="P3055">c. […]</text:p>
      <text:p text:style-name="P3056"/>
      <text:p text:style-name="P3057">In deze regels wordt aangegeven welke regels van toepassing zijn op<text:s/>(ruimtelijke) bouwactiviteiten in een beschermd cultuurlandschap. Hierdoor is het niet nodig om in elke regel een relatie te leggen met het werkingsgebied. Dat kan uiteraard wel. Aan elk artikel of lid waarvoor deze regels van toepassing zijn is de locatie ‘beschermd cultuurlandschap’ gekoppeld. Het werkingsgebied van de desbetreffende regels sluit daarmee aan op de geometrische begrenzing van de locatie.<text:s/></text:p>
      <text:p text:style-name="P3058"/>
      <text:h text:style-name="P3059" text:outline-level="8">Artikel 4.[bc+2] Regels aanlegactiviteiten in beschermd cultuurlandschap</text:h>
      <text:p text:style-name="P3060">Op<text:s/><text:bookmark-start text:name="_Hlk118288371"/>het uitvoeren van werken,<text:s/>geen bouwwerken zijnde, of werkzaamheden in een beschermd cultuurlandschap<text:bookmark-end text:name="_Hlk118288371"/>, zijn de volgende regels van toepassing:</text:p>
      <text:p text:style-name="P3061">a. Paragraaf 5.2.[bc-a].2; (nummer en titel paragraaf invoegen)</text:p>
      <text:p text:style-name="P3062">b. Artikel 8.[bc]; en</text:p>
      <text:p text:style-name="P3063">c. […]</text:p>
      <text:p text:style-name="P3064"/>
      <text:p text:style-name="Standaard"><text:span text:style-name="T3065">In deze regels wordt aangegeven welke regels van toepassing zijn op aanlegwerkzaamheden in een beschermd cultuurlandschap. Hierdoor is het niet nodig om in elke regel een relatie te leggen met het werkingsgebied. Dat kan uiteraard wel. Aan elk artikel of lid waarvoor deze regels van toepassing zijn<text:s/></text:span><text:span text:style-name="T3066">is de locatie ‘beschermd cultuurlandschap’ gekoppeld. Het werkingsgebied van de desbetreffende regels sluit daarmee aan op de geometrische begrenzing van de locatie.</text:span></text:p>
      <text:p text:style-name="P3067"/>
      <text:h text:style-name="P3068" text:outline-level="8">Artikel 4.[bc+3] Regels slopen bouwwerk in beschermd cultuurlandschap</text:h>
      <text:p text:style-name="P3069">Op het slopen van een bouwwerk in een beschermd cultuurlandschap, zijn de volgende regels van toepassing:</text:p>
      <text:p text:style-name="P3070">a. Paragraaf 5.2.[bc-s].3; (nummer en titel paragraaf invoegen)</text:p>
      <text:p text:style-name="P3071">b. Artikel 8.[bc]; en</text:p>
      <text:p text:style-name="P3072">c. […]</text:p>
      <text:p text:style-name="P3073"/>
      <text:p text:style-name="P3074">In deze regels wordt aangegeven welke regels van toepassing zijn op<text:s/>sloopactiviteiten in een beschermd cultuurlandschap. Hierdoor is het niet nodig om in elke regel een relatie te leggen met het werkingsgebied. Dat kan uiteraard wel. Aan elk artikel of lid waarvoor deze regels van toepassing zijn is de locatie ‘beschermd cultuurlandschap’ gekoppeld. Het werkingsgebied van de desbetreffende regels sluit daarmee aan op de geometrische begrenzing van de locatie.</text:p>
      <text:p text:style-name="P3075"/>
      <text:h text:style-name="P3076" text:outline-level="8">Artikel 4.[bc+4] Regels kappen of geheel of gedeeltelijk vellen van bomen of houtopstanden in beschermd<text:s/>cultuurlandschap</text:h>
      <text:p text:style-name="P3077">Op het kappen of geheel of gedeeltelijk vellen van bomen of houtopstanden in een beschermd cultuurlandschap, zijn de volgende regels van toepassing:</text:p>
      <text:p text:style-name="P3078">a. Paragraaf 5.2.[bc-k/v].4; (nummer en titel paragraaf invoegen)</text:p>
      <text:p text:style-name="P3079">b. Artikel 8.[bc]; en</text:p>
      <text:p text:style-name="P3080">c. […]</text:p>
      <text:p text:style-name="Standaard"><text:span text:style-name="T3081">In deze regels wordt aangegeven welke regels van toepassing zijn op het kappen of geheel of gedeeltelijk vellen van bomen of houtopstanden in een beschermd cultuurlandschap. Hierdoor is het niet nodig om in elke regel een relatie te leggen met het<text:s/></text:span><text:span text:style-name="T3082">werkingsgebied. Dat kan uiteraard wel. Aan elk artikel of lid waarvoor deze regels van toepassing zijn is de locatie ‘beschermd cultuurlandschap’ gekoppeld. Het werkingsgebied van de desbetreffende regels sluit daarmee aan op de geometrische begrenzing van de locatie.</text:span></text:p>
      <text:p text:style-name="P3083"/>
      <text:h text:style-name="P3084" text:outline-level="5"><text:bookmark-start text:name="_Toc101423898"/>Hoofdstuk 5 Activiteiten<text:bookmark-end text:name="_Toc101423898"/></text:h>
      <text:h text:style-name="P3085" text:outline-level="6">Afdeling 5.2 Thematische activiteiten</text:h>
      <text:h text:style-name="P3086" text:outline-level="7">Paragraaf 5.2.1 Bouwen - algemeen</text:h>
      <text:h text:style-name="P3087" text:outline-level="7">Paragraaf 5.2.[b] Vergunningplicht omgevingsplanactiviteit (ruimtelijk) bouwen</text:h>
      <text:p text:style-name="P3088">[Zie hoofdstuk 6 van deze bijlage voor een generieke set<text:s/>voorbeeldregels over bouwen en cultureel erfgoed, gebaseerd op de bruidsschat.]<text:s/></text:p>
      <text:p text:style-name="P3089"/>
      <text:h text:style-name="P3090" text:outline-level="7">Paragraaf 5.2.[bc] Activiteiten in beschermd cultuurlandschap<text:s/></text:h>
      <text:h text:style-name="P3091" text:outline-level="7">Paragraaf 5.2[bc-b].1 (Ruimtelijk) bouwen in beschermd cultuurlandschap<text:s/></text:h>
      <text:h text:style-name="P3092" text:outline-level="8">Artikel 5.2.[bc-b] Toepassingsbereik</text:h>
      <text:p text:style-name="P3093">Deze paragraaf gaat over het bouwen van een bouwwerk in een beschermd cultuurlandschap als bedoeld in artikel 4.[bc].</text:p>
      <text:p text:style-name="P3094"/>
      <text:h text:style-name="Kop8" text:outline-level="8"><text:span text:style-name="T3095">Artikel 5.2.[bc-b+1] Oogmerk</text:span></text:h>
      <text:p text:style-name="P3096">De regels in deze paragraaf zijn gesteld met het oog op het behoud van het karakter van beschermde<text:s/>cultuurlandschappen.</text:p>
      <text:p text:style-name="P3097"/>
      <text:h text:style-name="P3098" text:outline-level="8">Artikel 5.2.[bc-b+2] Bijzondere aanvraagvereisten omgevingsvergunning (ruimtelijk) bouwen in beschermd cultuurlandschap</text:h>
      <text:p text:style-name="P3099">Bij een aanvraag om een omgevingsvergunning voor een bouwactiviteit in een beschermd cultuurlandschap wordt aannemelijk gemaakt dat de bouwactiviteit in overeenstemming is met het belang van het behoud van het karakter van het beschermd cultuurlandschap.</text:p>
      <text:p text:style-name="P3100"/>
      <text:p text:style-name="P3101">Het bouwen in een beschermd cultuurlandschap dient met de nodige zorgvuldigheid gepaard te gaan. Een aanvrager<text:s/>dient zich bewust te zijn van de kernkwaliteiten van het gebied. Bij de aanvraag moet dan ook worden aangetoond dat de ruimtelijke bouwactiviteit in overeenstemming is met het specifieke karakter van het beschermd cultuurlandschap. Het bouwplan zal dus adequaat moeten inspelen op de aanwezige kernkwaliteiten, daarvan gebruik maken en daarop voortbouwen. Dergelijke plannen worden getoetst aan het omgevingsplan en de beleidsregels voor de beoordeling of een bouwwerk voldoet aan de regels in het omgevingsplan<text:s/>over het uiterlijk en plaatsing van bouwwerken, en in het geval van een grotere ruimtelijke ontwikkeling, of het bouwplan inspeelt op het karakter van het gehele gebied.</text:p>
      <text:p text:style-name="P3102"/>
      <text:h text:style-name="P3103" text:outline-level="8">Artikel 5.2.[bc-b+3 Beoordelingsregels omgevingsvergunning (ruimtelijk) bouwen in beschermd cultuurlandschap</text:h>
      <text:p text:style-name="P3104">1. Een omgevingsvergunning voor een bouwactiviteit in een beschermd cultuurlandschap wordt alleen verleend als de bouwactiviteit in overeenstemming is met het belang van het behoud van het karakter van het beschermd<text:s/>cultuurlandschap.</text:p>
      <text:p text:style-name="P3105">2. Bij de beslissing op de aanvraag wordt rekening gehouden met het beginsel dat aantasting van het karakter van in het omgevingsplan beschermde cultuurlandschappen door de sloop van bestaande gebouwen, de bouw van nieuwe gebouwen of andere belangrijke veranderingen moet worden voorkomen.</text:p>
      <text:p text:style-name="P3106"/>
      <text:p text:style-name="P3107">Het eerste lid bevat geen concrete, maar een open norm. De verschillende toetsingsaspecten van het beschermd cultuurlandschap zijn hier niet afzonderlijk benoemd. Een aanvraag om een omgevingsvergunning<text:s/>voor het bouwen wordt bij deze regel getoetst aan de beoordelingsregel of de activiteit in overeenstemming is met het karakter van het beschermd cultuurlandschap. Dit vraagt om een nadere afweging. Bij deze regels is van belang dat in een bijlage bij de regels of op een andere toegankelijke plaats is aangegeven wat het specifieke karakter van het beschermd cultuurlandschap inhoudt. In het geval van een nieuwe ontwikkeling zal ook duidelijk gemaakt moeten worden hoe deze inspeelt op de aanwezige<text:s/>kernkwaliteiten, daarvan gebruikmaakt en daarop voortbouwt. Op grond van het tweede lid wordt bij de beslissing op de aanvraag rekening gehouden met het uit het verdrag van Granada afkomstige en in artikel 5.130, tweede lid, onder d, onder 2°, Bkl opgenomen beginsel dat aantasting van het karakter van beschermde gezichten en cultuurlandschappen moet worden voorkomen.<text:s/></text:p>
      <text:p text:style-name="P3108"/>
      <text:h text:style-name="P3109" text:outline-level="8">Vergunningvoorschriften (ruimtelijk) bouwen in beschermd cultuurlandschap</text:h>
      <text:p text:style-name="P3110">Op grond van artikel 5.34, eerste lid, van de Omgevingswet<text:s/>verbindt het bevoegd gezag die voorschriften aan de omgevingsvergunning die nodig zijn met het oog op de beoordelingsregels, in dit geval die in artikel 5.2[bc-b+4]. Het betreft hier voorschriften in het belang van het behoud van het specifieke karakter van het beschermde cultuurlandschap.</text:p>
      <text:p text:style-name="P3111"/>
      <text:h text:style-name="P3112" text:outline-level="7">Paragraaf 5.2.[bc-a].2 Aanlegactiviteiten in beschermd cultuurlandschap</text:h>
      <text:h text:style-name="P3113" text:outline-level="8">Artikel 5.2.[bc-a] Toepassingsbereik</text:h>
      <text:p text:style-name="P3114">Deze paragraaf gaat over het uitvoeren van werken, geen bouwwerken zijnde, of werkzaamheden in een beschermd<text:s/>cultuurlandschap als bedoeld in artikel 4.[bc].</text:p>
      <text:p text:style-name="P3115"/>
      <text:h text:style-name="Kop8" text:outline-level="8"><text:span text:style-name="T3116">Artikel 5.2.[bc-a+1] Oogmerk</text:span></text:h>
      <text:p text:style-name="P3117">De regels in deze paragraaf zijn gesteld met het oog op het behoud van het karakter van beschermde cultuurlandschappen.</text:p>
      <text:p text:style-name="P3118"/>
      <text:h text:style-name="P3119" text:outline-level="8">Artikel 5.2.[bc-a+2] Omgevingsvergunning aanlegactiviteiten in beschermd cultuurlandschap</text:h>
      <text:p text:style-name="P3120">Het is verboden zonder omgevingsvergunning in een beschermd cultuurlandschap de volgende werken, geen bouwwerken zijnde, en werkzaamheden uit te voeren:</text:p>
      <text:p text:style-name="P3121">a. […]</text:p>
      <text:p text:style-name="Standaard"><text:span text:style-name="T3122">[</text:span><text:span text:style-name="T3123">Veel voorkomende aanlegactiviteiten zijn:</text:span></text:p>
      <text:p text:style-name="P3124">–<text:s/>(her)inrichtingswerkzaamheden (bijv. wijziging van het verkavelingspatroon),<text:s/></text:p>
      <text:p text:style-name="P3125">– graafwerkzaamheden (bijv. van bouwput),</text:p>
      <text:p text:style-name="P3126">– de aanleg of het onderhoud van infrastructurele werken zoals (spoor)wegen, tunnels, viaducten, rioleringen, kabels en leidingen.</text:p>
      <text:p text:style-name="P3127">– het aanbrengen van verhardingen in de openbare ruimte,</text:p>
      <text:p text:style-name="P3128">– het aanleggen of dempen van waterlopen en het aanleggen van vaargeulen,</text:p>
      <text:p text:style-name="P3129">– het aanplanten of verwijderen van bomen en struiken,<text:s/></text:p>
      <text:p text:style-name="P3130">– het ophogen, verlagen of egaliseren van het maaiveld,</text:p>
      <text:p text:style-name="P3131">– het wijzigen van<text:s/>de grondwaterstand,</text:p>
      <text:p text:style-name="P3132">– agrarische grondwerkzaamheden, <text:s/></text:p>
      <text:p text:style-name="P3133">– grondwerkzaamheden zoals afplaggen, of</text:p>
      <text:p text:style-name="Standaard"><text:span text:style-name="T3134">– het saneren van gronden.</text:span></text:p>
      <text:p text:style-name="P3135"/>
      <text:h text:style-name="P3136" text:outline-level="8">Artikel 5.2.[bc-a+3] Bijzondere aanvraagvereisten aanlegactiviteiten in beschermd cultuurlandschap</text:h>
      <text:p text:style-name="P3137">Bij een aanvraag om een omgevingsvergunning voor het uitvoeren van een werk, geen bouwwerk zijnde, of van werkzaamheden in een beschermd cultuurlandschap wordt aannemelijk gemaakt dat de werken of werkzaamheden in overeenstemming zijn met het belang van het behoud van het karakter van<text:s/>het beschermd cultuurlandschap.</text:p>
      <text:p text:style-name="P3138"/>
      <text:p text:style-name="P3139">Het verrichten van werken, geen bouwwerken zijnde, of werkzaamheden in een beschermd cultuurlandschap dient met de nodige zorgvuldigheid gepaard te gaan. Een aanvrager dient zich bewust te zijn van de kernkwaliteiten van het gebied. Bij de aanvraag moet dan ook worden aangetoond dat de aanlegactiviteiten passen binnen het specifieke karakter van het beschermd cultuurlandschap. In het geval van (her-)inrichtingsplannen zal duidelijk gemaakt moeten worden hoe deze inspeelt op<text:s/>de aanwezige kernkwaliteiten, daarvan gebruikmaakt en daarop voortbouwt.</text:p>
      <text:p text:style-name="P3140"/>
      <text:h text:style-name="P3141" text:outline-level="8">Artikel 5.2.[bc-a+4] Beoordelingsregels omgevingsvergunning aanlegactiviteiten in beschermd cultuurlandschap</text:h>
      <text:p text:style-name="P3142">1. Een omgevingsvergunning voor het uitvoeren van een werk, geen bouwwerk zijnde, of van werkzaamheden in een beschermd cultuurlandschap wordt alleen verleend als de activiteit in overeenstemming is met het belang van het behoud van het karakter van het beschermd cultuurlandschap.</text:p>
      <text:p text:style-name="P3143">2. Bij de beslissing op de aanvraag wordt<text:s/>rekening gehouden met het beginsel dat aantasting van het karakter van in het omgevingsplan beschermde cultuurlandschappen door de sloop van bestaande gebouwen, de bouw van nieuwe gebouwen of andere belangrijke veranderingen moet worden voorkomen.</text:p>
      <text:p text:style-name="P3144"/>
      <text:p text:style-name="P3145">Deze beoordelingsregels voorkomen dat er aanlegactiviteiten plaatsvinden die het karakter van het beschermd cultuurlandschap kunnen aantasten. Een omgevingsvergunning voor het uitvoeren van in het omgevingsplan genoemde activiteiten wordt alleen verleend als de<text:s/>activiteit in overeenstemming is met het specifieke karakter van het beschermd cultuurlandschap. Het plan zal dus adequaat moeten inspelen op de aanwezige kernkwaliteiten, daarvan gebruik maken en daarop voortbouwen. Het eerste lid bevat geen concrete, maar een open norm. De verschillende toetsingsaspecten van het beschermd cultuurlandschap zijn hier niet afzonderlijk benoemd. Een aanvraag om een omgevingsvergunning voor een aanlegactiviteit wordt getoetst aan de beoordelingsregel of de activiteit in<text:s/>overeenstemming is met het karakter van het beschermd cultuurlandschap. Dit vraagt om een nadere afweging. Bij deze regel is van belang dat in een bijlage bij de regels of op een andere toegankelijke plaats is aangegeven wat het specifieke karakter van het beschermd cultuurlandschap inhoudt. Op grond van het tweede lid wordt bij de beslissing op de aanvraag rekening gehouden met het uit het verdrag van Granada afkomstige en in artikel 5.130, tweede lid, onder d, onder 2°, Bkl opgenomen beginsel dat<text:s/>aantasting van het karakter van beschermde gezichten en cultuurlandschappen moet worden voorkomen.<text:s/></text:p>
      <text:p text:style-name="P3146"/>
      <text:p text:style-name="P3147">Deze handreiking gaat er vanuit dat binnen het in het omgevingsplan opgenomen aanlegvergunningenstelsel voldoende vergunningplichten zijn opgenomen. Als blijkt dat onvoldoende werken, geen bouwwerken zijnde, en werkzaamheden zijn genoemd om voldoende bescherming te kunnen bieden aan het karakter van het beschermd cultuurlandschap, moeten de vergunningplichtige aanlegactiviteiten worden uitgebreid. Voor een<text:s/>juiste bescherming van een beschermd cultuurlandschap dienen - afhankelijk van het karakter - de volgende activiteiten vergunningplichtig te zijn: het wijzigen van het verkavelingspatroon, het aanleggen en/of verharden van wegen, het wijzigen van weg- en straatprofielen en/of oppervlakteverhardingen, het graven en dempen van waterlopen en waterpartijen, het herinrichten van wegen, paden en groen(voorzieningen) en het aanleggen van ondergrondse of bovengrondse energie-, transport- en/of<text:s/>communicatieleidingen.<text:s/></text:p>
      <text:p text:style-name="P3148"/>
      <text:h text:style-name="P3149" text:outline-level="8">Vergunningvoorschriften aanlegactiviteiten in beschermd cultuurlandschap</text:h>
      <text:p text:style-name="P3150">Op grond van artikel 5.34, eerste lid, van de Omgevingswet verbindt het bevoegd gezag die voorschriften aan de omgevingsvergunning die nodig zijn met het oog op de beoordelingsregels, in dit geval die in artikel 5.2.[bc-a+4]. Het betreft hier voorschriften in het belang van het behoud van het specifieke karakter van het beschermde cultuurlandschap.</text:p>
      <text:p text:style-name="P3151"/>
      <text:h text:style-name="P3152" text:outline-level="7">Paragraaf 5.2.[bc-s].3 Bouwwerk slopen in beschermd<text:s/>cultuurlandschap</text:h>
      <text:h text:style-name="P3153" text:outline-level="8">Artikel 5.2.[bc-s] Toepassingsbereik</text:h>
      <text:p text:style-name="P3154">Deze paragraaf gaat over het slopen van bouwwerken in een beschermd cultuurlandschap als bedoeld in artikel 4.[bc].</text:p>
      <text:p text:style-name="P3155"/>
      <text:h text:style-name="Kop8" text:outline-level="8"><text:span text:style-name="T3156">Artikel 5.2.[bc-s+1] Oogmerk</text:span></text:h>
      <text:p text:style-name="P3157">De regels in deze paragraaf zijn gesteld met het oog op het behoud van het karakter van beschermde cultuurlandschappen.</text:p>
      <text:p text:style-name="P3158"/>
      <text:h text:style-name="P3159" text:outline-level="8">Artikel 5.2.[bc-s+2] Omgevingsvergunning slopen bouwwerk in beschermd cultuurlandschap</text:h>
      <text:p text:style-name="P3160">Het is verboden zonder omgevingsvergunning een bouwwerk in een beschermd cultuurlandschap te slopen.</text:p>
      <text:p text:style-name="P3161"/>
      <text:p text:style-name="P3162">Voorkomen moet worden dat het karakter van een beschermd cultuurlandschap wordt aangetast door het slopen van bouwwerken. De vergunningplicht kan worden opgenomen om te voorkomen dat er gebouwen worden gesloopt die bepalend zijn voor het karakter van het beschermd cultuurlandschap. Het slopen van bouwwerken is niet standaard vergunningplichtig. Voor het geval er voor het beschermd cultuurlandschap nog geen sloopvergunningplicht is opgenomen, voorziet dit artikel hierin.<text:s/></text:p>
      <text:p text:style-name="P3163"/>
      <text:h text:style-name="P3164" text:outline-level="8">Artikel 5.2.[bc-s+3] Bijzondere<text:s/>aanvraagvereisten omgevingsvergunning slopen bouwwerk in beschermd cultuurlandschap</text:h>
      <text:p text:style-name="P3165">Bij een aanvraag om een omgevingsvergunning voor het slopen van een bouwwerk in een beschermd cultuurlandschap wordt aannemelijk gemaakt dat:</text:p>
      <text:p text:style-name="P3166">a. dat de sloop in overeenstemming is met het belang van het behoud van het karakter van het beschermd cultuurlandschap; en</text:p>
      <text:p text:style-name="P3167">b. als het karakter van het beschermd cultuurlandschap op de locatie van het te slopen bouwwerk een vervangend bouwwerk vereist: dat op de locatie van het te<text:s/>slopen bouwwerk een ander bouwwerk zal worden gebouwd dat in overeenstemming is met het karakter van het beschermd cultuurlandschap.</text:p>
      <text:p text:style-name="P3168"/>
      <text:p text:style-name="P3169">Sloopactiviteiten mogen het karakter van een beschermd cultuurlandschap niet aantasten. Een aanvrager dient zich bewust te zijn van het karakter (de kernkwaliteiten) van het gebied. Bij de aanvraag moet dan ook aannemelijk worden gemaakt dat de sloop van het bouwwerk in overeenstemming is met het belang van het behoud van dat karakter.</text:p>
      <text:p text:style-name="P3170"/>
      <text:h text:style-name="P3171" text:outline-level="8">Artikel 5.2.[bc-s+4] Beoordelingsregels<text:s/>omgevingsvergunning slopen bouwwerk in beschermd cultuurlandschap</text:h>
      <text:p text:style-name="P3172">1. Een omgevingsvergunning voor het slopen van een bouwwerk in een beschermd cultuurlandschap wordt alleen verleend als:</text:p>
      <text:p text:style-name="P3173">a. de sloop in overeenstemming is met het belang van het behoud van het karakter van het beschermd cultuurlandschap; en</text:p>
      <text:p text:style-name="P3174">b. als het karakter van het beschermd cultuurlandschap op de locatie van het te slopen bouwwerk een vervangend bouwwerk vereist: aannemelijk is gemaakt dat op de locatie van het te slopen bouwwerk een<text:s/>ander bouwwerk zal worden gebouwd dat in overeenstemming is met het belang van het behoud van het karakter van het beschermd cultuurlandschap.</text:p>
      <text:p text:style-name="P3175">2. Bij de beslissing op de aanvraag wordt rekening gehouden met het beginsel dat aantasting van het karakter van in het omgevingsplan beschermde cultuurlandschappen door de sloop van bestaande gebouwen, de bouw van nieuwe gebouwen of andere belangrijke veranderingen moet worden voorkomen.</text:p>
      <text:p text:style-name="P3176"/>
      <text:p text:style-name="P3177">Deze beoordelingsregels moeten voorkomen dat sloopactiviteiten het karakter<text:s/>van het beschermd cultuurlandschap aantasten. Het eerste lid bevat geen concrete, maar een open norm. De beoordelingsregel vraagt om een nadere afweging. Die kan zowel betrekking hebben op de vraag of het bouwwerk medebepalend is voor het karakter van het beschermd cultuurlandschap, als op de vraag of, als er een vervangend bouwwerk wordt gebouwd, of dat bouwwerk in overeenstemming is met het specifieke karakter van het beschermd cultuurlandschap. Het is hierbij van belang dat in een bijlage bij de regels<text:s/>of op een andere toegankelijke plaats is aangegeven wat het specifieke karakter van het beschermd cultuurlandschap inhoudt: wat de kernkwaliteiten zijn. Op grond van het tweede lid wordt bij de beslissing op de aanvraag rekening gehouden met het uit het verdrag van Granada afkomstige en in artikel 5.130, tweede lid, onder d, onder 2°, Bkl opgenomen beginsel dat aantasting van het karakter van beschermde gezichten en cultuurlandschappen moet worden voorkomen.<text:s/></text:p>
      <text:p text:style-name="P3178"/>
      <text:h text:style-name="P3179" text:outline-level="8">Vergunningvoorschriften slopen bouwwerk in<text:s/>beschermd cultuurlandschap</text:h>
      <text:p text:style-name="P3180">Op grond van artikel 5.34, eerste lid, van de Omgevingswet verbindt het bevoegd gezag die voorschriften aan de omgevingsvergunning die nodig zijn met het oog op de beoordelingsregels, in dit geval die in artikel 5.2.[bc-s+4]. Het betreft hier voorschriften in het belang van het behoud van specifieke karakter van het beschermde cultuurlandschap.<text:s/></text:p>
      <text:p text:style-name="P3181"/>
      <text:h text:style-name="P3182" text:outline-level="7">Paragraaf 5.2.[bc-k/v].4 Kappen van bomen of houtopstanden in beschermd cultuurlandschap</text:h>
      <text:h text:style-name="P3183" text:outline-level="8">Artikel 5.2.[bc-k/v] Toepassingsbereik</text:h>
      <text:p text:style-name="P3184">1. Deze<text:s/>paragraaf gaat over het kappen of geheel of gedeeltelijk vellen van bomen en houtopstanden in een beschermd cultuurlandschap als bedoeld in artikel 4.[bc].</text:p>
      <text:p text:style-name="P3185">2. Deze paragraaf gaat niet over het dunnen van houtopstanden.</text:p>
      <text:p text:style-name="P3186"/>
      <text:h text:style-name="P3187" text:outline-level="8">Artikel 5.2.[bc-k/v+1] Oogmerk</text:h>
      <text:p text:style-name="P3188">1. De regels in deze paragraaf zijn gesteld met het oog op:</text:p>
      <text:p text:style-name="P3189">a. het behoud van cultureel erfgoed;</text:p>
      <text:p text:style-name="P3190">b. …</text:p>
      <text:p text:style-name="P3191">Het kappen van bomen is per definitie vanuit verschillende invalshoeken te reguleren, dus dezelfde regels kunnen vanuit meerdere oogmerken zijn vastgesteld.<text:s/>Andere oogmerken zijn opgenomen in het VNG-casco voor het omgevingsplan. De voorbeeldregels in deze paragraaf zijn primair opgenomen met het oogmerk van het behoud van cultureel erfgoed.</text:p>
      <text:p text:style-name="P3192"/>
      <text:h text:style-name="P3193" text:outline-level="8">Artikel 5.2.[bc-k/v+2] Aanwijzing vergunningplichtige gevallen</text:h>
      <text:p text:style-name="P3194">1. Het is verboden zonder omgevingsvergunning in een beschermd cultuurlandschap een boom te kappen of houtopstand geheel of gedeeltelijk te vellen.</text:p>
      <text:p text:style-name="P3195">2. Het verbod geldt niet voor:</text:p>
      <text:p text:style-name="P3196">a. het snoeien van bomen, als dat noodzakelijk is voor de instandhouding daarvan;<text:s/>en</text:p>
      <text:p text:style-name="P3197">b. het knotten of kandelaberen van reeds geknotte of gekandelaberde bomen.</text:p>
      <text:p text:style-name="P3198">3. Het verbod geldt ook niet voor een boom die moet worden gekapt of houtopstand die geheel of gedeeltelijk moet worden geveld op grond van de Plantgezondheidswet of vanwege een aanschrijving op grond van artikel [x] van de Algemene plaatselijke verordening.</text:p>
      <text:p text:style-name="P3199"/>
      <text:h text:style-name="P3200" text:outline-level="8">Artikel 5.2.[bc-k/v+3] Bijzondere aanvraagvereisten omgevingsvergunning kappen of geheel of gedeeltelijk vellen van bomen of houtopstanden in beschermd cultuurlandschap</text:h>
      <text:p text:style-name="P3201">Bij<text:s/>de aanvraag om een omgevingsvergunning voor het kappen of geheel of gedeeltelijk vellen van bomen of houtopstanden in een beschermd cultuurlandschap worden de volgende gegevens en bescheiden verstrekt:</text:p>
      <text:p text:style-name="P3202">a. een aanduiding van de te kappen boom of te vellen houtopstand op een kaart, foto of tekening;</text:p>
      <text:p text:style-name="P3203">b. de reden voor het kappen van de boom of vellen van de houtopstand;<text:s/></text:p>
      <text:p text:style-name="P3204">c. de mogelijkheid tot herbeplanten en, als het voornemen tot herbeplanten bestaat, de locatie daarvan, het aantal en de soorten; en</text:p>
      <text:p text:style-name="P3205">d. een<text:s/>onderbouwing waarin aannemelijk wordt gemaakt dat het kappen of vellen in overeenstemming is met het belang van het behoud van het karakter van het beschermd cultuurlandschap.</text:p>
      <text:p text:style-name="P3206"/>
      <text:h text:style-name="P3207" text:outline-level="8">Artikel 5.2.[bc-k/v+4] Beoordelingsregels omgevingsvergunning kappen of geheel of gedeeltelijk vellen van bomen of houtopstanden in beschermd cultuurlandschap</text:h>
      <text:p text:style-name="P3208">De omgevingsvergunning voor het kappen of het geheel of gedeeltelijk vellen van bomen of houtopstanden in een beschermd cultuurlandschap wordt alleen verleend als de activiteit<text:s/>in overeenstemming is met het belang van het behoud van het karakter van het beschermd cultuurlandschap.</text:p>
      <text:p text:style-name="P3209"/>
      <text:h text:style-name="P3210" text:outline-level="8">Artikel 5.2.[bc-k/v+5] Vergunningvoorschriften kappen of geheel of gedeeltelijk vellen van bomen of houtopstanden in beschermd cultuurlandschap</text:h>
      <text:p text:style-name="P3211">Bij vergunningvoorschrift kan in ieder geval een herbeplantingsplicht worden opgelegd.</text:p>
      <text:p text:style-name="P3212"/>
      <text:p text:style-name="P3213">Op grond van artikel 5.34, eerste lid, van de Omgevingswet verbindt het bevoegd gezag die voorschriften aan de omgevingsvergunning die nodig zijn met het oog op de<text:s/>beoordelingsregels, in dit geval die in artikel 5.2.[bc-k/v+4]. Het betreft hier voorschriften in het belang van het behoud van specifieke karakter van het beschermde cultuurlandschap.<text:s/></text:p>
      <text:p text:style-name="P3214"/>
      <text:h text:style-name="P3215" text:outline-level="8">Artikel 5.2.[bc-k/v+6] Meldingsplicht snoeien, knotten of kandelaberen van bomen in beschermd cultuurlandschap</text:h>
      <text:p text:style-name="Standaard"><text:span text:style-name="T3216">1. Het is verboden een boom in een beschermd cultuurlandschap te snoeien, knotten of kandelaberen zonder dit ten minste vier weken voor het begin ervan te melden.</text:span></text:p>
      <text:p text:style-name="Standaard"><text:span text:style-name="T3217">2. Bij de melding worden de volgende gegevens en<text:s/></text:span><text:span text:style-name="T3218">bescheiden verstrekt:</text:span></text:p>
      <text:p text:style-name="P3219">a. een aanduiding van de te snoeien, knotten of kandelaberen boom op een kaart, foto of tekening, ieder voorzien van een nummer of aanduiding; en</text:p>
      <text:p text:style-name="P3220">b. als een boom wordt gesnoeid: een onderbouwing van de noodzaak daarvan.</text:p>
      <text:p text:style-name="P3221"/>
      <text:p text:style-name="P3222">Voor een toelichting op de artikelen 5.2.[bc-k/v+1] tot en met 5.2.[bc-k/v+6] wordt verwezen naar eerder opgenomen toelichtingen bij soortgelijke regels en de toelichtingen op de staalkaarten voor het omgevingsplan van de VNG.</text:p>
      <text:p text:style-name="P3223"/>
      <text:h text:style-name="P3224" text:outline-level="5">Hoofdstuk 8 Procedures</text:h>
      <text:h text:style-name="P3225" text:outline-level="6">Afdeling 8.3<text:s/>Advies</text:h>
      <text:h text:style-name="P3226" text:outline-level="7">Paragraaf 8.[ce] Advies activiteiten met betrekking tot cultureel erfgoed</text:h>
      <text:h text:style-name="P3227" text:outline-level="8">Artikel 8.[bc] Advies activiteiten in beschermd cultuurlandschap</text:h>
      <text:p text:style-name="Standaard"><text:span text:style-name="T3228">Voordat wordt beslist op een aanvraag om een omgevingsvergunning voor een activiteit als bedoeld in paragraaf 5.2.[bc-b].1, de artikelen 5.2.[bc-a+2], 5.2.[bc-s+2] of 5.2.[bc-k/v+2], of op verzoek van een ander bevoegd gezag over die aanvraag wordt geadviseerd, vraagt het college van burgemeester en wethouders advies aan de gemeentelijke adviescommissie als<text:s/></text:span><text:span text:style-name="T3229">bedoeld in artikel 17.9 van de Omgevingswet en de [</text:span><text:span text:style-name="T3230">citeertitel Verordening op de gemeentelijke adviescommissie</text:span><text:span text:style-name="T3231">].</text:span></text:p>
      <text:p text:style-name="P3232"/>
      <text:p text:style-name="P3233">Gelet op het belang van het voorkomen van aantasting van het karakter van een beschermde cultuurlandschap, kan het gewenst zijn deskundigenadvies in te winnen over de vergunningaanvraag. Zeker indien gewerkt wordt met de open norm dat de bouwactiviteit, aanlegactiviteit, sloopactiviteit (al dan niet in combinatie met vervangend bouwwerk), of kappen of vellen van bomen of houtopstanden in<text:s/>overeenstemming moet zijn met het belang van het behoud van het karakter van het beschermde cultuurlandschap. Deze adviestaak kan worden neergelegd bij de gemeentelijke adviescommissie. Zie in dit verband ook de Handreiking Adviesstelsel Omgevingskwaliteit en VNG-Model Verordening op de gemeentelijke adviescommissie.</text:p>
      <text:p text:style-name="P3234"/>
      <text:p text:style-name="P3235"/>
      <text:list text:style-name="LFO26" text:continue-numbering="true">
        <text:list-item>
          <text:p text:style-name="P3236"><text:bookmark-start text:name="_Toc153967831"/><text:bookmark-start text:name="_Toc153975769"/><text:bookmark-start text:name="_Toc172722122"/><text:bookmark-start text:name="_Toc173312389"/><text:bookmark-start text:name="_Toc176955725"/><text:bookmark-start text:name="_Toc179797470"/><text:bookmark-start text:name="_Toc232073110"/><text:bookmark-start text:name="_Toc232177972"/><text:bookmark-start text:name="_Toc232513676"/><text:bookmark-start text:name="_Toc233383132"/><text:bookmark-start text:name="_Toc233384720"/><text:bookmark-start text:name="_Toc233385713"/><text:bookmark-start text:name="_Toc237446671"/><text:bookmark-start text:name="_Toc237449804"/><text:bookmark-start text:name="_Toc239778344"/><text:bookmark-start text:name="_Toc239779760"/><text:bookmark-start text:name="_Toc239780421"/><text:bookmark-start text:name="_Toc239780571"/><text:bookmark-start text:name="_Toc239781756"/><text:bookmark-start text:name="_Toc240292597"/>Inperking vergunningvrij (ruimtelijk) bouwen vanwege cultureel erfgoed<text:bookmark-end text:name="_Toc153967831"/><text:bookmark-end text:name="_Toc153975769"/><text:bookmark-end text:name="_Toc172722122"/><text:bookmark-end text:name="_Toc173312389"/><text:bookmark-end text:name="_Toc176955725"/><text:bookmark-end text:name="_Toc179797470"/><text:bookmark-end text:name="_Toc232073110"/><text:bookmark-end text:name="_Toc232177972"/><text:bookmark-end text:name="_Toc232513676"/><text:bookmark-end text:name="_Toc233383132"/><text:bookmark-end text:name="_Toc233384720"/><text:bookmark-end text:name="_Toc233385713"/><text:bookmark-end text:name="_Toc237446671"/><text:bookmark-end text:name="_Toc237449804"/><text:bookmark-end text:name="_Toc239778344"/><text:bookmark-end text:name="_Toc239779760"/><text:bookmark-end text:name="_Toc239780421"/><text:bookmark-end text:name="_Toc239780571"/><text:bookmark-end text:name="_Toc239781756"/><text:bookmark-end text:name="_Toc240292597"/></text:p>
        </text:list-item>
      </text:list>
      <text:p text:style-name="P3237"/>
      <text:list text:style-name="LFO27" text:continue-numbering="true">
        <text:list-item>
          <text:list>
            <text:list-item>
              <text:p text:style-name="P3238"><text:bookmark-start text:name="_Toc153967832"/><text:bookmark-start text:name="_Toc153975770"/><text:bookmark-start text:name="_Toc172722123"/><text:bookmark-start text:name="_Toc173312390"/><text:bookmark-start text:name="_Toc176955726"/><text:bookmark-start text:name="_Toc179797471"/><text:bookmark-start text:name="_Toc232073111"/><text:bookmark-start text:name="_Toc232177973"/><text:bookmark-start text:name="_Toc232513677"/><text:bookmark-start text:name="_Toc233383133"/><text:bookmark-start text:name="_Toc233384721"/><text:bookmark-start text:name="_Toc233385714"/><text:bookmark-start text:name="_Toc237446672"/><text:bookmark-start text:name="_Toc237449805"/><text:bookmark-start text:name="_Toc239778345"/><text:bookmark-start text:name="_Toc239779761"/><text:bookmark-start text:name="_Toc239780422"/><text:bookmark-start text:name="_Toc239780572"/><text:bookmark-start text:name="_Toc239781757"/><text:bookmark-start text:name="_Toc240292598"/>Inleiding<text:bookmark-end text:name="_Toc153967832"/><text:bookmark-end text:name="_Toc153975770"/><text:bookmark-end text:name="_Toc172722123"/><text:bookmark-end text:name="_Toc173312390"/><text:bookmark-end text:name="_Toc176955726"/><text:bookmark-end text:name="_Toc179797471"/><text:bookmark-end text:name="_Toc232073111"/><text:bookmark-end text:name="_Toc232177973"/><text:bookmark-end text:name="_Toc232513677"/><text:bookmark-end text:name="_Toc233383133"/><text:bookmark-end text:name="_Toc233384721"/><text:bookmark-end text:name="_Toc233385714"/><text:bookmark-end text:name="_Toc237446672"/><text:bookmark-end text:name="_Toc237449805"/><text:bookmark-end text:name="_Toc239778345"/><text:bookmark-end text:name="_Toc239779761"/><text:bookmark-end text:name="_Toc239780422"/><text:bookmark-end text:name="_Toc239780572"/><text:bookmark-end text:name="_Toc239781757"/><text:bookmark-end text:name="_Toc240292598"/></text:p>
            </text:list-item>
          </text:list>
        </text:list-item>
      </text:list>
      <text:p text:style-name="P3239">In de zogenoemde bruidsschat zijn voorheen landelijk geldende regels voor het vergunningvrij bouwen (hierna<text:s/>het ruimtelijk bouwen, als tegenhanger van het technisch bouwen in het Besluit bouwwerken leefomgeving) overgezet naar het tijdelijk deel van het omgevingsplan. Voor beschermde monumenten en in rijksbeschermde gezichten zijn hierbij in eerste instantie minder gevallen van vergunningvrij ruimtelijk bouwen opgenomen dan opgenomen in het Besluit omgevingsrecht onder de Wet algemene bepalingen omgevingsrecht. Dit hangt vooral samen met de internationaalrechtelijke verplichting uit het verdrag van Granada om<text:s/>ontsiering van (voor)beschermde monumenten en beschermde stads- en dorpsgezichten te voorkomen.<text:s/></text:p>
      <text:p text:style-name="P3240"/>
      <text:p text:style-name="Standaard"><text:span text:style-name="T3241">In het definitieve omgevingsplan kan de vergunningplicht voor het ruimtelijk bouwen, zoals opgenomen in de bruidsschat, nader worden afgestemd op de specifieke lokale situatie. Hierbij kan het ruimtelijk bouwen in het omgevingsplan vergunningvrij worden gemaakt in die gevallen waarvan op voorhand duidelijk is dat er geen kans is op ontsiering van het beschermde cultureel erfgoed. Ook kan het ruimtelijk bouwen<text:s/></text:span><text:span text:style-name="T3242">verder worden gestroomlijnd met de vergunningplicht voor de monumentenactiviteit, als die vanuit de erfgoedverordening wordt overgezet naar het omgevingsplan. Desgewenst kan daarbij het ruimtelijk bouwen in, aan of op beschermde monumenten vergunningvrij worden verklaard in gevallen dat een welstandstoets – de beoordeling of een bouwwerk voldoet aan de regels over het uiterlijk van bouwwerken – geen meerwaarde oplevert ten opzichte van de ontsieringstoets – de beoordeling met het oog op het belang van de<text:s/></text:span><text:span text:style-name="T3243">monumentenzorg – in het kader van de monumentenactiviteit. Hierbij kunnen ook de gevallen worden betrokken die in artikel 2.29 van het Besluit bouwwerken leefomgeving in algemene zin landelijk vergunningvrij zijn verklaard voor ruimtelijk bouwen, maar die vervolgens in artikel 2.30, eerste lid,<text:s/></text:span><text:span text:style-name="T3244">tóch niet</text:span><text:span text:style-name="T3245"><text:s/>vergunningvrij zijn verklaard in, aan of op beschermde monumenten.</text:span></text:p>
      <text:p text:style-name="P3246"/>
      <text:list text:style-name="LFO27" text:continue-numbering="true">
        <text:list-item>
          <text:list>
            <text:list-item>
              <text:p text:style-name="P3247"><text:bookmark-start text:name="_Toc153967833"/><text:bookmark-start text:name="_Toc153975771"/><text:bookmark-start text:name="_Toc172722124"/><text:bookmark-start text:name="_Toc173312391"/><text:bookmark-start text:name="_Toc176955727"/><text:bookmark-start text:name="_Toc179797472"/><text:bookmark-start text:name="_Toc232073112"/><text:bookmark-start text:name="_Toc232177974"/><text:bookmark-start text:name="_Toc232513678"/><text:bookmark-start text:name="_Toc233383134"/><text:bookmark-start text:name="_Toc233384722"/><text:bookmark-start text:name="_Toc233385715"/><text:bookmark-start text:name="_Toc237446673"/><text:bookmark-start text:name="_Toc237449806"/><text:bookmark-start text:name="_Toc239778346"/><text:bookmark-start text:name="_Toc239779762"/><text:bookmark-start text:name="_Toc239780423"/><text:bookmark-start text:name="_Toc239780573"/><text:bookmark-start text:name="_Toc239781758"/><text:bookmark-start text:name="_Toc240292599"/>Voorbeeldregels en artikelsgewijze toelichting<text:bookmark-end text:name="_Toc153967833"/><text:bookmark-end text:name="_Toc153975771"/><text:bookmark-end text:name="_Toc172722124"/><text:bookmark-end text:name="_Toc173312391"/><text:bookmark-end text:name="_Toc176955727"/><text:bookmark-end text:name="_Toc179797472"/><text:bookmark-end text:name="_Toc232073112"/><text:bookmark-end text:name="_Toc232177974"/><text:bookmark-end text:name="_Toc232513678"/><text:bookmark-end text:name="_Toc233383134"/><text:bookmark-end text:name="_Toc233384722"/><text:bookmark-end text:name="_Toc233385715"/><text:bookmark-end text:name="_Toc237446673"/><text:bookmark-end text:name="_Toc237449806"/><text:bookmark-end text:name="_Toc239778346"/><text:bookmark-end text:name="_Toc239779762"/><text:bookmark-end text:name="_Toc239780423"/><text:bookmark-end text:name="_Toc239780573"/><text:bookmark-end text:name="_Toc239781758"/><text:bookmark-end text:name="_Toc240292599"/></text:p>
            </text:list-item>
          </text:list>
        </text:list-item>
      </text:list>
      <text:p text:style-name="P3248">Hieronder volgen voorbeeldregels om het vergunningvrije ruimtelijk bouwen in te perken in<text:s/>het belang van het behoud van cultureel erfgoed of te verruimen ten opzichte van de bruidsschat, in de hoofdstuknummering van het VNG-casco voor het omgevingsplan:</text:p>
      <text:p text:style-name="P3249"/>
      <text:h text:style-name="P3250" text:outline-level="5"><text:bookmark-start text:name="_Hlk153892089"/>Hoofdstuk 5 Activiteiten</text:h>
      <text:h text:style-name="P3251" text:outline-level="6"><text:bookmark-start text:name="_Hlk108438396"/>Afdeling 5.2 Thematische activiteiten<text:s/></text:h>
      <text:h text:style-name="P3252" text:outline-level="7"><text:bookmark-end text:name="_Hlk108438396"/>Paragraaf 5.2.1 Bouwen - algemeen</text:h>
      <text:h text:style-name="P3253" text:outline-level="7"><text:bookmark-start text:name="_Hlk106808567"/>Paragraaf 5.2.[b] Vergunningplicht omgevingsplanactiviteit (ruimtelijk) bouwen</text:h>
      <text:h text:style-name="P3254" text:outline-level="8">Artikel 5.2.[b (22.26)] Vergunning omgevingsplanactiviteit (ruimtelijk) bouwen</text:h>
      <text:p text:style-name="P3255">Het is verboden zonder omgevingsvergunning een bouwactiviteit te verrichten en het te<text:s/>bouwen bouwwerk in stand te houden en te gebruiken.<text:s/></text:p>
      <text:p text:style-name="P3256"/>
      <text:h text:style-name="P3257" text:outline-level="8">Artikel 5.2.[b+1 (22.27)] Uitzonderingen op vergunningplicht artikel 5.2.[b (22.26)] – omgevingsplan onverminderd van toepassing</text:h>
      <text:p text:style-name="P3258">Het verbod, bedoeld in artikel 5.2.[b (22.26)], geldt niet voor de activiteiten, bedoeld in dat artikel, als die betrekking hebben op een van de volgende bouwwerken:<text:s/></text:p>
      <text:p text:style-name="P3259"><text:span text:style-name="T3260">[a.<text:s/></text:span><text:span text:style-name="T3261">t/m i.]</text:span></text:p>
      <text:p text:style-name="P3262"/>
      <text:h text:style-name="P3263" text:outline-level="8">Artikel 5.2.[b+2 (22.28)] Inperkingen artikel 5.2.[b+1 (22.27)] vanwege cultureel erfgoed</text:h>
      <text:p text:style-name="P3264"><text:bookmark-end text:name="_Hlk106808567"/>1. Op een bouwactiviteit die wordt verricht in, aan of op<text:s/>een gemeentelijk monument, provinciaal monument, rijksmonument [of] voorbeschermd rijksmonument[, of aan of op een karakteristiek bouwwerk] is artikel 5.2.[b+1 (22.27)][, aanhef en onder […],] niet van toepassing.<text:s/></text:p>
      <text:p text:style-name="P3265">2. Op een bouwactiviteit die wordt verricht op een locatie ‘omgeving beschermd monument’ is alleen artikel 5.2.[b+1 (22.27)], aanhef en onder [d tot en met i], van toepassing.</text:p>
      <text:p text:style-name="Standaard"><text:span text:style-name="T3266">3.<text:s/></text:span><text:span text:style-name="T3267">Op een bouwactiviteit die wordt verricht in een beschermd stads- of dorpsgezicht, is artikel 5.2.[b+1 (</text:span><text:span text:style-name="T3268">22.27)] alleen<text:s/></text:span><text:span text:style-name="T3269">van toepassing voor zover het gaat om</text:span><text:span text:style-name="T3270">:<text:s/></text:span></text:p>
      <text:p text:style-name="P3271">a. inpandige wijzigingen;</text:p>
      <text:p text:style-name="P3272">b. een wijziging van een achtergevel of achterdakvlak, als die gevel of dat dakvlak niet naar openbaar toegankelijk gebied is gekeerd; [of]</text:p>
      <text:p text:style-name="P3273">c. een bouwwerk op een locatie die onderdeel is van openbaar toegankelijk gebied[.][; of]<text:s/></text:p>
      <text:p text:style-name="P3274"><text:span text:style-name="T3275">[d. een bouwwerk aan de achterkant van een hoofdgebouw, als het betrokken erf niet ook deel uitmaakt van het erf aan de zijkant van dat gebouw en niet naar openbaar toegankelijk gebied is gekeerd.]<text:s/></text:span></text:p>
      <text:p text:style-name="P3276"><text:span text:style-name="T3277">4. Op een<text:s/></text:span><text:span text:style-name="T3278">activiteit die wordt verricht in een beschermd cultuurlandschap</text:span><text:span text:style-name="T3279"><text:s/>is artikel 5.2.[b+1 (22.27)] alleen van toepassing voor zover het gaat om:</text:span></text:p>
      <text:p text:style-name="P3280"><text:span text:style-name="T3281">a. […]</text:span></text:p>
      <text:p text:style-name="P3282"><text:span text:style-name="T3283">5. [voor invulling van dit lid zie artikel 22.28, vierde lid, bruidsschat é</text:span><text:span text:style-name="T3284">n<text:s/></text:span><text:span text:style-name="T3285">de artikelsgewijze toelichting bij dat artikel]<text:s/></text:span></text:p>
      <text:p text:style-name="P3286"/>
      <text:p text:style-name="Standaard"><text:span text:style-name="T3287">De opzet van dit artikel volgt de indeling van artikel 22.28 bruidsschat. Artikel 5.2.[b+2 (22.28)] bevat uitzonderingen en aanvullende randvoorwaarden voor de in artikel 5.2.[b+1 (22.27)] aangewezen, voor het ruimtelijk bouwen<text:s/></text:span><text:span text:style-name="T3288">vergunningvrije gevallen. Gevolg is dat, als uitzondering op de uitzondering, de vergunningplicht uit artikel 5.2.[b (22.26)] toch blijft gelden voor die gevallen (als niet aan de aanvullende randvoorwaarden wordt voldaan). Deze systematiek is overgenomen uit de artikelen 4a en 5, vierde lid, van bijlage II bij het voormalige Besluit omgevingsrecht. De vergunningvrije mogelijkheden zijn in het kader van de bescherming van cultureel erfgoed beperkt in geval van (voor)beschermde monumenten en archeologische<text:s/></text:span><text:span text:style-name="T3289">monumenten en beschermde stads- en dorpsgezichten.</text:span><text:span text:style-name="T3290"><text:s/></text:span><text:span text:style-name="T3291">De vergunningvrije ruimtelijke bouwactiviteiten in het derde lid, onder d (artikel 22.28, derde lid, onder c, bruidsschat) kunnen desgewenst worden weggelaten, omdat ze niet in alle beschermde gezichten wenselijk zullen zijn. Bijvoorbeeld als sprake is van karakteristieke binnenterreinen en tuinen. Dit kan in die gevallen ook de leefbaarheid en klimaatbestendigheid beïnvloeden. Desgewenst kunnen in het vierde lid bepaalde generiek vergunningvrije<text:s/></text:span><text:span text:style-name="T3292">ruimtelijke bouwactiviteiten ook in beschermde cultuurlandschappen alsnog vergunningplichtig worden verklaard. <text:s/></text:span></text:p>
      <text:p text:style-name="P3293"/>
      <text:p text:style-name="P3294">In het vijfde lid kan eventueel artikel 5.2.[b+2 (22.28)], vierde lid, worden uitgewerkt. Dit artikellid uit de bruidsschat is een voortzetting van artikel 5, vierde lid, van bijlage II bij het voormalige Besluit omgevingsrecht, waarbij op basis van de jurisprudentie één wijziging is aangebracht. Dit was een uitvloeisel van de uitspraak van de Afdeling bestuursrechtspraak van de Raad van State<text:s/>met nummer ECLI:NL:RVS:2014:2066. Bij deze uitspraak heeft de Afdeling kort samengevat geoordeeld dat het bestaan van een vergunningplicht voor een bouwactiviteit een eventuele vergunningplicht voor het uitvoeren van grondwerkzaamheden die nodig zijn voor het verrichten van de bouwactiviteit onverlet laat. Om die reden is het niet langer meer nodig om de bescherming van archeologische waarden die gevolgen kunnen ondervinden van grondwerkzaamheden in het kader van een bouwactiviteit, te laten plaatsvinden<text:s/>via regels die betrekking hebben op de bouwactiviteit. Het zijn twee zelfstandige kaders. In de voormalige planologische regelingen die onderdeel uitmaken van het tijdelijke deel van het omgevingsplan, bedoeld in artikel 22.1, onder a, van de Omgevingswet, was dit uiteraard nog niet tot uitdrukking gebracht. Het is aan gemeenten om dit bij het vaststellen van het definitieve omgevingsplan verder te regelen en de regels die met het oog op de bescherming van archeologische waarden op een locatie worden<text:s/>gesteld aan het bouwen en het uitvoeren van grondwerkzaamheden in onderlinge samenhang te bezien en desgewenst aan te passen. Bij de voorbeeldregels voor aanlegwerkzaamheden in of op een (te verwachten) archeologisch monument (zie hoofdstuk 9) is hier overigens al op voorgesorteerd, door graafwerkzaamheden voor een bouwput expliciet te noemen.<text:s/></text:p>
      <text:p text:style-name="P3295"/>
      <text:p text:style-name="P3296">Toelichting op nadere invulling regime vergunningplichtige en vergunningvrije bouwactiviteiten<text:s/></text:p>
      <text:p text:style-name="P3297">In aanvulling op de toelichting op artikel 2.15g [vernummerd tot<text:s/>artikel 2.30] van het Bbl wordt hieronder ingegaan op de instructieregels en instructies die in ieder geval in acht genomen moeten worden bij het in het definitieve omgevingsplan aanpassen van de artikelen 22.26 en 22.27 en de in artikel 22.28 opgenomen uitzonderingen daarop voor cultureel erfgoed.</text:p>
      <text:p text:style-name="P3298">Bij aanpassing van het omgevingsplan moet de gemeente de instructieregels en instructies van de provincie en het Rijk in acht nemen. Bij dit onderwerp gaat het dan in ieder geval om de instructieregels uit het<text:s/>Bkl over het behoud van cultureel erfgoed (artikel 5.130) en werelderfgoed (artikel 5.131), de provinciale instructieregels over werelderfgoed (op grond van artikel 7.4, derde lid, van het Bkl) en de instructies ter bescherming van rijksbeschermde stads- en dorpsgezichten, bedoeld in artikel 2.34, vierde lid, van de Omgevingswet (in samenhang met artikel 4.35 van de Invoeringswet Omgevingswet).</text:p>
      <text:p text:style-name="P3299">Voor omgevingsplanactiviteiten in, aan of op via het omgevingsplan (voor)beschermde monumenten of archeologische<text:s/>monumenten zal het daarbij vooral draaien om de vraag of de activiteit van invloed kan zijn op de monumentale waarden. De omgevingsplanactiviteit met betrekking tot een bouwwerk valt hier immers één op één samen met de omgevingsplanactiviteit met betrekking tot een (gemeentelijk of provinciaal) beschermd monument of archeologisch monument. Deze vergunningplichten kunnen hierbij worden gestroomlijnd. <text:s/>Als een gemeente niet tot een vergunningvrijregime per locatie wil overgaan, ligt voor de<text:s/>monumentenactiviteit een vergelijkbaar regime voor de hand als opgenomen in artikel 13.11 van het Bal, waarin de vergunningvrije gevallen voor de rijksmonumentenactiviteit zijn aangewezen.<text:s/></text:p>
      <text:p text:style-name="Standaard"><text:span text:style-name="T3300">In de omgeving van (voor)beschermde monumenten<text:s/></text:span><text:span text:style-name="T3301">[hier: op een locatie met de functie-aanduiding ‘omgeving beschermd monument’; in de bruidsschat is dat nog het onbepaalde ‘bij’ een beschermd monument]</text:span><text:span text:style-name="T3302"><text:s/>is in ieder geval relevant de instructieregel in artikel 5.130, tweede lid, onder d, onder 1°, van het Bkl, dat de<text:s/></text:span><text:span text:style-name="T3303">aantasting van de omgeving van deze monumenten moet worden voorkomen voor zover deze daardoor zouden worden ontsierd of beschadigd. De mogelijkheden om binnen een rijksbeschermd stads- of dorpsgezicht meer omgevingsplanactiviteiten vergunningvrij te maken, worden enerzijds specifiek begrensd door het niveau van bescherming dat ten tijde van de aanwijzing als beschermd gezicht op grond van de Monumentenwet 1988 of de instructie op grond van artikel 2.34, vierde lid, van de Omgevingswet voldoende beschermend<text:s/></text:span><text:span text:style-name="T3304">werd geacht. Anderzijds vormt de generieke instructieregel in artikel 5.130, tweede lid, onder d, onder 2°, van het Bkl in algemene zin een ondergrens. Deze instructieregel bepaalt dat aantasting van het karakter van beschermde stads- en dorpsgezichten (ongeacht op welk overheidsniveau deze zijn beschermd) moet worden voorkomen. Hoewel in de artikelsgewijze toelichting bij artikel 5.130 van het Bkl is opgemerkt dat het tweede lid, onder d, onder 2°, zich in eerste instantie richt op stads- en dorpsgezichten</text:span><text:span text:style-name="T3305"><text:s/>(en cultuurlandschappen) die op initiatief van de gemeente zelf worden beschermd, is de bepaling uitdrukkelijk ook van toepassing op rijksbeschermde stads- en dorpsgezichten. Dit is ook nodig, omdat veel aanwijzingen als rijksbeschermd stads- of dorpsgezicht inmiddels zo’n vijftig jaar oud zijn en de meeste nog op het oude stelsel zijn geënt, waarin van rechtswege een bouwvergunningplicht gold. Daardoor zijn die als instructie aangemerkte oude aanwijzingen in de praktijk niet altijd leesbaar als een<text:s/></text:span><text:span text:style-name="T3306">actuele en gedetailleerde instructie als bedoeld in artikel 2.34 van de Omgevingswet. De instructieregel in artikel 5.130, eerste lid, van het Bkl verplicht de gemeente in zo’n geval de karakteristieken van het beschermde gezicht aanvullend te analyseren en te betrekken bij de vraag of er ruimte is voor aanvullende vergunningvrije omgevingsplanactiviteiten. Het ligt niet voor de hand dat er op gemeentelijk niveau generiek veel meer vergunningvrij zal kunnen worden verklaard. Voornoemde instructieregel voor<text:s/></text:span><text:span text:style-name="T3307">beschermde stads- en dorpsgezichten geldt overigens ook voor eventuele via het omgevingsplan beschermde cultuurlandschappen, iets wat met name in het buitengebied aan de orde zou kunnen zijn.</text:span></text:p>
      <text:p text:style-name="P3308">In het licht van het voorgaande wordt ook nog gewezen op het verdrag van Granada, dat ook de medeoverheden bindt. Op basis van artikel 4 van dat verdrag moet het beschermingsregime zo ingericht worden dat het bevoegd gezag ter voorkoming van ontsiering, vernieling of afbraak van beschermd cultureel erfgoed in een<text:s/>passende controle en goedkeuringsprocedure in kennis wordt gesteld van alle plannen tot het slopen of wijzigen («afbraak of verandering») van een (voor)beschermd monument of aantasting van de omgeving van zo’n monument, of waardoor een beschermd gezicht of cultuurlandschap geheel dan wel gedeeltelijk wordt aangetast als gevolg van de sloop van bestaande gebouwen, de bouw van nieuwe gebouwen, of belangrijke veranderingen waardoor het karakter van het gezicht of cultuurlandschap zou worden aangetast. Artikel<text:s/>14, eerste lid, van dit verdrag vraagt verder in de verschillende stadia van besluitvorming te zorgen voor passende structuren voor informatie, overleg en samenwerking tussen de centrale overheid, de regionale en lokale overheden, culturele instellingen en verenigingen en het publiek (participatie).</text:p>
      <text:p text:style-name="P3309">In de meeste gevallen zal een preventieve toets aan het omgevingsplan in de vorm van een vergunningplicht met het oog op bovenstaande overwegingen wenselijk blijven. De hoeveelheid activiteiten in, aan, op en<text:s/>bij beschermde monumenten en archeologische monumenten en in beschermde stads- en dorpsgezichten die in een gebied geheel vergunningvrij zullen kunnen worden na aanpassing van het omgevingsplan zal naar verwachting dus ook niet veel afwijken van de mogelijkheden onder het oude recht.</text:p>
      <text:p text:style-name="P3310"/>
      <text:h text:style-name="P3311" text:outline-level="8">Artikel 5.2.[b+3 (22.36)] Vergunningvrije activiteiten van rechtswege in overeenstemming met dit omgevingsplan</text:h>
      <text:p text:style-name="P3312">Onverminderd de overige bepalingen van deze paragraaf en de bepalingen van paragraaf 5.2.[22.3] zijn in ieder geval<text:s/>in overeenstemming met dit omgevingsplan:</text:p>
      <text:p text:style-name="Standaard"><text:span text:style-name="T3313">a. </text:span><text:span text:style-name="T3314">het bouwen, in stand houden en gebruiken van een bijbehorend bouwwerk of een uitbreiding daarvan als bedoeld in artikel 5.2.[b+1 (22.27)], onder a, als in aanvulling op de in dat onderdeel gestelde eisen ook wordt voldaan aan de volgende eisen:<text:s/></text:span><text:span text:style-name="T3315">[…];</text:span></text:p>
      <text:p text:style-name="Standaard"><text:span text:style-name="T3316">b.<text:s/></text:span><text:span text:style-name="T3317">het bouwen, in stand houden en gebruiken van een erf- of perceel</text:span><text:span text:style-name="T3318">afscheiding als bedoeld in artikel 5.2.[b+1 (22.27)], onder f; en</text:span></text:p>
      <text:p text:style-name="P3319">c. het gebruiken van een bestaand bouwwerk voor huisvesting in verband met<text:s/>mantelzorg.</text:p>
      <text:p text:style-name="P3320"/>
      <text:h text:style-name="P3321" text:outline-level="8">Artikel 5.2.[b+4 (22.38)] Inperking artikel 5.2.[b+3 (22.36)] vanwege cultureel erfgoed</text:h>
      <text:p text:style-name="P3322">Artikel 5.2.[b+3 (22.36)], onderdelen a en b, is niet van toepassing op een activiteit die wordt verricht:</text:p>
      <text:p text:style-name="P3323">a. in, aan of op een gemeentelijk monument, provinciaal monument, rijksmonument, voorbeschermd rijksmonument, of karakteristiek bouwwerk, of op een locatie ‘omgeving beschermd monument’;<text:s/></text:p>
      <text:p text:style-name="Standaard"><text:span text:style-name="T3324">b. in een<text:s/></text:span><text:span text:style-name="T3325">beschermd stads- of dorpsgezicht; of</text:span></text:p>
      <text:p text:style-name="P3326">c. in een beschermd cultuurlandschap.</text:p>
      <text:p text:style-name="P3327"><text:bookmark-end text:name="_Hlk153892089"/></text:p>
      <text:p text:style-name="P3328">Dit artikel bevat<text:s/>uitzonderingen op het vergunningvrij bouwen als bedoeld in artikel 5.2.[b+3 (22.36)]. Deze uitzondering is voor (voor)beschermde monumenten en archeologische monumenten en rijksbeschermde stads- en dorpsgezichten opgenomen in artikel 22.36 van het tijdelijk deel van het omgevingsplan (bruidsschat) en onder het oude recht in artikel 4a van bijlage II bij het voormalige Besluit omgevingsrecht. In deze voorbeeldregel zijn nu ook (eventuele) karakteristieke bouwwerken en beschermde cultuurlandschappen<text:s/>opgenomen. Het bouwen ‘bij’ een (voor)beschermd monument is hier nu concreter ingekaderd door de toevoeging van een werkingsgebied: een locatie met de functie-aanduiding ‘omgeving beschermd monument’. Op deze manier kan het vergunningvrij ruimtelijk bouwen bij (in de omgeving van) via het omgevingsplan beschermde monumenten en (voorbeschermde) rijksmonumenten door differentiatie in de werkingsgebieden worden geregeld met inachtneming van de instructieregel uit artikel 5.130, tweede lid, onder d, onder 1°,<text:s/>van het Bkl en wordt de burger tegelijkertijd zekerheid geboden over hoe ver dat bouwen ‘bij’ een beschermd monument in het concrete geval reikt.</text:p>
      <text:p text:style-name="Standaard"><text:span text:style-name="T3329">Onderdeel c van artikel 22.36 van de bruidsschat (en onderdeel 22 van artikel 2 van bijlage II bij het voormalige Besluit omgevingsrecht) is abusievelijk nooit vergunningvrij verklaard bij beschermd cultureel erfgoed. Omdat het gebruik van een bestaand bouwwerk voor mantelzorg op zich (dus zonder eventueel noodzakelijke bouwwerkzaamheden) geen nadelige fysieke<text:s/></text:span><text:span text:style-name="T3330">gevolgen heeft voor de monumentale waarden van het monument of het karakter van het gebouw, kan dit onderdeel bij nader inzien alsnog vergunningvrij worden verklaard. Hierop is in artikel 5.2.[b+4 (22.38)] al voorgesorteerd.<text:s/></text:span></text:p>
      <text:p text:style-name="P3331"><text:bookmark-end text:name="_Hlk147763001"/></text:p>
      <text:p text:style-name="P3332"/>
      <text:h text:style-name="P3333" text:outline-level="1"><text:bookmark-start text:name="_Toc153967834"/><text:bookmark-start text:name="_Toc153975772"/><text:bookmark-start text:name="_Toc172722125"/><text:bookmark-start text:name="_Toc173312392"/><text:bookmark-start text:name="_Toc176955728"/><text:bookmark-start text:name="_Toc179797473"/><text:bookmark-start text:name="_Toc232073113"/><text:bookmark-start text:name="_Toc232177975"/><text:bookmark-start text:name="_Toc232513679"/><text:bookmark-start text:name="_Toc233383135"/><text:bookmark-start text:name="_Toc233384723"/><text:bookmark-start text:name="_Toc233385716"/><text:bookmark-start text:name="_Toc237446674"/><text:bookmark-start text:name="_Toc237449807"/><text:bookmark-start text:name="_Toc239778347"/><text:bookmark-start text:name="_Toc239779763"/><text:bookmark-start text:name="_Toc239780424"/><text:bookmark-start text:name="_Toc239780574"/><text:bookmark-start text:name="_Toc239781759"/><text:bookmark-start text:name="_Toc240292600"/>BIJLAGE 1B. Voorbeeldregels bijlage 1, doorlopend<text:bookmark-end text:name="_Toc153967834"/><text:bookmark-end text:name="_Toc153975772"/><text:bookmark-end text:name="_Toc172722125"/><text:bookmark-end text:name="_Toc173312392"/><text:bookmark-end text:name="_Toc176955728"/><text:bookmark-end text:name="_Toc179797473"/><text:bookmark-end text:name="_Toc232073113"/><text:bookmark-end text:name="_Toc232177975"/><text:bookmark-end text:name="_Toc232513679"/><text:bookmark-end text:name="_Toc233383135"/><text:bookmark-end text:name="_Toc233384723"/><text:bookmark-end text:name="_Toc233385716"/><text:bookmark-end text:name="_Toc237446674"/><text:bookmark-end text:name="_Toc237449807"/><text:bookmark-end text:name="_Toc239778347"/><text:bookmark-end text:name="_Toc239779763"/><text:bookmark-end text:name="_Toc239780424"/><text:bookmark-end text:name="_Toc239780574"/><text:bookmark-end text:name="_Toc239781759"/><text:bookmark-end text:name="_Toc240292600"/></text:h>
      <text:p text:style-name="P3334"/>
      <text:h text:style-name="P3335" text:outline-level="5">Hoofdstuk 4 Aanwijzing van locaties in de fysieke leefomgeving</text:h>
      <text:h text:style-name="P3336" text:outline-level="6">Afdeling 4.1 [staalkaarten VNG] Thema’s</text:h>
      <text:h text:style-name="P3337" text:outline-level="7">Paragraaf 4.1.4 [staalkaarten VNG] Cultureel erfgoed</text:h>
      <text:h text:style-name="Kop7" text:outline-level="7"><text:bookmark-start text:name="_Hlk148604325"/><text:span text:style-name="T3338">Paragraaf 4.1.4.1 Algemeen</text:span></text:h>
      <text:h text:style-name="P3339" text:outline-level="8"><text:bookmark-end text:name="_Hlk148604325"/>Artikel 4.32 [staalkaarten VNG] Toepassingsbereik</text:h>
      <text:p text:style-name="P3340">Deze paragraaf gaat over activiteiten met betrekking tot cultureel erfgoed.</text:p>
      <text:p text:style-name="P3341"/>
      <text:h text:style-name="P3342" text:outline-level="8">Artikel 4.33 [staalkaarten VNG, aangepast] Doelen</text:h>
      <text:p text:style-name="P3343">Voor activiteiten met betrekking tot cultureel erfgoed gelden de volgende doelen:</text:p>
      <text:p text:style-name="P3344">a. het behoud van cultureel erfgoed;<text:s/></text:p>
      <text:p text:style-name="P3345">[b. het behoud van de uitzonderlijke universele waarde van werelderfgoed.]<text:s/></text:p>
      <text:p text:style-name="P3346"/>
      <text:h text:style-name="P3347" text:outline-level="7">Paragraaf 4.1.4.[gm(m/am)] Gemeentelijke monumenten</text:h>
      <text:h text:style-name="P3348" text:outline-level="8">Artikel 4.[gm(m/am)] Aanwijzing gemeentelijke monumenten</text:h>
      <text:p text:style-name="P3349">1. Een monument, opgenomen in bijlage [X] Gemeentelijke monumenten (monument),<text:s/>op een locatie met de functie-aanduiding ‘gemeentelijk monument’ is aangewezen als gemeentelijk monument.<text:s/></text:p>
      <text:p text:style-name="P3350">2. Een archeologisch monument, opgenomen in bijlage [Y]<text:s/><text:bookmark-start text:name="_Hlk153788498"/>Gemeentelijke monumenten (archeologisch monument)<text:bookmark-end text:name="_Hlk153788498"/>, op een locatie met de functie-aanduiding ‘gemeentelijk monument’ is aangewezen als gemeentelijk monument.<text:s/></text:p>
      <text:p text:style-name="P3351">Zie bijlage 1A, artikel 4.[gm(m)] en artikel 4.[gm(am)] voor een voorbeeld voor bijlage [X], respectievelijk bijlage [Y].<text:s/></text:p>
      <text:p text:style-name="P3352"/>
      <text:h text:style-name="Kop8" text:outline-level="8"><text:span text:style-name="T3353">Artikel 4.[gm(m)+1] Regels voor gemeentelijke<text:s/></text:span><text:span text:style-name="T3354">monumentenactiviteiten en andere activiteiten die gemeentelijke monumenten betreffen, voor zover het gaat om een monument</text:span></text:h>
      <text:p text:style-name="P3355">Op het verrichten van een gemeentelijke monumentenactiviteit of andere activiteiten die een gemeentelijk monument betreffen, zijn voor zover het gaat om een monument de volgende regels van toepassing:</text:p>
      <text:p text:style-name="P3356">a. Paragraaf 5.2[gm(m)] (nummer en titel paragraaf invoegen);</text:p>
      <text:p text:style-name="P3357">b. Artikelen 8.[gm(m)], 8.[gm(m)+1] en 8.[gm(m)+2]; en<text:s/></text:p>
      <text:p text:style-name="P3358">c. […]</text:p>
      <text:p text:style-name="P3359"/>
      <text:h text:style-name="Kop8" text:outline-level="8"><text:span text:style-name="T3360">Artikel 4.[gm(am)+1] Regels gemeentelijke monumentenactiviteit<text:s/></text:span><text:span text:style-name="T3361">en andere activiteiten die gemeentelijke monumenten betreffen, voor zover het gaat om een archeologisch monument</text:span></text:h>
      <text:p text:style-name="P3362">Op het verrichten van een gemeentelijke monumentenactiviteit of andere activiteiten die een gemeentelijk monument betreffen, zijn voor zover het gaat om een archeologisch monument de volgende regels van toepassing:</text:p>
      <text:p text:style-name="P3363">a. Paragraaf 5.2[gm(am)] (nummer en titel paragraaf invoegen);</text:p>
      <text:p text:style-name="P3364">b. Artikelen 8.[gm(am)] en 8.[gm(am)+1]; en<text:s/></text:p>
      <text:p text:style-name="P3365">c. […]</text:p>
      <text:p text:style-name="P3366"/>
      <text:h text:style-name="Kop7" text:outline-level="7"><text:span text:style-name="T3367">Paragraaf 4.1.4.[kb] Karakteristieke bouwwerken</text:span></text:h>
      <text:h text:style-name="P3368" text:outline-level="8">Artikel 4.[kb]<text:s/>Aanwijzing karakteristiek bouwwerk</text:h>
      <text:p text:style-name="P3369">Een onroerende zaak, opgenomen in Bijlage [kb] Karakteristieke bouwwerken, op een locatie met de functie-aanduiding karakteristiek bouwwerk, is aangewezen als karakteristiek bouwwerk.<text:s/></text:p>
      <text:p text:style-name="P3370"/>
      <text:h text:style-name="P3371" text:outline-level="8">Artikel 4.[kb+1] Regels voor (ruimtelijk) bouwen met betrekking tot karakteristieke bouwwerken</text:h>
      <text:p text:style-name="P3372">Op het verrichten van een bouwactiviteit met betrekking tot een karakteristiek bouwwerk zijn de volgende regels van toepassing:</text:p>
      <text:p text:style-name="P3373">a. Paragraaf 5.2.[kb]; (nummer en titel paragraaf invoegen)</text:p>
      <text:p text:style-name="P3374">b.<text:s/>Artikel 8.[kb]; en</text:p>
      <text:p text:style-name="P3375">c. […]</text:p>
      <text:p text:style-name="P3376"/>
      <text:h text:style-name="P3377" text:outline-level="8">Artikel 4.[kb+2] Regels voor slopen of gedeeltelijk of geheel verplaatsen karakteristieke bouwwerken</text:h>
      <text:p text:style-name="P3378">Op het slopen of het gedeeltelijk of geheel verplaatsen van een karakteristiek bouwwerk zijn de volgende regels van toepassing:</text:p>
      <text:p text:style-name="P3379">a. Paragraaf 5.2.[kb]; (nummer en titel paragraaf invoegen)</text:p>
      <text:p text:style-name="P3380">b. Artikel 8.[kb]; en</text:p>
      <text:p text:style-name="P3381">[…]</text:p>
      <text:p text:style-name="P3382"/>
      <text:h text:style-name="P3383" text:outline-level="7">Paragraaf 4.1.4.[tvbw] Bouwhistorisch onderzoek bij voorgenomen sloopactiviteit en te verwachten bouwhistorische waarden</text:h>
      <text:h text:style-name="P3384" text:outline-level="8">Artikel 4.[tvbw] Aanwijzing bouwwerk met te<text:s/>verwachten bouwhistorische waarde</text:h>
      <text:p text:style-name="P3385">Een onroerende zaak, opgenomen in bijlage [tvbw] Bouwwerken met te verwachten bouwhistorische waarde, op een locatie met de functie-aanduiding bouwwerk met te verwachten bouwhistorische waarde, is aangewezen als bouwwerk met te verwachten bouwhistorische waarde.<text:s/></text:p>
      <text:p text:style-name="P3386"/>
      <text:h text:style-name="P3387" text:outline-level="8">Artikel 4.[tvbw+1] Regels slopen bouwwerk met te verwachten bouwhistorische waarde</text:h>
      <text:p text:style-name="P3388">Op het slopen van een bouwwerk met te verwachten bouwhistorische waarde zijn de volgende regels van toepassing:</text:p>
      <text:p text:style-name="P3389">a. Paragraaf<text:s/>5.2.[tvbw]; (nummer en titel paragraaf invoegen)</text:p>
      <text:p text:style-name="P3390">b. Artikel 8.[tvbw]; en</text:p>
      <text:p text:style-name="P3391">c. […]</text:p>
      <text:p text:style-name="P3392"/>
      <text:h text:style-name="P3393" text:outline-level="7">Paragraaf 4.1.4.[obm] Omgeving beschermd monument</text:h>
      <text:h text:style-name="P3394" text:outline-level="8">Artikel 4.[obm] Aanwijzing locatie omgeving beschermd monument</text:h>
      <text:p text:style-name="P3395">Een locatie met de functie-aanduiding ‘omgeving beschermd monument’ is aangewezen als omgeving beschermd monument, voor zover deze is opgenomen in Bijlage [x] Omgeving beschermde monumenten.<text:s/></text:p>
      <text:p text:style-name="P3396"/>
      <text:h text:style-name="P3397" text:outline-level="8">Artikel 4.[obm+1] Regels (ruimtelijk) bouwen in omgeving beschermd monument</text:h>
      <text:p text:style-name="P3398">1. Op het verrichten van een bouwactiviteit op<text:s/>een locatie ‘omgeving beschermd monument’ zijn ook de volgende regels van toepassing:</text:p>
      <text:p text:style-name="P3399">a. artikel 5.2.[b+5(obm)]; en</text:p>
      <text:p text:style-name="P3400">b. artikel 8.[obm].</text:p>
      <text:p text:style-name="P3401">2. Op het verrichten van een bouwactiviteit op een locatie ‘molenbiotoop’ zijn ook de volgende regels van toepassing:<text:s/></text:p>
      <text:p text:style-name="P3402">a. artikel 5.2.[b+6(mb)]; en</text:p>
      <text:p text:style-name="P3403">b. artikel 8.[obm/mb].</text:p>
      <text:p text:style-name="P3404"/>
      <text:h text:style-name="P3405" text:outline-level="8">Artikel 4.[obm+2] Regels aanlegactiviteiten in omgeving beschermd monument</text:h>
      <text:p text:style-name="P3406">Op het uitvoeren van werken, geen bouwwerken zijnde, en werkzaamheden, op een locatie ‘molenbiotoop’ zijn ook de volgende regels<text:s/>van toepassing:</text:p>
      <text:p text:style-name="P3407">a. artikel 5.2.[a+(mb)]; en</text:p>
      <text:p text:style-name="P3408">b. artikel 8.[obm/mb].</text:p>
      <text:p text:style-name="Standaard"/>
      <text:h text:style-name="Kop7" text:outline-level="7"><text:span text:style-name="T3409">Paragraaf 4.1.4.[(tv)am] (Te verwachten) archeologische monumenten</text:span></text:h>
      <text:h text:style-name="P3410" text:outline-level="8">Artikel 4.[(tv)am] Aanwijzing (te verwachten) archeologisch monument<text:s/></text:h>
      <text:p text:style-name="P3411">1. De archeologische monumenten op een locatie met de functie-aanduiding ‘archeologisch monument’ zijn aangewezen als archeologisch monument.<text:s/></text:p>
      <text:p text:style-name="P3412">2. De te verwachten archeologische monumenten op een locatie met de functie-aanduiding ‘te verwachten archeologisch monument met een hoge verwachting’ zijn<text:s/>aangewezen als te verwachten archeologisch monument met een hoge verwachting.</text:p>
      <text:p text:style-name="P3413">3. De te verwachten archeologische monumenten op een locatie met de functie-aanduiding ‘te verwachten archeologisch monument met een middelhoge verwachting’ zijn aangewezen als te verwachten archeologisch monument met een middelhoge verwachting; en</text:p>
      <text:p text:style-name="P3414"><text:span text:style-name="T3415">4. De te verwachten archeologische monumenten op een locatie met de functie-aanduiding ‘te verwachten archeologisch monument met een lage verwachting’ zijn aangewezen als te verwachten<text:s/></text:span><text:span text:style-name="T3416">archeologisch monument met een lage verwachting.</text:span></text:p>
      <text:p text:style-name="P3417"/>
      <text:h text:style-name="P3418" text:outline-level="8"><text:bookmark-start text:name="_Hlk148604995"/>Artikel 4.[(tv)am+1] Regels (ruimtelijk) bouwen in of op (te verwachten) archeologisch monument</text:h>
      <text:p text:style-name="P3419">Op het verrichten van een bouwactiviteit in of op een archeologisch monument of te verwachten archeologisch monument zijn de volgende regels van toepassing:</text:p>
      <text:list text:style-name="LFO28" text:continue-numbering="true">
        <text:list-item>
          <text:p text:style-name="P3420">Paragraaf 5.2.[(tv)am-b].1; (nummer en titel paragraaf invoegen)</text:p>
        </text:list-item>
        <text:list-item>
          <text:p text:style-name="P3421">Artikel 8.[(tv)am)]; en</text:p>
        </text:list-item>
        <text:list-item>
          <text:p text:style-name="P3422">[…]</text:p>
        </text:list-item>
      </text:list>
      <text:p text:style-name="P3423"/>
      <text:h text:style-name="P3424" text:outline-level="8">Artikel 4.[(tv)am+2] Regels aanlegactiviteiten in of op (te verwachten) archeologisch monument</text:h>
      <text:p text:style-name="P3425">Op het uitvoeren van<text:s/>werken, geen bouwwerken zijnde, en werkzaamheden, in of op een archeologisch monument of te verwachten archeologisch monument zijn de volgende regels van toepassing:</text:p>
      <text:p text:style-name="P3426">a. Paragraaf 5.2.[(tv)am-a].2; (nummer en titel paragraaf invoegen)</text:p>
      <text:p text:style-name="P3427">b. Artikel 8.[(tv)am)]; en</text:p>
      <text:p text:style-name="P3428">c. […]</text:p>
      <text:p text:style-name="P3429"/>
      <text:h text:style-name="P3430" text:outline-level="8">Artikel 4.[(tv)am+3] Regels slopen bouwwerk in of op (te verwachten) archeologisch monument</text:h>
      <text:p text:style-name="P3431">Op het slopen van een bouwwerk in of op een archeologisch monument of te verwachten archeologisch monument zijn de volgende regels van toepassing:</text:p>
      <text:p text:style-name="P3432">a.<text:s/>Paragraaf 5.2.[(tv)am-s].3 (nummer en titel paragraaf invoegen)</text:p>
      <text:p text:style-name="P3433">b. Artikel 8.[(tv)am)]; en</text:p>
      <text:p text:style-name="P3434">c. […]<text:bookmark-end text:name="_Hlk148604995"/></text:p>
      <text:p text:style-name="P3435"/>
      <text:h text:style-name="Kop7" text:outline-level="7"><text:span text:style-name="T3436">Paragraaf 4.1.4.[bsd] Beschermde stads- en dorpsgezichten</text:span></text:h>
      <text:h text:style-name="P3437" text:outline-level="8">Artikel 4.[bsd] Aanwijzing beschermd stads- of dorpsgezicht</text:h>
      <text:p text:style-name="P3438">Een locatie met de functie-aanduiding gemeentelijk beschermd stads- of dorpsgezicht of rijksbeschermd stads- of dorpsgezicht is aangewezen als gemeentelijk beschermd stads- of dorpsgezicht respectievelijk rijksbeschermd stads- of dorpsgezicht.</text:p>
      <text:p text:style-name="P3439"/>
      <text:p text:style-name="P3440">[Indien wordt gewerkt met een bijlage bij de<text:s/>regels:<text:s/></text:p>
      <text:h text:style-name="P3441" text:outline-level="8">Artikel 4.[bsd] Aanwijzing beschermd stads- of dorpsgezicht</text:h>
      <text:p text:style-name="P3442">Een stads- of dorpsgezicht, opgenomen in bijlage [bsd] Beschermde stads- en dorpsgezichten, op een locatie met de functie-aanduiding gemeentelijk beschermd stads- of dorpsgezicht of rijksbeschermd stads- of dorpsgezicht, is aangewezen als gemeentelijk beschermd stads- of dorpsgezicht respectievelijk rijksbeschermd stads- of dorpsgezicht.</text:p>
      <text:p text:style-name="P3443"/>
      <text:h text:style-name="P3444" text:outline-level="8">Artikel 4.[bsd+1] Regels voor (ruimtelijk) bouwen in beschermd stads- of dorpsgezicht</text:h>
      <text:p text:style-name="P3445">Op het<text:s/>verrichten van een bouwactiviteit in een beschermd stads- of dorpsgezicht, zijn de volgende regels van toepassing:</text:p>
      <text:p text:style-name="P3446">a. Paragraaf 5.2.[bsd-b].1; (nummer en titel paragraaf invoegen)</text:p>
      <text:p text:style-name="P3447">b. Artikel 8.[bsd]; en</text:p>
      <text:p text:style-name="P3448">c. […]</text:p>
      <text:p text:style-name="P3449"/>
      <text:h text:style-name="P3450" text:outline-level="8">Artikel 4.[bsd+2] Regels aanlegactiviteiten in beschermd stads- of dorpsgezicht</text:h>
      <text:p text:style-name="P3451">Op het uitvoeren van werken, geen bouwwerken zijnde, of werkzaamheden in een beschermd stads- of dorpsgezicht, zijn de volgende regels van toepassing:</text:p>
      <text:p text:style-name="P3452">a. Paragraaf 5.2.[bsd-a].2; (nummer en titel paragraaf invoegen)</text:p>
      <text:p text:style-name="P3453">b.<text:s/>Artikel 8.[bsd]; en</text:p>
      <text:p text:style-name="P3454">c. […]</text:p>
      <text:p text:style-name="P3455"/>
      <text:h text:style-name="P3456" text:outline-level="8">Artikel 4.[bsd+3] Regels slopen bouwwerk in beschermd stads- of dorpsgezicht</text:h>
      <text:p text:style-name="P3457">Op het slopen van een bouwwerk in een beschermd stads- of dorpsgezicht, zijn de volgende regels van toepassing:</text:p>
      <text:p text:style-name="P3458">a. Paragraaf 5.2.[bsd-s].3; (nummer en titel paragraaf invoegen)</text:p>
      <text:p text:style-name="P3459">b. Artikel 8.[bsd]; en</text:p>
      <text:p text:style-name="P3460">c. […]</text:p>
      <text:p text:style-name="P3461"/>
      <text:h text:style-name="P3462" text:outline-level="8">Artikel 4.[bsd+4] Regels kappen of geheel of gedeeltelijk vellen van bomen of houtopstanden in beschermd stads- of dorpsgezicht</text:h>
      <text:p text:style-name="P3463">Op het kappen of geheel of gedeeltelijk vellen van bomen of<text:s/>houtopstanden in een beschermd stads- of dorpsgezicht, zijn de volgende regels van toepassing:</text:p>
      <text:p text:style-name="P3464">a. Paragraaf 5.2.[bsd-k/v].4; (nummer en titel paragraaf invoegen)</text:p>
      <text:p text:style-name="P3465">b. Artikel 8.[bsd]; en</text:p>
      <text:p text:style-name="P3466">c. […]</text:p>
      <text:p text:style-name="P3467"/>
      <text:h text:style-name="Kop7" text:outline-level="7"><text:span text:style-name="T3468">Paragraaf 4.1.4.[bc] Beschermde cultuurlandschappen</text:span></text:h>
      <text:h text:style-name="P3469" text:outline-level="8">Artikel 4.[bc] Aanwijzing beschermd cultuurlandschap</text:h>
      <text:p text:style-name="P3470">Een locatie met de functie-aanduiding beschermd cultuurlandschap is aangewezen als beschermd cultuurlandschap.<text:s/></text:p>
      <text:p text:style-name="P3471"/>
      <text:p text:style-name="P3472">[Indien wordt gewerkt met een bijlage bij de regels:<text:s/></text:p>
      <text:h text:style-name="P3473" text:outline-level="8">Artikel 4.[bc] Aanwijzing beschermd<text:s/>cultuurlandschap</text:h>
      <text:p text:style-name="P3474">De cultuurlandschappen, opgenomen in bijlage [bc] Beschermde cultuurlandschappen, op een locatie met de functie-aanduiding cultuurlandschap, zijn aangewezen als beschermd cultuurlandschap.]<text:s/></text:p>
      <text:p text:style-name="P3475"/>
      <text:h text:style-name="P3476" text:outline-level="8">Artikel 4.[bc+1] Regels (ruimtelijk) bouwen in beschermd cultuurlandschap</text:h>
      <text:p text:style-name="P3477">Op het verrichten van een bouwactiviteit in een beschermd cultuurlandschap, zijn de volgende regels van toepassing:</text:p>
      <text:p text:style-name="P3478">a. Paragraaf 5.2.[bc-b].1; (nummer en titel paragraaf invoegen)</text:p>
      <text:p text:style-name="P3479">b. Artikel 8.[bc]; en</text:p>
      <text:p text:style-name="P3480">c. […]</text:p>
      <text:p text:style-name="P3481"/>
      <text:h text:style-name="P3482" text:outline-level="8">Artikel 4.[bc+2]<text:s/>Regels aanlegactiviteiten in beschermd cultuurlandschap</text:h>
      <text:p text:style-name="P3483">Op het uitvoeren van werken, geen bouwwerken zijnde, of werkzaamheden in een beschermd cultuurlandschap, zijn de volgende regels van toepassing:</text:p>
      <text:p text:style-name="P3484">a. Paragraaf 5.2.[bc-a].2; (nummer en titel paragraaf invoegen)</text:p>
      <text:p text:style-name="P3485">b. Artikel 8.[bc]; en</text:p>
      <text:p text:style-name="P3486">c. […]</text:p>
      <text:p text:style-name="P3487"/>
      <text:h text:style-name="P3488" text:outline-level="8">Artikel 4.[bc+3] Regels slopen bouwwerk in beschermd cultuurlandschap</text:h>
      <text:p text:style-name="P3489">Op het slopen van een bouwwerk in een beschermd cultuurlandschap, zijn de volgende regels van toepassing:</text:p>
      <text:p text:style-name="P3490">a. Paragraaf 5.2.[bc-s].3; (nummer en<text:s/>titel paragraaf invoegen)</text:p>
      <text:p text:style-name="P3491">b. Artikel 8.[bc]; en</text:p>
      <text:p text:style-name="P3492">c. […]</text:p>
      <text:p text:style-name="P3493"/>
      <text:h text:style-name="P3494" text:outline-level="8">Artikel 4.[bc+4] Regels kappen of geheel of gedeeltelijk vellen van bomen of houtopstanden in beschermd cultuurlandschap</text:h>
      <text:p text:style-name="P3495">Op het kappen of geheel of gedeeltelijk vellen van bomen of houtopstanden in een beschermd cultuurlandschap, zijn de volgende regels van toepassing:</text:p>
      <text:p text:style-name="P3496">a. Paragraaf 5.2.[bc-k/v].4; (nummer en titel paragraaf invoegen)</text:p>
      <text:p text:style-name="P3497">b. Artikel 8.[bc]; en</text:p>
      <text:p text:style-name="P3498">c. […]</text:p>
      <text:p text:style-name="P3499"/>
      <text:h text:style-name="P3500" text:outline-level="5">Hoofdstuk 5 Activiteiten</text:h>
      <text:h text:style-name="P3501" text:outline-level="6">Afdeling 5.2 Thematische activiteiten<text:s/></text:h>
      <text:h text:style-name="P3502" text:outline-level="7"><text:bookmark-start text:name="_Hlk150785504"/>Paragraaf 5.2.[gm(m)]<text:s/>Gemeentelijke monumentenactiviteiten en andere activiteiten die gemeentelijke monumenten betreffen, voor zover het gaat om een monument</text:h>
      <text:h text:style-name="P3503" text:outline-level="8">Artikel 5.2.[gm(m)] Toepassingsbereik</text:h>
      <text:p text:style-name="P3504">Deze paragraaf gaat over het verrichten van gemeentelijke monumentenactiviteiten en andere activiteiten die gemeentelijke monumenten betreffen, met betrekking tot de monumenten als bedoeld in artikel 4.[gm(m)].<text:s/></text:p>
      <text:p text:style-name="P3505"/>
      <text:h text:style-name="P3506" text:outline-level="8">Artikel 5.2.[gm(m)+1] Oogmerk</text:h>
      <text:p text:style-name="P3507">De regels in deze paragraaf zijn gesteld met het oog op het behoud van cultureel erfgoed.</text:p>
      <text:p text:style-name="P3508"/>
      <text:h text:style-name="P3509" text:outline-level="8">Artikel 5.2.[gm(m)+2] Verbod</text:h>
      <text:p text:style-name="P3510">Het is verboden:</text:p>
      <text:p text:style-name="P3511">a. een gemeentelijk monument te beschadigen of te vernielen;</text:p>
      <text:p text:style-name="P3512">b. aan gemeentelijke monumenten, voor zover het gaat om een monument, onderhoud te onthouden dat voor de instandhouding daarvan noodzakelijk is.</text:p>
      <text:p text:style-name="P3513"/>
      <text:h text:style-name="P3514" text:outline-level="8">Artikel 5.2.[gm(m)+3] Specifieke zorgplicht</text:h>
      <text:p text:style-name="P3515">Degene die een gemeentelijke monumentenactiviteit of een andere activiteit die een gemeentelijk monument betreft, verricht en weet of redelijkerwijs kan vermoeden dat die activiteit kan leiden tot het beschadigen of<text:s/>vernielen van een gemeentelijk monument, is verplicht alle maatregelen te nemen die redelijkerwijs van diegene kunnen worden gevraagd om deze beschadiging of vernieling te voorkomen.</text:p>
      <text:p text:style-name="P3516"/>
      <text:h text:style-name="P3517" text:outline-level="8"><text:bookmark-start text:name="_Hlk153533560"/>Artikel 5.2.[gm(m)+4] Maatwerkvoorschrift</text:h>
      <text:p text:style-name="Standaard"><text:span text:style-name="T3518">Een maatwerkvoorschrift kan met het oog op het belang, bedoeld in artikel 5.2.[gm(m)+1] over een andere activiteit die een gemeentelijk monument betreft worden gesteld over artikel 5.2.[gm(m)+3]<text:s/></text:span><text:span text:style-name="T3519">(specifieke zorgplicht)</text:span><text:span text:style-name="T3520">].</text:span></text:p>
      <text:p text:style-name="P3521"><text:bookmark-end text:name="_Hlk153533560"/></text:p>
      <text:h text:style-name="P3522" text:outline-level="8">Artikel 5.2.[gm(m)+5] Omgevingsvergunning gemeentelijke<text:s/>monumentenactiviteit voor zover het gaat om een monument</text:h>
      <text:p text:style-name="P3523">1. Het is verboden zonder omgevingsvergunning een gemeentelijke monumentenactiviteit te verrichten.<text:s/></text:p>
      <text:p text:style-name="P3524">2. Het verbod, bedoeld in het eerste lid, geldt niet voor een gemeentelijke monumentenactiviteit met betrekking tot een monument, voor zover het gaat om:</text:p>
      <text:p text:style-name="P3525">a. noodzakelijke reguliere werkzaamheden die zijn gericht op het behoud van de monumentale waarden, als detaillering, profilering, vormgeving, materiaalsoort en kleur niet worden gewijzigd;</text:p>
      <text:p text:style-name="P3526">b. alleen<text:s/>inpandige wijzigingen van een onderdeel van het monument dat uit het oogpunt van monumentenzorg geen waarde heeft; of</text:p>
      <text:p text:style-name="P3527">c. het binnen een monument dat als begraafplaats in gebruik is met inachtneming van de monumentale waarden:</text:p>
      <text:p text:style-name="Standaard"><text:span text:style-name="T3528">1</text:span><text:span text:style-name="T3529">⁰</text:span><text:span text:style-name="T3530">. plaatsen van grafmonumenten, met inbegrip van het tijdelijk verwijderen daarvan en het bijwerken van het opschrift;</text:span></text:p>
      <text:p text:style-name="Standaard"><text:span text:style-name="T3531">2⁰</text:span><text:span text:style-name="T3532">. doen van begravingen of asbijzettingen; of</text:span></text:p>
      <text:p text:style-name="Standaard"><text:span text:style-name="T3533">3</text:span><text:span text:style-name="T3534">⁰</text:span><text:span text:style-name="T3535">. ruimen van graven waarvan het grafmonument niet is beschermd als gemeentelijk monument [of een onderdeel daarvan].</text:span></text:p>
      <text:p text:style-name="P3536"/>
      <text:h text:style-name="P3537" text:outline-level="8">Artikel 5.2.[gm(m)+6 (22.287)] Bijzondere aanvraagvereisten omgevingsvergunning gemeentelijke monumentenactiviteit: algemeen</text:h>
      <text:p text:style-name="P3538">Bij een aanvraag om een omgevingsvergunning voor een activiteit die betrekking heeft op een gemeentelijk monument worden de volgende gegevens en bescheiden verstrekt:</text:p>
      <text:p text:style-name="P3539">a. het monumentnummer en, voor zover van toepassing, de naam van het monument of de plaatselijke aanduiding van het archeologisch monument;</text:p>
      <text:p text:style-name="P3540">b. de opgave van het huidige gebruik van het gemeentelijk monument en het<text:s/>voorgenomen gebruik, als dat afwijkt van het huidige gebruik; en</text:p>
      <text:p text:style-name="P3541">c. de motivering voor het verrichten van de activiteit en een omschrijving van de gevolgen ervan voor het gemeentelijk monument.</text:p>
      <text:p text:style-name="P3542"/>
      <text:h text:style-name="P3543" text:outline-level="8">Artikel 5.2.[gm(m)+7 (22.290)] Bijzondere aanvraagvereisten omgevingsvergunning gemeentelijke monumentenactiviteit: slopen monument<text:s/></text:h>
      <text:p text:style-name="P3544">1. Bij de aanvraag, bedoeld in artikel 5.2.[gm(m)+6 (22.287)], worden, voor zover het gaat om het slopen van een monument, de volgende gegevens en bescheiden verstrekt:</text:p>
      <text:p text:style-name="P3545">a. de volgende<text:s/>kleurenfoto’s die een duidelijke indruk geven van het monument in relatie tot de voorgenomen sloop:</text:p>
      <text:p text:style-name="P3546">1°. overzichtsfoto’s van de bestaande situatie; en</text:p>
      <text:p text:style-name="P3547">2°. foto’s van de bestaande toestand;</text:p>
      <text:p text:style-name="P3548">b. de volgende tekeningen:</text:p>
      <text:p text:style-name="P3549">1°. als sprake is van het slopen van een deel van het monument waarbij de omvang van het monument wijzigt: situatietekeningen van de bestaande en de nieuwe situatie;</text:p>
      <text:p text:style-name="P3550">2°. opnametekeningen van de bestaande toestand met, voor zover noodzakelijk voor de beoordeling van de aanvraag:</text:p>
      <text:p text:style-name="P3551">i. plattegronden;</text:p>
      <text:p text:style-name="P3552">ii. doorsneden;</text:p>
      <text:p text:style-name="P3553">iii. gevelaanzichten; of</text:p>
      <text:p text:style-name="P3554">iv. een dakaanzicht; en</text:p>
      <text:p text:style-name="P3555">3°. slooptekeningen; en</text:p>
      <text:p text:style-name="P3556">c. een omschrijving van de sloopmethode en de aard van en bestemming voor het vrijkomend materiaal.</text:p>
      <text:p text:style-name="P3557">2. Zo nodig worden de volgende gegevens en bescheiden verstrekt:</text:p>
      <text:p text:style-name="P3558">a. een nadere bepaling van de monumentale waarde van het monument aan de hand van cultuurhistorische rapporten, met inbegrip van rapporten over architectuurhistorie, bouwhistorie, interieurhistorie, kleurhistorie of tuinhistorie;</text:p>
      <text:p text:style-name="Standaard"><text:span text:style-name="T3559">b. als sprake is van<text:s/></text:span><text:span text:style-name="T3560">verstoring van de bodem:<text:s/></text:span><text:span text:style-name="T3561">een<text:s/></text:span><text:span text:style-name="T3562">door een certificaathouder als bedoeld in artikel 5.4 van de Erfgoedwet opgesteld</text:span><text:span text:style-name="T3563"><text:s/>rapport waarin de archeologische waarde van de bodem onder het te slopen bouwwerk naar het oordeel van het college van burgemeester en wethouders in voldoende mate is vastgesteld;</text:span><text:span text:style-name="T3564"><text:s/></text:span></text:p>
      <text:p text:style-name="P3565">c. een beschrijving van de technische staat van het monument of het onderdeel van het monument waarop de voorgenomen activiteit betrekking heeft; of</text:p>
      <text:p text:style-name="P3566">d. een onderbouwing van de beschrijving van de technische staat aan de<text:s/>hand van technische rapporten, met inbegrip van rapporten over bouwfysische en constructieve aspecten.</text:p>
      <text:p text:style-name="P3567"/>
      <text:h text:style-name="P3568" text:outline-level="8">Artikel 5.2.[gm(m)+8 (22.291)] Bijzondere aanvraagvereisten omgevingsvergunning gemeentelijke monumentenactiviteit: verplaatsen monument<text:s/></text:h>
      <text:p text:style-name="P3569">1. Bij de aanvraag, bedoeld in artikel 5.2.[gm(m)+6 (22.287)], worden, voor zover het gaat om het gedeeltelijk of volledig verplaatsen van een monument, de volgende gegevens en bescheiden verstrekt:</text:p>
      <text:p text:style-name="P3570">a. een beschrijving van de technische staat van het monument of het<text:s/>onderdeel van het monument waarop de voorgenomen activiteit betrekking heeft;</text:p>
      <text:p text:style-name="P3571">b. de volgende kleurenfoto’s die een duidelijke indruk geven van het monument in relatie tot de voorgenomen verplaatsing:</text:p>
      <text:p text:style-name="P3572">1°. overzichtsfoto’s van de bestaande situatie;</text:p>
      <text:p text:style-name="P3573">2°. foto’s van de bestaande toestand; en</text:p>
      <text:p text:style-name="P3574">3°. overzichtsfoto’s van de nieuwe locatie;</text:p>
      <text:p text:style-name="P3575">c. de volgende tekeningen:</text:p>
      <text:p text:style-name="P3576">1°. situatietekeningen van de bestaande en nieuwe situatie;</text:p>
      <text:p text:style-name="P3577">2°. opnametekeningen van de bestaande toestand met, voor zover noodzakelijk voor de<text:s/>beoordeling van de aanvraag:</text:p>
      <text:p text:style-name="P3578">i. plattegronden;</text:p>
      <text:p text:style-name="P3579">ii. doorsneden;</text:p>
      <text:p text:style-name="P3580">iii. gevelaanzichten; of</text:p>
      <text:p text:style-name="P3581">iv. een dakaanzicht; en</text:p>
      <text:p text:style-name="P3582">3°. plantekeningen van de nieuwe toestand met, voor zover noodzakelijk voor de beoordeling van de aanvraag:</text:p>
      <text:p text:style-name="P3583">i. plattegronden;</text:p>
      <text:p text:style-name="P3584">ii. doorsneden;</text:p>
      <text:p text:style-name="P3585">iii. gevelaanzichten; of</text:p>
      <text:p text:style-name="P3586">iv. een dakaanzicht;</text:p>
      <text:p text:style-name="P3587">d. een bestek of werkomschrijving van de wijze van demonteren, van het verplaatsen naar de nieuwe locatie en de herbouw; en<text:s/></text:p>
      <text:p text:style-name="P3588">e. als de activiteit bestaat uit het verplaatsen van een molen; een rapport over de<text:s/>molenbiotoop van de bestaande en de nieuwe situatie.</text:p>
      <text:p text:style-name="Standaard"><text:span text:style-name="T3589">2. Zo nodig worden de volgende gegevens en bescheiden verstrekt:</text:span></text:p>
      <text:p text:style-name="P3590">a. een nadere bepaling van de monumentale waarde van het monument aan de hand van cultuurhistorische rapporten, met inbegrip van rapporten over architectuurhistorie, bouwhistorie, interieurhistorie, kleurhistorie, tuinhistorie of over de relatie van het monument tot zijn historische omgeving;</text:p>
      <text:p text:style-name="Standaard"><text:span text:style-name="T3591">b. als<text:s/></text:span><text:span text:style-name="T3592">op de bestaande of op de nieuwe locatie<text:s/></text:span><text:span text:style-name="T3593">sprake is van verstoring van de bodem:<text:s/></text:span><text:span text:style-name="T3594">een<text:s/></text:span><text:span text:style-name="T3595">door een<text:s/></text:span><text:span text:style-name="T3596">certificaathouder als bedoeld in artikel 5.4 van de Erfgoedwet opgesteld</text:span><text:span text:style-name="T3597"><text:s/>rapport waarin de archeologische waarde van het terrein dat volgens de aanvraag door de activiteit zal worden verstoord naar het oordeel van het college van burgemeester en wethouders in voldoende mate is vastgesteld;</text:span></text:p>
      <text:p text:style-name="P3598">c. een onderbouwing van de beschrijving van de technische staat aan de hand van technische rapporten, met inbegrip van rapporten over bouwfysische, constructieve, materiaaltechnische of preventieve aspecten;</text:p>
      <text:p text:style-name="P3599">d.<text:s/>aanvullende tekeningen van de bestaande en nieuwe toestand, met inbegrip van detailtekeningen; of</text:p>
      <text:p text:style-name="P3600">e. een opgave van de bij de voorbereiding en het verrichten van de activiteit te hanteren uitvoeringsrichtlijnen.</text:p>
      <text:p text:style-name="P3601"/>
      <text:h text:style-name="P3602" text:outline-level="8">Artikel 5.2.[gm(m)+9 (22.292)] Bijzondere aanvraagvereisten omgevingsvergunning gemeentelijke monumentenactiviteit: wijzigen monument of monument door herstel ontsieren of in gevaar brengen</text:h>
      <text:p text:style-name="P3603">1. Bij de aanvraag, bedoeld in artikel 5.2.[gm(m)+6 (22.287)], worden, voor zover het gaat om het wijzigen<text:s/>van een monument of het herstellen daarvan waardoor het kan worden ontsierd of in gevaar kan worden gebracht, de volgende gegevens en bescheiden verstrekt:</text:p>
      <text:p text:style-name="P3604">a. de volgende kleurenfoto’s die een duidelijke indruk geven van het monument in relatie tot de voorgenomen activiteit:</text:p>
      <text:p text:style-name="P3605">1°. overzichtsfoto’s van de bestaande situatie; en</text:p>
      <text:p text:style-name="P3606">2°. detailfoto’s van de bestaande toestand, die een duidelijke indruk geven van het onderdeel van het monument waar de voorgenomen activiteit zal worden verricht;</text:p>
      <text:p text:style-name="P3607">b. de volgende<text:s/>tekeningen:</text:p>
      <text:p text:style-name="P3608">1°. een situatietekening van de bestaande situatie, en als de nieuwe situatie daarvan afwijkt: een situatietekening van de nieuwe situatie;</text:p>
      <text:p text:style-name="P3609">2°. opnametekeningen van de bestaande toestand met voor zover noodzakelijk voor de beoordeling van de aanvraag:<text:s/></text:p>
      <text:p text:style-name="P3610">i. plattegronden;<text:s/></text:p>
      <text:p text:style-name="P3611">ii. doorsneden;<text:s/></text:p>
      <text:p text:style-name="P3612">iii. gevelaanzichten; of<text:s/></text:p>
      <text:p text:style-name="P3613">iv. een dakaanzicht;</text:p>
      <text:p text:style-name="P3614">3° als er gebreken worden hersteld: gebrekentekeningen;</text:p>
      <text:p text:style-name="P3615">4°. plantekeningen van de nieuwe toestand en van de voorgenomen werkzaamheden, met inbegrip van de te<text:s/>vervangen of te veranderen onderdelen en de te verhelpen gebreken, met, voor zover noodzakelijk voor de beoordeling van de aanvraag:<text:s/></text:p>
      <text:p text:style-name="P3616">i. plattegronden;<text:s/></text:p>
      <text:p text:style-name="P3617">ii. doorsneden;<text:s/></text:p>
      <text:p text:style-name="P3618">iii. gevelaanzichten; of<text:s/></text:p>
      <text:p text:style-name="P3619">iv. een dakaanzicht; en</text:p>
      <text:p text:style-name="P3620">5°. als sprake is van verwijdering van materiaal: slooptekeningen; en</text:p>
      <text:p text:style-name="P3621">c. een omschrijving van de aard en omvang van de activiteit in de vorm van een bestek of werkomschrijving, met:</text:p>
      <text:p text:style-name="P3622">1°. de te gebruiken en de te vervangen materialen, de toe te passen constructies, afwerkingen en kleuren, en<text:s/>de wijze van uitvoering of verwerking; en</text:p>
      <text:p text:style-name="P3623">2°. als sprake is van verwijdering van materiaal: de sloopmethode en de aard van en bestemming voor het vrijkomend materiaal.</text:p>
      <text:p text:style-name="Standaard"><text:span text:style-name="T3624">2. Zo nodig worden de volgende gegevens en bescheiden verstrekt:</text:span></text:p>
      <text:p text:style-name="P3625">a. een nadere bepaling van de monumentale waarde van het monument aan de hand van cultuurhistorische rapporten, met inbegrip van rapporten over architectuurhistorie, bouwhistorie, interieurhistorie, kleurhistorie of tuinhistorie;</text:p>
      <text:p text:style-name="Standaard"><text:span text:style-name="T3626">b. als sprake is van verstoring van de bodem:<text:s/></text:span><text:span text:style-name="T3627">een</text:span><text:span text:style-name="T3628"><text:s/></text:span><text:span text:style-name="T3629">door een certificaathouder als bedoeld in artikel 5.4 van de Erfgoedwet opgesteld</text:span><text:span text:style-name="T3630"><text:s/>rapport waarin de archeologische waarde van de locatie naar het oordeel van het college van burgemeester en wethouders in voldoende mate is vastgesteld;</text:span></text:p>
      <text:p text:style-name="P3631">c. een beschrijving van de technische staat van het monument of het onderdeel van het monument waarop de voorgenomen activiteit betrekking heeft;</text:p>
      <text:p text:style-name="P3632">d. een onderbouwing van de beschrijving van de technische staat aan de hand van technische rapporten, met inbegrip van rapporten<text:s/>over bouwfysische, constructieve, materiaaltechnische of preventieve aspecten;</text:p>
      <text:p text:style-name="P3633">e. aanvullende tekeningen van de bestaande en nieuwe toestand, met inbegrip van detailtekeningen;</text:p>
      <text:p text:style-name="P3634">f. voor zover er algemene kwaliteitsnormen of uitvoeringsrichtlijnen voor de instandhouding van monumenten op de activiteit van toepassing zijn: een opgave of de voorgenomen activiteit hierop is afgestemd; of</text:p>
      <text:p text:style-name="P3635">g. als de activiteit een monument betreft dat een tuinaanleg, parkaanleg of andere groenaanleg is: een beheervisie.</text:p>
      <text:p text:style-name="P3636"/>
      <text:h text:style-name="P3637" text:outline-level="8">Artikel<text:s/>5.2.[gm(m)+10 (22.293)] Bijzondere aanvraagvereisten omgevingsvergunning gemeentelijke monumentenactiviteit: monument door gebruik ontsieren of in gevaar brengen</text:h>
      <text:p text:style-name="P3638">Bij een aanvraag als bedoeld in artikel 5.2.[gm(m)+6 (22.287)] wordt, voor zover het gaat om het gebruiken van een monument waardoor het kan worden ontsierd of in gevaar gebracht, een opgave verstrekt van de maatregelen die worden getroffen om deze nadelige gevolgen te voorkomen of zoveel mogelijk te beperken.<text:s/></text:p>
      <text:p text:style-name="P3639"/>
      <text:h text:style-name="P3640" text:outline-level="8">Artikel 5.2.[gm(m)+11 (22.294)]<text:s/>Eisen aan tekeningen als bedoeld in de artikelen 5.2.[gm(m)+7 (22.290)] tot en met 5.2.[gm(m)+9 (22.292)]</text:h>
      <text:p text:style-name="Standaard"><text:span text:style-name="T3641">1.<text:s/></text:span><text:span text:style-name="T3642">Bij een aanvraag als bedoeld in de artikelen 5.2.[gm(m)+7 (22.290)] tot en met 5.2.[gm(m)+9 (22.292)] hebben tekeningen een schaal die niet kleiner is dan:<text:s/></text:span></text:p>
      <text:p text:style-name="P3643">a. 1:1000, als het gaat om een situatietekening;</text:p>
      <text:p text:style-name="P3644">b. 1:100, als het gaat om een algemene geveltekening;</text:p>
      <text:p text:style-name="P3645">c. 1:20 of 1:50, als het gaat om een geveltekening voor een ingrijpende wijziging; en</text:p>
      <text:p text:style-name="P3646">d. 1:100, als het gaat om een plattegrondtekening,<text:s/>doorsnedetekening of een tekening van het dakaanzicht.</text:p>
      <text:p text:style-name="P3647">2. Een detailtekening heeft een schaal van 1:1, 1:2 of 1:5 en is voorzien van een omschrijving van de materiaaltoepassing en de maatvoering.</text:p>
      <text:p text:style-name="Standaard"><text:span text:style-name="T3648">3.<text:s/></text:span><text:span text:style-name="T3649">Uit een situatietekening die is voorzien van een noordpijl blijkt de oriëntatie van het monument op het perceel en ten opzichte van omliggende bebouwing en wegen.</text:span></text:p>
      <text:p text:style-name="Standaard"><text:span text:style-name="T3650">4. Een p</text:span><text:span text:style-name="T3651">lattegrondtekening en een doorsnedetekening bevatten de volgende historische gegevens:</text:span></text:p>
      <text:p text:style-name="P3652">a. balklagen:</text:p>
      <text:p text:style-name="P3653">1°. gestippeld aangegeven in<text:s/>plattegronden van ruimten onder de balklagen; en</text:p>
      <text:p text:style-name="P3654">2°. getekend aangegeven in doorsneden met aanduiding van de afmetingen;</text:p>
      <text:p text:style-name="P3655">b. geornamenteerde plafonds, gestippeld aangegeven in plattegronden van de ruimten waar deze zich bevinden;</text:p>
      <text:p text:style-name="P3656">c. houtafmeting, balklagen en kapconstructie, aangegeven in doorsneden van de bestaande en van de nieuwe toestand; en</text:p>
      <text:p text:style-name="P3657">d. bijzondere ruimten of bouwdelen, direct of indirect betrokken bij de activiteit, aangegeven in plattegronden en doorsneden.</text:p>
      <text:p text:style-name="P3658"/>
      <text:h text:style-name="P3659" text:outline-level="8">Artikel 5.2.[gm(m)+12]<text:s/>Beoordelingsregels omgevingsvergunning gemeentelijke monumentenactiviteit voor zover het gaat om een monument</text:h>
      <text:p text:style-name="P3660">1. De omgevingsvergunning voor een gemeentelijke monumentenactiviteit wordt alleen verleend als de activiteit in overeenstemming is met het belang van de monumentenzorg.</text:p>
      <text:p text:style-name="P3661">2. Bij de beslissing op de aanvraag wordt rekening gehouden met de volgende beginselen:</text:p>
      <text:p text:style-name="P3662">a. het voorkomen van ontsiering, beschadiging of sloop van monumenten en archeologische monumenten</text:p>
      <text:p text:style-name="P3663">b. het voorkomen van verplaatsing van<text:s/>monumenten of een deel daarvan, tenzij dit dringend is vereist voor het behoud van die monumenten;<text:s/></text:p>
      <text:p text:style-name="P3664">c. het bevorderen van het gebruik van monumenten, zo nodig door wijziging van die monumenten, rekening houdend met de monumentale waarden; en</text:p>
      <text:p text:style-name="Standaard"><text:span text:style-name="T3665">d. het conserveren</text:span><text:span text:style-name="T3666"><text:s/>en in stand houden van archeologische monumenten, bij voorkeur in situ</text:span><text:span text:style-name="T3667">.</text:span></text:p>
      <text:p text:style-name="P3668"/>
      <text:h text:style-name="P3669" text:outline-level="8">Artikel 5.2.[gm(m)+13] Vergunningvoorschriften omgevingsvergunning gemeentelijke monumentenactiviteit voor zover het gaat om verplaatsen monument</text:h>
      <text:p text:style-name="P3670">Aan de omgevingsvergunning voor<text:s/>een gemeentelijke monumentenactiviteit die een gedeeltelijke of volledige verplaatsing inhoudt van een monument dat een bouwwerk is, worden voorschriften verbonden over het treffen van voorzorgsmaatregelen voor het demonteren, het overbrengen en de herbouw van dat bouwwerk op de nieuwe locatie.</text:p>
      <text:p text:style-name="P3671"/>
      <text:h text:style-name="P3672" text:outline-level="7">Paragraaf 5.2.[gm(am)] Gemeentelijke monumentenactiviteiten en andere activiteiten die gemeentelijke monumenten betreffen, voor zover het gaat om een archeologisch monument</text:h>
      <text:h text:style-name="P3673" text:outline-level="8">Artikel 5.2.[gm(am)] Toepassingsbereik</text:h>
      <text:p text:style-name="P3674">Deze paragraaf gaat over het verrichten van gemeentelijke monumentenactiviteiten en andere activiteiten die gemeentelijke monumenten betreffen, met betrekking tot de archeologische monumenten als bedoeld in artikel 4.[gm(am)].<text:s/></text:p>
      <text:p text:style-name="P3675"/>
      <text:h text:style-name="P3676" text:outline-level="8">Artikel 5.2.[gm(am)+1] Oogmerk</text:h>
      <text:p text:style-name="P3677">De regels in deze paragraaf zijn gesteld met het oog op het behoud van archeologische monumenten.</text:p>
      <text:p text:style-name="P3678"/>
      <text:h text:style-name="P3679" text:outline-level="8">Artikel 5.2.[gm(am)+2] Verbod</text:h>
      <text:p text:style-name="P3680">Het is verboden een gemeentelijk monument te beschadigen of te vernielen.</text:p>
      <text:p text:style-name="P3681"/>
      <text:h text:style-name="P3682" text:outline-level="8">Artikel 5.2.[gm(am)+3] Specifieke zorgplicht</text:h>
      <text:p text:style-name="P3683">Degene die een gemeentelijke monumentenactiviteit of een andere activiteit die een gemeentelijk monument betreft, verricht en weet of redelijkerwijs kan vermoeden dat die activiteit kan leiden tot het beschadigen of vernielen van een gemeentelijk monument, is verplicht alle maatregelen te nemen die redelijkerwijs van diegene kunnen worden gevraagd om deze beschadiging of vernieling te voorkomen.</text:p>
      <text:p text:style-name="P3684"/>
      <text:h text:style-name="P3685" text:outline-level="8">Artikel 5.2.[gm(am)+4] Maatwerkvoorschrift</text:h>
      <text:p text:style-name="Standaard"><text:span text:style-name="T3686">Een maatwerkvoorschrift kan met het oog op het belang, bedoeld in<text:s/></text:span><text:span text:style-name="T3687">artikel 5.2.[gm(am)+1] over een andere activiteit die een gemeentelijk monument betreft worden gesteld over artikel 5.2.[gm(am)+3]<text:s/></text:span><text:span text:style-name="T3688">(specifieke zorgplicht)</text:span><text:span text:style-name="T3689">.</text:span></text:p>
      <text:p text:style-name="P3690"/>
      <text:p text:style-name="P3691"/>
      <text:h text:style-name="P3692" text:outline-level="8">Artikel 5.2.[gm(am)+5] Omgevingsvergunning gemeentelijke monumentenactiviteit voor zover het gaat om een archeologisch monument</text:h>
      <text:p text:style-name="P3693">1. Het is verboden zonder omgevingsvergunning een gemeentelijke monumentenactiviteit te verrichten.<text:s/></text:p>
      <text:p text:style-name="P3694">2. Het verbod, bedoeld in het eerste lid, geldt niet voor een gemeentelijke monumentenactiviteit met betrekking tot een<text:s/>archeologisch monument, zover het gaat om:</text:p>
      <text:p text:style-name="P3695">a. noodzakelijke reguliere werkzaamheden die zijn gericht op het behoud van de archeologische waarden;</text:p>
      <text:p text:style-name="P3696">b. vervanging, vernieuwing of verandering van bestaande bouwwerken, waarbij de oppervlakte niet wordt uitgebreid, gebruik wordt gemaakt van de bestaande fundering en geen graafwerkzaamheden plaatsvinden;</text:p>
      <text:p text:style-name="Standaard"><text:span text:style-name="T3697">c. een of meer werken, geen bouwwerken zijnde, of werkzaamheden waarvan de totale oppervlakte kleiner is dan [x] m</text:span><text:span text:style-name="T3698">2</text:span><text:span text:style-name="T3699">;</text:span></text:p>
      <text:p text:style-name="Standaard"><text:span text:style-name="T3700">d. een of meer werken, geen bouwwerken<text:s/></text:span><text:span text:style-name="T3701">zijnde, of werkzaamheden<text:s/></text:span><text:span text:style-name="T3702">die worden uitgevoerd in het kader van het normale beheer en onderhoud;</text:span></text:p>
      <text:p text:style-name="Standaard"><text:span text:style-name="T3703">e.<text:s/></text:span><text:span text:style-name="T3704">een of meer werken, geen bouwwerken zijnde, of werkzaamheden</text:span><text:span text:style-name="T3705"><text:s/>die worden uitgevoerd in een bestaand cunet van een weg of leiding, waarbij het cunet niet wordt verbreed en niet wordt verdiept;<text:s/></text:span></text:p>
      <text:p text:style-name="Standaard"><text:span text:style-name="T3706">f.<text:s/></text:span><text:span text:style-name="T3707">een of meer werken, geen bouwwerken zijnde, of werkzaamheden<text:s/></text:span><text:span text:style-name="T3708">die worden uitgevoerd in het kader van archeologisch vooronderzoek volgens een door het college van burgemeester en wethouders goedgekeurd programma van<text:s/></text:span><text:span text:style-name="T3709">eisen of, ingeval van een booronderzoek, plan van aanpak;</text:span></text:p>
      <text:p text:style-name="P3710">g. een sondering of grondboring met een boordiameter van niet meer dan 10 cm; of</text:p>
      <text:p text:style-name="Standaard"><text:span text:style-name="T3711">h. het dichten van een recent verstoringsgat van niet meer dan 1 m</text:span><text:span text:style-name="T3712">3</text:span><text:span text:style-name="T3713">.</text:span></text:p>
      <text:p text:style-name="P3714"/>
      <text:h text:style-name="P3715" text:outline-level="8">Artikel 5.2.[gm(am)+6 (22.287)] Bijzondere aanvraagvereisten omgevingsvergunning gemeentelijke monumentenactiviteit: alle activiteiten</text:h>
      <text:p text:style-name="P3716">Bij een aanvraag om een omgevingsvergunning voor een activiteit die betrekking heeft op een gemeentelijk monument worden de volgende gegevens en bescheiden verstrekt:</text:p>
      <text:p text:style-name="P3717">a. het monumentnummer en, voor zover van toepassing, de naam van het monument of de plaatselijke aanduiding van het archeologisch monument;</text:p>
      <text:p text:style-name="P3718">b. de opgave van het huidige gebruik van het gemeentelijk monument en het voorgenomen gebruik, als dat afwijkt van het huidige gebruik; en<text:s/></text:p>
      <text:p text:style-name="P3719">c. de motivering voor het verrichten van de activiteit en een omschrijving van de gevolgen ervan voor het gemeentelijk monument.</text:p>
      <text:p text:style-name="P3720"/>
      <text:h text:style-name="P3721" text:outline-level="8">Artikel 5.2.[gm(am)+7 (22.288)] Bijzondere aanvraagvereisten omgevingsvergunning gemeentelijke<text:s/>monumentenactiviteit voor zover het gaat om een archeologisch monument</text:h>
      <text:p text:style-name="P3722">1. Bij een aanvraag als bedoeld in artikel 5.2.[gm(am)+6 (22.287)], worden, voor zover het gaat om een archeologisch monument, de volgende gegevens en bescheiden verstrekt:</text:p>
      <text:p text:style-name="P3723">a. een omschrijving van de aard van de activiteit, met vermelding van:</text:p>
      <text:p text:style-name="P3724">1°. de omvang in vierkante meters;<text:s/></text:p>
      <text:p text:style-name="Standaard"><text:span text:style-name="T3725">2°. de diepte, in centimeters ten opzichte van het maaiveld en het Normaal Amsterdams Peil of de waterbodem; en</text:span></text:p>
      <text:p text:style-name="P3726">3°. als sprake is van een archeologisch monument<text:s/>onderwater: de diepte van de waterbodem, in meters ten opzichte van het wateroppervlak;</text:p>
      <text:p text:style-name="P3727">b. een topografische kaart voorzien van een noordpijl en minimaal twee coördinatieparen, met de exacte locatie en omvang van de activiteit;</text:p>
      <text:p text:style-name="Standaard"><text:span text:style-name="T3728">c. doorsnedetekeningen met de exacte locatie, omvang en diepte van de afzonderlijke ingrepen ten opzichte van het maaiveld en het Normaal Amsterdams Peil of de waterbodem;</text:span></text:p>
      <text:p text:style-name="P3729">d. als sprake is van een opgraving, ook als deze alleen bestaat uit een proefsleuvenonderzoek of een<text:s/>proefputtenonderzoek: een programma van eisen voor de opgraving;</text:p>
      <text:p text:style-name="P3730">e. als sprake is van een booronderzoek met boren met een diameter groter dan 10 cm: een plan van aanpak voor een booronderzoek;</text:p>
      <text:p text:style-name="P3731">f. als sprake is van een zichtbaar archeologisch monument: overzichtsfoto’s van de bestaande situatie en plantekeningen van de nieuwe toestand; en</text:p>
      <text:p text:style-name="Standaard"><text:span text:style-name="T3732">g. voor zover de activiteit bestaat uit een bouwactiviteit: funderingstekeningen, met inbegrip van een door het college van burgemeester en wethouders goedgekeurd<text:s/></text:span><text:span text:style-name="T3733">palenplan.</text:span></text:p>
      <text:p text:style-name="P3734">2. Zo nodig worden de volgende gegevens en bescheiden verstrekt:</text:p>
      <text:p text:style-name="Standaard"><text:span text:style-name="T3735">a. een door een certificaathouder als bedoeld in artikel 5.4 van de Erfgoedwet opgesteld rapport waarin de archeologische waarde van dat deel van het archeologisch monument waarop de activiteit van invloed is, naar het oordeel van het college van burgemeester en wethouders in voldoende mate nader is vastgesteld, dat is gebaseerd op:</text:span></text:p>
      <text:p text:style-name="P3736">1⁰. een bureauonderzoek;<text:s/></text:p>
      <text:p text:style-name="P3737">2⁰. zo nodig een booronderzoek; en</text:p>
      <text:p text:style-name="P3738">3⁰. zo nodig een proefsleuvenonderzoek<text:s/>of proefputtenonderzoek;</text:p>
      <text:p text:style-name="P3739">b. een rapport waarin de gevolgen van de activiteit voor de archeologische waarden in voldoende mate inzichtelijk zijn gemaakt;</text:p>
      <text:p text:style-name="P3740">c. detailtekeningen met van de afzonderlijke ingrepen:</text:p>
      <text:p text:style-name="P3741">1°. de exacte locatie;</text:p>
      <text:p text:style-name="P3742">2°. de omvang; en</text:p>
      <text:p text:style-name="Standaard"><text:span text:style-name="T3743">3°. de diepte ten opzichte van het maaiveld en het Normaal Amsterdams Peil of de waterbodem;</text:span></text:p>
      <text:p text:style-name="P3744">d. voor zover de activiteit bestaat uit aanlegwerkzaamheden of een ontgrondingsactiviteit:</text:p>
      <text:p text:style-name="P3745">1°. een bestek met bijbehorende tekeningen; of</text:p>
      <text:p text:style-name="P3746">2°. een werkomschrijving met<text:s/>bijbehorende tekeningen;</text:p>
      <text:p text:style-name="P3747">e. als sprake is van een sloopactiviteit: bestaande funderingstekeningen; of</text:p>
      <text:p text:style-name="P3748">f. als sprake is van een archeologisch monument onderwater: een vlakdekkende hoge resolutie sonaropname van de waterbodem en ultrahoge resolutie sonaropnamen van details.</text:p>
      <text:p text:style-name="P3749"/>
      <text:h text:style-name="P3750" text:outline-level="8">Artikel 5.2.[gm(am)+8 (22.289)] Eisen aan tekeningen als bedoeld in artikel 5.2.[gm(am)+7 (22.288)]</text:h>
      <text:p text:style-name="P3751">Tekeningen als bedoeld in artikel 5.2.[gm(am)+7 (22.288)] hebben een schaal die niet kleiner is dan:</text:p>
      <text:p text:style-name="P3752">a. 1:2000, als het gaat om een<text:s/>topografische kaart;</text:p>
      <text:p text:style-name="P3753">b. 1:100, als het gaat om een funderingstekening of doorsnedetekening; en</text:p>
      <text:p text:style-name="P3754">c. 1:50, als het gaat om een detailtekening.</text:p>
      <text:p text:style-name="P3755"/>
      <text:h text:style-name="P3756" text:outline-level="8">Artikel 5.2.[gm(am)+9] Beoordelingsregels omgevingsvergunning gemeentelijke monumentenactiviteit voor zover het gaat om een archeologisch monument</text:h>
      <text:p text:style-name="P3757">1. De omgevingsvergunning voor een gemeentelijke monumentenactiviteit met betrekking tot een archeologisch monument wordt alleen verleend als de activiteit in overeenstemming is met het belang van de archeologische<text:s/>monumentenzorg.<text:s/></text:p>
      <text:p text:style-name="P3758">2. Bij de beslissing op de aanvraag wordt rekening gehouden met de volgende beginselen:</text:p>
      <text:p text:style-name="Standaard"><text:span text:style-name="T3759">a. het voorkomen van ontsiering, beschadiging of sloop van archeologische monumenten; en</text:span></text:p>
      <text:p text:style-name="Standaard"><text:span text:style-name="T3760">b. het conserveren en in stand houden van archeologische monumenten, bij voorkeur in situ</text:span><text:span text:style-name="T3761">.</text:span></text:p>
      <text:p text:style-name="P3762"/>
      <text:h text:style-name="P3763" text:outline-level="8">Artikel 5.2.[gm(am)+10] Vergunningvoorschriften omgevingsvergunning gemeentelijke monumentenactiviteit voor zover het gaat om een archeologisch monument [gebaseerd op artikel 5.34 Ow en artikel 22.303 bruidsschat]</text:h>
      <text:p text:style-name="P3764">Aan een<text:s/>omgevingsvergunning voor een gemeentelijke monumentenactiviteit kunnen, voor zover het gaat om een archeologisch monument, in het belang van de archeologische monumentenzorg in ieder geval de volgende voorschriften worden verbonden, die inhouden een plicht tot:</text:p>
      <text:p text:style-name="Standaard"><text:span text:style-name="T3765">a. het treffen van technische maatregelen volgens een door het college van burgemeester en wethouders goedgekeurd behoudsmaatregelenplan, waardoor archeologische monumenten in situ kunnen worden behouden;</text:span></text:p>
      <text:p text:style-name="Standaard"><text:span text:style-name="T3766">b. het verrichten van opgravingen als bedoeld</text:span><text:span text:style-name="T3767"><text:s/>in artikel 1.1 van de Erfgoedwet door een certificaathouder als bedoeld in artikel 5.4 van de Erfgoedwet;</text:span></text:p>
      <text:p text:style-name="P3768">c. het laten begeleiden van een activiteit die tot bodemverstoring leidt door een deskundige op het terrein van de archeologische monumentenzorg die voldoet aan bij die voorschriften te stellen kwalificaties;<text:s/></text:p>
      <text:p text:style-name="P3769">d. het verrichten van een opgraving of een archeologische begeleiding op een bepaalde wijze, als die wijze in overeenstemming is met de Erfgoedwet;</text:p>
      <text:p text:style-name="P3770">e. het binnen een bepaalde termijn starten van<text:s/>werkzaamheden;</text:p>
      <text:p text:style-name="Standaard"><text:span text:style-name="T3771">f. het uiterlijk [x] week/[x] weken van tevoren melden van de start van de werkzaamheden;<text:s/></text:span></text:p>
      <text:p text:style-name="P3772">g. het zo spoedig mogelijk schriftelijk melden van feiten of omstandigheden die van invloed zijn op de uitvoering van werkzaamheden in overeenstemming met de aan de omgevingsvergunning verbonden voorschriften;<text:s/></text:p>
      <text:p text:style-name="P3773">h. het tijdig voor aanvang van werkzaamheden bekend maken van de aan de omgevingsvergunning verbonden voorschriften aan de opdrachtnemer van de werkzaamheden, onder wie mede begrepen een<text:s/>onderaannemer; en<text:s/></text:p>
      <text:p text:style-name="P3774">i. het uitvoeren van de werkzaamheden in overeenstemming met de in de omgevingsvergunning genoemde versie van tekeningen of van een programma van eisen.</text:p>
      <text:p text:style-name="P3775"><text:bookmark-end text:name="_Hlk150785504"/></text:p>
      <text:h text:style-name="P3776" text:outline-level="7">Paragraaf 5.2.[kb] Activiteiten in, aan of op karakteristieke bouwwerken</text:h>
      <text:h text:style-name="P3777" text:outline-level="8">Artikel 5.2.[kb] Toepassingsbereik</text:h>
      <text:p text:style-name="P3778">Deze paragraaf gaat over activiteiten met betrekking tot onroerende zaken als bedoeld in artikel 4.[k].<text:s/></text:p>
      <text:p text:style-name="P3779"/>
      <text:h text:style-name="P3780" text:outline-level="8">Artikel 5.2.[kb+1] Oogmerk</text:h>
      <text:p text:style-name="P3781">De regels in deze paragraaf zijn gesteld met het oog op het behoud van cultureel erfgoed.<text:s/></text:p>
      <text:p text:style-name="P3782"/>
      <text:h text:style-name="P3783" text:outline-level="8">Artikel 5.2.[kb+2] Verbod</text:h>
      <text:p text:style-name="P3784">Het is verboden:</text:p>
      <text:p text:style-name="P3785">a. een karakteristiek bouwwerk te beschadigen of te vernielen;</text:p>
      <text:p text:style-name="P3786">b. aan karakteristieke bouwwerken onderhoud te onthouden dat voor de instandhouding van de karakteristieke waarden noodzakelijk is.</text:p>
      <text:p text:style-name="P3787"/>
      <text:h text:style-name="P3788" text:outline-level="8">Artikel 5.2.[kb+3] Specifieke zorgplicht</text:h>
      <text:p text:style-name="P3789">Degene die een activiteit verricht en weet of redelijkerwijs kan vermoeden dat die activiteit kan leiden tot het beschadigen of vernielen van een karakteristiek bouwwerk, is verplicht alle maatregelen te nemen die redelijkerwijs van<text:s/>diegene kunnen worden gevraagd om deze beschadiging of vernieling te voorkomen.</text:p>
      <text:p text:style-name="P3790"/>
      <text:h text:style-name="P3791" text:outline-level="8">Artikel 5.2.[kb+4] Maatwerkvoorschrift</text:h>
      <text:p text:style-name="Standaard"><text:span text:style-name="T3792">Een maatwerkvoorschrift kan met het oog op het belang, bedoeld in artikel 5.2.[kb+1] worden gesteld over artikel 5.2.[kb+3]<text:s/></text:span><text:span text:style-name="T3793">(specifieke zorgplicht)</text:span><text:span text:style-name="T3794">.</text:span></text:p>
      <text:p text:style-name="P3795"/>
      <text:h text:style-name="P3796" text:outline-level="7">Paragraaf 5.2.[kb-b].1 (Ruimtelijk) bouwen in, aan of op karakteristiek bouwwerk</text:h>
      <text:h text:style-name="P3797" text:outline-level="8">Artikel 5.2.[kb-b] Toepassingsbereik</text:h>
      <text:p text:style-name="P3798">Deze paragraaf gaat over het verrichten van een bouwactiviteit op een locatie met de functie-aanduiding karakteristiek<text:s/>bouwwerk als bedoeld in artikel 4.[kb].<text:s/></text:p>
      <text:p text:style-name="P3799"/>
      <text:h text:style-name="P3800" text:outline-level="8">Artikel 5.2.[kb-b+1] Omgevingsvergunning (ruimtelijk) bouwen in, aan of op karakteristiek bouwwerk</text:h>
      <text:p text:style-name="P3801">1. Het is verboden zonder omgevingsvergunning een bouwactiviteit te verrichten in, aan of op een karakteristiek bouwwerk.</text:p>
      <text:p text:style-name="P3802">2. Het verbod, bedoeld in het eerste lid, is niet van toepassing op bouwactiviteiten in een karakteristiek bouwwerk die de karakteristieke waarden evident niet aantasten.<text:s/></text:p>
      <text:p text:style-name="P3803"/>
      <text:h text:style-name="P3804" text:outline-level="8">Artikel 5.2.[kb-b+2] Bijzondere aanvraagvereisten (ruimtelijk) bouwen in,<text:s/>aan of op karakteristiek bouwwerk</text:h>
      <text:p text:style-name="P3805">Bij een aanvraag om een omgevingsvergunning voor het verrichten van een bouwactiviteit in, aan of op een karakteristiek bouwwerk wordt aannemelijk gemaakt dat de bouwactiviteit in overeenstemming is met het belang van het behoud van de karakteristieke waarde van het karakteristiek bouwwerk.<text:s/></text:p>
      <text:p text:style-name="P3806"/>
      <text:h text:style-name="P3807" text:outline-level="8">Artikel 5.2.[kb-b+3] Beoordelingsregels omgevingsvergunning (ruimtelijk) bouwen in, aan of op een karakteristiek bouwwerk</text:h>
      <text:p text:style-name="P3808">1. De omgevingsvergunning voor een bouwactiviteit in, aan of<text:s/>op een karakteristiek bouwwerk wordt alleen verleend als de bouwactiviteit in overeenstemming is met het belang van het behoud van de karakteristieke waarde van het karakteristiek bouwwerk.</text:p>
      <text:p text:style-name="P3809">2. Bij de beslissing op de aanvraag wordt rekening gehouden met de volgende beginselen:</text:p>
      <text:p text:style-name="P3810">a. het voorkomen van ontsiering of beschadiging van monumenten en archeologische monumenten; en</text:p>
      <text:p text:style-name="P3811">b. het bevorderen van het gebruik van monumenten, zo nodig door wijziging van die monumenten, rekening houdend met de monumentale waarden.</text:p>
      <text:p text:style-name="P3812"/>
      <text:h text:style-name="P3813" text:outline-level="7">Paragraaf 5.2.[kb-s/v].2 Slopen of verplaatsen karakteristieke bouwwerken</text:h>
      <text:h text:style-name="P3814" text:outline-level="8">Artikel 5.2.[kb-s/v] Toepassingsbereik</text:h>
      <text:p text:style-name="P3815">Deze paragraaf gaat over het slopen of verplaatsen van een karakteristiek bouwwerk als bedoeld in artikel 4.[kb].<text:s/></text:p>
      <text:p text:style-name="P3816"/>
      <text:h text:style-name="P3817" text:outline-level="8">Artikel 5.2.[kb-s/v+1] Omgevingsvergunning slopen of verplaatsen karakteristiek bouwwerk</text:h>
      <text:p text:style-name="P3818">1. Het is verboden zonder omgevingsvergunning een karakteristiek bouwwerk te slopen of gedeeltelijk of volledig te verplaatsen.</text:p>
      <text:p text:style-name="P3819">2. Het eerste lid is niet van toepassing voor zover:<text:s/></text:p>
      <text:p text:style-name="P3820">a. het de<text:s/>sloop betreft:<text:s/></text:p>
      <text:p text:style-name="Standaard"><text:span text:style-name="T3821">1</text:span><text:span text:style-name="T3822">⁰</text:span><text:span text:style-name="T3823">. ten behoeve van gewoon onderhoud of herstel;</text:span></text:p>
      <text:p text:style-name="Standaard"><text:span text:style-name="T3824">2</text:span><text:span text:style-name="T3825">⁰</text:span><text:span text:style-name="T3826">. van inpandige delen van een karakteristiek bouwwerk die niet medebepalend zijn voor het uiterlijk van het karakteristiek bouwwerk;<text:s/></text:span></text:p>
      <text:p text:style-name="Standaard"><text:span text:style-name="T3827">3⁰</text:span><text:span text:style-name="T3828">. ten behoeve van destructief onderzoek dat nodig is voor de instandhouding van een karakteristiek bouwwerk; of<text:s/></text:span></text:p>
      <text:p text:style-name="Standaard"><text:span text:style-name="T3829">4⁰</text:span><text:span text:style-name="T3830">. die noodzakelijk is ter voorkoming van instortingsgevaar, waarbij de veiligheid van personen of beschadiging van omliggende bebouwing acuut dreigt en andere maatregelen het instortingsgevaar<text:s/></text:span><text:span text:style-name="T3831">niet kunnen voorkomen; of</text:span></text:p>
      <text:p text:style-name="Standaard"><text:span text:style-name="T3832">b</text:span><text:span text:style-name="T3833">. de verplaatsing dringend is vereist voor het behoud van het karakteristiek bouwwerk.</text:span></text:p>
      <text:p text:style-name="P3834"/>
      <text:h text:style-name="P3835" text:outline-level="8">Artikel 5.2.[kb-s/v+2] Bijzondere aanvraagvereisten omgevingsvergunning slopen of verplaatsen karakteristiek bouwwerk</text:h>
      <text:p text:style-name="P3836">1. Bij een aanvraag om een omgevingsvergunning voor het slopen van een karakteristiek bouwwerk worden de volgende gegevens en bescheiden verstrekt:<text:s/></text:p>
      <text:p text:style-name="P3837">a. de volgende kleurenfoto’s die een duidelijke indruk geven van het karakteristiek bouwwerk in relatie tot de voorgenomen sloop:</text:p>
      <text:p text:style-name="P3838">1°. overzichtsfoto’s van de bestaande situatie; en</text:p>
      <text:p text:style-name="P3839">2°. foto’s van de bestaande toestand;</text:p>
      <text:p text:style-name="P3840">b. de volgende tekeningen:</text:p>
      <text:p text:style-name="P3841">1°. als sprake is van het slopen van een deel van het karakteristiek bouwwerk waarbij de omvang van het bouwwerk wijzigt: situatietekeningen van de bestaande en de nieuwe situatie;</text:p>
      <text:p text:style-name="P3842">2°. opnametekeningen van de bestaande toestand met, voor zover noodzakelijk voor de beoordeling van de aanvraag:</text:p>
      <text:p text:style-name="P3843">i. plattegronden;</text:p>
      <text:p text:style-name="P3844">ii. doorsneden;</text:p>
      <text:p text:style-name="P3845">iii. gevelaanzichten; of</text:p>
      <text:p text:style-name="P3846">iv. een dakaanzicht; en</text:p>
      <text:p text:style-name="P3847">3°.<text:s/>slooptekeningen;<text:s/></text:p>
      <text:p text:style-name="P3848">c. een omschrijving van de sloopmethode; en</text:p>
      <text:p text:style-name="P3849">d. als de technische staat of de gebruiksmogelijkheden van het karakteristiek bouwwerk ten grondslag liggen aan de voorgenomen sloopactiviteit: een rapport van een onafhankelijke deskundige, dat de volgende gegevens bevat:</text:p>
      <text:p text:style-name="P3850">1°. een onderbouwde beschrijving van de technische staat van het karakteristiek bouwwerk of het onderdeel van het karakteristiek bouwwerk waarop de voorgenomen activiteit betrekking heeft; of</text:p>
      <text:p text:style-name="P3851">2°. een beschrijving van de mate<text:s/>waarin het karakteristiek bouwwerk geschikt is of door het treffen van voorzieningen geschikt kan worden gemaakt voor zinvol gebruik overeenkomstig de ter plaatse toegestane gebruiksactiviteiten of een ander, uit het oogpunt van een evenwichtige toedeling van functies aan locaties, passend gebruik.</text:p>
      <text:p text:style-name="P3852">2. Het verstrekken van een deskundigenrapport als bedoeld in het eerste lid, onder d, is niet nodig als de technische staat of de gebruiksmogelijkheden naar het oordeel van het bevoegd gezag uit andere<text:s/>beschikbare informatie afdoende blijken.</text:p>
      <text:p text:style-name="P3853">3. Bij een aanvraag om een omgevingsvergunning voor het gedeeltelijk of volledig verplaatsen van een karakteristiek bouwwerk worden de volgende gegevens en bescheiden verstrekt:</text:p>
      <text:p text:style-name="P3854">a. een beschrijving van de technische staat van het karakteristiek bouwwerk;</text:p>
      <text:p text:style-name="P3855">b. de volgende kleurenfoto’s die een duidelijke indruk geven van het karakteristiek bouwwerk in relatie tot de voorgenomen verplaatsing:</text:p>
      <text:p text:style-name="P3856">1°. overzichtsfoto’s van de bestaande situatie;</text:p>
      <text:p text:style-name="P3857">2°. foto’s van de bestaande<text:s/>toestand; en</text:p>
      <text:p text:style-name="P3858">3°. overzichtsfoto’s van de nieuwe locatie;</text:p>
      <text:p text:style-name="P3859">c. de volgende tekeningen:</text:p>
      <text:p text:style-name="P3860">1°. situatietekeningen van de bestaande en nieuwe situatie;</text:p>
      <text:p text:style-name="P3861">2°. opnametekeningen van de bestaande toestand met, voor zover noodzakelijk voor de beoordeling van de aanvraag:</text:p>
      <text:p text:style-name="P3862">i. plattegronden;</text:p>
      <text:p text:style-name="P3863">ii. doorsneden;</text:p>
      <text:p text:style-name="P3864">iii. gevelaanzichten; of</text:p>
      <text:p text:style-name="P3865">iv. een dakaanzicht; en</text:p>
      <text:p text:style-name="P3866">3°. plantekeningen van de nieuwe toestand met, voor zover noodzakelijk voor de beoordeling van de aanvraag:</text:p>
      <text:p text:style-name="P3867">i. plattegronden;</text:p>
      <text:p text:style-name="P3868">ii. doorsneden;</text:p>
      <text:p text:style-name="P3869">iii. gevelaanzichten; of</text:p>
      <text:p text:style-name="P3870">iv.<text:s/>een dakaanzicht;<text:s/></text:p>
      <text:p text:style-name="P3871">d. een bestek of werkomschrijving van de wijze van demonteren, van het verplaatsen naar de nieuwe locatie en de herbouw;</text:p>
      <text:p text:style-name="P3872">e. zo nodig een onderbouwing van de beschrijving van de technische staat aan de hand van een technisch rapport; en</text:p>
      <text:p text:style-name="P3873">f. zo nodig aanvullende tekeningen van de bestaande en nieuwe toestand, met inbegrip van detailtekeningen.</text:p>
      <text:p text:style-name="P3874"/>
      <text:h text:style-name="P3875" text:outline-level="8">Artikel 5.2.[kb-s/v+3] Beoordelingsregels omgevingsvergunning slopen of verplaatsen karakteristiek bouwwerk</text:h>
      <text:p text:style-name="P3876">1. De omgevingsvergunning voor het slopen<text:s/>of het gedeeltelijk of geheel verplaatsen van een karakteristiek bouwwerk wordt alleen verleend als de activiteit in overeenstemming is met het belang van de monumentenzorg.<text:s/></text:p>
      <text:p text:style-name="P3877">2. Bij de beslissing op de aanvraag wordt rekening gehouden met de volgende beginselen:</text:p>
      <text:p text:style-name="P3878">a. het voorkomen van ontsiering, beschadiging of sloop van monumenten en archeologische monumenten;</text:p>
      <text:p text:style-name="P3879">b. het voorkomen van verplaatsing van monumenten of een deel daarvan, tenzij dit dringend is vereist voor het behoud van die monumenten; en</text:p>
      <text:p text:style-name="P3880">c. het<text:s/>bevorderen van het gebruik van monumenten, zo nodig door wijziging van die monumenten, rekening houdend met de monumentale waarden.</text:p>
      <text:p text:style-name="P3881"/>
      <text:h text:style-name="P3882" text:outline-level="8">Artikel 5.2.[kb-s/v+4] Vergunningvoorschriften slopen of verplaatsen karakteristiek bouwwerk</text:h>
      <text:p text:style-name="P3883">1. Aan de omgevingsvergunning voor het slopen van delen van een karakteristiek bouwwerk die blijkens de aanvraag of blijkens een omgevingsvergunning voor een bouwactiviteit worden vervangen door gelijkwaardige karakteristieke onderdelen, wordt in ieder geval een voorschrift opgenomen<text:s/>waarin de termijn wordt vastgesteld waarbinnen de vervanging van gesloopte onderdelen gereed moet zijn.</text:p>
      <text:p text:style-name="P3884">2. Aan een omgevingsvergunning voor gedeeltelijke of volledige verplaatsing van een karakteristiek bouwwerk worden in ieder geval voorschriften verbonden over het treffen van voorzorgsmaatregelen voor het demonteren, het overbrengen en de herbouw van dat bouwwerk op de nieuwe locatie.</text:p>
      <text:p text:style-name="P3885"/>
      <text:h text:style-name="P3886" text:outline-level="7">Paragraaf 5.2.[obm] Omgeving beschermd monument</text:h>
      <text:h text:style-name="P3887" text:outline-level="8">Artikel 5.2.[obm-b] Beoordelingsregels omgevingsvergunning (ruimtelijk)<text:s/>bouwen in omgeving beschermd monument</text:h>
      <text:p text:style-name="P3888">De omgevingsvergunning voor het verrichten van een bouwactiviteit op een locatie ‘omgeving beschermd monument’ wordt alleen verleend als door de bouwactiviteit het gemeentelijk monument, , provinciaal monument, rijksmonument, voorbeschermd rijksmonument of karakteristiek bouwwerk niet wordt ontsierd of beschadigd.<text:s/></text:p>
      <text:p text:style-name="P3889"/>
      <text:h text:style-name="Kop8" text:outline-level="8"><text:span text:style-name="T3890">Artikel 5.2.[mb-b] Beoordelingsregels omgevingsvergunning (ruimtelijk) bouwen in molenbiotoop</text:span></text:h>
      <text:p text:style-name="P3891">De omgevingsvergunning voor het verrichten van een<text:s/>bouwactiviteit op een locatie met de functie-aanduiding ‘molenbiotoop’ wordt alleen verleend als:</text:p>
      <text:p text:style-name="P3892">a. het zicht op de molen en de waarde van de molen als cultuurhistorisch en landschappelijk element door het bouwwerk niet vermindert; en<text:s/></text:p>
      <text:p text:style-name="P3893">b. het bouwwerk geen negatieve invloed heeft, ook niet in samenhang met andere voorgenomen of gerealiseerde activiteiten, op het huidige of toekomstige functioneren van de molen als werktuig, voor zover het betreft een vermindering van:</text:p>
      <text:p text:style-name="P3894">1⁰. de windvang van de molen; of</text:p>
      <text:p text:style-name="P3895">2⁰.<text:s/>bij een watermolen, of een poldermolen met een waterstaatkundige functie: de watertoevoer of de waterafvoer.</text:p>
      <text:p text:style-name="P3896"/>
      <text:h text:style-name="P3897" text:outline-level="8">Artikel 5.2.[mb-a)] Beoordelingsregels omgevingsvergunning aanlegwerkzaamheden in molenbiotoop</text:h>
      <text:p text:style-name="P3898">De omgevingsvergunning voor het voor het uitvoeren van een werk, geen bouwwerk zijnde, of van werkzaamheden op een locatie met de functie-aanduiding ‘molenbiotoop’ wordt alleen verleend als:</text:p>
      <text:p text:style-name="P3899">a. het zicht op de molen en de waarde van de molen als cultuurhistorisch en landschappelijk element door de<text:s/>activiteit niet vermindert; en<text:s/></text:p>
      <text:p text:style-name="P3900">b. de activiteit geen negatieve invloed heeft, ook niet in samenhang met andere voorgenomen of gerealiseerde activiteiten, op het huidige of toekomstige functioneren van de molen als werktuig, voor zover het betreft een vermindering van:</text:p>
      <text:p text:style-name="P3901">1⁰. de windvang van de molen; of</text:p>
      <text:p text:style-name="P3902">2⁰. bij een watermolen, of een poldermolen met een waterstaatkundige functie: de watertoevoer of de waterafvoer.</text:p>
      <text:p text:style-name="P3903"/>
      <text:h text:style-name="P3904" text:outline-level="7">Paragraaf 5.2.[(tv)am] Activiteiten in of op (te verwachten) archeologische monumenten</text:h>
      <text:h text:style-name="P3905" text:outline-level="7">Paragraaf 5.2.[(tv)am-b].1 (Ruimtelijk) bouwen in of op (te verwachten) archeologisch monument</text:h>
      <text:h text:style-name="P3906" text:outline-level="8">Artikel 5.2.[(tv)am-b] Toepassingsbereik</text:h>
      <text:p text:style-name="P3907">Deze paragraaf gaat over het bouwen van een bouwwerk op een locatie met de functie-aanduiding ‘archeologisch monument’ of ‘te verwachten archeologisch monument’.</text:p>
      <text:p text:style-name="P3908"/>
      <text:h text:style-name="P3909" text:outline-level="8">Artikel 5.2.[(tv)am-b+1] Oogmerk</text:h>
      <text:p text:style-name="P3910">De regels in deze paragraaf zijn gesteld met het oog op het behoud van archeologische monumenten.<text:s/></text:p>
      <text:p text:style-name="P3911"/>
      <text:h text:style-name="P3912" text:outline-level="8">Artikel 5.2.[(tv)am-b+2] Omgevingsvergunning (ruimtelijk) bouwen in of op (te<text:s/>verwachten) archeologisch monument</text:h>
      <text:p text:style-name="P3913">1. Het is verboden zonder omgevingsvergunning een bouwactiviteit te verrichten in of op een archeologisch monument of een te verwachten archeologisch monument.<text:s/></text:p>
      <text:p text:style-name="P3914"><text:bookmark-start text:name="_Hlk151627582"/>2. Het bepaalde in het eerste lid is niet van toepassing als de aanvraag betrekking heeft op vervanging, vernieuwing of verandering van bestaande bouwwerken, waarbij de oppervlakte op of onder het maaiveld niet wordt uitgebreid en waarbij gebruik wordt gemaakt van de bestaande fundering.</text:p>
      <text:p text:style-name="P3915">3. Het bepaalde in het<text:s/>eerste lid is niet van toepassing in of op een archeologisch monument als:</text:p>
      <text:p text:style-name="Standaard"><text:span text:style-name="T3916">a. de aanvraag betrekking heeft op een of meer bouwwerken waarvan de totale te bebouwen oppervlakte kleiner is dan [x] m</text:span><text:span text:style-name="T3917">2</text:span><text:span text:style-name="T3918">; of<text:s/></text:span></text:p>
      <text:p text:style-name="Standaard"><text:span text:style-name="T3919">b. het bouwen plaatsvindt zonder graafwerkzaamheden dieper dan [x] cm, en zonder heipalen.</text:span></text:p>
      <text:p text:style-name="P3920">4.<text:s/><text:bookmark-start text:name="_Hlk151571799"/>Het bepaalde in het eerste lid is niet van toepassing in of op een te verwachten archeologisch monument met een hoge verwachting als:</text:p>
      <text:p text:style-name="Standaard"><text:span text:style-name="T3921">a. de aanvraag betrekking heeft op een of meer bouwwerken waarvan de totale te<text:s/></text:span><text:span text:style-name="T3922">bebouwen oppervlakte kleiner is dan [x] m</text:span><text:span text:style-name="T3923">2</text:span><text:span text:style-name="T3924">; of<text:s/></text:span></text:p>
      <text:p text:style-name="Standaard"><text:span text:style-name="T3925">b. het bouwen plaatsvindt zonder graafwerkzaamheden dieper dan [x] cm, en zonder heipalen.</text:span><text:bookmark-end text:name="_Hlk151571799"/></text:p>
      <text:p text:style-name="P3926">5. Het bepaalde in het eerste lid is niet van toepassing in of op een te verwachten archeologisch monument met een middelhoge verwachting als:</text:p>
      <text:p text:style-name="Standaard"><text:span text:style-name="T3927">a. de aanvraag betrekking heeft op een of meer bouwwerken waarvan de totale te bebouwen oppervlakte kleiner is dan [x] m</text:span><text:span text:style-name="T3928">2</text:span><text:span text:style-name="T3929">; of<text:s/></text:span></text:p>
      <text:p text:style-name="Standaard"><text:span text:style-name="T3930">b. het bouwen plaatsvindt zonder graafwerkzaamheden dieper dan [x] cm, en zonder heipalen.</text:span></text:p>
      <text:p text:style-name="P3931">6. Het<text:s/>bepaalde in het eerste lid is niet van toepassing in of op een te verwachten archeologisch monument met een lage verwachting als:</text:p>
      <text:p text:style-name="Standaard"><text:span text:style-name="T3932">a. de aanvraag betrekking heeft op een of meer bouwwerken waarvan de totale te bebouwen oppervlakte kleiner is dan [x] m</text:span><text:span text:style-name="T3933">2</text:span><text:span text:style-name="T3934">; of<text:s/></text:span></text:p>
      <text:p text:style-name="Standaard"><text:span text:style-name="T3935">b. het bouwen plaatsvindt zonder graafwerkzaamheden dieper dan [x] cm, en zonder heipalen.</text:span><text:bookmark-end text:name="_Hlk151627582"/></text:p>
      <text:p text:style-name="P3936"/>
      <text:h text:style-name="P3937" text:outline-level="8">Artikel 5.2.[(tv)am-b+3] Bijzondere aanvraagvereisten omgevingsvergunning (ruimtelijk) bouwen in of op (te verwachten) archeologisch monument</text:h>
      <text:p text:style-name="P3938">1. Bij een aanvraag<text:s/>om een omgevingsvergunning voor een bouwactiviteit in of op een archeologisch monument of een te verwachten archeologisch monument worden de volgende gegevens en bescheiden verstrekt:</text:p>
      <text:p text:style-name="Standaard"><text:span text:style-name="T3939">a. een door een certificaathouder als bedoeld in artikel 5.4 van de Erfgoedwet opgesteld rapport waarin de archeologische waarde van de locatie naar het oordeel van het college van burgemeester en wethouders in voldoende mate is vastgesteld, dat is gebaseerd op:</text:span></text:p>
      <text:p text:style-name="P3940">1⁰. een bureauonderzoek;<text:s/></text:p>
      <text:p text:style-name="P3941">2⁰. zo nodig een booronderzoek; en</text:p>
      <text:p text:style-name="P3942">3⁰.<text:s/>zo nodig een proefsleuvenonderzoek of proefputtenonderzoek;</text:p>
      <text:p text:style-name="Standaard"><text:span text:style-name="T3943">b. funderingstekeningen, met inbegrip van een door het college van burgemeester en wethouders goedgekeurd palenplan;<text:s/></text:span></text:p>
      <text:p text:style-name="P3944">c. als sprake is van een opgraving, ook als deze alleen bestaat uit een proefsleuvenonderzoek of een proefputtenonderzoek: een door het college van burgemeester en wethouders goedgekeurd programma van eisen voor de opgraving;<text:s/></text:p>
      <text:p text:style-name="P3945">d. als sprake is van een booronderzoek: een door het college van burgemeester en wethouders goedgekeurd<text:s/>plan van aanpak voor het booronderzoek;</text:p>
      <text:p text:style-name="P3946">e. als sprake is van een (te verwachten) archeologisch monument onderwater: een vlakdekkende hoge resolutie sonaropname van de waterbodem en ultrahoge resolutie sonaropnamen van details.</text:p>
      <text:p text:style-name="P3947">2. Zo nodig worden de volgende gegevens en bescheiden verstrekt:</text:p>
      <text:p text:style-name="P3948">a. als sprake is van een zichtbaar archeologisch monument: overzichtsfoto’s van de bestaande situatie en plantekeningen van de nieuwe toestand; of</text:p>
      <text:p text:style-name="Standaard"><text:span text:style-name="T3949">b. een rapport waarin de gevolgen van de activiteit voor de<text:s/></text:span><text:span text:style-name="T3950">archeologische waarden naar het oordeel van het college van burgemeester en wethouders in voldoende mate inzichtelijk zijn gemaakt.</text:span></text:p>
      <text:p text:style-name="P3951"/>
      <text:h text:style-name="P3952" text:outline-level="8">Artikel 5.2.[(tv)am-b+4] Beoordelingsregels omgevingsvergunning (ruimtelijk) bouwen in of op (te verwachten) archeologisch monument</text:h>
      <text:p text:style-name="Standaard"><text:span text:style-name="T3953">1. Een omgevingsvergunning voor een bouwactiviteit in of op een archeologisch monument of een te verwachten archeologisch monument wordt alleen verleend als naar het oordeel van het college van burgemeester en wethouders:</text:span></text:p>
      <text:p text:style-name="P3954"><text:span text:style-name="T3955">a. uit het bij de<text:s/></text:span><text:span text:style-name="T3956">aanvraag gevoegde rapport blijkt dat</text:span><text:span text:style-name="T3957"><text:s/></text:span><text:span text:style-name="T3958">er op de locatie van de bouwactiviteit geen archeologisch monument aanwezig of te verwachten is;</text:span></text:p>
      <text:p text:style-name="P3959">b. de archeologische waarde van het archeologisch monument of het te verwachten archeologisch monument naar het oordeel van het college van burgemeester en wethouders niet of niet onevenredig wordt geschaad; of</text:p>
      <text:p text:style-name="P3960">c. de archeologische waarde van het archeologisch monument of het te verwachten archeologisch monument kan worden behouden door aan de omgevingsvergunning<text:s/>voorschriften te verbinden.<text:s/></text:p>
      <text:p text:style-name="Standaard"><text:span text:style-name="T3961">2. Bij de beslissing op de aanvraag wordt rekening gehouden met het beginsel van</text:span><text:span text:style-name="T3962"><text:s/>het conserveren en in stand houden van archeologische monumenten, bij voorkeur in situ</text:span><text:span text:style-name="T3963">.</text:span></text:p>
      <text:p text:style-name="P3964"/>
      <text:h text:style-name="Kop8" text:outline-level="8"><text:span text:style-name="T3965">Artikel 5.2.[(tv)am-b+5] Vergunningvoorschriften</text:span><text:span text:style-name="T3966"><text:s/>(ruimtelijk) bouwen<text:s/></text:span><text:span text:style-name="T3967">in, aan of op (te verwachten) archeologisch monument</text:span></text:h>
      <text:p text:style-name="P3968">Aan een omgevingsvergunning voor een bouwactiviteit in of op een archeologisch monument of een te verwachten archeologisch monument kunnen in het belang van de archeologische monumentenzorg<text:s/>in ieder geval voorschriften worden verbonden, die inhouden een plicht tot:</text:p>
      <text:p text:style-name="Standaard"><text:span text:style-name="T3969">a. het treffen van technische maatregelen volgens een door het college van burgemeester en wethouders goedgekeurd behoudsmaatregelenplan, waardoor archeologische monumenten in situ kunnen worden behouden;</text:span></text:p>
      <text:p text:style-name="Standaard"><text:span text:style-name="T3970">b. het verrichten van opgravingen als bedoeld in artikel 1.1 van de Erfgoedwet door een certificaathouder als bedoeld in artikel 5.4 van de Erfgoedwet;</text:span></text:p>
      <text:p text:style-name="P3971">c. het laten begeleiden van een activiteit die tot bodemverstoring leidt door<text:s/>een deskundige op het terrein van de archeologische monumentenzorg die voldoet aan bij die voorschriften te stellen kwalificaties;<text:s/></text:p>
      <text:p text:style-name="P3972">d. het verrichten van een opgraving, daaronder mede begrepen een archeologische begeleiding, op een bepaalde wijze, als die wijze in overeenstemming is met de Erfgoedwet;</text:p>
      <text:p text:style-name="P3973">e. het binnen een bepaalde termijn starten van werkzaamheden;</text:p>
      <text:p text:style-name="Standaard"><text:span text:style-name="T3974">f. het uiterlijk [x] week/[x] weken van tevoren melden van de start van de werkzaamheden;<text:s/></text:span></text:p>
      <text:p text:style-name="P3975">g. het zo spoedig mogelijk schriftelijk melden van<text:s/>feiten of omstandigheden die van invloed zijn op de uitvoering van werkzaamheden in overeenstemming met de aan de omgevingsvergunning verbonden voorschriften;<text:s/></text:p>
      <text:p text:style-name="P3976">h. het tijdig voor aanvang van werkzaamheden bekend maken van de aan de omgevingsvergunning verbonden voorschriften aan de opdrachtnemer van de werkzaamheden, onder wie mede begrepen een onderaannemer; en<text:s/></text:p>
      <text:p text:style-name="Standaard"><text:span text:style-name="T3977">i. het uitvoeren van de werkzaamheden in overeenstemming met de in de omgevingsvergunning genoemde versie van tekeningen of van een programma van<text:s/></text:span><text:span text:style-name="T3978">eisen.</text:span></text:p>
      <text:p text:style-name="P3979"/>
      <text:h text:style-name="P3980" text:outline-level="7">Paragraaf 5.2.[(tv)am-a].2 Aanlegactiviteiten in of op (te verwachten) archeologisch monument</text:h>
      <text:h text:style-name="P3981" text:outline-level="8">Artikel 5.2.[(tv)am)-a] Toepassingsbereik</text:h>
      <text:p text:style-name="P3982">Deze paragraaf gaat over het uitvoeren van werken, geen bouwwerken zijnde, en werkzaamheden in of op een archeologisch monument of een te verwachten archeologisch monument op een locatie met de functie-aanduiding ‘archeologisch monument’ of ‘te verwachten archeologisch monument’.<text:s/></text:p>
      <text:p text:style-name="P3983"/>
      <text:h text:style-name="P3984" text:outline-level="8">Artikel 5.2.[(tv)am-a+1] Oogmerk</text:h>
      <text:p text:style-name="P3985">De regels in deze paragraaf zijn gesteld met het oog<text:s/>op het behoud van archeologische monumenten.<text:s/></text:p>
      <text:p text:style-name="P3986"/>
      <text:h text:style-name="Kop8" text:outline-level="8"><text:bookmark-start text:name="_Hlk151628674"/><text:span text:style-name="T3987">Artikel 5.2.[(tv)am-a+2] Omgevingsvergunning</text:span><text:span text:style-name="T3988"><text:s/></text:span><text:span text:style-name="T3989">aanlegactiviteiten in of op (te verwachten) archeologisch monument</text:span></text:h>
      <text:p text:style-name="P3990">1. Het is verboden zonder omgevingsvergunning in of op een archeologisch monument of een te verwachten archeologisch monument de volgende werken, geen bouwwerken zijnde, en werkzaamheden uit te voeren:</text:p>
      <text:p text:style-name="P3991">a. het afgraven van gronden</text:p>
      <text:p text:style-name="P3992">b. ………<text:s/></text:p>
      <text:p text:style-name="Standaard"><text:span text:style-name="T3993">[</text:span><text:span text:style-name="T3994">Zelf aanvullen.</text:span><text:span text:style-name="T3995"><text:s/></text:span><text:span text:style-name="T3996">Veel voorkomende aanlegactiviteiten die betrekking hebben op een archeologisch monument, zijn:</text:span></text:p>
      <text:p text:style-name="P3997">–<text:s/>inrichtingswerkzaamheden,<text:s/></text:p>
      <text:p text:style-name="P3998">– graafwerkzaamheden (bijv. van bouwput),</text:p>
      <text:p text:style-name="P3999">– aanleg of onderhoud van infrastructurele werken zoals (spoor)wegen, tunnels, viaducten, rioleringen, kabels en leidingen.</text:p>
      <text:p text:style-name="P4000">Ook kan het bijvoorbeeld gaan om:</text:p>
      <text:p text:style-name="P4001">– aanbrengen van verhardingen,</text:p>
      <text:p text:style-name="P4002">– aanleggen, verbreden, verdiepen of dempen van vaargeulen, waterlopen en waterpartijen,</text:p>
      <text:p text:style-name="P4003">– baggeren (waaronder saneren en onderzuigen),</text:p>
      <text:p text:style-name="P4004">– uitvoeren van werkzaamheden aan oevers en kaden,</text:p>
      <text:p text:style-name="P4005">– aanplanten en verwijderen van (diepwortelende) bomen (en<text:s/>boomstobben) en struiken,</text:p>
      <text:p text:style-name="P4006">– ophogen, verlagen of egaliseren van het maaiveld of de waterbodem,</text:p>
      <text:p text:style-name="P4007">– winnen van grondstoffen,</text:p>
      <text:p text:style-name="P4008">– wijzigen van de grondwaterstand,</text:p>
      <text:p text:style-name="Standaard"><text:span text:style-name="T4009">– agrarische grondwerkzaamheden, zoals het aanleggen van drainage of diepploegen,<text:s/></text:span></text:p>
      <text:p text:style-name="P4010">– grondwerkzaamheden op natuurterreinen (zoals afplaggen of het verwijderen van de strooisellaag)<text:s/></text:p>
      <text:p text:style-name="Standaard"><text:span text:style-name="T4011">– saneren van gronden.</text:span><text:span text:style-name="T4012">]</text:span><text:span text:style-name="T4013"><text:s/></text:span></text:p>
      <text:p text:style-name="P4014"><text:bookmark-start text:name="_Hlk151728028"/>2. Het bepaalde in het eerste lid is niet van toepassing als de aanvraag betrekking heeft op een of meer werken, geen bouwwerken zijnde, of<text:s/>werkzaamheden:</text:p>
      <text:p text:style-name="Standaard"><text:span text:style-name="T4015">a.<text:s/></text:span><text:span text:style-name="T4016">die worden uitgevoerd in het kader van het normale beheer en onderhoud;</text:span></text:p>
      <text:p text:style-name="Standaard"><text:span text:style-name="T4017">b.<text:s/></text:span><text:span text:style-name="T4018">die bestaan uit de aanleg van kabelsleuven of leidingsleuven, met een breedte van maximaal [x] cm;</text:span><text:span text:style-name="T4019"><text:s/></text:span></text:p>
      <text:p text:style-name="Standaard"><text:span text:style-name="T4020">c. die worden uitgevoerd in een bestaand cunet van een weg of leiding, waarbij het cunet niet wordt verbreed en niet wordt verdiept; of</text:span></text:p>
      <text:p text:style-name="Standaard"><text:span text:style-name="T4021">d. die worden uitgevoerd in het kader van archeologisch onderzoek volgens een door het college van burgemeester en wethouders goedgekeurd programma van eisen of, ingeval van een<text:s/></text:span><text:span text:style-name="T4022">booronderzoek, plan van aanpak</text:span><text:span text:style-name="T4023">.</text:span></text:p>
      <text:p text:style-name="Standaard"><text:span text:style-name="T4024">3. Het bepaalde in het eerste lid is niet van toepassing op een archeologisch monument als de aanvraag betrekking heeft op een of meer werken, geen bouwwerken zijnde, of werkzaamheden waarvan de totale oppervlakte kleiner is dan [x] m</text:span><text:span text:style-name="T4025">2<text:s/></text:span><text:span text:style-name="T4026">of die plaatsvinden op een diepte van niet meer dan [x] cm ten opzichte van het maaiveld.</text:span></text:p>
      <text:p text:style-name="Standaard"><text:span text:style-name="T4027">4. Het bepaalde in het eerste lid is niet van toepassing op een te verwachten archeologisch monument met een hoge verwachting als de aanvraag betrekking<text:s/></text:span><text:span text:style-name="T4028">heeft op een of meer werken, geen bouwwerken zijnde, of werkzaamheden waarvan de totale oppervlakte kleiner is dan [x] m</text:span><text:span text:style-name="T4029">2<text:s/></text:span><text:span text:style-name="T4030">of die plaatsvinden op een diepte van niet meer dan [x] cm ten opzichte van het maaiveld.</text:span></text:p>
      <text:p text:style-name="Standaard"><text:span text:style-name="T4031">5. Het bepaalde in het eerste lid is niet van toepassing op een te verwachten archeologisch monument met een middelhoge verwachting als de aanvraag betrekking heeft op een of meer werken, geen bouwwerken zijnde, of werkzaamheden waarvan de totale oppervlakte kleiner is dan [x] m</text:span><text:span text:style-name="T4032">2<text:s/></text:span><text:span text:style-name="T4033">of die plaatsvinden</text:span><text:span text:style-name="T4034"><text:s/>op een diepte van niet meer dan [x] cm ten opzichte van het maaiveld.</text:span></text:p>
      <text:p text:style-name="Standaard"><text:span text:style-name="T4035">6. Het bepaalde in het eerste lid is niet van toepassing op een te verwachten archeologisch monument met een lage verwachting als de aanvraag betrekking heeft op een of meer werken, geen bouwwerken zijnde, of werkzaamheden waarvan de totale oppervlakte kleiner is dan [x] m</text:span><text:span text:style-name="T4036">2<text:s/></text:span><text:span text:style-name="T4037">of die plaatsvinden op een diepte van niet meer dan [x] cm ten opzichte van het maaiveld.</text:span><text:bookmark-end text:name="_Hlk151628674"/></text:p>
      <text:p text:style-name="P4038"><text:bookmark-end text:name="_Hlk151728028"/></text:p>
      <text:h text:style-name="P4039" text:outline-level="8">Artikel 5.2.[(tv)am-a+3] Bijzondere aanvraagvereisten omgevingsvergunning<text:s/>aanlegwerkactiviteiten in of op (te verwachten) archeologisch monument</text:h>
      <text:p text:style-name="P4040">1. Onverminderd het bepaalde in artikel 5.2.[a-? (22.284; algemene aanvraagvereisten omgevingsvergunning uitvoeren van een werk, niet zijnde bouwwerk, of werkzaamheid)] worden bij een aanvraag om een omgevingsvergunning voor het uitvoeren van een werk, geen bouwwerk zijnde, of van werkzaamheden, in of op een archeologisch monument of een te verwachten archeologisch monument de volgende gegevens en bescheiden verstrekt:<text:s/></text:p>
      <text:p text:style-name="Standaard"><text:span text:style-name="T4041">a. een<text:s/></text:span><text:span text:style-name="T4042">omschrijving van de aard van het werk, geen bouwwerk zijnde, of de werkzaamheid, met vermelding van:<text:s/></text:span><text:span text:style-name="T4043"><text:line-break/></text:span><text:span text:style-name="T4044">1°. de omvang in vierkante meters; en</text:span><text:span text:style-name="T4045"><text:line-break/></text:span><text:span text:style-name="T4046">2°. de diepte, in centimeters ten opzichte van het maaiveld en het Normaal Amsterdams Peil;<text:s/></text:span></text:p>
      <text:p text:style-name="P4047">b. een topografische kaart voorzien van een noordpijl en ten minste twee coördinatieparen, met de exacte locatie en omvang van de activiteit;<text:s/></text:p>
      <text:p text:style-name="Standaard"><text:span text:style-name="T4048">c. doorsnedetekeningen met de exacte locatie, omvang en diepte van de afzonderlijke ingrepen ten opzichte van het maaiveld en het<text:s/></text:span><text:span text:style-name="T4049">Normaal Amsterdams Peil;<text:s/></text:span></text:p>
      <text:p text:style-name="Standaard"><text:span text:style-name="T4050">d. een door een certificaathouder als bedoeld in artikel 5.4 van de Erfgoedwet opgesteld rapport waarin de archeologische waarde van de locatie naar het oordeel van het college van burgemeester en wethouders in voldoende mate is vastgesteld, dat is gebaseerd op:</text:span></text:p>
      <text:p text:style-name="P4051">1⁰. een bureauonderzoek;<text:s/></text:p>
      <text:p text:style-name="P4052">2⁰. zo nodig een booronderzoek; en</text:p>
      <text:p text:style-name="P4053">3⁰. zo nodig een proefsleuvenonderzoek of proefputtenonderzoek;</text:p>
      <text:p text:style-name="P4054">e. als sprake is van een opgraving, ook als deze alleen bestaat uit een proefsleuvenonderzoek of<text:s/>een proefputtenonderzoek: een door het college van burgemeester en wethouders goedgekeurd programma van eisen voor de opgraving; en</text:p>
      <text:p text:style-name="P4055">f. als sprake is van een booronderzoek: een door het college van burgemeester en wethouders goedgekeurd plan van aanpak voor een booronderzoek; en</text:p>
      <text:p text:style-name="P4056">g. als sprake is van een (te verwachten) archeologisch monument onderwater: een vlakdekkende hoge resolutie sonaropname van de waterbodem en ultrahoge resolutie sonaropnamen van details.</text:p>
      <text:p text:style-name="P4057">2. Zo nodig worden de volgende gegevens en<text:s/>bescheiden verstrekt:</text:p>
      <text:p text:style-name="P4058">a. een bestek of werkomschrijving met bijbehorende tekeningen;</text:p>
      <text:p text:style-name="P4059">b. als sprake is van een zichtbaar archeologisch monument: overzichtsfoto’s van de bestaande situatie en plantekeningen van de nieuwe toestand; of</text:p>
      <text:p text:style-name="Standaard"><text:span text:style-name="T4060">c. een rapport waarin de gevolgen van de activiteit voor de archeologische waarden naar het oordeel van het college van burgemeester en wethouders in voldoende mate inzichtelijk zijn gemaakt.<text:s/></text:span></text:p>
      <text:p text:style-name="P4061"/>
      <text:h text:style-name="P4062" text:outline-level="8">Artikel 5.2.[(tv)am-a+4] Beoordelingsregels omgevingsvergunning aanlegactiviteiten in<text:s/>of op (te verwachten) archeologisch monument</text:h>
      <text:p text:style-name="Standaard"><text:span text:style-name="T4063">1. Een omgevingsvergunning voor het uitvoeren van een werk, geen bouwwerk zijnde, of van werkzaamheden, in of op een archeologisch monument of een te verwachten archeologisch monument wordt alleen verleend als naar het oordeel van het college van burgemeester en wethouders:</text:span></text:p>
      <text:p text:style-name="P4064"><text:span text:style-name="T4065">a. uit het bij de aanvraag gevoegde rapport blijkt dat er op de locatie van de uit te voeren werken of werkzaamheden geen archeologisch monument aanwezig of te verwachten is;</text:span></text:p>
      <text:p text:style-name="P4066">b. de<text:s/>archeologische waarde van het archeologisch monument of het te verwachten archeologisch monument naar het oordeel van het college van burgemeester en wethouders niet of niet onevenredig wordt geschaad; of</text:p>
      <text:p text:style-name="P4067">c. de archeologische waarde van het archeologisch monument of het te verwachten archeologisch monument kan worden behouden door aan de omgevingsvergunning voorschriften te verbinden.<text:s/></text:p>
      <text:p text:style-name="Standaard"><text:span text:style-name="T4068">2. Bij de beslissing op de aanvraag wordt rekening gehouden met het beginsel van</text:span><text:span text:style-name="T4069"><text:s/>het conserveren en in stand houden van<text:s/></text:span><text:span text:style-name="T4070">archeologische monumenten, bij voorkeur in situ</text:span><text:span text:style-name="T4071">.</text:span></text:p>
      <text:p text:style-name="P4072"/>
      <text:h text:style-name="P4073" text:outline-level="8">Artikel 5.2.[(tv)am-a+5] Vergunningvoorschriften aanlegactiviteiten in of op (te verwachten) archeologisch monument</text:h>
      <text:p text:style-name="P4074">Aan een omgevingsvergunning voor het uitvoeren van een werk, geen bouwwerk zijnde, of van werkzaamheden, in of op een archeologisch monument of een te verwachten archeologisch monument kunnen in het belang van de archeologische monumentenzorg in ieder geval voorschriften worden verbonden, die inhouden een plicht tot:</text:p>
      <text:p text:style-name="Standaard"><text:span text:style-name="T4075">a. het treffen van<text:s/></text:span><text:span text:style-name="T4076">technische maatregelen volgens een door het college van burgemeester en wethouders goedgekeurd behoudsmaatregelenplan, waardoor archeologische monumenten in situ kunnen worden behouden;</text:span></text:p>
      <text:p text:style-name="Standaard"><text:span text:style-name="T4077">b. het verrichten van opgravingen als bedoeld in artikel 1.1 van de Erfgoedwet door een certificaathouder als bedoeld in artikel 5.4 van de Erfgoedwet;</text:span></text:p>
      <text:p text:style-name="P4078">c. het laten begeleiden van een activiteit die tot bodemverstoring leidt door een deskundige op het terrein van de archeologische monumentenzorg die voldoet aan bij die<text:s/>voorschriften te stellen kwalificaties;<text:s/></text:p>
      <text:p text:style-name="P4079">d. het verrichten van een opgraving, daaronder mede begrepen een archeologische begeleiding, op een bepaalde wijze, als die wijze in overeenstemming is met de Erfgoedwet;</text:p>
      <text:p text:style-name="P4080">e. het binnen een bepaalde termijn starten van werkzaamheden;</text:p>
      <text:p text:style-name="Standaard"><text:span text:style-name="T4081">f. het uiterlijk [x] week/[x] weken van tevoren melden van de start van de werkzaamheden;<text:s/></text:span></text:p>
      <text:p text:style-name="P4082">g. het zo spoedig mogelijk schriftelijk melden van feiten of omstandigheden die van invloed zijn op de uitvoering van werkzaamheden in<text:s/>overeenstemming met de aan de omgevingsvergunning verbonden voorschriften;<text:s/></text:p>
      <text:p text:style-name="P4083">h. het tijdig voor aanvang van werkzaamheden bekend maken van de aan de omgevingsvergunning verbonden voorschriften aan de opdrachtnemer van de werkzaamheden, onder wie mede begrepen een onderaannemer; en<text:s/></text:p>
      <text:p text:style-name="Standaard"><text:span text:style-name="T4084">i. het uitvoeren van de werkzaamheden in overeenstemming met de in de omgevingsvergunning genoemde versie van tekeningen of van een programma van eisen.</text:span></text:p>
      <text:p text:style-name="P4085"/>
      <text:h text:style-name="P4086" text:outline-level="7">Paragraaf 5.2.[(tv)am-s].3 Slopen bouwwerk in of op (te verwachten)<text:s/>archeologisch monument</text:h>
      <text:h text:style-name="P4087" text:outline-level="8">Artikel 5.2.[(tv)am-s] Toepassingsbereik</text:h>
      <text:p text:style-name="P4088">Deze paragraaf gaat over het slopen van bouwwerken op een locatie met de functie-aanduiding ‘archeologisch monument’ of ‘te verwachten archeologisch monument’.<text:s/></text:p>
      <text:p text:style-name="P4089"/>
      <text:h text:style-name="P4090" text:outline-level="8">Artikel 5.2.[(tv)am-s+1] Oogmerk</text:h>
      <text:p text:style-name="P4091">De regels in deze paragraaf zijn gesteld met het oog op het behoud van archeologische monumenten.<text:s/></text:p>
      <text:p text:style-name="P4092"/>
      <text:h text:style-name="P4093" text:outline-level="8">Artikel 5.2.[(tv)am-s+2] Omgevingsvergunning slopen van een bouwwerk in of op (te verwachten) archeologisch monument</text:h>
      <text:p text:style-name="P4094">1. Het is verboden zonder<text:s/>omgevingsvergunning in of op een archeologisch monument of een te verwachten archeologisch monument een bouwwerk te slopen.<text:s/></text:p>
      <text:p text:style-name="Standaard"><text:span text:style-name="T4095">2. Het bepaalde in het eerste lid is niet van toepassing op een archeologisch monument als de aanvraag betrekking heeft op sloopwerkzaamheden waarvan de totale oppervlakte kleiner is dan [x] m</text:span><text:span text:style-name="T4096">2<text:s/></text:span><text:span text:style-name="T4097">of die plaatsvinden op een diepte van niet meer dan [x] cm ten opzichte van het maaiveld.</text:span></text:p>
      <text:p text:style-name="Standaard"><text:span text:style-name="T4098">3. Het bepaalde in het eerste lid is niet van toepassing op een te verwachten archeologisch monument<text:s/></text:span><text:span text:style-name="T4099">met een hoge verwachting als de aanvraag betrekking heeft op sloopwerkzaamheden waarvan de totale oppervlakte kleiner is dan [x] m</text:span><text:span text:style-name="T4100">2<text:s/></text:span><text:span text:style-name="T4101">of die plaatsvinden op een diepte van niet meer dan [x] cm ten opzichte van het maaiveld.</text:span></text:p>
      <text:p text:style-name="Standaard"><text:span text:style-name="T4102">4. Het bepaalde in het eerste lid is niet van toepassing op een te verwachten archeologisch monument met een middelhoge verwachting als de aanvraag betrekking heeft op sloopwerkzaamheden waarvan de totale oppervlakte kleiner is dan [x] m</text:span><text:span text:style-name="T4103">2<text:s/></text:span><text:span text:style-name="T4104">of die plaatsvinden op een diepte van niet meer dan</text:span><text:span text:style-name="T4105"><text:s/>[x] cm ten opzichte van het maaiveld.</text:span></text:p>
      <text:p text:style-name="Standaard"><text:span text:style-name="T4106">5. Het bepaalde in het eerste lid is niet van toepassing op een te verwachten archeologisch monument met een lage verwachting als de aanvraag betrekking heeft op sloopwerkzaamheden waarvan de totale oppervlakte kleiner is dan [x] m</text:span><text:span text:style-name="T4107">2<text:s/></text:span><text:span text:style-name="T4108">of die plaatsvinden op een diepte van niet meer dan [x] cm ten opzichte van het maaiveld.<text:s/></text:span></text:p>
      <text:p text:style-name="P4109"/>
      <text:h text:style-name="P4110" text:outline-level="8">Artikel 5.2.[(tv)am-s+3] Bijzondere aanvraagvereisten omgevingsvergunning slopen bouwwerk in of op (te verwachten) archeologisch monument</text:h>
      <text:p text:style-name="P4111">Bij een<text:s/>aanvraag om een omgevingsvergunning voor het slopen van een bouwwerk in of op een archeologisch monument of een te verwachten archeologisch monument worden de volgende gegevens en bescheiden verstrekt:<text:s/></text:p>
      <text:p text:style-name="Standaard"><text:span text:style-name="T4112">a. een door een certificaathouder als bedoeld in artikel 5.4 van de Erfgoedwet opgesteld rapport waarin de archeologische waarde van de bodem onder het te slopen bouwwerk naar het oordeel van het college van burgemeester en wethouders in voldoende mate is vastgesteld; en</text:span></text:p>
      <text:p text:style-name="P4113">b. voor zover deze beschikbaar zijn:<text:s/>bestaande funderingstekeningen.</text:p>
      <text:p text:style-name="P4114"/>
      <text:h text:style-name="P4115" text:outline-level="8">Artikel 5.2.[(tv)am-s+4] Beoordelingsregels omgevingsvergunning slopen bouwwerk in of op (te verwachten) archeologisch monument</text:h>
      <text:p text:style-name="Standaard"><text:span text:style-name="T4116">1. Een omgevingsvergunning voor het slopen van een bouwwerk in of op een archeologisch monument of een te verwachten archeologisch monument wordt alleen verleend als naar het oordeel van het college van burgemeester en wethouders uit het bij de aanvraag gevoegde rapport blijkt dat:</text:span></text:p>
      <text:p text:style-name="P4117"><text:span text:style-name="T4118">a. er op de locatie van het te slopen bouwwerk geen archeologisch<text:s/></text:span><text:span text:style-name="T4119">monument aanwezig of te verwachten is;</text:span></text:p>
      <text:p text:style-name="P4120">b. de archeologische waarde van het archeologisch monument of het te verwachten archeologisch monument naar het oordeel van burgemeester en wethouders niet of niet onevenredig wordt geschaad; of</text:p>
      <text:p text:style-name="P4121">c. de archeologische waarde van het archeologisch monument of het te verwachten archeologisch monument kan worden behouden door aan de omgevingsvergunning voorschriften te verbinden.<text:s/></text:p>
      <text:p text:style-name="Standaard"><text:span text:style-name="T4122">2. Bij de beslissing op de aanvraag wordt rekening gehouden met het beginsel van</text:span><text:span text:style-name="T4123"><text:s/>het<text:s/></text:span><text:span text:style-name="T4124">conserveren en in stand houden van archeologische monumenten, bij voorkeur in situ</text:span><text:span text:style-name="T4125">.</text:span></text:p>
      <text:p text:style-name="P4126"/>
      <text:h text:style-name="P4127" text:outline-level="8">Artikel 5.2.[(tv)am-s+5] Vergunningvoorschriften slopen bouwwerk in of op (te verwachten) archeologisch monument</text:h>
      <text:p text:style-name="Standaard"><text:span text:style-name="T4128">1. Aan een omgevingsvergunning voor het slopen van een bouwwerk in of op een archeologisch monument of een te verwachten archeologisch monument kunnen in het belang van de archeologische monumentenzorg in ieder geval voorschriften worden verbonden, die inhouden een plicht tot:</text:span></text:p>
      <text:p text:style-name="Standaard"><text:span text:style-name="T4129">a. het treffen van technische<text:s/></text:span><text:span text:style-name="T4130">maatregelen volgens een door het college van burgemeester en wethouders goedgekeurd behoudsmaatregelenplan, waardoor archeologische monumenten in situ kunnen worden behouden;</text:span></text:p>
      <text:p text:style-name="Standaard"><text:span text:style-name="T4131">b. het verrichten van opgravingen als bedoeld in artikel 1.1 van de Erfgoedwet door een certificaathouder als bedoeld in artikel 5.4 van de Erfgoedwet;</text:span></text:p>
      <text:p text:style-name="P4132">c. het laten begeleiden van een activiteit die tot bodemverstoring leidt door een deskundige op het terrein van de archeologische monumentenzorg die voldoet aan bij die voorschriften te<text:s/>stellen kwalificaties;<text:s/></text:p>
      <text:p text:style-name="P4133">d. het verrichten van een opgraving, daaronder mede begrepen een archeologische begeleiding, op een bepaalde wijze, als die wijze in overeenstemming is met de Erfgoedwet;</text:p>
      <text:p text:style-name="P4134">e. het binnen een bepaalde termijn starten van werkzaamheden;</text:p>
      <text:p text:style-name="Standaard"><text:span text:style-name="T4135">f. het uiterlijk [x] week/[x] weken van tevoren melden van de start van de werkzaamheden;<text:s/></text:span></text:p>
      <text:p text:style-name="P4136">g. het zo spoedig mogelijk schriftelijk melden van feiten of omstandigheden die van invloed zijn op de uitvoering van werkzaamheden in overeenstemming met de aan<text:s/>de omgevingsvergunning verbonden voorschriften;<text:s/></text:p>
      <text:p text:style-name="P4137">h. het tijdig voor aanvang van werkzaamheden bekend maken van de aan de omgevingsvergunning verbonden voorschriften aan de opdrachtnemer van de werkzaamheden, onder wie mede begrepen een onderaannemer; en<text:s/></text:p>
      <text:p text:style-name="P4138">i. het uitvoeren van de werkzaamheden in overeenstemming met de in de omgevingsvergunning genoemde versie van tekeningen of van een programma van eisen.</text:p>
      <text:p text:style-name="P4139">2. De voorschriften als bedoeld in het eerste lid, onder a, kunnen worden gesteld over de wijze van<text:s/>slopen.</text:p>
      <text:p text:style-name="P4140"/>
      <text:h text:style-name="P4141" text:outline-level="7">Paragraaf 5.2.[bsd] Activiteiten in beschermd stads- of dorpsgezicht</text:h>
      <text:h text:style-name="P4142" text:outline-level="7">Paragraaf 5.2[bsd-b].1 (Ruimtelijk) bouwen in beschermd stads- of dorpsgezicht</text:h>
      <text:h text:style-name="P4143" text:outline-level="8">Artikel 5.2[bsd-b] Toepassingsbereik</text:h>
      <text:p text:style-name="P4144">Deze paragraaf gaat over het bouwen van een bouwwerk in een beschermd stads- of dorpsgezicht als bedoeld in artikel 4.[bsd].</text:p>
      <text:p text:style-name="P4145"/>
      <text:h text:style-name="Kop8" text:outline-level="8"><text:span text:style-name="T4146">Artikel 5.2[bsd-b+1] Oogmerk</text:span></text:h>
      <text:p text:style-name="P4147">De regels in deze paragraaf zijn gesteld met het oog op het behoud van het karakter van beschermde stads- en dorpsgezichten.</text:p>
      <text:p text:style-name="P4148"/>
      <text:h text:style-name="P4149" text:outline-level="8">Artikel 5.2[bsd-b+2] Bijzondere<text:s/>aanvraagvereisten omgevingsvergunning (ruimtelijk) bouwen in beschermd stads- of dorpsgezicht</text:h>
      <text:p text:style-name="P4150">Bij een aanvraag om een omgevingsvergunning voor een bouwactiviteit in een beschermd stads- of dorpsgezicht wordt aannemelijk gemaakt dat de bouwactiviteit in overeenstemming is met het belang van het behoud van het karakter van het beschermd stads- of dorpsgezicht.</text:p>
      <text:p text:style-name="P4151"/>
      <text:h text:style-name="P4152" text:outline-level="8">Artikel 5.2[bsd-b+3] Beoordelingsregels omgevingsvergunning (ruimtelijk) bouwen in beschermd stads- of dorpsgezicht</text:h>
      <text:p text:style-name="P4153">1. Een omgevingsvergunning voor<text:s/>een bouwactiviteit in een beschermd stads- of dorpsgezicht wordt alleen verleend als de bouwactiviteit in overeenstemming is met het belang van het behoud van het karakter van het beschermd stads- of dorpsgezicht.</text:p>
      <text:p text:style-name="P4154">2. Bij de beslissing op de aanvraag wordt rekening gehouden met het beginsel dat aantasting van het karakter van in het omgevingsplan beschermde stads- of dorpsgezichten door de sloop van bestaande gebouwen, de bouw van nieuwe gebouwen of andere belangrijke veranderingen moet worden voorkomen.</text:p>
      <text:p text:style-name="P4155"/>
      <text:h text:style-name="P4156" text:outline-level="8">Artikel 5.2[bsd-b+5] Specifieke algemene regels bouwen in beschermd stads- of dorpsgezicht</text:h>
      <text:p text:style-name="Standaard"><text:span text:style-name="T4157">1. Een bouwwerk wordt gebouwd op een locatie met de functie-aanduiding ‘bouwvlak’.</text:span></text:p>
      <text:p text:style-name="P4158">2. Op een locatie met de functie-aanduiding ‘nokrichting 1’ loopt de nokrichting van een bouwwerk evenwijdig aan de weg.<text:s/></text:p>
      <text:p text:style-name="P4159">3. Op een locatie met de functie-aanduiding ‘nokrichting 2’ staat de nokrichting van een bouwwerk haaks op de weg.</text:p>
      <text:p text:style-name="P4160">4. Op een locatie met de functie-aanduiding ‘gevellijn’ wordt de gevel van een bouwwerk in de<text:s/>gevellijn gebouwd.</text:p>
      <text:p text:style-name="P4161">5. Op een locatie met de functie-aanduiding ‘minimale breedte’ heeft de gevel van een bouwwerk ten minste de aangegeven breedte.</text:p>
      <text:p text:style-name="P4162">6. Op een locatie met de functie-aanduiding ‘maximale breedte’ heeft de gevel van een bouwwerk ten hoogste de aangegeven breedte.</text:p>
      <text:p text:style-name="Standaard"><text:span text:style-name="T4163">7. Op een locatie met de functie-aanduiding ‘kleur en materiaalgebruik’ wordt alleen gebruik gemaakt van de volgende kleuren en materialen: [</text:span><text:span text:style-name="T4164">invullen</text:span><text:span text:style-name="T4165">].</text:span></text:p>
      <text:p text:style-name="P4166">8. Op een locatie met de functie-aanduiding ‘wegprofiel’ wordt het wegprofiel niet<text:s/>aangetast door een bouwwerk.</text:p>
      <text:p text:style-name="P4167">9. […]</text:p>
      <text:p text:style-name="P4168">etc.<text:s/></text:p>
      <text:p text:style-name="P4169"/>
      <text:h text:style-name="P4170" text:outline-level="7">Paragraaf 5.2.[bsd-a].2 Aanlegactiviteiten in beschermd stads- of dorpsgezicht</text:h>
      <text:h text:style-name="P4171" text:outline-level="8">Artikel 5.2.[bsd-a] Toepassingsbereik</text:h>
      <text:p text:style-name="P4172">Deze paragraaf gaat over het uitvoeren van werken, geen bouwwerken zijnde, of werkzaamheden in een beschermd stads- of dorpsgezicht als bedoeld in artikel 4.[bsd-a].</text:p>
      <text:p text:style-name="P4173"/>
      <text:h text:style-name="Kop8" text:outline-level="8"><text:span text:style-name="T4174">Artikel 5.2.[bsd-a+1] Oogmerk</text:span></text:h>
      <text:p text:style-name="P4175">De regels in deze paragraaf zijn gesteld met het oog op het behoud van het karakter van beschermde stads- en dorpsgezichten.</text:p>
      <text:p text:style-name="P4176"/>
      <text:h text:style-name="P4177" text:outline-level="8">Artikel 5.2.[bsd-a+2]<text:s/>Omgevingsvergunning aanlegactiviteiten in beschermd stads- of dorpsgezicht</text:h>
      <text:p text:style-name="P4178">Het is verboden zonder omgevingsvergunning in een beschermd stads- of dorpsgezicht de volgende werken, geen bouwwerken zijnde, en werkzaamheden uit te voeren:</text:p>
      <text:p text:style-name="P4179">a. […]</text:p>
      <text:p text:style-name="Standaard"><text:span text:style-name="T4180">[</text:span><text:span text:style-name="T4181">Veel voorkomende aanlegactiviteiten zijn:</text:span></text:p>
      <text:p text:style-name="P4182">– (her)inrichtingswerkzaamheden,<text:s/></text:p>
      <text:p text:style-name="P4183">– graafwerkzaamheden (bijv. van bouwput),</text:p>
      <text:p text:style-name="P4184">– de aanleg of het onderhoud van infrastructurele werken zoals (spoor)wegen, tunnels, viaducten, rioleringen, kabels en leidingen.</text:p>
      <text:p text:style-name="P4185">– het aanbrengen van<text:s/>verhardingen in de openbare ruimte,</text:p>
      <text:p text:style-name="P4186">– het aanleggen of dempen van waterlopen en het aanleggen van vaargeulen,</text:p>
      <text:p text:style-name="P4187">– het aanplanten van bomen en struiken, of</text:p>
      <text:p text:style-name="Standaard"><text:span text:style-name="T4188">– het ophogen, verlagen of egaliseren van het maaiveld]</text:span><text:span text:style-name="T4189"><text:s/></text:span></text:p>
      <text:p text:style-name="P4190"/>
      <text:h text:style-name="P4191" text:outline-level="8">Artikel 5.2.[bsd-a+3] Bijzonder aanvraagvereiste aanlegactiviteiten in beschermd stads- of dorpsgezicht</text:h>
      <text:p text:style-name="P4192">Bij een aanvraag om een omgevingsvergunning voor het uitvoeren van een werk, geen bouwwerk zijnde, of van werkzaamheden in een beschermd stads- of dorpsgezicht wordt aannemelijk gemaakt dat de<text:s/>werken of werkzaamheden in overeenstemming zijn met het belang van het behoud van het karakter van het beschermd stads- of dorpsgezicht.</text:p>
      <text:p text:style-name="P4193"/>
      <text:h text:style-name="P4194" text:outline-level="8">Artikel 5.2.[bsd-a+4] Beoordelingsregels omgevingsvergunning aanlegactiviteiten in beschermd stads- of dorpsgezicht</text:h>
      <text:p text:style-name="P4195">1. Een omgevingsvergunning voor het uitvoeren van een werk, geen bouwwerk zijnde, of van werkzaamheden in een beschermd stads- of dorpsgezicht wordt alleen verleend als de activiteit in overeenstemming is met het belang van het behoud van het karakter van<text:s/>het beschermd stads- of dorpsgezicht.</text:p>
      <text:p text:style-name="P4196">2. Bij de beslissing op de aanvraag wordt rekening gehouden met het beginsel dat aantasting van het karakter van in het omgevingsplan beschermde stads- of dorpsgezichten door de sloop van bestaande gebouwen, de bouw van nieuwe gebouwen of andere belangrijke veranderingen moet worden voorkomen.</text:p>
      <text:p text:style-name="P4197"/>
      <text:h text:style-name="P4198" text:outline-level="7">Paragraaf 5.2.[bsd-s].3 Bouwwerk slopen in beschermd stads- of dorpsgezicht</text:h>
      <text:h text:style-name="P4199" text:outline-level="8">Artikel 5.2.[bsd-s] Toepassingsbereik</text:h>
      <text:p text:style-name="P4200">Deze paragraaf gaat over het slopen van bouwwerken in een<text:s/>beschermd stads- of dorpsgezicht als bedoeld in artikel 4.[bsd].</text:p>
      <text:p text:style-name="P4201"/>
      <text:h text:style-name="Kop8" text:outline-level="8"><text:span text:style-name="T4202">Artikel 5.2.[bsd-s+1] Oogmerk</text:span></text:h>
      <text:p text:style-name="P4203">De regels in deze paragraaf zijn gesteld met het oog op het behoud van het karakter van beschermde stads- en dorpsgezichten.</text:p>
      <text:p text:style-name="P4204"/>
      <text:h text:style-name="P4205" text:outline-level="8">Artikel 5.2.[bsd-s+2] Omgevingsvergunning slopen bouwwerk in beschermd stads- of dorpsgezicht</text:h>
      <text:p text:style-name="P4206">Het is verboden zonder omgevingsvergunning een bouwwerk in een beschermd stads- of dorpsgezicht te slopen.</text:p>
      <text:p text:style-name="P4207">OF:</text:p>
      <text:h text:style-name="P4208" text:outline-level="8">Artikel 5.[bsd-s+2] Aanwijzing vergunningplichtige gevallen rijksbeschermd stads- of<text:s/>dorpsgezicht (specifiek)</text:h>
      <text:p text:style-name="P4209">Het is verboden zonder omgevingsvergunning een bouwwerk te slopen op een locatie ‘sloopverbod in rijksbeschermd stads- of dorpsgezicht’.</text:p>
      <text:p text:style-name="P4210"/>
      <text:h text:style-name="P4211" text:outline-level="8">Artikel 5.2.[bsd-s+3] Bijzondere aanvraagvereisten omgevingsvergunning slopen bouwwerk in beschermd stads- of dorpsgezicht</text:h>
      <text:p text:style-name="P4212">Bij een aanvraag om een omgevingsvergunning voor het slopen van een bouwwerk in een beschermd stads- of dorpsgezicht wordt aannemelijk gemaakt dat op de locatie van het te slopen bouwwerk een ander bouwwerk zal worden gebouwd<text:s/>dat in overeenstemming is met het karakter van het beschermd stads- of dorpsgezicht.</text:p>
      <text:p text:style-name="P4213">OF:</text:p>
      <text:p text:style-name="P4214">Bij een aanvraag om een omgevingsvergunning voor het slopen van een bouwwerk in een beschermd stads- of dorpsgezicht wordt aannemelijk gemaakt:</text:p>
      <text:p text:style-name="P4215">a. dat de sloop in overeenstemming is met het belang van het behoud van het karakter van het beschermd stads- of dorpsgezicht; en</text:p>
      <text:p text:style-name="P4216">b. als het karakter van het beschermd stads- of dorpsgezicht op de locatie van het te slopen bouwwerk een vervangend bouwwerk vereist: dat op de<text:s/>locatie van het te slopen bouwwerk een ander bouwwerk zal worden gebouwd dat in overeenstemming is met het belang van het behoud van het karakter van het beschermd stads- of dorpsgezicht.</text:p>
      <text:p text:style-name="P4217"/>
      <text:h text:style-name="P4218" text:outline-level="8">Artikel 5.2.[bsd-s+4] Beoordelingsregels omgevingsvergunning slopen bouwwerk in beschermd stads- of dorpsgezicht</text:h>
      <text:p text:style-name="P4219">1. Een omgevingsvergunning voor het slopen van een bouwwerk in een beschermd stads- of dorpsgezicht wordt alleen verleend als aannemelijk is gemaakt dat op de locatie van het te slopen bouwwerk een ander<text:s/>bouwwerk zal worden gebouwd dat in overeenstemming is met het belang van het behoud van het karakter van het beschermd stads- of dorpsgezicht.</text:p>
      <text:p text:style-name="P4220">2. Bij de beslissing op de aanvraag wordt rekening gehouden met het beginsel dat aantasting van het karakter van in het omgevingsplan beschermde stads- of dorpsgezichten door de sloop van bestaande gebouwen, de bouw van nieuwe gebouwen of andere belangrijke veranderingen moet worden voorkomen.</text:p>
      <text:p text:style-name="P4221">OF:</text:p>
      <text:p text:style-name="P4222">1. Een omgevingsvergunning voor het slopen van een bouwwerk in een<text:s/>beschermd stads- of dorpsgezicht wordt alleen verleend als:</text:p>
      <text:p text:style-name="P4223">a. de sloop in overeenstemming is met het belang van het behoud van het karakter van het beschermd stads- of dorpsgezicht; en</text:p>
      <text:p text:style-name="P4224">b. het karakter van het beschermd stads- of dorpsgezicht op de locatie van het te slopen bouwwerk een vervangend bouwwerk vereist: aannemelijk is gemaakt dat op de locatie van het te slopen bouwwerk een ander bouwwerk zal worden gebouwd dat in overeenstemming is met het belang van het behoud van het karakter van het<text:s/>beschermd stads- of dorpsgezicht.</text:p>
      <text:p text:style-name="P4225">2. Bij de beslissing op de aanvraag wordt rekening gehouden met het beginsel dat aantasting van het karakter van in het omgevingsplan beschermde stads- of dorpsgezichten door de sloop van bestaande gebouwen, de bouw van nieuwe gebouwen of andere belangrijke veranderingen moet worden voorkomen.</text:p>
      <text:p text:style-name="P4226"/>
      <text:h text:style-name="P4227" text:outline-level="7">Paragraaf 5.2.[bsd-k/v].4 Kappen of vellen van bomen of houtopstanden in beschermd stads- of dorpsgezicht</text:h>
      <text:h text:style-name="P4228" text:outline-level="8">Artikel 5.2.[bsd-k/v] Toepassingsbereik</text:h>
      <text:p text:style-name="P4229">1. Deze paragraaf gaat over<text:s/>het kappen of geheel of gedeeltelijk vellen van bomen en houtopstanden in een beschermd stads- of dorpsgezicht als bedoeld in artikel 4.[bsd].</text:p>
      <text:p text:style-name="P4230">2. Deze paragraaf gaat niet over het dunnen van houtopstanden.</text:p>
      <text:p text:style-name="P4231"/>
      <text:h text:style-name="P4232" text:outline-level="8">Artikel 5.2.[bsd-k/v+1] Oogmerk</text:h>
      <text:p text:style-name="P4233">1. De regels in deze paragraaf zijn gesteld met het oog op:</text:p>
      <text:p text:style-name="P4234">a. het behoud van cultureel erfgoed;</text:p>
      <text:p text:style-name="P4235">b. …</text:p>
      <text:p text:style-name="P4236"/>
      <text:h text:style-name="P4237" text:outline-level="8">Artikel 5.2.[bsd-k/v+2] Aanwijzing vergunningplichtige gevallen</text:h>
      <text:p text:style-name="P4238">1. Het is verboden zonder omgevingsvergunning in een beschermd stads- of dorpsgezicht een boom te<text:s/>kappen of houtopstand geheel of gedeeltelijk te vellen.</text:p>
      <text:p text:style-name="P4239">2. Het verbod geldt niet voor:</text:p>
      <text:p text:style-name="P4240">a. het snoeien van bomen, als dat noodzakelijk is voor de instandhouding daarvan; en</text:p>
      <text:p text:style-name="P4241">b. het knotten of kandelaberen van reeds geknotte of gekandelaberde bomen.</text:p>
      <text:p text:style-name="P4242">3. Het verbod geldt ook niet voor een boom die moet worden gekapt of houtopstand die geheel of gedeeltelijk moet worden geveld op grond van de Plantgezondheidswet of vanwege een aanschrijving op grond van artikel [x] van de Algemene plaatselijke verordening.</text:p>
      <text:p text:style-name="P4243"/>
      <text:h text:style-name="P4244" text:outline-level="8">Artikel 5.2.[bsd-k/v+3] Bijzondere aanvraagvereisten omgevingsvergunning kappen of geheel of gedeeltelijk vellen van bomen of houtopstanden in beschermd stads- of dorpsgezicht</text:h>
      <text:p text:style-name="P4245">Bij de aanvraag om een omgevingsvergunning voor het kappen of geheel of gedeeltelijk vellen van bomen of houtopstanden in een beschermd stads- of dorpsgezicht worden de volgende gegevens en bescheiden verstrekt:</text:p>
      <text:p text:style-name="P4246">a. een aanduiding van de te kappen boom of te vellen houtopstand op een kaart, foto of tekening;</text:p>
      <text:p text:style-name="P4247">b. de reden voor het kappen<text:s/>van de boom of vellen van de houtopstand;<text:s/></text:p>
      <text:p text:style-name="P4248">c. de mogelijkheid tot herbeplanten en, als het voornemen tot herbeplanten bestaat, de locatie daarvan, het aantal en de soorten; en</text:p>
      <text:p text:style-name="P4249">d. een onderbouwing waarin aannemelijk wordt gemaakt dat het kappen of vellen in overeenstemming is met het belang van het behoud van het karakter van het beschermd stads- of dorpsgezicht.</text:p>
      <text:p text:style-name="P4250"/>
      <text:h text:style-name="P4251" text:outline-level="8">Artikel 5.2.[bsd-k/v+4] Beoordelingsregels omgevingsvergunning kappen of geheel of gedeeltelijk vellen van bomen of houtopstanden in beschermd<text:s/>stads- of dorpsgezicht</text:h>
      <text:p text:style-name="P4252">De omgevingsvergunning voor het kappen of het geheel of gedeeltelijk vellen van bomen of houtopstanden in een beschermd stads- of dorpsgezicht wordt alleen verleend als de activiteit in overeenstemming is met het belang van het behoud van het karakter van het beschermd stads- of dorpsgezicht.</text:p>
      <text:p text:style-name="P4253"/>
      <text:h text:style-name="P4254" text:outline-level="8">Artikel 5.2.[bsd-k/v+5] Vergunningvoorschriften kappen of geheel of gedeeltelijk vellen van bomen of houtopstanden in beschermd stads- of dorpsgezicht</text:h>
      <text:p text:style-name="P4255">Bij vergunningvoorschrift kan in ieder<text:s/>geval een herbeplantingsplicht worden opgelegd.</text:p>
      <text:p text:style-name="P4256"/>
      <text:h text:style-name="P4257" text:outline-level="8">Artikel 5.2.[bsd-k/v+6] Meldingsplicht snoeien, knotten of kandelaberen van bomen in beschermd stads- of dorpsgezicht</text:h>
      <text:p text:style-name="Standaard"><text:span text:style-name="T4258">1. Het is verboden een boom in een beschermd stads- of dorpsgezicht te snoeien, knotten of kandelaberen zonder dit ten minste vier weken voor het begin ervan te melden.</text:span></text:p>
      <text:p text:style-name="Standaard"><text:span text:style-name="T4259">2. Bij de melding worden de volgende gegevens en bescheiden verstrekt:</text:span></text:p>
      <text:p text:style-name="P4260">a. een aanduiding van de te snoeien, knotten of kandelaberen boom op een kaart, foto of tekening, ieder<text:s/>voorzien van een nummer of aanduiding; en</text:p>
      <text:p text:style-name="P4261">b. als een boom wordt gesnoeid: een onderbouwing van de noodzaak daarvan.</text:p>
      <text:p text:style-name="P4262"/>
      <text:h text:style-name="P4263" text:outline-level="7">Paragraaf 5.2.[bc] Activiteiten in beschermd cultuurlandschap<text:s/></text:h>
      <text:h text:style-name="P4264" text:outline-level="7">Paragraaf 5.2.[bc-b].1 (Ruimtelijk) bouwen in beschermd cultuurlandschap<text:s/></text:h>
      <text:h text:style-name="P4265" text:outline-level="8">Artikel 5.2.[bc-b] Toepassingsbereik</text:h>
      <text:p text:style-name="P4266">Deze paragraaf gaat over het bouwen van een bouwwerk in een beschermd cultuurlandschap als bedoeld in artikel 4.[bc].</text:p>
      <text:p text:style-name="P4267"/>
      <text:h text:style-name="Kop8" text:outline-level="8"><text:span text:style-name="T4268">Artikel 5.2.[bc-b+1] Oogmerk</text:span></text:h>
      <text:p text:style-name="P4269">De regels in deze paragraaf zijn gesteld met het oog op het behoud van<text:s/>het karakter van beschermde cultuurlandschappen.</text:p>
      <text:p text:style-name="P4270"/>
      <text:h text:style-name="P4271" text:outline-level="8">Artikel 5.2.[bc-b+2] Bijzondere aanvraagvereisten omgevingsvergunning (ruimtelijk) bouwen in beschermd cultuurlandschap</text:h>
      <text:p text:style-name="P4272">Bij een aanvraag om een omgevingsvergunning voor een bouwactiviteit in een beschermd cultuurlandschap wordt aannemelijk gemaakt dat de bouwactiviteit in overeenstemming is met het belang van het behoud van het karakter van het beschermd cultuurlandschap.</text:p>
      <text:p text:style-name="P4273"/>
      <text:h text:style-name="P4274" text:outline-level="8">Artikel 5.2.[bc-b+3 Beoordelingsregels omgevingsvergunning (ruimtelijk) bouwen in<text:s/>beschermd cultuurlandschap</text:h>
      <text:p text:style-name="P4275">1. Een omgevingsvergunning voor een bouwactiviteit in een beschermd cultuurlandschap wordt alleen verleend als de bouwactiviteit in overeenstemming is met het belang van het behoud van het karakter van het beschermd cultuurlandschap.</text:p>
      <text:p text:style-name="P4276">2. Bij de beslissing op de aanvraag wordt rekening gehouden met het beginsel dat aantasting van het karakter van in het omgevingsplan beschermde cultuurlandschappen door de sloop van bestaande gebouwen, de bouw van nieuwe gebouwen of andere<text:s/>belangrijke veranderingen moet worden voorkomen.</text:p>
      <text:p text:style-name="P4277"/>
      <text:h text:style-name="P4278" text:outline-level="7">Paragraaf 5.2.[bc-a].2 Aanlegactiviteiten in beschermd cultuurlandschap</text:h>
      <text:h text:style-name="P4279" text:outline-level="8">Artikel 5.2.[bc-a] Toepassingsbereik</text:h>
      <text:p text:style-name="P4280">Deze paragraaf gaat over het uitvoeren van werken, geen bouwwerken zijnde, of werkzaamheden in een beschermd cultuurlandschap als bedoeld in artikel 4.[bc].</text:p>
      <text:p text:style-name="P4281"/>
      <text:h text:style-name="Kop8" text:outline-level="8"><text:span text:style-name="T4282">Artikel 5.2.[bc-a+1] Oogmerk</text:span></text:h>
      <text:p text:style-name="P4283">De regels in deze paragraaf zijn gesteld met het oog op het behoud van het karakter van beschermde cultuurlandschappen.</text:p>
      <text:p text:style-name="P4284"/>
      <text:h text:style-name="P4285" text:outline-level="8">Artikel 5.2.[bc-a+2] Omgevingsvergunning<text:s/>aanlegactiviteiten in beschermd cultuurlandschap</text:h>
      <text:p text:style-name="P4286">Het is verboden zonder omgevingsvergunning in een beschermd cultuurlandschap de volgende werken, geen bouwwerken zijnde, en werkzaamheden uit te voeren:</text:p>
      <text:p text:style-name="P4287">a. […]</text:p>
      <text:p text:style-name="Standaard"><text:span text:style-name="T4288">[</text:span><text:span text:style-name="T4289">Veel voorkomende aanlegactiviteiten zijn:</text:span></text:p>
      <text:p text:style-name="P4290">– (her)inrichtingswerkzaamheden (bijv. wijziging van het verkavelingspatroon),<text:s/></text:p>
      <text:p text:style-name="P4291">– graafwerkzaamheden (bijv. van bouwput),</text:p>
      <text:p text:style-name="P4292">– de aanleg of het onderhoud van infrastructurele werken zoals (spoor)wegen, tunnels, viaducten, rioleringen, kabels en leidingen.</text:p>
      <text:p text:style-name="P4293">– het<text:s/>aanbrengen van verhardingen in de openbare ruimte,</text:p>
      <text:p text:style-name="P4294">– het aanleggen of dempen van waterlopen en het aanleggen van vaargeulen,</text:p>
      <text:p text:style-name="P4295">– het aanplanten of verwijderen van bomen en struiken,<text:s/></text:p>
      <text:p text:style-name="P4296">– het ophogen, verlagen of egaliseren van het maaiveld,</text:p>
      <text:p text:style-name="P4297">– het wijzigen van de grondwaterstand,</text:p>
      <text:p text:style-name="P4298">– agrarische grondwerkzaamheden, <text:s/></text:p>
      <text:p text:style-name="P4299">– grondwerkzaamheden zoals afplaggen, of</text:p>
      <text:p text:style-name="Standaard"><text:span text:style-name="T4300">– het saneren van gronden.</text:span></text:p>
      <text:p text:style-name="P4301"/>
      <text:h text:style-name="P4302" text:outline-level="8">Artikel 5.2.[bc-a+3] Bijzondere aanvraagvereisten aanlegactiviteiten in beschermd cultuurlandschap</text:h>
      <text:p text:style-name="P4303">Bij een aanvraag om een<text:s/>omgevingsvergunning voor het uitvoeren van een werk, geen bouwwerk zijnde, of van werkzaamheden in een beschermd cultuurlandschap wordt aannemelijk gemaakt dat de werken of werkzaamheden in overeenstemming zijn met het belang van het behoud van het karakter van het beschermd cultuurlandschap.</text:p>
      <text:p text:style-name="P4304"/>
      <text:h text:style-name="P4305" text:outline-level="8">Artikel 5.2.[bc-a+4] Beoordelingsregels omgevingsvergunning aanlegactiviteiten in beschermd cultuurlandschap</text:h>
      <text:p text:style-name="P4306">1. Een omgevingsvergunning voor het uitvoeren van een werk, geen bouwwerk zijnde, of van werkzaamheden in<text:s/>een beschermd cultuurlandschap wordt alleen verleend als de activiteit in overeenstemming is met het belang van het behoud van het karakter van het beschermd cultuurlandschap.</text:p>
      <text:p text:style-name="P4307">2. Bij de beslissing op de aanvraag wordt rekening gehouden met het beginsel dat aantasting van het karakter van in het omgevingsplan beschermde cultuurlandschappen door de sloop van bestaande gebouwen, de bouw van nieuwe gebouwen of andere belangrijke veranderingen moet worden voorkomen.</text:p>
      <text:p text:style-name="P4308"/>
      <text:h text:style-name="P4309" text:outline-level="7">Paragraaf 5.2.[bc-s].3 Bouwwerk slopen in<text:s/>beschermd cultuurlandschap</text:h>
      <text:h text:style-name="P4310" text:outline-level="8">Artikel 5.2.[bc-s] Toepassingsbereik</text:h>
      <text:p text:style-name="P4311">Deze paragraaf gaat over het slopen van bouwwerken in een beschermd cultuurlandschap als bedoeld in artikel 4.[bc].</text:p>
      <text:p text:style-name="P4312"/>
      <text:h text:style-name="Kop8" text:outline-level="8"><text:span text:style-name="T4313">Artikel 5.2.[bc-s+1] Oogmerk</text:span></text:h>
      <text:p text:style-name="P4314">De regels in deze paragraaf zijn gesteld met het oog op het behoud van het karakter van beschermde cultuurlandschappen.</text:p>
      <text:p text:style-name="P4315"/>
      <text:h text:style-name="P4316" text:outline-level="8">Artikel 5.2.[bc-s+2] Omgevingsvergunning slopen bouwwerk in beschermd cultuurlandschap</text:h>
      <text:p text:style-name="P4317">Het is verboden zonder omgevingsvergunning een bouwwerk in een beschermd cultuurlandschap te<text:s/>slopen.</text:p>
      <text:p text:style-name="P4318"/>
      <text:h text:style-name="P4319" text:outline-level="8">Artikel 5.2.[bc-s+3] Bijzondere aanvraagvereisten omgevingsvergunning slopen bouwwerk in beschermd cultuurlandschap</text:h>
      <text:p text:style-name="P4320">Bij een aanvraag om een omgevingsvergunning voor het slopen van een bouwwerk in een beschermd cultuurlandschap wordt aannemelijk gemaakt dat:</text:p>
      <text:p text:style-name="P4321">a. dat de sloop in overeenstemming is met het belang van het behoud van het karakter van het beschermd cultuurlandschap; en</text:p>
      <text:p text:style-name="P4322">b. als het karakter van het beschermd cultuurlandschap op de locatie van het te slopen bouwwerk een vervangend bouwwerk<text:s/>vereist: dat op de locatie van het te slopen bouwwerk een ander bouwwerk zal worden gebouwd dat in overeenstemming is met het karakter van het beschermd cultuurlandschap.</text:p>
      <text:p text:style-name="P4323"/>
      <text:h text:style-name="P4324" text:outline-level="8">Artikel 5.2.[bc-s+4] Beoordelingsregels omgevingsvergunning slopen bouwwerk in beschermd cultuurlandschap</text:h>
      <text:p text:style-name="P4325">1. Een omgevingsvergunning voor het slopen van een bouwwerk in een beschermd cultuurlandschap wordt alleen verleend als:</text:p>
      <text:p text:style-name="P4326">a. de sloop in overeenstemming is met het belang van het behoud van het karakter van het beschermd<text:s/>cultuurlandschap; en</text:p>
      <text:p text:style-name="P4327">b. als het karakter van het beschermd cultuurlandschap op de locatie van het te slopen bouwwerk een vervangend bouwwerk vereist: aannemelijk is gemaakt dat op de locatie van het te slopen bouwwerk een ander bouwwerk zal worden gebouwd dat in overeenstemming is met het belang van het behoud van het karakter van het beschermd cultuurlandschap.</text:p>
      <text:p text:style-name="P4328">2. Bij de beslissing op de aanvraag wordt rekening gehouden met het beginsel dat aantasting van het karakter van in het omgevingsplan beschermde<text:s/>cultuurlandschappen door de sloop van bestaande gebouwen, de bouw van nieuwe gebouwen of andere belangrijke veranderingen moet worden voorkomen.</text:p>
      <text:p text:style-name="P4329"/>
      <text:h text:style-name="P4330" text:outline-level="7">Paragraaf 5.2.[bc-k/v].4 Kappen van bomen of houtopstanden in beschermd cultuurlandschap</text:h>
      <text:h text:style-name="P4331" text:outline-level="8">Artikel 5.2.[bc-k/v] Toepassingsbereik</text:h>
      <text:p text:style-name="P4332">1. Deze paragraaf gaat over het kappen of geheel of gedeeltelijk vellen van bomen en houtopstanden in een beschermd cultuurlandschap als bedoeld in artikel 4.[bc].</text:p>
      <text:p text:style-name="P4333">2. Deze paragraaf gaat niet over het dunnen van houtopstanden.</text:p>
      <text:p text:style-name="P4334"/>
      <text:h text:style-name="P4335" text:outline-level="8">Artikel<text:s/>5.2.[bc-k/v+1] Oogmerk</text:h>
      <text:p text:style-name="P4336">1. De regels in deze paragraaf zijn gesteld met het oog op:</text:p>
      <text:p text:style-name="P4337">a. het behoud van cultureel erfgoed;</text:p>
      <text:p text:style-name="P4338">b. …</text:p>
      <text:p text:style-name="P4339"/>
      <text:h text:style-name="P4340" text:outline-level="8">Artikel 5.2.[bc-k/v+2] Aanwijzing vergunningplichtige gevallen</text:h>
      <text:p text:style-name="P4341">1. Het is verboden zonder omgevingsvergunning in een beschermd cultuurlandschap een boom te kappen of houtopstand geheel of gedeeltelijk te vellen.</text:p>
      <text:p text:style-name="P4342">2. Het verbod geldt niet voor:</text:p>
      <text:p text:style-name="P4343">a. het snoeien van bomen, als dat noodzakelijk is voor de instandhouding daarvan; en</text:p>
      <text:p text:style-name="P4344">b. het knotten of kandelaberen van reeds geknotte of<text:s/>gekandelaberde bomen.</text:p>
      <text:p text:style-name="P4345">3. Het verbod geldt ook niet voor een boom die moet worden gekapt of houtopstand die geheel of gedeeltelijk moet worden geveld op grond van de Plantgezondheidswet of vanwege een aanschrijving op grond van artikel [x] van de Algemene plaatselijke verordening.</text:p>
      <text:p text:style-name="P4346"/>
      <text:h text:style-name="P4347" text:outline-level="8">Artikel 5.2.[bc-k/v+3] Bijzondere aanvraagvereisten omgevingsvergunning kappen of geheel of gedeeltelijk vellen van bomen of houtopstanden in beschermd cultuurlandschap</text:h>
      <text:p text:style-name="P4348">Bij de aanvraag om een omgevingsvergunning voor het kappen of<text:s/>geheel of gedeeltelijk vellen van bomen of houtopstanden in een beschermd cultuurlandschap worden de volgende gegevens en bescheiden verstrekt:</text:p>
      <text:p text:style-name="P4349">a. een aanduiding van de te kappen boom of te vellen houtopstand op een kaart, foto of tekening;</text:p>
      <text:p text:style-name="P4350">b. de reden voor het kappen van de boom of vellen van de houtopstand;<text:s/></text:p>
      <text:p text:style-name="P4351">c. de mogelijkheid tot herbeplanten en, als het voornemen tot herbeplanten bestaat, de locatie daarvan, het aantal en de soorten; en</text:p>
      <text:p text:style-name="P4352">d. een onderbouwing waarin aannemelijk wordt gemaakt dat het<text:s/>kappen of vellen in overeenstemming is met het belang van het behoud van het karakter van het beschermd cultuurlandschap.</text:p>
      <text:p text:style-name="P4353"/>
      <text:h text:style-name="P4354" text:outline-level="8">Artikel 5.2.[bc-k/v+4] Beoordelingsregels omgevingsvergunning kappen of geheel of gedeeltelijk vellen van bomen of houtopstanden in beschermd cultuurlandschap</text:h>
      <text:p text:style-name="P4355">De omgevingsvergunning voor het kappen of het geheel of gedeeltelijk vellen van bomen of houtopstanden in een beschermd cultuurlandschap wordt alleen verleend als de activiteit in overeenstemming is met het belang van het behoud<text:s/>van het karakter van het beschermd cultuurlandschap.</text:p>
      <text:p text:style-name="P4356"/>
      <text:h text:style-name="P4357" text:outline-level="8">Artikel 5.2.[bc-k/v+5] Vergunningvoorschriften kappen of geheel of gedeeltelijk vellen van bomen of houtopstanden in beschermd cultuurlandschap</text:h>
      <text:p text:style-name="P4358">Bij vergunningvoorschrift kan in ieder geval een herbeplantingsplicht worden opgelegd.</text:p>
      <text:p text:style-name="P4359"/>
      <text:h text:style-name="P4360" text:outline-level="8">Artikel 5.2.[bc-k/v+6] Meldingsplicht snoeien, knotten of kandelaberen van bomen in beschermd cultuurlandschap</text:h>
      <text:p text:style-name="Standaard"><text:span text:style-name="T4361">1. Het is verboden een boom in een beschermd cultuurlandschap te snoeien, knotten of kandelaberen zonder dit ten<text:s/></text:span><text:span text:style-name="T4362">minste vier weken voor het begin ervan te melden.</text:span></text:p>
      <text:p text:style-name="Standaard"><text:span text:style-name="T4363">2. Bij de melding worden de volgende gegevens en bescheiden verstrekt:</text:span></text:p>
      <text:p text:style-name="P4364">a. een aanduiding van de te snoeien, knotten of kandelaberen boom op een kaart, foto of tekening, ieder voorzien van een nummer of aanduiding; en</text:p>
      <text:p text:style-name="P4365">b. als een boom wordt gesnoeid: een onderbouwing van de noodzaak daarvan.</text:p>
      <text:p text:style-name="P4366"/>
      <text:p text:style-name="P4367">Inperking vergunningvrij (ruimtelijk) bouwen vanwege cultureel erfgoed</text:p>
      <text:h text:style-name="P4368" text:outline-level="5">Hoofdstuk 5 Activiteiten</text:h>
      <text:h text:style-name="P4369" text:outline-level="6">Afdeling 5.2 Thematische activiteiten<text:s/></text:h>
      <text:h text:style-name="P4370" text:outline-level="7">Paragraaf 5.2.1 Bouwen - algemeen</text:h>
      <text:h text:style-name="P4371" text:outline-level="7">Paragraaf 5.2.[b] Vergunningplicht omgevingsplanactiviteit (ruimtelijk) bouwen</text:h>
      <text:h text:style-name="P4372" text:outline-level="8">Artikel 5.2.[b (22.26)] Vergunning omgevingsplanactiviteit (ruimtelijk) bouwen</text:h>
      <text:p text:style-name="P4373">Het is verboden zonder omgevingsvergunning een bouwactiviteit te verrichten en het te bouwen bouwwerk in stand te houden en te gebruiken.<text:s/></text:p>
      <text:p text:style-name="P4374"/>
      <text:h text:style-name="P4375" text:outline-level="8">Artikel 5.2.[b+1 (22.27)] Uitzonderingen op vergunningplicht artikel 5.2.[b (22.26)] – omgevingsplan onverminderd van toepassing</text:h>
      <text:p text:style-name="P4376">Het verbod, bedoeld in artikel 5.2.[b (22.26)], geldt niet voor de activiteiten,<text:s/>bedoeld in dat artikel, als die betrekking hebben op een van de volgende bouwwerken:<text:s/></text:p>
      <text:p text:style-name="P4377"><text:span text:style-name="T4378">[a.<text:s/></text:span><text:span text:style-name="T4379">t/m i.].</text:span><text:span text:style-name="T4380"><text:s/></text:span></text:p>
      <text:p text:style-name="P4381"/>
      <text:h text:style-name="P4382" text:outline-level="8">Artikel 5.2.[b+2 (22.28)] Inperkingen artikel 5.2.[b+1 (22.27)] vanwege cultureel erfgoed</text:h>
      <text:p text:style-name="P4383">1. Op een bouwactiviteit die wordt verricht in, aan of op een gemeentelijk monument, provinciaal monument, rijksmonument [of] voorbeschermd rijksmonument[, of aan of op een karakteristiek bouwwerk] is artikel 5.2.[b+1 (22.27)][, aanhef en onder […],] niet van toepassing.<text:s/></text:p>
      <text:p text:style-name="P4384">2. Op een bouwactiviteit die wordt verricht op<text:s/>een locatie ‘omgeving beschermd monument’ is alleen artikel 5.2.[b+1 (22.27)], aanhef en onder [d tot en met i], van toepassing.</text:p>
      <text:p text:style-name="Standaard"><text:span text:style-name="T4385">3.<text:s/></text:span><text:span text:style-name="T4386">Op een bouwactiviteit die wordt verricht in een beschermd stads- of dorpsgezicht, is artikel 5.2.[b+1 (</text:span><text:span text:style-name="T4387">22.27)] alleen<text:s/></text:span><text:span text:style-name="T4388">van toepassing voor zover het gaat om</text:span><text:span text:style-name="T4389">:<text:s/></text:span></text:p>
      <text:p text:style-name="P4390">a. inpandige wijzigingen;</text:p>
      <text:p text:style-name="P4391">b. een wijziging van een achtergevel of achterdakvlak, als die gevel of dat dakvlak niet naar openbaar toegankelijk gebied is gekeerd; [of]</text:p>
      <text:p text:style-name="P4392">c. een bouwwerk op een locatie die onderdeel is van<text:s/>openbaar toegankelijk gebied[.][; of]<text:s/></text:p>
      <text:p text:style-name="P4393"><text:span text:style-name="T4394">[d. een bouwwerk aan de achterkant van een hoofdgebouw, als het betrokken erf niet ook deel uitmaakt van het erf aan de zijkant van dat gebouw en niet naar openbaar toegankelijk gebied is gekeerd.]<text:s/></text:span></text:p>
      <text:p text:style-name="P4395"><text:span text:style-name="T4396">4. Op een activiteit die wordt verricht in een beschermd cultuurlandschap</text:span><text:span text:style-name="T4397"><text:s/>is artikel 5.2.[b+1 (22.27)] alleen van toepassing voor zover het gaat om:</text:span></text:p>
      <text:p text:style-name="P4398"><text:span text:style-name="T4399">a. […]</text:span></text:p>
      <text:p text:style-name="P4400"><text:span text:style-name="T4401">5. [voor invulling van dit lid zie artikel 22.28, vierde lid, bruidsschat é</text:span><text:span text:style-name="T4402">n<text:s/></text:span><text:span text:style-name="T4403">de artikelsgewijze toelichting bij dat<text:s/></text:span><text:span text:style-name="T4404">artikel]<text:s/></text:span></text:p>
      <text:p text:style-name="P4405"/>
      <text:h text:style-name="P4406" text:outline-level="8">Artikel 5.2.[b+3 (22.36)] Vergunningvrije activiteiten van rechtswege in overeenstemming met dit omgevingsplan</text:h>
      <text:p text:style-name="P4407">Onverminderd de overige bepalingen van deze paragraaf en de bepalingen van paragraaf 5.2.[22.3] zijn in ieder geval in overeenstemming met dit omgevingsplan:</text:p>
      <text:p text:style-name="Standaard"><text:span text:style-name="T4408">a. </text:span><text:span text:style-name="T4409">het bouwen, in stand houden en gebruiken van een bijbehorend bouwwerk of een uitbreiding daarvan als bedoeld in artikel 5.2.[b+1 (22.27)], onder a, als in aanvulling op de in dat onderdeel gestelde eisen ook wordt voldaan aan de<text:s/></text:span><text:span text:style-name="T4410">volgende eisen:<text:s/></text:span><text:span text:style-name="T4411">[…];</text:span></text:p>
      <text:p text:style-name="Standaard"><text:span text:style-name="T4412">b.<text:s/></text:span><text:span text:style-name="T4413">het bouwen, in stand houden en gebruiken van een erf- of perceel</text:span><text:span text:style-name="T4414">afscheiding als bedoeld in artikel 5.2.[b+1 (22.27)], onder f; en</text:span></text:p>
      <text:p text:style-name="P4415">c. het gebruiken van een bestaand bouwwerk voor huisvesting in verband met mantelzorg.</text:p>
      <text:p text:style-name="P4416"/>
      <text:h text:style-name="P4417" text:outline-level="8">Artikel 5.2.[b+4 (22.38)] Inperking artikel 5.2.[b+3 (22.36)] vanwege cultureel erfgoed</text:h>
      <text:p text:style-name="P4418">Artikel 5.2.[b+3 (22.36)], onderdelen a en b, is niet van toepassing op een activiteit die wordt verricht:</text:p>
      <text:p text:style-name="P4419">a. in, aan of op een gemeentelijk monument, provinciaal monument,<text:s/>rijksmonument, voorbeschermd rijksmonument, of karakteristiek bouwwerk, of op een locatie ‘omgeving beschermd monument’;<text:s/></text:p>
      <text:p text:style-name="Standaard"><text:span text:style-name="T4420">b. in een<text:s/></text:span><text:span text:style-name="T4421">beschermd stads- of dorpsgezicht; of</text:span></text:p>
      <text:p text:style-name="P4422">c. in een beschermd cultuurlandschap.</text:p>
      <text:p text:style-name="P4423"/>
      <text:h text:style-name="P4424" text:outline-level="5">Hoofdstuk 8 Procedures</text:h>
      <text:h text:style-name="P4425" text:outline-level="6">Afdeling 8.3 Advies</text:h>
      <text:h text:style-name="P4426" text:outline-level="7">Paragraaf 8.[ce] Advies over activiteiten met betrekking tot beschermd cultureel erfgoed</text:h>
      <text:h text:style-name="P4427" text:outline-level="8">Artikel 8.[gm(m)/kb/obm/mb/bsd/bc] Advies over activiteiten met betrekking tot beschermd cultureel erfgoed</text:h>
      <text:p text:style-name="Standaard"><text:span text:style-name="T4428">1. Het college van burgemeester en wethouders vraagt advies aan<text:s/></text:span><text:span text:style-name="T4429">de gemeentelijke adviescommissie als bedoeld in artikel 17.9 van de Omgevingswet en de [</text:span><text:span text:style-name="T4430">citeertitel Verordening op de gemeentelijke adviescommissie</text:span><text:span text:style-name="T4431">] voordat wordt beslist op een aanvraag om een omgevingsvergunning voor:</text:span></text:p>
      <text:p text:style-name="P4432">a. een gemeentelijke monumentenactiviteit als bedoeld in artikel 5.2.[gm(m)+5];</text:p>
      <text:p text:style-name="P4433">b. een bouwactiviteit in, aan op of bij een karakteristiek bouwwerk als bedoeld in artikel 5.2.[kb-b+1], voor het slopen of verplaatsen van een karakteristiek bouwwerk als bedoeld in artikel 5.2.[kb-s/v+1];</text:p>
      <text:p text:style-name="P4434">c.<text:s/>een bouwactiviteit als bedoeld in artikel 5.2.[b] of het uitvoeren van een werk, geen bouwwerk zijnde, of van werkzaamheden als bedoeld in artikel 5.2.[a] op een locatie ‘omgeving beschermd monument’ of ‘molenbiotoop’;</text:p>
      <text:p text:style-name="P4435">d. een activiteit als bedoeld in paragraaf 5.2.[bsd-b].1, de artikelen 5.2.[bsd-a+2], 5.2.[bsd-s+2] of 5.2.[bsd-k/v+2]; of</text:p>
      <text:p text:style-name="P4436">e. een activiteit als bedoeld in paragraaf 5.2.[bc-b].1, de artikelen 5.2.[bc-a+2], 5.2.[bc-s+2] of 5.2.[bc-k/v+2].</text:p>
      <text:p text:style-name="P4437">2. Het eerste lid is van overeenkomstige toepassing<text:s/>als burgemeester en wethouders op verzoek van een ander bevoegd gezag adviseren over een aanvraag als bedoeld in het eerste lid.</text:p>
      <text:p text:style-name="P4438"/>
      <text:h text:style-name="P4439" text:outline-level="8">Artikel 8.[gm(m)+1] Betrekken archeologische deskundigheid bij beoordeling aanvraag</text:h>
      <text:p text:style-name="P4440">Het college van burgemeester en wethouders betrekt een archeologisch deskundige bij de beoordeling van het bij de aanvraag overgelegde rapport, bedoeld in de artikelen 5.2.[gm(m)+7], tweede lid, onder b, 5.2.[m+8], tweede lid, onder b, en 5.2.[gm(m)+9], tweede lid, onder b.</text:p>
      <text:p text:style-name="P4441"/>
      <text:h text:style-name="P4442" text:outline-level="8">Artikel 8.[gm(m)+2]<text:s/>Kerkelijk monument</text:h>
      <text:p text:style-name="P4443">1. Als de aanvraag om een omgevingsvergunning betrekking heeft op een gemeentelijke monumentenactiviteit en het gemeentelijk monument een kerkelijk monument is, neemt het bevoegd gezag pas een beslissing op de aanvraag na overleg met de eigenaar.</text:p>
      <text:p text:style-name="P4444">2. Voor zover het gaat om een beslissing waarbij wezenlijke belangen van het belijden van de godsdienst of levensovertuiging in dat monument in het geding zijn, beslist het bevoegd gezag alleen in overeenstemming met de eigenaar.</text:p>
      <text:p text:style-name="P4445"/>
      <text:h text:style-name="Kop8" text:outline-level="8"><text:span text:style-name="T4446">Artikel<text:s/></text:span><text:span text:style-name="T4447">8.[(tv)am] Betrokkenheid archeologisch deskundige bij beoordeling<text:s/></text:span><text:span text:style-name="T4448">aanvraag<text:s/></text:span><text:span text:style-name="T4449">voor activiteiten met betrekking tot archeologisch monument of te verwachten archeologisch monument</text:span></text:h>
      <text:p text:style-name="P4450">Het college van burgemeester en wethouders betrekt een archeologisch deskundige bij de beoordeling van het bij de aanvraag overgelegde:</text:p>
      <text:p text:style-name="Standaard"><text:span text:style-name="T4451">a. behoudsmaatregelenplan, bedoeld in de artikelen 5.2.[gm(am)+10], aanhef en onder a, 5.2.[(tv)am-b+5], aanhef en onder a, 5.2.[(tv)am-a+5], aanhef en onder a, en 5.2.[(tv)am-s+5], aanhef en onder a;<text:s/></text:span></text:p>
      <text:p text:style-name="P4452">b. rapport, bedoeld in artikel 5.2.[(tv)am-b+3], onder a, artikel 5.2.[(tv)am-a+3], onder i of j, en artikel 5.2.[(tv)am-s+3], onder a; en<text:s/></text:p>
      <text:p text:style-name="Standaard"><text:span text:style-name="T4453">c. palenplan, bedoeld in de artikelen 5.2.[gm(am)+7 (22.288)], eerste lid, onder g, 5.2.[(tv)am-b+3], eerste lid, onder b, en 5.2.[(tv)am-b+4], tweede lid, onder b.<text:s/></text:span></text:p>
      <text:p text:style-name="P4454"/>
      <text:p text:style-name="P4455"/>
      <text:p text:style-name="P4456"/>
      <text:p text:style-name="P4457"/>
      <text:h text:style-name="P4458" text:outline-level="1"><text:bookmark-start text:name="_Toc153967835"/><text:bookmark-start text:name="_Toc153975773"/><text:bookmark-start text:name="_Toc172722126"/><text:bookmark-start text:name="_Toc173312393"/><text:bookmark-start text:name="_Toc176955729"/><text:bookmark-start text:name="_Toc179797474"/><text:bookmark-start text:name="_Toc232073114"/><text:bookmark-start text:name="_Toc232177976"/><text:bookmark-start text:name="_Toc232513680"/><text:bookmark-start text:name="_Toc233383136"/><text:bookmark-start text:name="_Toc233384724"/><text:bookmark-start text:name="_Toc233385717"/><text:bookmark-start text:name="_Toc237446675"/><text:bookmark-start text:name="_Toc237449808"/><text:bookmark-start text:name="_Toc239778348"/><text:bookmark-start text:name="_Toc239779764"/><text:bookmark-start text:name="_Toc239780425"/><text:bookmark-start text:name="_Toc239780575"/><text:bookmark-start text:name="_Toc239781760"/><text:bookmark-start text:name="_Toc240292601"/>BIJLAGE 2. Voorbeschermingsregels monument (voorbeschermd gemeentelijk monument)<text:bookmark-end text:name="_Toc153967835"/><text:bookmark-end text:name="_Toc153975773"/><text:bookmark-end text:name="_Toc172722126"/><text:bookmark-end text:name="_Toc173312393"/><text:bookmark-end text:name="_Toc176955729"/><text:bookmark-end text:name="_Toc179797474"/><text:bookmark-end text:name="_Toc232073114"/><text:bookmark-end text:name="_Toc232177976"/><text:bookmark-end text:name="_Toc232513680"/><text:bookmark-end text:name="_Toc233383136"/><text:bookmark-end text:name="_Toc233384724"/><text:bookmark-end text:name="_Toc233385717"/><text:bookmark-end text:name="_Toc237446675"/><text:bookmark-end text:name="_Toc237449808"/><text:bookmark-end text:name="_Toc239778348"/><text:bookmark-end text:name="_Toc239779764"/><text:bookmark-end text:name="_Toc239780425"/><text:bookmark-end text:name="_Toc239780575"/><text:bookmark-end text:name="_Toc239781760"/><text:bookmark-end text:name="_Toc240292601"/><text:s/></text:h>
      <text:p text:style-name="Standaard"/>
      <text:p text:style-name="P4459">Voorbescherming van een monument kan de gemeenteraad bewerkstelligen via een voorbereidingsbesluit op grond van<text:s/>artikel 4.14 van de Omgevingswet. Met het voorbereidingsbesluit worden voorbeschermingsregels in het omgevingsplan opgenomen. Aan de desbetreffende locatie wordt via annotatie de noemer ‘voorbeschermd gemeentelijk monument’ aan het beoogde werkingsgebied van de regels toegekend. Vervolgens worden de beschermende regels voor gemeentelijke monumenten uit de hoofdregeling van het omgevingsplan gekopieerd en met de noemer ‘voorbeschermd gemeentelijk monument’ in plaats van de functie-aanduiding ‘gemeentelijk<text:s/>monument’ opgenomen in het tijdelijk regeldeel waar de voorbeschermingsregels in landen. Op basis hiervan wordt een monument een voorbeschermd gemeentelijk monument als bedoeld in Bijlage I bij artikel 1.1 van het Besluit bouwwerken leefomgeving en kan sloop, wijziging of beschadiging worden voorkomen totdat het monument definitief is beschermd als gemeentelijk monument. Een voorbereidingsbesluit heeft geen definitieve werking en moet binnen een termijn van maximaal anderhalf jaar worden gevolgd door de<text:s/>vaststelling van een wijziging van het omgevingsplan waarbij de functie-aanduiding ‘gemeentelijk monument’ aan het te beschermen monument wordt gegeven. Op grond van lid 5 van artikel 4.14 van de Omgevingswet kan het nemen van een voorbereidingsbesluit worden gedelegeerd aan het college van burgemeester en wethouders. Een dergelijk delegatiebesluit kan handig zijn, omdat de bevoegdheid tot aanwijzing van gemeentelijke monumenten op grond van de erfgoedverordening doorgaans ook is belegd bij het college.<text:s/></text:p>
      <text:p text:style-name="P4460"/>
      <text:p text:style-name="P4461">Hieronder volgt een voorbeeldset van in een voorbereidingsbesluit op te nemen beschermende regels. Hierbij is gebruik gemaakt van de voorbeeldregels in paragraaf 5.2.[gm(m)] in bijlage 1A bij deze handreiking en van een conceptversie van voorbeschermingsregels voor provinciale monumenten. Voor de toelichting bij deze artikelen wordt kortheidshalve verwezen naar de corresponderende artikelen in paragraaf 5.2.[gm(m)] in bijlage 1A bij deze handreiking. De artikelen 1 en 2 wijken wat betreft redactie af van de<text:s/>artikelen in de hoofdregeling omdat er geen sprake kan zijn van het toekennen van een functie-aanduiding ‘voorbeschermd gemeentelijk monument’, maar alleen van het annoteren met de noemer ‘voorbeschermd gemeentelijk monument’. De begripsbepaling van voorbeschermd gemeentelijk monument in het Besluit bouwwerken leefomgeving staat aan het toekennen van die functie-aanduiding in de weg. Voorbeschermingsregels kunnen verder geen zorgplicht bevatten, en daarom is de specifieke zorgplicht ter voorkoming van<text:s/>beschadiging of vernieling van voorbeschermde gemeentelijke monumenten niet overgenomen uit de voorbeeldregels voor de bescherming van gemeentelijke monumenten uit de hoofdregeling van het omgevingsplan. Het verbod op beschadiging of vernieling is wel opgenomen. Omdat een specifieke zorgplicht niet kan worden opgenomen in voorbeschermingsregels, is ten opzichte van de voorbeeldregels voor gemeentelijke monumenten in de hoofdregeling van het omgevingsplan wel een bevoegdheid tot het opleggen van<text:s/>maatwerkvoorschriften toegevoegd, waarmee overtreding van het verbod op beschadiging en vernieling in een concreet geval zou kunnen worden voorkomen.</text:p>
      <text:p text:style-name="P4462"/>
      <text:p text:style-name="P4463">Tot slot: voor de voorbescherming van archeologische monumenten als gemeentelijk monument kan eenzelfde systematiek worden gehanteerd als hier voor monumenten is gedaan. Dan zullen echter de voor archeologische monumenten relevante artikelen uit paragraaf 5.2.[gm(am)] in bijlage 1A als uitgangspunt moeten worden gehanteerd.<text:s/></text:p>
      <text:p text:style-name="Standaard"/>
      <text:h text:style-name="P4464" text:outline-level="8">Artikel 1. Vergunningplicht<text:s/>voorbeschermd gemeentelijk monument</text:h>
      <text:p text:style-name="P4465">Op de locatie ‘voorbeschermd gemeentelijk monument’ is het verboden zonder omgevingsvergunning het daar aanwezige monument, zoals omschreven in de bijlage, te slopen, te verstoren, te verplaatsen of te wijzigen, of te herstellen of te gebruiken waardoor het wordt ontsierd of in gevaar gebracht.</text:p>
      <text:p text:style-name="P4466"/>
      <text:h text:style-name="P4467" text:outline-level="8">Artikel 2. Aanwijzing vergunningvrije gevallen</text:h>
      <text:p text:style-name="P4468">Het verbod, bedoeld in artikel 1, geldt niet voor een activiteit met betrekking tot een monument, voor zover het gaat om:</text:p>
      <text:p text:style-name="P4469">a.<text:s/>noodzakelijke reguliere werkzaamheden die zijn gericht op het behoud van de monumentale waarden, als detaillering, profilering, vormgeving, materiaalsoort en kleur niet worden gewijzigd; of</text:p>
      <text:p text:style-name="P4470">b. alleen inpandige wijzigingen van een onderdeel van het monument dat uit het oogpunt van monumentenzorg geen waarde heeft.</text:p>
      <text:p text:style-name="P4471"/>
      <text:h text:style-name="P4472" text:outline-level="8">Artikel 3. [22.287] Aanvraagvereisten omgevingsvergunning algemeen</text:h>
      <text:p text:style-name="P4473">Bij een aanvraag om een omgevingsvergunning voor een activiteit als bedoeld in artikel 1 worden de volgende gegevens en<text:s/>bescheiden verstrekt:</text:p>
      <text:p text:style-name="P4474">a. het monumentnummer en, voor zover van toepassing, de naam van het monument;</text:p>
      <text:p text:style-name="P4475">b. de opgave van het huidige gebruik van het monument en het voorgenomen gebruik, als dat afwijkt van het huidige gebruik; en</text:p>
      <text:p text:style-name="P4476">c. de motivering voor het verrichten van de activiteit en een omschrijving van de gevolgen ervan voor het monument.</text:p>
      <text:p text:style-name="P4477"/>
      <text:h text:style-name="P4478" text:outline-level="8">Artikel 4. [22.290] Aanvraagvereisten omgevingsvergunning slopen monument<text:s/></text:h>
      <text:p text:style-name="P4479">1. Bij de aanvraag, bedoeld in artikel 3, worden, voor zover het gaat om het slopen van een<text:s/>monument, de volgende gegevens en bescheiden verstrekt:</text:p>
      <text:p text:style-name="P4480">a. de volgende kleurenfoto’s die een duidelijke indruk geven van het monument in relatie tot de voorgenomen sloop:</text:p>
      <text:p text:style-name="P4481">1°. overzichtsfoto’s van de bestaande situatie; en</text:p>
      <text:p text:style-name="P4482">2°. foto’s van de bestaande toestand;</text:p>
      <text:p text:style-name="P4483">b. de volgende tekeningen:</text:p>
      <text:p text:style-name="P4484">1°. als sprake is van het slopen van een deel van het monument waarbij de omvang van het monument wijzigt: situatietekeningen van de bestaande en de nieuwe situatie;</text:p>
      <text:p text:style-name="P4485">2°. opnametekeningen van de bestaande toestand met, voor<text:s/>zover noodzakelijk voor de beoordeling van de aanvraag:</text:p>
      <text:p text:style-name="P4486">i. plattegronden;</text:p>
      <text:p text:style-name="P4487">ii. doorsneden;</text:p>
      <text:p text:style-name="P4488">iii. gevelaanzichten; of</text:p>
      <text:p text:style-name="P4489">iv. een dakaanzicht; en</text:p>
      <text:p text:style-name="P4490">3°. slooptekeningen; en</text:p>
      <text:p text:style-name="P4491">c. een omschrijving van de sloopmethode en de aard van en bestemming voor het vrijkomend materiaal.</text:p>
      <text:p text:style-name="P4492">2. Zo nodig worden de volgende gegevens en bescheiden verstrekt:</text:p>
      <text:p text:style-name="P4493">a. een nadere bepaling van de monumentale waarde van het monument aan de hand van cultuurhistorische rapporten, met inbegrip van rapporten over architectuurhistorie, bouwhistorie,<text:s/>interieurhistorie, kleurhistorie of tuinhistorie;</text:p>
      <text:p text:style-name="Standaard"><text:span text:style-name="T4494">b. als sprake is van verstoring van de bodem:<text:s/></text:span><text:span text:style-name="T4495">een</text:span><text:span text:style-name="T4496"><text:s/>door een certificaathouder als bedoeld in artikel 5.4 van de Erfgoedwet opgesteld</text:span><text:span text:style-name="T4497"><text:s/>rapport waarin de archeologische waarde van de bodem onder het te slopen bouwwerk naar het oordeel van het college van burgemeester en wethouders in voldoende mate is vastgesteld;</text:span><text:span text:style-name="T4498"><text:s/></text:span></text:p>
      <text:p text:style-name="P4499">c. een beschrijving van de technische staat van het monument of het onderdeel van het monument waarop de voorgenomen activiteit betrekking heeft; of</text:p>
      <text:p text:style-name="P4500">d. een onderbouwing van de beschrijving van de technische staat aan de hand van technische rapporten, met inbegrip van rapporten over bouwfysische en constructieve aspecten.</text:p>
      <text:p text:style-name="P4501"/>
      <text:h text:style-name="P4502" text:outline-level="8">Artikel 5. [22.291] Aanvraagvereisten omgevingsvergunning verplaatsen monument<text:s/></text:h>
      <text:p text:style-name="P4503">1. Bij de aanvraag, bedoeld in artikel 3, worden, voor zover het gaat om het gedeeltelijk of volledig verplaatsen van een monument, de volgende gegevens en bescheiden verstrekt:</text:p>
      <text:p text:style-name="P4504">a. een beschrijving van de technische staat van het monument of het onderdeel<text:s/>van het monument waarop de voorgenomen activiteit betrekking heeft;</text:p>
      <text:p text:style-name="P4505">b. de volgende kleurenfoto’s die een duidelijke indruk geven van het monument in relatie tot de voorgenomen verplaatsing:</text:p>
      <text:p text:style-name="P4506">1°. overzichtsfoto’s van de bestaande situatie;</text:p>
      <text:p text:style-name="P4507">2°. foto’s van de bestaande toestand; en</text:p>
      <text:p text:style-name="P4508">3°. overzichtsfoto’s van de nieuwe locatie;</text:p>
      <text:p text:style-name="P4509">c. de volgende tekeningen:</text:p>
      <text:p text:style-name="P4510">1°. situatietekeningen van de bestaande en nieuwe situatie;</text:p>
      <text:p text:style-name="P4511">2°. opnametekeningen van de bestaande toestand met, voor zover noodzakelijk voor de beoordeling van de<text:s/>aanvraag:</text:p>
      <text:p text:style-name="P4512">i. plattegronden;</text:p>
      <text:p text:style-name="P4513">ii. doorsneden;</text:p>
      <text:p text:style-name="P4514">iii. gevelaanzichten; of</text:p>
      <text:p text:style-name="P4515">iv. een dakaanzicht; en</text:p>
      <text:p text:style-name="P4516">3°. plantekeningen van de nieuwe toestand met, voor zover noodzakelijk voor de beoordeling van de aanvraag:</text:p>
      <text:p text:style-name="P4517">i. plattegronden;</text:p>
      <text:p text:style-name="P4518">ii. doorsneden;</text:p>
      <text:p text:style-name="P4519">iii. gevelaanzichten; of</text:p>
      <text:p text:style-name="P4520">iv. een dakaanzicht;</text:p>
      <text:p text:style-name="P4521">d. een bestek of werkomschrijving van de wijze van demonteren, van het verplaatsen naar de nieuwe locatie en de herbouw; en<text:s/></text:p>
      <text:p text:style-name="P4522">e. als de activiteit bestaat uit het verplaatsen van een molen; een rapport over de molenbiotoop van de<text:s/>bestaande en de nieuwe situatie.</text:p>
      <text:p text:style-name="Standaard"><text:span text:style-name="T4523">2. Zo nodig worden de volgende gegevens en bescheiden verstrekt:</text:span></text:p>
      <text:p text:style-name="P4524">a. een nadere bepaling van de monumentale waarde van het monument aan de hand van cultuurhistorische rapporten, met inbegrip van rapporten over architectuurhistorie, bouwhistorie, interieurhistorie, kleurhistorie, tuinhistorie of over de relatie van het monument tot zijn historische omgeving;</text:p>
      <text:p text:style-name="Standaard"><text:span text:style-name="T4525">b. als<text:s/></text:span><text:span text:style-name="T4526">op de bestaande of op de nieuwe locatie<text:s/></text:span><text:span text:style-name="T4527">sprake is van verstoring van de bodem:<text:s/></text:span><text:span text:style-name="T4528">een<text:s/></text:span><text:span text:style-name="T4529">door een certificaathouder als</text:span><text:span text:style-name="T4530"><text:s/>bedoeld in artikel 5.4 van de Erfgoedwet opgesteld</text:span><text:span text:style-name="T4531"><text:s/>rapport waarin de archeologische waarde van het terrein dat volgens de aanvraag door de activiteit zal worden verstoord naar het oordeel van het college van burgemeester en wethouders in voldoende mate is vastgesteld;</text:span></text:p>
      <text:p text:style-name="P4532">c. een onderbouwing van de beschrijving van de technische staat aan de hand van technische rapporten, met inbegrip van rapporten over bouwfysische, constructieve, materiaaltechnische of preventieve aspecten;</text:p>
      <text:p text:style-name="P4533">d. aanvullende tekeningen van de<text:s/>bestaande en nieuwe toestand, met inbegrip van detailtekeningen; of</text:p>
      <text:p text:style-name="P4534">e. een opgave van de bij de voorbereiding en het verrichten van de activiteit te hanteren uitvoeringsrichtlijnen.</text:p>
      <text:p text:style-name="P4535"/>
      <text:h text:style-name="P4536" text:outline-level="8">Artikel 6. [22.292] Aanvraagvereisten omgevingsvergunning wijzigen monument of door herstel ontsieren of in gevaar brengen</text:h>
      <text:p text:style-name="P4537">1. Bij de aanvraag, bedoeld in artikel 3, worden, voor zover het gaat om het wijzigen van een monument of het herstellen daarvan waardoor het kan worden ontsierd of in gevaar kan worden gebracht, de<text:s/>volgende gegevens en bescheiden verstrekt:</text:p>
      <text:p text:style-name="P4538">a. de volgende kleurenfoto’s die een duidelijke indruk geven van het monument in relatie tot de voorgenomen activiteit:</text:p>
      <text:p text:style-name="P4539">1°. overzichtsfoto’s van de bestaande situatie; en</text:p>
      <text:p text:style-name="P4540">2°. detailfoto’s van de bestaande toestand, die een duidelijke indruk geven van het onderdeel van het monument waar de voorgenomen activiteit zal worden verricht;</text:p>
      <text:p text:style-name="P4541">b. de volgende tekeningen:</text:p>
      <text:p text:style-name="P4542">1°. een situatietekening van de bestaande situatie, en als de nieuwe situatie daarvan afwijkt: een<text:s/>situatietekening van de nieuwe situatie;</text:p>
      <text:p text:style-name="P4543">2°. opnametekeningen van de bestaande toestand met voor zover noodzakelijk voor de beoordeling van de aanvraag:<text:s/></text:p>
      <text:p text:style-name="P4544">i. plattegronden;<text:s/></text:p>
      <text:p text:style-name="P4545">ii. doorsneden;<text:s/></text:p>
      <text:p text:style-name="P4546">iii. gevelaanzichten; of<text:s/></text:p>
      <text:p text:style-name="P4547">iv. een dakaanzicht;</text:p>
      <text:p text:style-name="P4548">3° als er gebreken worden hersteld: gebrekentekeningen;</text:p>
      <text:p text:style-name="P4549">4°. plantekeningen van de nieuwe toestand en van de voorgenomen werkzaamheden, met inbegrip van de te vervangen of te veranderen onderdelen en de te verhelpen gebreken, met, voor zover noodzakelijk voor de beoordeling<text:s/>van de aanvraag:<text:s/></text:p>
      <text:p text:style-name="P4550">i. plattegronden;<text:s/></text:p>
      <text:p text:style-name="P4551">ii. doorsneden;<text:s/></text:p>
      <text:p text:style-name="P4552">iii. gevelaanzichten; of<text:s/></text:p>
      <text:p text:style-name="P4553">iv. een dakaanzicht; en</text:p>
      <text:p text:style-name="P4554">5°. als sprake is van verwijdering van materiaal: slooptekeningen; en</text:p>
      <text:p text:style-name="P4555">c. een omschrijving van de aard en omvang van de activiteit in de vorm van een bestek of werkomschrijving, met:</text:p>
      <text:p text:style-name="P4556">1°. de te gebruiken en de te vervangen materialen, de toe te passen constructies, afwerkingen en kleuren, en de wijze van uitvoering of verwerking; en</text:p>
      <text:p text:style-name="P4557">2°. als sprake is van verwijdering van materiaal: de sloopmethode en de<text:s/>aard van en bestemming voor het vrijkomend materiaal.</text:p>
      <text:p text:style-name="Standaard"><text:span text:style-name="T4558">2. Zo nodig worden de volgende gegevens en bescheiden verstrekt:</text:span></text:p>
      <text:p text:style-name="P4559">a. een nadere bepaling van de monumentale waarde van het monument aan de hand van cultuurhistorische rapporten, met inbegrip van rapporten over architectuurhistorie, bouwhistorie, interieurhistorie, kleurhistorie of tuinhistorie;</text:p>
      <text:p text:style-name="Standaard"><text:span text:style-name="T4560">b. als sprake is van verstoring van de bodem:<text:s/></text:span><text:span text:style-name="T4561">een</text:span><text:span text:style-name="T4562"><text:s/>door een certificaathouder als bedoeld in artikel 5.4 van de Erfgoedwet opgesteld</text:span><text:span text:style-name="T4563"><text:s/>rapport waarin de<text:s/></text:span><text:span text:style-name="T4564">archeologische waarde van de locatie naar het oordeel van het college van burgemeester en wethouders in voldoende mate is vastgesteld;</text:span></text:p>
      <text:p text:style-name="P4565">c. een beschrijving van de technische staat van het monument of het onderdeel van het monument waarop de voorgenomen activiteit betrekking heeft;</text:p>
      <text:p text:style-name="P4566">d. een onderbouwing van de beschrijving van de technische staat aan de hand van technische rapporten, met inbegrip van rapporten over bouwfysische, constructieve, materiaaltechnische of preventieve aspecten;</text:p>
      <text:p text:style-name="P4567">e. aanvullende<text:s/>tekeningen van de bestaande en nieuwe toestand, met inbegrip van detailtekeningen;</text:p>
      <text:p text:style-name="P4568">f. voor zover er algemene kwaliteitsnormen of uitvoeringsrichtlijnen voor de instandhouding van monumenten op de activiteit van toepassing zijn: een opgave of de voorgenomen activiteit hierop is afgestemd; of</text:p>
      <text:p text:style-name="P4569">g. als de activiteit een monument betreft dat een tuinaanleg, parkaanleg of andere groenaanleg is: een beheervisie.</text:p>
      <text:p text:style-name="P4570"/>
      <text:h text:style-name="P4571" text:outline-level="8">Artikel 7. [22.293] Aanvraagvereisten omgevingsvergunning monument door gebruik ontsieren of in gevaar<text:s/>brengen</text:h>
      <text:p text:style-name="P4572">Bij een aanvraag als bedoeld in artikel 3 wordt, voor zover het gaat om het gebruiken van een monument waardoor het kan worden ontsierd of in gevaar gebracht, een opgave verstrekt van de maatregelen die worden getroffen om deze nadelige gevolgen te voorkomen of zoveel mogelijk te beperken.<text:s/></text:p>
      <text:p text:style-name="P4573"/>
      <text:h text:style-name="P4574" text:outline-level="8">Artikel 8. [22.294] Eisen aan tekeningen als bedoeld in de artikelen 4 tot en met 6</text:h>
      <text:p text:style-name="Standaard"><text:span text:style-name="T4575">1.<text:s/></text:span><text:span text:style-name="T4576">Bij een aanvraag als bedoeld in de artikelen 4 tot en met 6 hebben tekeningen een schaal die niet kleiner is dan:<text:s/></text:span></text:p>
      <text:p text:style-name="P4577">a.<text:s/>1:1000, als het gaat om een situatietekening;</text:p>
      <text:p text:style-name="P4578">b. 1:100, als het gaat om een algemene geveltekening;</text:p>
      <text:p text:style-name="P4579">c. 1:20 of 1:50, als het gaat om een geveltekening voor een ingrijpende wijziging; en</text:p>
      <text:p text:style-name="P4580">d. 1:100, als het gaat om een plattegrondtekening, doorsnedetekening of een tekening van het dakaanzicht.</text:p>
      <text:p text:style-name="P4581">2. Een detailtekening heeft een schaal van 1:1, 1:2 of 1:5 en is voorzien van een omschrijving van de materiaaltoepassing en de maatvoering.</text:p>
      <text:p text:style-name="Standaard"><text:span text:style-name="T4582">3.<text:s/></text:span><text:span text:style-name="T4583">Uit een situatietekening die is voorzien van een noordpijl blijkt de<text:s/></text:span><text:span text:style-name="T4584">oriëntatie van het monument op het perceel en ten opzichte van omliggende bebouwing en wegen.</text:span></text:p>
      <text:p text:style-name="Standaard"><text:span text:style-name="T4585">4. Een p</text:span><text:span text:style-name="T4586">lattegrondtekening en een doorsnedetekening bevatten de volgende historische gegevens:</text:span></text:p>
      <text:p text:style-name="P4587">a. balklagen:</text:p>
      <text:p text:style-name="P4588">1°. gestippeld aangegeven in plattegronden van ruimten onder de balklagen; en</text:p>
      <text:p text:style-name="P4589">2°. getekend aangegeven in doorsneden met aanduiding van de afmetingen;</text:p>
      <text:p text:style-name="P4590">b. geornamenteerde plafonds, gestippeld aangegeven in plattegronden van de ruimten waar deze zich bevinden;</text:p>
      <text:p text:style-name="P4591">c. houtafmeting, balklagen en kapconstructie,<text:s/>aangegeven in doorsneden van de bestaande en van de nieuwe toestand; en</text:p>
      <text:p text:style-name="P4592">d. bijzondere ruimten of bouwdelen, direct of indirect betrokken bij de activiteit, aangegeven in plattegronden en doorsneden.</text:p>
      <text:p text:style-name="P4593"/>
      <text:h text:style-name="P4594" text:outline-level="8">Artikel 9. Beoordelingsregels</text:h>
      <text:p text:style-name="P4595">1. De omgevingsvergunning voor een activiteit als bedoeld in artikel 1 wordt alleen verleend als de activiteit in overeenstemming is met het belang van de monumentenzorg.</text:p>
      <text:p text:style-name="P4596">2. Bij de beslissing op de aanvraag wordt rekening gehouden met de volgende beginselen:</text:p>
      <text:p text:style-name="P4597">a. het voorkomen van<text:s/>ontsiering, beschadiging of sloop van monumenten en archeologische monumenten</text:p>
      <text:p text:style-name="P4598">b. het voorkomen van verplaatsing van monumenten of een deel daarvan, tenzij dit dringend is vereist voor het behoud van die monumenten;<text:s/></text:p>
      <text:p text:style-name="P4599">c. het bevorderen van het gebruik van monumenten, zo nodig door wijziging van die monumenten, rekening houdend met de monumentale waarden; en</text:p>
      <text:p text:style-name="Standaard"><text:span text:style-name="T4600">d. het conserveren</text:span><text:span text:style-name="T4601"><text:s/>en in stand houden van archeologische monumenten, bij voorkeur in situ</text:span><text:span text:style-name="T4602">.</text:span></text:p>
      <text:p text:style-name="P4603"/>
      <text:h text:style-name="P4604" text:outline-level="8">Artikel 10. Vergunningvoorschriften omgevingsvergunning<text:s/>(gedeeltelijk) verplaatsen monument</text:h>
      <text:p text:style-name="P4605">Aan de omgevingsvergunning voor een activiteit als bedoeld in artikel 1 die een gedeeltelijke of volledige verplaatsing inhoudt van een monument dat een bouwwerk is, worden voorschriften verbonden over het treffen van voorzorgsmaatregelen voor het demonteren, het overbrengen en de herbouw van dat bouwwerk op de nieuwe locatie.</text:p>
      <text:p text:style-name="P4606"/>
      <text:h text:style-name="P4607" text:outline-level="8">Artikel 11. Advies<text:s/></text:h>
      <text:p text:style-name="Standaard"><text:span text:style-name="T4608">Voordat wordt beslist op een aanvraag om een omgevingsvergunning voor een activiteit als bedoeld in artikel 1, of op verzoek<text:s/></text:span><text:span text:style-name="T4609">van een ander bevoegd gezag over die aanvraag wordt geadviseerd, vraagt het college van burgemeester en wethouders advies aan de gemeentelijke adviescommissie als bedoeld in artikel 17.9 van de Omgevingswet en de [</text:span><text:span text:style-name="T4610">citeertitel Verordening op de gemeentelijke adviescommissie</text:span><text:span text:style-name="T4611">].</text:span></text:p>
      <text:p text:style-name="P4612"/>
      <text:h text:style-name="Kop8" text:outline-level="8"><text:span text:style-name="T4613">Artikel 12. Beslissing over kerkelijk monument<text:s/></text:span></text:h>
      <text:p text:style-name="P4614">1. Voor zover de aanvraag om een omgevingsvergunning betrekking heeft op een kerkelijk monument is als bedoeld in artikel 1.1 van de Erfgoedwet, neemt het bevoegd gezag pas een beslissing<text:s/>na overleg met de eigenaar.</text:p>
      <text:p text:style-name="P4615">2. Voor zover het gaat om een beslissing waarbij wezenlijke belangen van het belijden van de godsdienst of levensovertuiging in dat monument in het geding zijn, beslist het bevoegd gezag alleen in overeenstemming met de eigenaar.</text:p>
      <text:p text:style-name="Standaard"/>
      <text:h text:style-name="P4616" text:outline-level="8">Artikel 13. Verbod</text:h>
      <text:p text:style-name="P4617">Op de locatie ‘voorbeschermd gemeentelijk monument’ is het verboden het daar aanwezige monument, zoals omschreven in de bijlage, te beschadigen of te vernielen.</text:p>
      <text:p text:style-name="P4618"/>
      <text:h text:style-name="P4619" text:outline-level="8">Artikel 14. Maatwerkvoorschrift</text:h>
      <text:p text:style-name="P4620">Een maatwerkvoorschrift kan met het oog<text:s/>op het belang van het behoud van cultureel erfgoed worden gesteld over de naleving van het verbod, bedoeld in artikel 13, voor zover het een andere activiteit dan een activiteit als bedoeld in artikel 1 betreft.</text:p>
      <text:p text:style-name="P4621"/>
      <text:p text:style-name="P4622"/>
      <text:p text:style-name="P4623"/>
      <text:h text:style-name="P4624" text:outline-level="1"><text:bookmark-start text:name="_Toc153967836"/><text:bookmark-start text:name="_Toc153975774"/><text:bookmark-start text:name="_Toc172722127"/><text:bookmark-start text:name="_Toc173312394"/><text:bookmark-start text:name="_Toc176955730"/><text:bookmark-start text:name="_Toc179797475"/><text:bookmark-start text:name="_Toc232073115"/><text:bookmark-start text:name="_Toc232177977"/><text:bookmark-start text:name="_Toc232513681"/><text:bookmark-start text:name="_Toc233383137"/><text:bookmark-start text:name="_Toc233384725"/><text:bookmark-start text:name="_Toc233385718"/><text:bookmark-start text:name="_Toc237446676"/><text:bookmark-start text:name="_Toc237449809"/><text:bookmark-start text:name="_Toc239778349"/><text:bookmark-start text:name="_Toc239779765"/><text:bookmark-start text:name="_Toc239780426"/><text:bookmark-start text:name="_Toc239780576"/><text:bookmark-start text:name="_Toc239781761"/><text:bookmark-start text:name="_Toc240292602"/>BIJLAGE 3. Voorbeeldregels cultureel erfgoed, geënt op geïntegreerde staalkaarten in VNG-casco omgevingsplan<text:bookmark-end text:name="_Toc153967836"/><text:bookmark-end text:name="_Toc153975774"/><text:bookmark-end text:name="_Toc172722127"/><text:bookmark-end text:name="_Toc173312394"/><text:bookmark-end text:name="_Toc176955730"/><text:bookmark-end text:name="_Toc179797475"/><text:bookmark-end text:name="_Toc232073115"/><text:bookmark-end text:name="_Toc232177977"/><text:bookmark-end text:name="_Toc232513681"/><text:bookmark-end text:name="_Toc233383137"/><text:bookmark-end text:name="_Toc233384725"/><text:bookmark-end text:name="_Toc233385718"/><text:bookmark-end text:name="_Toc237446676"/><text:bookmark-end text:name="_Toc237449809"/><text:bookmark-end text:name="_Toc239778349"/><text:bookmark-end text:name="_Toc239779765"/><text:bookmark-end text:name="_Toc239780426"/><text:bookmark-end text:name="_Toc239780576"/><text:bookmark-end text:name="_Toc239781761"/><text:bookmark-end text:name="_Toc240292602"/></text:h>
      <text:p text:style-name="Standaard"/>
      <text:h text:style-name="P4625" text:outline-level="2"><text:bookmark-start text:name="_Toc141442959"/><text:bookmark-start text:name="_Toc153967837"/><text:bookmark-start text:name="_Toc153975775"/><text:bookmark-start text:name="_Toc172722128"/><text:bookmark-start text:name="_Toc173312395"/><text:bookmark-start text:name="_Toc176955731"/><text:bookmark-start text:name="_Toc179797476"/><text:bookmark-start text:name="_Toc232073116"/><text:bookmark-start text:name="_Toc232177978"/><text:bookmark-start text:name="_Toc232513682"/><text:bookmark-start text:name="_Toc233383138"/><text:bookmark-start text:name="_Toc233384726"/><text:bookmark-start text:name="_Toc233385719"/><text:bookmark-start text:name="_Toc237446677"/><text:bookmark-start text:name="_Toc237449810"/><text:bookmark-start text:name="_Toc239778350"/><text:bookmark-start text:name="_Toc239779766"/><text:bookmark-start text:name="_Toc239780427"/><text:bookmark-start text:name="_Toc239780577"/><text:bookmark-start text:name="_Toc239781762"/><text:bookmark-start text:name="_Toc240292603"/>Inleiding<text:bookmark-end text:name="_Toc141442959"/><text:bookmark-end text:name="_Toc153967837"/><text:bookmark-end text:name="_Toc153975775"/><text:bookmark-end text:name="_Toc172722128"/><text:bookmark-end text:name="_Toc173312395"/><text:bookmark-end text:name="_Toc176955731"/><text:bookmark-end text:name="_Toc179797476"/><text:bookmark-end text:name="_Toc232073116"/><text:bookmark-end text:name="_Toc232177978"/><text:bookmark-end text:name="_Toc232513682"/><text:bookmark-end text:name="_Toc233383138"/><text:bookmark-end text:name="_Toc233384726"/><text:bookmark-end text:name="_Toc233385719"/><text:bookmark-end text:name="_Toc237446677"/><text:bookmark-end text:name="_Toc237449810"/><text:bookmark-end text:name="_Toc239778350"/><text:bookmark-end text:name="_Toc239779766"/><text:bookmark-end text:name="_Toc239780427"/><text:bookmark-end text:name="_Toc239780577"/><text:bookmark-end text:name="_Toc239781762"/><text:bookmark-end text:name="_Toc240292603"/></text:h>
      <text:p text:style-name="Standaard"><text:span text:style-name="T4626">Op basis van de voorbeeldregels in bijlage 1 deze handreiking heeft de VNG enkele aanpassingen doorgevoerd die leiden tot een betere aansluiting bij de geïntegreerde<text:s/></text:span><text:span text:style-name="T4627">staalkaarten en een verdergaande integratie. In deze inleiding wordt kort toegelicht welke aanpassingen de VNG heeft gedaan. Na de inleiding zijn alle regels, gebaseerd op de regels uit bijlage 1, onder elkaar opgenomen met daarin de aanpassingen van de VNG verwerkt. Na de regels is een uitgebreidere toelichting (per paragraaf) opgenomen, waarin concreter wordt toegelicht waarin de verschillen ten opzichte van de regels in bijlage 1 liggen.</text:span></text:p>
      <text:p text:style-name="P4628"/>
      <text:p text:style-name="Standaard"><text:span text:style-name="T4629">Bij het aanpassen van de regels, heeft de VNG een aantal<text:s/></text:span><text:span text:style-name="T4630">uitgangspunten gehanteerd. Het belangrijkste uitgangspunt is dat het beschermingsniveau dat de regels bieden gelijk blijft. De door de VNG aangepaste versie leidt dus niet tot een lager beschermingsniveau. Een ander uitgangspunt is het zo efficiënt mogelijk opschrijven van de regels, zodat onnodige dubbelingen zo veel mogelijk vermeden worden.</text:span></text:p>
      <text:p text:style-name="P4631"/>
      <text:p text:style-name="P4632">Aanpassingen met betrekking tot bouwen</text:p>
      <text:p text:style-name="Standaard"><text:span text:style-name="T4633">De meest ingrijpende aanpassing is te vinden in de regels over bouwen. In bijlage 1 borduren de regels over bouwen voort op de</text:span><text:span text:style-name="T4634"><text:s/>opzet zoals die in de bruidsschat was gekozen. Omdat de bruidsschat slechts een overgangsrechtelijk document is dat is geënt op het oude systeem, is er in de geïntegreerde staalkaarten gekozen voor een meer op de Omgevingswet gebaseerde benaderingswijze. Onderdeel van die benaderingswijze is het werken met activiteiten die een zo klein mogelijke korrelgrootte hebben. Gelet op het karakter van de staalkaarten als inspiratiedocument voor gemeenten, leek het de VNG goed om ook in kader van de handreiking<text:s/></text:span><text:span text:style-name="T4635">cultureel erfgoed een regeling op te stellen die bij deze benaderingswijze aansluit.<text:s/></text:span><text:span text:style-name="T4636">Het voordeel van deze opzet is dat het leidt tot zelfstandig leesbare regelsets per activiteit die weinig onderlinge afhankelijkheden hebben. Ook zorgt het voor een duidelijke afbakening tussen de verschillende belangen met het oog waarop regels worden gesteld en draagt het bij aan eenvoudigere toepasbare regels.</text:span></text:p>
      <text:p text:style-name="P4637"/>
      <text:p text:style-name="P4638">De geschetste opzet heeft als gevolg dat in bijlage 3 de bouwregels buiten beschouwing worden gelaten, voor<text:s/>zover ze geen betrekking hebben op cultureel erfgoed. Daarom is een aantal artikelen geschrapt en is er een specifieke vergunningplicht opgenomen voor het bouwen in de omgeving van een beschermd monument. De regels over bouwen worden natuurlijk nog wel gewoon gesteld in het omgevingsplan, maar in de geschetste opzet wordt in de regels een harde knip aangebracht tussen de regels over bouwen (die zijn opgesteld vanuit de optiek van stedenbouw en omgevingskwaliteit/welstand) en de regels die gericht zijn op de<text:s/>bescherming van het cultureel erfgoed. Omdat alleen de bescherming van het cultureel erfgoed onderwerp van deze handreiking is, zullen de andere bouwregels hier niet terugkomen.<text:s/></text:p>
      <text:p text:style-name="P4639"/>
      <text:p text:style-name="P4640"/>
      <text:p text:style-name="Standaard"><text:span text:style-name="T4641">In afwijking van bijlage 1 heeft de VNG ervoor gekozen om bouwen in, aan of op een beschermd monument niet als afzonderlijke activiteit te regelen, maar de bescherming van het monument te regelen door middel van de monumentenactiviteit. Een monumentenactiviteit is namelijk volgens de Omgevingswet, althans voor rijksmonumenten,<text:s/></text:span><text:span text:style-name="T4642">een “activiteit inhoudende het slopen, verstoren, verplaatsen of wijzigen van een rijksmonument of een voorbeschermd rijksmonument of het herstellen of gebruiken daarvan waardoor het wordt ontsierd of in gevaar gebracht”. Bouwen in, aan of op een beschermd monument zal altijd een wijziging van het monument zijn, dus de toetsing van zo’n activiteit kan, voor zover het gaat om een toetsing in het kader van de bescherming van het monument, volledig plaatsvinden in het kader van de monumentenactiviteit.</text:span></text:p>
      <text:p text:style-name="P4643">Natuurlijk blijft de bouwactiviteit ook gewoon bestaan, maar deze activiteit bevat in de opzet die de basis vormt voor bijlage 3 geen regels die als oogmerk de bescherming van het cultureel erfgoed hebben. De ruimtelijke bouwactiviteit gaat alleen over omgevingskwaliteit/welstand en stedenbouw. Dit zal niet leiden tot een lager beschermingsniveau voor monumenten, omdat alles wat geregeld moet worden ter bescherming van monumenten geregeld kan worden in het kader van de monumentenactiviteit.</text:p>
      <text:p text:style-name="P4644">Bij<text:s/>bouwwerkzaamheden in, aan of op een beschermd monument zullen dus altijd naast de technische bouwactiviteit twee omgevingsplanactiviteiten tegelijk van toepassing zijn: de ruimtelijke bouwactiviteit, waarbij regels zijn opgenomen in het kader van welstand en stedenbouw, en de monumentenactiviteit, waarbij specifieke regels zijn opgenomen met het oog op het behoud van cultureel erfgoed. Het zou dus kunnen voorkomen dat bouwwerkzaamheden in, aan of op een beschermd monument vergunningvrij zijn voor wat<text:s/>betreft de ruimtelijke bouwactiviteit, maar dat in het kader van de monumentenactiviteit wel een vergunning moet worden verleend voor diezelfde bouwwerkzaamheden.</text:p>
      <text:p text:style-name="P4645">Om een volledig beeld te krijgen van de regels in de opzet van deze bijlage die zullen gelden voor bouwactiviteiten die betrekking hebben op cultureel erfgoed is het aan te raden om ook de regels over bouwactiviteiten te bekijken die zijn opgenomen in de geïntegreerde staalkaarten (zie bv. par. 5.2.1, 5.2.2 en 5.2.8 van de Geïntegreerde<text:s/>Staalkaarten).</text:p>
      <text:p text:style-name="P4646"/>
      <text:p text:style-name="Standaard"><text:span text:style-name="T4647">Overige aanpassingen</text:span><text:span text:style-name="T4648"> </text:span></text:p>
      <text:p text:style-name="P4649">Een groot deel van de aanpassingen in de regels die zijn opgenomen in deze bijlage is niet meer dan een herordening van de regels uit bijlage 1. Het doel van deze herordening was om de integratie van verschillende regels nog verder door te voeren en om zo veel mogelijk te komen tot één set eenvoudige en duidelijke regels per te beschermen object. Een voorbeeld hiervan is te vinden in de regels over beschermde stads- en dorpsgezichten. In bijlage 1 zijn deze regels te<text:s/>vinden in vier verschillende paragrafen, namelijk een paragraaf over bouwen, een over slopen, een over aanleggen en een over kappen. In deze bijlage hebben we deze paragrafen samengevoegd tot ‘Activiteiten in een beschermd stads- of dorpsgezicht’. Deze manier van integreren is voordelig omdat het beoordelingskader vaak (deels) hetzelfde is voor de verschillende activiteiten. Zo is het belangrijkste criterium bij stads- en dorpsgezichten dat het karakter ervan behouden blijft. Door de regels over<text:s/>verschillende activiteiten op één plaats te regelen, kunnen beoordelingsregels worden samengevoegd waardoor er minder herhaling van regels nodig is in het omgevingsplan. Zo hoeft de beoordelingsregel over het behoud van het karakter van het stads- of dorpsgezicht nog maar één keer te worden opgenomen.</text:p>
      <text:p text:style-name="P4650"/>
      <text:p text:style-name="P4651"/>
      <text:h text:style-name="P4652" text:outline-level="2"><text:bookmark-start text:name="_Toc141442960"/><text:bookmark-start text:name="_Toc153967838"/><text:bookmark-start text:name="_Toc153975776"/><text:bookmark-start text:name="_Toc172722129"/><text:bookmark-start text:name="_Toc173312396"/><text:bookmark-start text:name="_Toc176955732"/><text:bookmark-start text:name="_Toc179797477"/><text:bookmark-start text:name="_Toc232073117"/><text:bookmark-start text:name="_Toc232177979"/><text:bookmark-start text:name="_Toc232513683"/><text:bookmark-start text:name="_Toc233383139"/><text:bookmark-start text:name="_Toc233384727"/><text:bookmark-start text:name="_Toc233385720"/><text:bookmark-start text:name="_Toc237446678"/><text:bookmark-start text:name="_Toc237449811"/><text:bookmark-start text:name="_Toc239778351"/><text:bookmark-start text:name="_Toc239779767"/><text:bookmark-start text:name="_Toc239780428"/><text:bookmark-start text:name="_Toc239780578"/><text:bookmark-start text:name="_Toc239781763"/><text:bookmark-start text:name="_Toc240292604"/>Regels<text:bookmark-end text:name="_Toc141442960"/><text:bookmark-end text:name="_Toc153967838"/><text:bookmark-end text:name="_Toc153975776"/><text:bookmark-end text:name="_Toc172722129"/><text:bookmark-end text:name="_Toc173312396"/><text:bookmark-end text:name="_Toc176955732"/><text:bookmark-end text:name="_Toc179797477"/><text:bookmark-end text:name="_Toc232073117"/><text:bookmark-end text:name="_Toc232177979"/><text:bookmark-end text:name="_Toc232513683"/><text:bookmark-end text:name="_Toc233383139"/><text:bookmark-end text:name="_Toc233384727"/><text:bookmark-end text:name="_Toc233385720"/><text:bookmark-end text:name="_Toc237446678"/><text:bookmark-end text:name="_Toc237449811"/><text:bookmark-end text:name="_Toc239778351"/><text:bookmark-end text:name="_Toc239779767"/><text:bookmark-end text:name="_Toc239780428"/><text:bookmark-end text:name="_Toc239780578"/><text:bookmark-end text:name="_Toc239781763"/><text:bookmark-end text:name="_Toc240292604"/></text:h>
      <text:h text:style-name="P4653" text:outline-level="5"><text:bookmark-start text:name="_Toc1105295057"/><text:bookmark-start text:name="_Toc141442961"/>Hoofdstuk 4 Aanwijzing van locaties in de fysieke leefomgeving<text:bookmark-end text:name="_Toc1105295057"/><text:bookmark-end text:name="_Toc141442961"/></text:h>
      <text:h text:style-name="P4654" text:outline-level="6"><text:bookmark-start text:name="_Toc405015554"/><text:bookmark-start text:name="_Toc141442962"/>Afdeling 4.1 [staalkaarten VNG] Thema’s<text:bookmark-end text:name="_Toc405015554"/><text:bookmark-end text:name="_Toc141442962"/></text:h>
      <text:p text:style-name="P4655"><text:bookmark-start text:name="_Toc1712435695"/></text:p>
      <text:h text:style-name="P4656" text:outline-level="7">Paragraaf 4.1.4 [staalkaarten VNG] Cultureel erfgoed<text:bookmark-end text:name="_Toc1712435695"/></text:h>
      <text:h text:style-name="P4657" text:outline-level="7"><text:bookmark-start text:name="_Toc991589586"/>Paragraaf 4.1.4.1 Algemeen<text:bookmark-end text:name="_Toc991589586"/></text:h>
      <text:h text:style-name="P4658" text:outline-level="8">Artikel 4.32<text:s/>[staalkaarten VNG] Toepassingsbereik</text:h>
      <text:p text:style-name="P4659">Paragraaf 4.1.4 gaat over activiteiten met betrekking tot cultureel erfgoed.</text:p>
      <text:p text:style-name="Standaard"/>
      <text:h text:style-name="P4660" text:outline-level="8">Artikel 4.33 [staalkaarten VNG, aangepast] Doelen</text:h>
      <text:p text:style-name="P4661">Voor activiteiten met betrekking tot cultureel erfgoed gelden de volgende doelen:</text:p>
      <text:p text:style-name="P4662">a. het behoud van cultureel erfgoed; en</text:p>
      <text:p text:style-name="P4663">[b.<text:s/><text:bookmark-start text:name="_Hlk118820783"/>het behoud van de uitzonderlijke universele waarde van werelderfgoed<text:bookmark-end text:name="_Hlk118820783"/>].</text:p>
      <text:p text:style-name="Standaard"/>
      <text:h text:style-name="P4664" text:outline-level="7"><text:bookmark-start text:name="_Toc210198017"/>Paragraaf 4.1.4.[gm] Gemeentelijke monumenten<text:bookmark-end text:name="_Toc210198017"/></text:h>
      <text:h text:style-name="P4665" text:outline-level="8">Artikel 4.[gm] Aanwijzing gemeentelijke monumenten</text:h>
      <text:p text:style-name="P4666">Een monument of archeologisch monument op een<text:s/>locatie met de functie-aanduiding ‘gemeentelijk monument’ is aangewezen als gemeentelijk monument, voor zover het is opgenomen in Bijlage [X] Gemeentelijke monumenten (monument) of Bijlage [Y] Gemeentelijke monumenten (archeologisch monument).<text:s/></text:p>
      <text:p text:style-name="P4667"/>
      <text:p text:style-name="P4668">Zie bijlage 1A, artikel 4.[gm(m)] en artikel 4.[gm(am)] voor een voorbeeld voor bijlage [X], respectievelijk bijlage [Y].<text:s/></text:p>
      <text:p text:style-name="P4669"/>
      <text:h text:style-name="P4670" text:outline-level="8">Artikel 4.[gm+1] Regels over gemeentelijke monumenten</text:h>
      <text:p text:style-name="P4671">Bij het verrichten van een gemeentelijke monumentenactiviteit of een andere activiteit<text:s/>die een gemeentelijk monument betreft, wordt voldaan aan paragraaf 5.2.[gm] Gemeentelijke monumentenactiviteiten en andere activiteiten die gemeentelijke monumenten betreffen.</text:p>
      <text:p text:style-name="P4672"/>
      <text:h text:style-name="P4673" text:outline-level="7"><text:bookmark-start text:name="_Toc720644214"/>Paragraaf 4.1.4.[kb] Karakteristieke bouwwerken<text:bookmark-end text:name="_Toc720644214"/></text:h>
      <text:h text:style-name="P4674" text:outline-level="8">Artikel 4.[kb] Aanwijzing karakteristieke bouwwerken</text:h>
      <text:p text:style-name="P4675">Een onroerende zaak op een locatie met de functie-aanduiding karakteristiek bouwwerk is aangewezen als karakteristiek bouwwerk, voor zover het is opgenomen in Bijlage [kb] Karakteristieke bouwwerken.</text:p>
      <text:p text:style-name="P4676"/>
      <text:h text:style-name="P4677" text:outline-level="8">Artikel 4.[kb+1] Regels over<text:s/>karakteristieke bouwwerken</text:h>
      <text:p text:style-name="P4678">Bij het verrichten van de volgende activiteiten in, aan of op karakteristieke bouwwerken wordt voldaan aan paragraaf 5.2.[kb] Activiteiten in, aan, of op karakteristieke bouwwerken.</text:p>
      <text:p text:style-name="P4679"/>
      <text:h text:style-name="P4680" text:outline-level="7">Paragraaf 4.1.4.[obm] Omgeving beschermd monument</text:h>
      <text:h text:style-name="P4681" text:outline-level="8">Artikel 4.[obm+1] Regels over de omgeving van beschermde monumenten</text:h>
      <text:p text:style-name="P4682">Bij het verrichten van activiteiten op een locatie ‘omgeving beschermd monument’ wordt voldaan aan paragraaf 5.2.[b] Bouwen in de omgeving van een beschermd monument of karakteristiek<text:s/>bouwwerk.</text:p>
      <text:p text:style-name="P4683"/>
      <text:h text:style-name="P4684" text:outline-level="7">Paragraaf 4.1.4.[am] (Te verwachten) archeologische monumenten</text:h>
      <text:h text:style-name="P4685" text:outline-level="8">Artikel 4.[am] Aanwijzing (te verwachten) archeologische monumenten</text:h>
      <text:p text:style-name="P4686">1. De archeologische monumenten op een locatie met de functie-aanduiding ‘archeologisch monument’ zijn aangewezen als archeologisch monument.<text:s/></text:p>
      <text:p text:style-name="P4687">2. De te verwachten archeologische monumenten op een locatie met de functie-aanduiding ‘te verwachten archeologisch monument met een hoge verwachting’ zijn aangewezen als te verwachten archeologisch monument met een hoge<text:s/>verwachting.</text:p>
      <text:p text:style-name="P4688">3. De te verwachten archeologische monumenten op een locatie met de functie-aanduiding ‘te verwachten archeologisch monument met een middelhoge verwachting’ zijn aangewezen als te verwachten archeologisch monument met een middelhoge verwachting; en</text:p>
      <text:p text:style-name="P4689"><text:span text:style-name="T4690">4. De te verwachten archeologische monumenten op een locatie met de functie-aanduiding ‘te verwachten archeologisch monument met een lage verwachting’ zijn aangewezen als te verwachten archeologisch monument met een lage verwachting.</text:span></text:p>
      <text:p text:style-name="P4691"/>
      <text:h text:style-name="P4692" text:outline-level="8">Artikel<text:s/>4.[am+1] Regels over (te verwachten) archeologische monumenten</text:h>
      <text:p text:style-name="P4693">Bij het verrichten van activiteiten in of op een archeologisch monument of te verwachten archeologisch monument wordt voldaan aan paragraaf 5.2.[am] Activiteiten in of op (te verwachten) archeologische monumenten.</text:p>
      <text:p text:style-name="P4694"/>
      <text:h text:style-name="P4695" text:outline-level="7"><text:bookmark-start text:name="_Toc576560268"/>Paragraaf 4.1.4.[bsd] Beschermde stads- en dorpsgezichten<text:bookmark-end text:name="_Toc576560268"/></text:h>
      <text:h text:style-name="P4696" text:outline-level="8">Artikel 4.[bsd] Aanwijzing beschermde stads- en dorpsgezichten</text:h>
      <text:p text:style-name="P4697"><text:bookmark-start text:name="_Hlk119596257"/>Een locatie met de functie-aanduiding gemeentelijk beschermd stads- of dorpsgezicht of rijksbeschermd stads- of<text:s/>dorpsgezicht is aangewezen als gemeentelijk beschermd stads- of dorpsgezicht respectievelijk rijksbeschermd stads- of dorpsgezicht.</text:p>
      <text:p text:style-name="P4698"><text:bookmark-end text:name="_Hlk119596257"/>[OF als wordt gewerkt met een bijlage bij de regels:<text:s/></text:p>
      <text:p text:style-name="P4699">Een stads- of dorpsgezicht op een locatie met de functie-aanduiding gemeentelijk beschermd stads- of dorpsgezicht of rijksbeschermd stads- of dorpsgezicht is aangewezen als gemeentelijk beschermd stads- of dorpsgezicht respectievelijk rijksbeschermd stads- of dorpsgezicht, voor zover het is opgenomen in Bijlage [bsd]<text:s/>Beschermde stads- en dorpsgezichten.]</text:p>
      <text:p text:style-name="P4700"/>
      <text:h text:style-name="P4701" text:outline-level="8">Artikel 4.[bsd+1] Regels over beschermde stads- en dorpsgezichten</text:h>
      <text:p text:style-name="P4702">Bij het verrichten van activiteiten in een beschermd stads- of dorpsgezicht wordt voldaan aan paragraaf 5.2.[bsd] Activiteiten in een beschermd stads- of dorpsgezicht.</text:p>
      <text:p text:style-name="Standaard"><text:bookmark-start text:name="_Toc553601732"/></text:p>
      <text:h text:style-name="P4703" text:outline-level="7"><text:bookmark-start text:name="_Toc124059972"/><text:bookmark-end text:name="_Toc553601732"/>Paragraaf 4.1.4.[bc]<text:s/><text:bookmark-end text:name="_Toc124059972"/>Beschermde cultuurlandschappen</text:h>
      <text:h text:style-name="P4704" text:outline-level="8">Artikel 4.[bc] Aanwijzing beschermd cultuurlandschap</text:h>
      <text:p text:style-name="P4705">Een locatie met de functie-aanduiding beschermd cultuurlandschap is aangewezen als beschermd cultuurlandschap.<text:s/></text:p>
      <text:p text:style-name="P4706">[OF als wordt gewerkt<text:s/>met een bijlage bij de regels:<text:s/></text:p>
      <text:p text:style-name="P4707">De cultuurlandschappen op een locatie met de functie-aanduiding cultuurlandschap, zijn aangewezen als beschermd cultuurlandschap, voor zover ze zijn opgenomen in Bijlage [bc] Beschermde cultuurlandschappen.]</text:p>
      <text:p text:style-name="P4708"/>
      <text:h text:style-name="Kop8" text:outline-level="8"><text:span text:style-name="T4709">Artikel 4.[bc+1] Regels over beschermde cultuurlandschappen</text:span></text:h>
      <text:p text:style-name="P4710">Bij het verrichten van activiteiten in een beschermd cultuurlandschap wordt voldaan aan paragraaf 5.2.[bc] Activiteiten in een beschermd cultuurlandschap.</text:p>
      <text:p text:style-name="P4711"/>
      <text:h text:style-name="Kop7" text:outline-level="7"><text:span text:style-name="T4712">Paragraaf 4.1.4.[tvbw] Bouwhistorisch onderzoek bij<text:s/></text:span><text:span text:style-name="T4713">voorgenomen sloopactiviteit en te verwachten bouwhistorische waarden</text:span></text:h>
      <text:h text:style-name="Kop8" text:outline-level="8"><text:span text:style-name="T4714">Artikel 4.[tvbw] Aanwijzing bouwwerk met te verwachten bouwhistorische waarde</text:span></text:h>
      <text:p text:style-name="Standaard"><text:span text:style-name="T4715">Een onroerende zaak, opgenomen in bijlage [tvbw] Bouwwerken met te verwachten bouwhistorische waarde, op een locatie met de functie-aanduiding bouwwerk met te verwachten bouwhistorische waarde, is aangewezen als bouwwerk met te verwachten bouwhistorische waarde.</text:span><text:span text:style-name="T4716"><text:s/></text:span></text:p>
      <text:p text:style-name="P4717"/>
      <text:h text:style-name="Kop8" text:outline-level="8"><text:span text:style-name="T4718">Artikel 4.[tvbw+1] Regels slopen bouwwerk met te verwachten bouwhistorische waarde</text:span></text:h>
      <text:p text:style-name="P4719">Bij het slopen<text:s/>van een bouwwerk met te verwachten bouwhistorische waarde wordt voldaan aan paragraaf 5.2.[tvbw] Slopen bouwwerk met te verwachten bouwhistorische waarde.</text:p>
      <text:p text:style-name="P4720"/>
      <text:h text:style-name="P4721" text:outline-level="5"><text:bookmark-start text:name="_Toc175764753"/><text:bookmark-start text:name="_Toc141442963"/>Hoofdstuk 5 Activiteiten<text:bookmark-end text:name="_Toc175764753"/><text:bookmark-end text:name="_Toc141442963"/></text:h>
      <text:h text:style-name="P4722" text:outline-level="6"><text:bookmark-start text:name="_Toc1285738209"/><text:bookmark-start text:name="_Toc141442964"/>Afdeling 5.2 Thematische activiteiten<text:bookmark-end text:name="_Toc1285738209"/><text:bookmark-end text:name="_Toc141442964"/><text:s/></text:h>
      <text:h text:style-name="P4723" text:outline-level="7"><text:bookmark-start text:name="_Toc669163914"/>Paragraaf 5.2.1 Bouwen - algemeen<text:bookmark-end text:name="_Toc669163914"/></text:h>
      <text:h text:style-name="P4724" text:outline-level="7"><text:bookmark-start text:name="_Toc1313196595"/>Paragraaf 5.2.[b] Bouwen in de omgeving van een beschermd monument<text:bookmark-end text:name="_Toc1313196595"/></text:h>
      <text:h text:style-name="P4725" text:outline-level="8">Artikel 5.2.[b] Toepassingsbereik</text:h>
      <text:p text:style-name="P4726">Deze paragraaf gaat over:</text:p>
      <text:p text:style-name="P4727">a. het bouwen van bouwwerken op een locatie ‘omgeving beschermd monument of karakteristiek bouwwerk’; en</text:p>
      <text:p text:style-name="P4728">b. het verrichten van de<text:s/>volgende activiteiten in een molenbiotoop:</text:p>
      <text:p text:style-name="P4729">1⁰. het bouwen van bouwwerken;</text:p>
      <text:p text:style-name="P4730">2⁰. … [hier kunnen de concrete aanlegactiviteiten worden ingevuld waarvoor regels moeten worden gesteld rondom een molen];</text:p>
      <text:p text:style-name="P4731"/>
      <text:h text:style-name="P4732" text:outline-level="8">Artikel 5.2.[b+1] Oogmerk</text:h>
      <text:p text:style-name="P4733">De regels in deze paragraaf zijn gesteld met het oog op het behoud van cultureel erfgoed.</text:p>
      <text:p text:style-name="P4734"/>
      <text:h text:style-name="P4735" text:outline-level="8">Artikel 5.2.[b+2] Aanwijzing vergunningplichtige gevallen</text:h>
      <text:p text:style-name="Standaard"><text:span text:style-name="T4736">1. Het is verboden zonder omgevingsvergunning een bouwwerk te bouwen, in stand te houden of te gebruiken<text:s/></text:span><text:span text:style-name="T4737">op een locatie ‘omgeving beschermd</text:span><text:span text:style-name="T4738"><text:s/>monument of karakteristiek bouwwerk’.</text:span></text:p>
      <text:p text:style-name="P4739">2. Het is verboden zonder omgevingsvergunning in een molenbiotoop:</text:p>
      <text:p text:style-name="P4740">a. een bouwwerk te bouwen;</text:p>
      <text:p text:style-name="P4741">b. …</text:p>
      <text:p text:style-name="P4742">c. …</text:p>
      <text:p text:style-name="P4743">3. Het verbod, bedoeld in het eerste lid, geldt niet voor:</text:p>
      <text:p text:style-name="Standaard"><text:span text:style-name="T4744">a. …<text:s/></text:span><text:span text:style-name="T4745">[hier kunnen de gevallen worden opgesomd die in art. 22.28, tweede lid, van de bruidsschat worden genoemd of gevallen die in art. 2.29 van het Bbl niet landelijk vergunningvrij zijn verklaard voor omgevingsplanactiviteiten, maar die in voorkomend geval in de specifieke lokale situatie wel vergunningvrij<text:s/></text:span><text:span text:style-name="T4746">kunnen worden verklaard voor de ruimtelijke bouwactiviteit, voor zover ze nabijgelegen beschermde monumenten niet kunnen ontsieren]</text:span></text:p>
      <text:p text:style-name="Standaard"><text:span text:style-name="T4747">b. …</text:span></text:p>
      <text:p text:style-name="P4748">4. Het verbod, bedoeld in het tweede lid, geldt niet voor:</text:p>
      <text:p text:style-name="P4749">a. …</text:p>
      <text:p text:style-name="P4750">b. …</text:p>
      <text:p text:style-name="P4751"/>
      <text:h text:style-name="P4752" text:outline-level="8">Artikel 5.2.[b+3] Beoordelingsregels omgevingsvergunning bouwen in de omgeving van een beschermd monument</text:h>
      <text:p text:style-name="P4753">De omgevingsvergunning voor het bouwen van een bouwwerk op een locatie ‘omgeving beschermd monument’ wordt alleen verleend als door de bouwactiviteit een gemeentelijk monument, provinciaal monument,<text:s/>rijksmonument[, ][of ]voorbeschermd rijksmonument[, of karakteristiek bouwwerk] niet wordt ontsierd of beschadigd.</text:p>
      <text:p text:style-name="P4754"/>
      <text:h text:style-name="Kop8" text:outline-level="8"><text:span text:style-name="T4755">Artikel 5.2.[mb+2] Beoordelingsregels omgevingsvergunning activiteiten in een molenbiotoop</text:span></text:h>
      <text:p text:style-name="P4756">De omgevingsvergunning wordt alleen verleend als:</text:p>
      <text:p text:style-name="P4757">a. het zicht op de molen en de waarde van de molen als cultuurhistorisch en landschappelijk element door de activiteit niet verminderen; en<text:s/></text:p>
      <text:p text:style-name="P4758">b. het bouwwerk geen negatieve invloed heeft, ook niet in samenhang met andere voorgenomen of gerealiseerde<text:s/>activiteiten, op het huidige of toekomstige functioneren van de molen als werktuig, voor zover het betreft een vermindering van:</text:p>
      <text:p text:style-name="P4759">1°. de windvang van de molen; of</text:p>
      <text:p text:style-name="P4760">2°. bij een watermolen, of een poldermolen met een waterstaatkundige functie: de watertoevoer of de waterafvoer.</text:p>
      <text:p text:style-name="P4761"/>
      <text:h text:style-name="P4762" text:outline-level="7"><text:bookmark-start text:name="_Toc663964684"/>Paragraaf 5.2.[gm] Gemeentelijke monumentenactiviteiten en andere activiteiten die gemeentelijke monumenten betreffen<text:bookmark-end text:name="_Toc663964684"/></text:h>
      <text:p text:style-name="P4763"/>
      <text:h text:style-name="P4764" text:outline-level="8">Artikel 5.2.[gm] Toepassingsbereik</text:h>
      <text:p text:style-name="P4765">Deze paragraaf gaat over het verrichten van gemeentelijke monumentenactiviteiten<text:s/>en andere activiteiten die gemeentelijke monumenten betreffen op een locatie met de functie-aanduiding ‘gemeentelijk monument’.</text:p>
      <text:p text:style-name="P4766"/>
      <text:h text:style-name="P4767" text:outline-level="8">Artikel 5.2.[gm+1] Oogmerk</text:h>
      <text:p text:style-name="Standaard"><text:span text:style-name="T4768">De regels in deze paragraaf zijn gesteld met het oog op het behoud van cultureel erfgoed</text:span>.</text:p>
      <text:p text:style-name="P4769"/>
      <text:h text:style-name="P4770" text:outline-level="8">Artikel 5.2.[gm+2] Verbod</text:h>
      <text:p text:style-name="P4771">Het is verboden:</text:p>
      <text:p text:style-name="P4772">a. een gemeentelijk monument te beschadigen of te vernielen; of</text:p>
      <text:p text:style-name="P4773">b. aan gemeentelijke monumenten, voor zover het gaat om een monument, onderhoud te onthouden dat voor de instandhouding daarvan noodzakelijk is.</text:p>
      <text:p text:style-name="P4774"/>
      <text:h text:style-name="P4775" text:outline-level="8">Artikel<text:s/>5.2.[gm+3] Specifieke zorgplicht</text:h>
      <text:p text:style-name="P4776">Degene die een gemeentelijke monumentenactiviteit of een andere activiteit die een gemeentelijk monument betreft, verricht en weet of redelijkerwijs kan vermoeden dat die activiteit kan leiden tot het beschadigen of vernielen van een gemeentelijk monument, is verplicht alle maatregelen te nemen die redelijkerwijs van diegene kunnen worden gevraagd om deze beschadiging of vernieling te voorkomen.</text:p>
      <text:p text:style-name="P4777"/>
      <text:h text:style-name="P4778" text:outline-level="8">Artikel 5.2.[gm+4] Maatwerkvoorschrift</text:h>
      <text:p text:style-name="Standaard"><text:span text:style-name="T4779">E</text:span><text:bookmark-start text:name="_Hlk153805838"/><text:span text:style-name="T4780">en maatwerkvoorschrift kan met het oog<text:s/></text:span><text:span text:style-name="T4781">op het belang, bedoeld in artikel 5.2.[gm+1] over een andere activiteit die een gemeentelijk monument betreft worden gesteld over artikel 5.2.[gm+3]<text:s/></text:span><text:span text:style-name="T4782">(specifieke zorgplicht)</text:span><text:span text:style-name="T4783">.</text:span></text:p>
      <text:p text:style-name="P4784"/>
      <text:h text:style-name="P4785" text:outline-level="8"><text:bookmark-end text:name="_Hlk153805838"/>Artikel 5.2.[gm+5] Aanwijzing vergunningplichtige gevallen</text:h>
      <text:p text:style-name="P4786">1. Het is verboden zonder omgevingsvergunning een gemeentelijke monumentenactiviteit te verrichten.</text:p>
      <text:p text:style-name="P4787">2. Het verbod, bedoeld in het eerste lid, geldt niet voor een gemeentelijke monumentenactiviteit met betrekking tot een monument, voor zover het gaat om:</text:p>
      <text:p text:style-name="P4788">a. noodzakelijke<text:s/>reguliere werkzaamheden die zijn gericht op het behoud van de monumentale waarden, als detaillering, profilering, vormgeving, materiaalsoort en kleur niet worden gewijzigd;</text:p>
      <text:p text:style-name="P4789">b. alleen inpandige wijzigingen van een onderdeel van het monument dat uit het oogpunt van monumentenzorg geen waarde heeft; of</text:p>
      <text:p text:style-name="P4790">c. het binnen een monument dat als begraafplaats in gebruik is met inachtneming van de monumentale waarden:</text:p>
      <text:p text:style-name="P4791">1°. plaatsen van grafmonumenten, met inbegrip van het tijdelijk verwijderen daarvan en het bijwerken<text:s/>van het opschrift;</text:p>
      <text:p text:style-name="Standaard"><text:span text:style-name="T4792">2°</text:span><text:span text:style-name="T4793">. doen van begravingen of asbijzettingen; of</text:span></text:p>
      <text:p text:style-name="P4794">3°. ruimen van graven waarvan het grafmonument niet is beschermd als gemeentelijk monument.</text:p>
      <text:p text:style-name="P4795">3. Het verbod, bedoeld in het eerste lid, geldt niet voor een gemeentelijke monumentenactiviteit met betrekking tot een archeologisch monument, zover het gaat om:</text:p>
      <text:p text:style-name="P4796">a. noodzakelijke reguliere werkzaamheden die zijn gericht op het behoud van de archeologische waarden;</text:p>
      <text:p text:style-name="P4797">b. vervanging, vernieuwing of verandering van bestaande bouwwerken, waarbij de<text:s/>oppervlakte niet wordt uitgebreid, gebruik wordt gemaakt van de bestaande fundering en geen graafwerkzaamheden plaatsvinden;</text:p>
      <text:p text:style-name="Standaard"><text:span text:style-name="T4798">c. een of meer werken, geen bouwwerken zijnde, of werkzaamheden waarvan de totale oppervlakte kleiner is dan [x] m</text:span><text:span text:style-name="T4799">2</text:span><text:span text:style-name="T4800">;</text:span></text:p>
      <text:p text:style-name="Standaard"><text:span text:style-name="T4801">d. een of meer werken, geen bouwwerken zijnde, of werkzaamheden<text:s/></text:span><text:span text:style-name="T4802">die worden uitgevoerd in het kader van het normale beheer en onderhoud;</text:span></text:p>
      <text:p text:style-name="Standaard"><text:span text:style-name="T4803">e.<text:s/></text:span><text:span text:style-name="T4804">een of meer werken, geen bouwwerken zijnde, of werkzaamheden</text:span><text:span text:style-name="T4805"><text:s/>die worden uitgevoerd in een bestaand cunet van een weg of leiding;<text:s/></text:span></text:p>
      <text:p text:style-name="Standaard"><text:span text:style-name="T4806">f.<text:s/></text:span><text:span text:style-name="T4807">een of meer werken, geen bouwwerken zijnde, of werkzaamheden<text:s/></text:span><text:span text:style-name="T4808">die worden uitgevoerd in het kader van archeologisch vooronderzoek volgens een door het college van burgemeester en wethouders goedgekeurd programma van eisen of, ingeval van een booronderzoek, plan van aanpak</text:span><text:span text:style-name="T4809">.</text:span></text:p>
      <text:p text:style-name="P4810">g. een sondering of grondboring met een boordiameter van niet meer dan 10 cm; of</text:p>
      <text:p text:style-name="Standaard"><text:span text:style-name="T4811">h. het dichten van een recent verstoringsgat van niet meer dan 1 m</text:span><text:span text:style-name="T4812">3</text:span><text:span text:style-name="T4813">.</text:span></text:p>
      <text:p text:style-name="Standaard"/>
      <text:h text:style-name="P4814" text:outline-level="8">Artikel 5.2.[gm+6 (22.287)] Bijzondere aanvraagvereisten omgevingsvergunning: algemeen</text:h>
      <text:p text:style-name="P4815">Bij een aanvraag om een omgevingsvergunning worden de volgende gegevens en bescheiden verstrekt:</text:p>
      <text:p text:style-name="P4816">a. het monumentnummer en, voor zover van toepassing, de naam van het monument of de plaatselijke aanduiding van het archeologisch monument;</text:p>
      <text:p text:style-name="P4817">b. de opgave van het huidige gebruik van het gemeentelijk monument en het voorgenomen gebruik, als dat afwijkt van het huidige gebruik; en</text:p>
      <text:p text:style-name="P4818">c. de motivering voor het verrichten van de activiteit en een omschrijving van de gevolgen ervan voor het gemeentelijk monument.</text:p>
      <text:p text:style-name="P4819"/>
      <text:h text:style-name="P4820" text:outline-level="8">Artikel 5.2.[gm+7 (22.290)] Bijzondere aanvraagvereisten omgevingsvergunning: slopen monument</text:h>
      <text:p text:style-name="P4821">1. Bij de aanvraag, bedoeld in artikel 5.2.[gm+6 (22.287)], worden, voor zover het gaat om het slopen van een monument, de volgende gegevens en bescheiden verstrekt:</text:p>
      <text:p text:style-name="P4822">a. de volgende kleurenfoto’s die een duidelijke indruk geven van het monument in relatie tot de voorgenomen sloop:</text:p>
      <text:p text:style-name="P4823">1°. overzichtsfoto’s van de bestaande situatie; en</text:p>
      <text:p text:style-name="P4824">2°. foto’s van de bestaande toestand;</text:p>
      <text:p text:style-name="P4825">b. de volgende tekeningen:</text:p>
      <text:p text:style-name="P4826">1°. als sprake is van<text:s/>het slopen van een deel van het monument waarbij de omvang van het monument wijzigt: situatietekeningen van de bestaande en de nieuwe situatie; en</text:p>
      <text:p text:style-name="P4827">2°. opnametekeningen van de bestaande toestand met, voor zover noodzakelijk voor de beoordeling van de aanvraag:</text:p>
      <text:p text:style-name="P4828">i. plattegronden;</text:p>
      <text:p text:style-name="P4829">ii. doorsneden;</text:p>
      <text:p text:style-name="P4830">iii. gevelaanzichten; of</text:p>
      <text:p text:style-name="P4831">iv. een dakaanzicht; en</text:p>
      <text:p text:style-name="P4832">3°. slooptekeningen; en</text:p>
      <text:p text:style-name="P4833">c. een omschrijving van de sloopmethode en de aard van en bestemming voor het vrijkomend materiaal.</text:p>
      <text:p text:style-name="P4834">2. Zo nodig worden de volgende gegevens en<text:s/>bescheiden verstrekt:</text:p>
      <text:p text:style-name="P4835">a. een nadere bepaling van de monumentale waarde van het monument aan de hand van cultuurhistorische rapporten, met inbegrip van rapporten over architectuurhistorie, bouwhistorie, interieurhistorie, kleurhistorie of tuinhistorie;</text:p>
      <text:p text:style-name="Standaard"><text:span text:style-name="T4836">b. als sprake is van verstoring van de bodem:<text:s/></text:span><text:span text:style-name="T4837">een<text:s/></text:span><text:span text:style-name="T4838">door een certificaathouder als bedoeld in artikel 5.4 van de Erfgoedwet opgesteld</text:span><text:span text:style-name="T4839"><text:s/>rapport waarin de archeologische waarde van de bodem onder het te slopen bouwwerk naar het oordeel van het college van<text:s/></text:span><text:span text:style-name="T4840">burgemeester en wethouders in voldoende mate is vastgesteld;</text:span><text:span text:style-name="T4841"><text:s/></text:span></text:p>
      <text:p text:style-name="P4842">c. een beschrijving van de technische staat van het monument of het onderdeel van het monument waarop de voorgenomen activiteit betrekking heeft; of</text:p>
      <text:p text:style-name="P4843">d. een onderbouwing van de beschrijving van de technische staat aan de hand van technische rapporten, met inbegrip van rapporten over bouwfysische en constructieve aspecten.</text:p>
      <text:p text:style-name="P4844"/>
      <text:h text:style-name="P4845" text:outline-level="8">Artikel 5.2.[gm+8 (22.291)] Bijzondere aanvraagvereisten omgevingsvergunning: verplaatsen monument<text:s/></text:h>
      <text:p text:style-name="P4846">1. Bij de aanvraag,<text:s/>bedoeld in artikel 5.2.[gm+6 (22.287)], worden, voor zover het gaat om het gedeeltelijk of volledig verplaatsen van een monument, de volgende gegevens en bescheiden verstrekt:</text:p>
      <text:p text:style-name="P4847">a. een beschrijving van de technische staat van het monument of het onderdeel van het monument waarop de voorgenomen activiteit betrekking heeft;</text:p>
      <text:p text:style-name="P4848">b. de volgende kleurenfoto’s die een duidelijke indruk geven van het monument in relatie tot de voorgenomen verplaatsing:</text:p>
      <text:p text:style-name="P4849">1°. overzichtsfoto’s van de bestaande situatie;</text:p>
      <text:p text:style-name="P4850">2°. foto’s van de<text:s/>bestaande toestand; en</text:p>
      <text:p text:style-name="P4851">3°. overzichtsfoto’s van de nieuwe locatie;</text:p>
      <text:p text:style-name="P4852">c. de volgende tekeningen:</text:p>
      <text:p text:style-name="P4853">1°. situatietekeningen van de bestaande en nieuwe situatie;</text:p>
      <text:p text:style-name="P4854">2°. opnametekeningen van de bestaande toestand met, voor zover noodzakelijk voor de beoordeling van de aanvraag:</text:p>
      <text:p text:style-name="P4855">i. plattegronden;</text:p>
      <text:p text:style-name="P4856">ii. doorsneden;</text:p>
      <text:p text:style-name="P4857">iii. gevelaanzichten; of</text:p>
      <text:p text:style-name="P4858">iv. een dakaanzicht; en</text:p>
      <text:p text:style-name="P4859">3°. plantekeningen van de nieuwe toestand met, voor zover noodzakelijk voor de beoordeling van de aanvraag:</text:p>
      <text:p text:style-name="P4860">i. plattegronden;</text:p>
      <text:p text:style-name="P4861">ii. doorsneden;</text:p>
      <text:p text:style-name="P4862">iii.<text:s/>gevelaanzichten; of</text:p>
      <text:p text:style-name="P4863">iv. een dakaanzicht;</text:p>
      <text:p text:style-name="P4864">d. een bestek of werkomschrijving van de wijze van demonteren, van het verplaatsen naar de nieuwe locatie en de herbouw; en<text:s/></text:p>
      <text:p text:style-name="P4865">e. als de activiteit bestaat uit het verplaatsen van een molen: een rapport over de molenbiotoop van de bestaande en de nieuwe situatie.</text:p>
      <text:p text:style-name="Standaard"><text:span text:style-name="T4866">2. Zo nodig worden de volgende gegevens en bescheiden verstrekt:</text:span></text:p>
      <text:p text:style-name="P4867">a. een nadere bepaling van de monumentale waarde van het monument aan de hand van cultuurhistorische rapporten, met inbegrip van rapporten over<text:s/>architectuurhistorie, bouwhistorie, interieurhistorie, kleurhistorie, tuinhistorie of over de relatie van het monument tot zijn historische omgeving;</text:p>
      <text:p text:style-name="Standaard"><text:span text:style-name="T4868">b. als<text:s/></text:span><text:span text:style-name="T4869">op de bestaande of op de nieuwe locatie<text:s/></text:span><text:span text:style-name="T4870">sprake is van verstoring van de bodem:<text:s/></text:span><text:span text:style-name="T4871">een<text:s/></text:span><text:span text:style-name="T4872">door een certificaathouder als bedoeld in artikel 5.4 van de Erfgoedwet opgesteld</text:span><text:span text:style-name="T4873"><text:s/>rapport waarin de archeologische waarde van het terrein dat volgens de aanvraag door de activiteit zal worden verstoord naar het oordeel van het college van burgemeester en wethouders in<text:s/></text:span><text:span text:style-name="T4874">voldoende mate is vastgesteld;</text:span></text:p>
      <text:p text:style-name="P4875">c. een onderbouwing van de beschrijving van de technische staat aan de hand van technische rapporten, met inbegrip van rapporten over bouwfysische, constructieve, materiaaltechnische of preventieve aspecten;</text:p>
      <text:p text:style-name="P4876">d. aanvullende tekeningen van de bestaande en nieuwe toestand, met inbegrip van detailtekeningen; of</text:p>
      <text:p text:style-name="P4877">e. een opgave van de bij de voorbereiding en het verrichten van de activiteit te hanteren uitvoeringsrichtlijnen.</text:p>
      <text:p text:style-name="P4878"/>
      <text:h text:style-name="P4879" text:outline-level="8">Artikel 5.2.[gm+9 (22.292)] Bijzondere aanvraagvereisten<text:s/>omgevingsvergunning: wijzigen monument of monument door herstel ontsieren of in gevaar brengen</text:h>
      <text:p text:style-name="P4880">1. Bij de aanvraag, bedoeld in artikel 5.2.[gm+6 (22.287)], worden, voor zover het gaat om het wijzigen van een monument of het herstellen daarvan waardoor het kan worden ontsierd of in gevaar kan worden gebracht, de volgende gegevens en bescheiden verstrekt:</text:p>
      <text:p text:style-name="P4881">a. de volgende kleurenfoto’s die een duidelijke indruk geven van het monument in relatie tot de voorgenomen activiteit:</text:p>
      <text:p text:style-name="P4882">1°. overzichtsfoto’s van de bestaande<text:s/>situatie; en</text:p>
      <text:p text:style-name="P4883">2°. detailfoto’s van de bestaande toestand, die een duidelijke indruk geven van het onderdeel van het monument waar de voorgenomen activiteit zal worden verricht;</text:p>
      <text:p text:style-name="P4884">b. de volgende tekeningen:</text:p>
      <text:p text:style-name="P4885">1°. een situatietekening van de bestaande situatie, en als de nieuwe situatie daarvan afwijkt: een situatietekening van de nieuwe situatie;</text:p>
      <text:p text:style-name="P4886">2°. opnametekeningen van de bestaande toestand met voor zover noodzakelijk voor de beoordeling van de aanvraag:<text:s/></text:p>
      <text:p text:style-name="P4887">i. plattegronden;<text:s/></text:p>
      <text:p text:style-name="P4888">ii. doorsneden;<text:s/></text:p>
      <text:p text:style-name="P4889">iii.<text:s/>gevelaanzichten; of<text:s/></text:p>
      <text:p text:style-name="P4890">iv. een dakaanzicht;</text:p>
      <text:p text:style-name="P4891">3° als er gebreken worden hersteld: gebrekentekeningen;</text:p>
      <text:p text:style-name="P4892">4°. plantekeningen van de nieuwe toestand en van de voorgenomen werkzaamheden, met inbegrip van de te vervangen of te veranderen onderdelen en de te verhelpen gebreken, met, voor zover noodzakelijk voor de beoordeling van de aanvraag:<text:s/></text:p>
      <text:p text:style-name="P4893">i. plattegronden;<text:s/></text:p>
      <text:p text:style-name="P4894">ii. doorsneden;<text:s/></text:p>
      <text:p text:style-name="P4895">iii. gevelaanzichten; of<text:s/></text:p>
      <text:p text:style-name="P4896">iv. een dakaanzicht; en</text:p>
      <text:p text:style-name="P4897">5°. als sprake is van verwijdering van materiaal: slooptekeningen; en</text:p>
      <text:p text:style-name="P4898">c. een omschrijving<text:s/>van de aard en omvang van de activiteit in de vorm van een bestek of werkomschrijving, met:</text:p>
      <text:p text:style-name="P4899">1°. de te gebruiken en de te vervangen materialen, de toe te passen constructies, afwerkingen en kleuren, en de wijze van uitvoering of verwerking; en</text:p>
      <text:p text:style-name="P4900">2°. als sprake is van verwijdering van materiaal: de sloopmethode en de aard van en bestemming voor het vrijkomend materiaal.</text:p>
      <text:p text:style-name="Standaard"><text:span text:style-name="T4901">2. Zo nodig worden de volgende gegevens en bescheiden verstrekt:</text:span></text:p>
      <text:p text:style-name="P4902">a. een nadere bepaling van de monumentale waarde van het monument aan de hand<text:s/>van cultuurhistorische rapporten, met inbegrip van rapporten over architectuurhistorie, bouwhistorie, interieurhistorie, kleurhistorie of tuinhistorie;</text:p>
      <text:p text:style-name="Standaard"><text:span text:style-name="T4903">b. als sprake is van verstoring van de bodem:<text:s/></text:span><text:span text:style-name="T4904">een<text:s/></text:span><text:span text:style-name="T4905">door een certificaathouder als bedoeld in artikel 5.4 van de Erfgoedwet opgesteld</text:span><text:span text:style-name="T4906"><text:s/>rapport waarin de archeologische waarde van de locatie naar het oordeel van het college van burgemeester en wethouders in voldoende mate is vastgesteld;</text:span></text:p>
      <text:p text:style-name="P4907">c. een beschrijving van de technische staat van het monument of het<text:s/>onderdeel van het monument waarop de voorgenomen activiteit betrekking heeft;</text:p>
      <text:p text:style-name="P4908">d. een onderbouwing van de beschrijving van de technische staat aan de hand van technische rapporten, met inbegrip van rapporten over bouwfysische, constructieve, materiaaltechnische of preventieve aspecten;</text:p>
      <text:p text:style-name="P4909">e. aanvullende tekeningen van de bestaande en nieuwe toestand, met inbegrip van detailtekeningen;</text:p>
      <text:p text:style-name="P4910">f. voor zover er algemene kwaliteitsnormen of uitvoeringsrichtlijnen voor de instandhouding van monumenten op de activiteit van<text:s/>toepassing zijn: een opgave of de voorgenomen activiteit hierop is afgestemd; of</text:p>
      <text:p text:style-name="P4911">g. als de activiteit een monument betreft dat een tuinaanleg, parkaanleg of andere groenaanleg is: een beheervisie.</text:p>
      <text:p text:style-name="P4912"/>
      <text:h text:style-name="P4913" text:outline-level="8">Artikel 5.2.[gm+10 (22.293)] Bijzondere aanvraagvereisten omgevingsvergunning: monument door gebruik ontsieren of in gevaar brengen</text:h>
      <text:p text:style-name="P4914">Bij een aanvraag als bedoeld in artikel 5.2.[gm+6 (22.287)] wordt, voor zover het gaat om het gebruiken van een monument waardoor het kan worden ontsierd of in gevaar gebracht, een<text:s/>opgave verstrekt van de maatregelen die worden getroffen om deze nadelige gevolgen te voorkomen of zoveel mogelijk te beperken.</text:p>
      <text:p text:style-name="P4915"/>
      <text:h text:style-name="Kop8" text:outline-level="8"><text:span text:style-name="T4916">Artikel 5.2[gm+11 (22.288)] Bijzondere aanvraagvereisten omgevingsvergunning: monumentenactiviteiten met betrekking tot een archeologisch monument</text:span></text:h>
      <text:p text:style-name="Standaard"><text:span text:style-name="T4917">1. Bij een aanvraag als bedoeld in artikel 5.2.[gm+6 (22.287)], worden, voor zover het gaat om een archeologisch monument, de volgende gegevens en bescheiden verstrekt:</text:span></text:p>
      <text:p text:style-name="Standaard"><text:span text:style-name="T4918">a. een omschrijving van de aard van de activiteit, met vermelding<text:s/></text:span><text:span text:style-name="T4919">van:</text:span></text:p>
      <text:p text:style-name="Standaard"><text:span text:style-name="T4920">1°. de omvang in vierkante meters; en</text:span></text:p>
      <text:p text:style-name="Standaard"><text:span text:style-name="T4921">2°. de diepte, in centimeters ten opzichte van het maaiveld</text:span><text:span text:style-name="T4922"><text:s/>en het Normaal Amsterdams Peil of de waterbodem</text:span><text:span text:style-name="T4923">; en</text:span></text:p>
      <text:p text:style-name="Standaard"><text:span text:style-name="T4924">3</text:span><text:span text:style-name="T4925">°.<text:s/></text:span><text:span text:style-name="T4926">als sprake is van een archeologisch monument onderwater: de diepte van de waterbodem, in meters ten opzichte van het wateroppervlak;</text:span></text:p>
      <text:p text:style-name="Standaard"><text:span text:style-name="T4927">b. een topografische kaart voorzien van een noordpijl en minimaal twee coördinatieparen, met de exacte locatie en omvang van de activiteit;</text:span></text:p>
      <text:p text:style-name="Standaard"><text:span text:style-name="T4928">c. doorsnedetekeningen met de exacte locatie, omvang en diepte van de<text:s/></text:span><text:span text:style-name="T4929">afzonderlijke ingrepen ten opzichte van het maaiveld</text:span><text:span text:style-name="T4930"><text:s/>en het Normaal Amsterdams Peil of de waterbodem</text:span><text:span text:style-name="T4931">;</text:span></text:p>
      <text:p text:style-name="Standaard"><text:span text:style-name="T4932">d. als sprake is van een opgraving, ook als deze alleen bestaat uit een proefsleuvenonderzoek of een proefputtenonderzoek: een programma van eisen voor de opgraving;</text:span></text:p>
      <text:p text:style-name="Standaard"><text:span text:style-name="T4933">e. als sprake is van een booronderzoek met boren met een diameter groter dan 10 cm: een plan van aanpak voor een booronderzoek;</text:span></text:p>
      <text:p text:style-name="Standaard"><text:span text:style-name="T4934">f. als sprake is van een zichtbaar archeologisch monument: overzichtsfoto’s van de bestaande situatie en<text:s/></text:span><text:span text:style-name="T4935">plantekeningen van de nieuwe toestand; en</text:span></text:p>
      <text:p text:style-name="Standaard"><text:span text:style-name="T4936">g. voor zover de activiteit bestaat uit het bouwen van een bouwwerk: funderingstekeningen</text:span><text:span text:style-name="T4937">, met inbegrip van een door het college van burgemeester en wethouders goedgekeurd palenplan</text:span><text:span text:style-name="T4938">.</text:span></text:p>
      <text:p text:style-name="Standaard"><text:span text:style-name="T4939">2. Zo nodig worden de volgende gegevens en bescheiden verstrekt:</text:span></text:p>
      <text:p text:style-name="Standaard"><text:span text:style-name="T4940">a. een<text:s/></text:span><text:span text:style-name="T4941">door een certificaathouder als bedoeld in artikel 5.4 van de Erfgoedwet opgesteld</text:span><text:span text:style-name="T4942"><text:s/>rapport waarin de archeologische waarde van dat deel van het archeologisch monument waarop de activiteit van invloed is,<text:s/></text:span><text:span text:style-name="T4943">naar het<text:s/></text:span><text:span text:style-name="T4944">oordeel van het college van burgemeester en wethouders</text:span><text:span text:style-name="T4945"><text:s/>in voldoende mate nader is vastgesteld, dat is gebaseerd op:</text:span></text:p>
      <text:p text:style-name="Standaard"><text:span text:style-name="T4946">1</text:span><text:span text:style-name="T4947">⁰</text:span><text:span text:style-name="T4948">. een bureauonderzoek;<text:s/></text:span></text:p>
      <text:p text:style-name="Standaard"><text:span text:style-name="T4949">2</text:span><text:span text:style-name="T4950">⁰</text:span><text:span text:style-name="T4951">. zo nodig een booronderzoek; en</text:span></text:p>
      <text:p text:style-name="Standaard"><text:span text:style-name="T4952">3</text:span><text:span text:style-name="T4953">⁰</text:span><text:span text:style-name="T4954">. zo nodig een proefsleuvenonderzoek of proefputtenonderzoek;</text:span></text:p>
      <text:p text:style-name="Standaard"><text:span text:style-name="T4955">b. een rapport waarin de gevolgen van de activiteit op de archeologische waarden in voldoende mate inzichtelijk zijn gemaakt;</text:span></text:p>
      <text:p text:style-name="Standaard"><text:span text:style-name="T4956">c. detailtekeningen met van de afzonderlijke ingrepen:</text:span></text:p>
      <text:p text:style-name="Standaard"><text:span text:style-name="T4957">1°. de exacte locatie;</text:span></text:p>
      <text:p text:style-name="Standaard"><text:span text:style-name="T4958">2°. de omvang; en</text:span></text:p>
      <text:p text:style-name="Standaard"><text:span text:style-name="T4959">3°. de diepte ten opzichte van het maaiveld<text:s/></text:span><text:span text:style-name="T4960">en<text:s/></text:span><text:span text:style-name="T4961">het Normaal Amsterdams Peil<text:s/></text:span><text:span text:style-name="T4962">of de waterbodem;</text:span></text:p>
      <text:p text:style-name="Standaard"><text:span text:style-name="T4963">d. voor zover de activiteit bestaat uit aanlegwerkzaamheden of een ontgrondingsactiviteit:</text:span></text:p>
      <text:p text:style-name="Standaard"><text:span text:style-name="T4964">1°. een bestek met bijbehorende tekeningen; of</text:span></text:p>
      <text:p text:style-name="Standaard"><text:span text:style-name="T4965">2°. een werkomschrijving met bijbehorende tekeningen;</text:span></text:p>
      <text:p text:style-name="Standaard"><text:span text:style-name="T4966">e. als sprake is van een sloopactiviteit: bestaande funderingstekeningen; of</text:span></text:p>
      <text:p text:style-name="Standaard"><text:span text:style-name="T4967">f. als sprake is van een archeologisch monument onderwater: een vlakdekkende hoge resolutie sonaropname van de waterbodem en ultrahoge resolutie sonaropnamen van details.</text:span></text:p>
      <text:p text:style-name="P4968"/>
      <text:h text:style-name="P4969" text:outline-level="8">Artikel 5.2.[gm+12<text:s/>(22.294)] Eisen aan tekeningen als bedoeld in de artikelen 5.2.[gm+7 (22.290)] tot en met 5.2.[gm+9 (22.292)]</text:h>
      <text:p text:style-name="Standaard"><text:span text:style-name="T4970">1.<text:s/></text:span><text:span text:style-name="T4971">Bij een aanvraag als bedoeld in de artikelen 5.2.[gm+7 (22.290)] tot en met 5.2.[gm+9 (22.292)] hebben tekeningen een schaal die niet kleiner is dan:<text:s/></text:span></text:p>
      <text:p text:style-name="P4972">a. 1:1000, als het gaat om een situatietekening;</text:p>
      <text:p text:style-name="P4973">b. 1:100, als het gaat om een algemene geveltekening;</text:p>
      <text:p text:style-name="P4974">c. 1:20 of 1:50, als het gaat om een geveltekening voor een ingrijpende wijziging; en</text:p>
      <text:p text:style-name="P4975">d. 1:100, als het gaat om een plattegrondtekening,<text:s/>doorsnedetekening of een tekening van het dakaanzicht.</text:p>
      <text:p text:style-name="P4976">2. Een detailtekening heeft een schaal van 1:1, 1:2 of 1:5 en is voorzien van een omschrijving van de materiaaltoepassing en de maatvoering.</text:p>
      <text:p text:style-name="Standaard"><text:span text:style-name="T4977">3.<text:s/></text:span><text:span text:style-name="T4978">Uit een situatietekening die is voorzien van een noordpijl blijkt de oriëntatie van het monument op het perceel en ten opzichte van omliggende bebouwing en wegen.</text:span></text:p>
      <text:p text:style-name="Standaard"><text:span text:style-name="T4979">4. Een p</text:span><text:span text:style-name="T4980">lattegrondtekening en een doorsnedetekening bevatten de volgende historische gegevens:</text:span></text:p>
      <text:p text:style-name="P4981">a. balklagen:</text:p>
      <text:p text:style-name="P4982">1°. gestippeld aangegeven in<text:s/>plattegronden van ruimten onder de balklagen; en</text:p>
      <text:p text:style-name="P4983">2°. getekend aangegeven in doorsneden met aanduiding van de afmetingen;</text:p>
      <text:p text:style-name="P4984">b. geornamenteerde plafonds, gestippeld aangegeven in plattegronden van de ruimten waar deze zich bevinden;</text:p>
      <text:p text:style-name="P4985">c. houtafmeting, balklagen en kapconstructie, aangegeven in doorsneden van de bestaande en van de nieuwe toestand; en</text:p>
      <text:p text:style-name="P4986">d. bijzondere ruimten of bouwdelen, direct of indirect betrokken bij de activiteit, aangegeven in plattegronden en doorsneden.</text:p>
      <text:p text:style-name="P4987"/>
      <text:h text:style-name="Kop8" text:outline-level="8"><text:span text:style-name="T4988">Artikel 5.2.[gm+13 (22.289)] Eisen<text:s/></text:span><text:span text:style-name="T4989">aan tekeningen als bedoeld in artikel 5.2.[gm+11 (22.288)]</text:span></text:h>
      <text:p text:style-name="Standaard"><text:span text:style-name="T4990">Tekeningen als bedoeld in artikel 5.2.[gm+11 (22.288)] hebben een schaal die niet kleiner is dan:</text:span></text:p>
      <text:p text:style-name="Standaard"><text:span text:style-name="T4991">a. 1:2000, als het gaat om een topografische kaart;</text:span></text:p>
      <text:p text:style-name="Standaard"><text:span text:style-name="T4992">b. 1:100, als het gaat om een funderingstekening of doorsnedetekening; en</text:span></text:p>
      <text:p text:style-name="Standaard"><text:span text:style-name="T4993">c. 1:50, als het gaat om een detailtekening.</text:span></text:p>
      <text:p text:style-name="P4994"/>
      <text:h text:style-name="P4995" text:outline-level="8">Artikel 5.2.[gm+14] Beoordelingsregels omgevingsvergunning</text:h>
      <text:p text:style-name="P4996">1. De omgevingsvergunning voor een gemeentelijke monumentenactiviteit wordt alleen verleend als de activiteit in<text:s/>overeenstemming is met het belang van de monumentenzorg.</text:p>
      <text:p text:style-name="P4997">3. Bij de beslissing op de aanvraag wordt rekening gehouden met de volgende beginselen:</text:p>
      <text:p text:style-name="P4998">a. het voorkomen van ontsiering, beschadiging of sloop van monumenten en archeologische monumenten</text:p>
      <text:p text:style-name="P4999">b. het voorkomen van verplaatsing van monumenten of een deel daarvan, tenzij dit dringend is vereist voor het behoud van die monumenten;<text:s/></text:p>
      <text:p text:style-name="P5000">c. het bevorderen van het gebruik van monumenten, zo nodig door wijziging van die monumenten, rekening houdend met de monumentale<text:s/>waarden; en</text:p>
      <text:p text:style-name="Standaard"><text:span text:style-name="T5001">d. het conserveren</text:span><text:span text:style-name="T5002"><text:s/>en in stand houden van archeologische monumenten, bij voorkeur in situ</text:span><text:span text:style-name="T5003">.</text:span></text:p>
      <text:p text:style-name="P5004"/>
      <text:h text:style-name="P5005" text:outline-level="8">Artikel 5.2.[gm+15] Vergunningvoorschriften</text:h>
      <text:p text:style-name="P5006">1. Aan de omgevingsvergunning voor een gemeentelijke monumentenactiviteit die een gedeeltelijke of volledige verplaatsing inhoudt van een monument dat een bouwwerk is, worden in ieder geval voorschriften verbonden over het treffen van voorzorgsmaatregelen voor het demonteren, het overbrengen en de herbouw van dat bouwwerk op de nieuwe locatie.</text:p>
      <text:p text:style-name="P5007">2. Aan de<text:s/>omgevingsvergunning voor een gemeentelijke monumentenactiviteit in of op een archeologisch monument kunnen in het belang van de archeologische monumentenzorg in ieder geval voorschriften worden verbonden, die inhouden een plicht tot:</text:p>
      <text:p text:style-name="Standaard"><text:span text:style-name="T5008">a. het treffen van technische maatregelen volgens een door het college van burgemeester en wethouders goedgekeurd behoudsmaatregelenplan, waardoor archeologische monumenten in situ kunnen worden behouden;</text:span></text:p>
      <text:p text:style-name="Standaard"><text:span text:style-name="T5009">b. het verrichten van opgravingen als bedoeld in artikel 1.1 van de<text:s/></text:span><text:span text:style-name="T5010">Erfgoedwet door een certificaathouder als bedoeld in artikel 5.4 van de Erfgoedwet;</text:span></text:p>
      <text:p text:style-name="P5011">c. het laten begeleiden van een activiteit die tot bodemverstoring leidt door een deskundige op het terrein van de archeologische monumentenzorg die voldoet aan bij die voorschriften te stellen kwalificaties; en</text:p>
      <text:p text:style-name="P5012">d. het verrichten van een opgraving, daaronder mede begrepen een archeologische begeleiding, op een bepaalde wijze, als die wijze in overeenstemming is met de Erfgoedwet.</text:p>
      <text:p text:style-name="Standaard"><text:span text:style-name="T5013">e. het binnen een bepaalde termijn starten<text:s/></text:span><text:span text:style-name="T5014">van werkzaamheden;</text:span></text:p>
      <text:p text:style-name="Standaard"><text:span text:style-name="T5015">f. het uiterlijk [x] week/[x] weken van tevoren melden van de start van de werkzaamheden;</text:span><text:span text:style-name="T5016"><text:s/></text:span></text:p>
      <text:p text:style-name="Standaard"><text:span text:style-name="T5017">g. het zo spoedig mogelijk schriftelijk melden van feiten of omstandigheden die van invloed zijn op de uitvoering van werkzaamheden in overeenstemming met de aan de omgevingsvergunning verbonden voorschriften;</text:span><text:span text:style-name="T5018"><text:s/></text:span></text:p>
      <text:p text:style-name="Standaard"><text:span text:style-name="T5019">h. het tijdig voor aanvang van werkzaamheden bekend maken van de aan de omgevingsvergunning verbonden voorschriften aan de opdrachtnemer van de werkzaamheden, onder wie mede begrepen een<text:s/></text:span><text:span text:style-name="T5020">onderaannemer; en</text:span><text:span text:style-name="T5021"><text:s/></text:span></text:p>
      <text:p text:style-name="Standaard"><text:span text:style-name="T5022">i. het uitvoeren van de werkzaamheden in overeenstemming met de in de omgevingsvergunning genoemde versie van tekeningen of van een programma van eisen.</text:span></text:p>
      <text:p text:style-name="P5023"/>
      <text:h text:style-name="P5024" text:outline-level="7"><text:bookmark-start text:name="_Toc1111428813"/>Paragraaf 5.2.[kb] Activiteiten in, aan of op karakteristieke bouwwerken<text:bookmark-end text:name="_Toc1111428813"/></text:h>
      <text:p text:style-name="P5025"/>
      <text:h text:style-name="P5026" text:outline-level="8">Artikel 5.2.[kb] Toepassingsbereik</text:h>
      <text:p text:style-name="P5027">Deze paragraaf gaat over activiteiten met betrekking tot de onroerende zaken, opgenomen in Bijlage [x] Karakteristieke bouwwerken, op een locatie met de functie-aanduiding ‘karakteristiek bouwwerk’.</text:p>
      <text:p text:style-name="P5028"/>
      <text:h text:style-name="P5029" text:outline-level="8">Artikel 5.2.[kb+1] Oogmerk</text:h>
      <text:p text:style-name="P5030">De<text:s/>regels in deze paragraaf zijn gesteld met het oog op het behoud van cultureel erfgoed.</text:p>
      <text:p text:style-name="P5031"/>
      <text:h text:style-name="P5032" text:outline-level="8">Artikel 5.2.[kb+2] Specifieke zorgplicht</text:h>
      <text:p text:style-name="P5033">Degene die een activiteit verricht en weet of redelijkerwijs kan vermoeden dat die activiteit kan leiden tot het beschadigen of vernielen van een karakteristiek bouwwerk, is verplicht alle maatregelen te nemen die redelijkerwijs van diegene kunnen worden gevraagd om deze beschadiging of vernieling te voorkomen.</text:p>
      <text:p text:style-name="P5034"/>
      <text:h text:style-name="P5035" text:outline-level="8">Artikel 5.2.[kb+3] Verbod</text:h>
      <text:p text:style-name="P5036">Het is verboden:</text:p>
      <text:p text:style-name="P5037">a. een karakteristiek<text:s/>bouwwerk te beschadigen of te vernielen;</text:p>
      <text:p text:style-name="P5038">b. aan karakteristieke bouwwerken onderhoud te onthouden dat voor de instandhouding van de karakteristieke waarden noodzakelijk is.</text:p>
      <text:p text:style-name="P5039"/>
      <text:h text:style-name="P5040" text:outline-level="8">Artikel 5.2.[kb+4] Aanwijzing vergunningplichtige gevallen</text:h>
      <text:p text:style-name="P5041">1. Het is verboden zonder omgevingsvergunning:</text:p>
      <text:p text:style-name="P5042">a. een bouwwerk te bouwen in, aan of op een karakteristiek bouwwerk; of</text:p>
      <text:p text:style-name="P5043">b. een karakteristiek bouwwerk te slopen of gedeeltelijk of volledig te verplaatsen.</text:p>
      <text:p text:style-name="P5044">2. Het verbod, bedoeld in het eerste lid, aanhef en onder a, geldt niet<text:s/>voor het bouwen van een bouwwerk in een karakteristiek bouwwerk, als daardoor de karakteristieke waarden evident niet worden aantast.</text:p>
      <text:p text:style-name="P5045">3. Het verbod, bedoeld in het eerste lid, aanhef en onder b, geldt niet voor zover:<text:s/></text:p>
      <text:p text:style-name="P5046">a. het de sloop betreft:</text:p>
      <text:p text:style-name="P5047">1°. ten behoeve van gewoon onderhoud of herstel;</text:p>
      <text:p text:style-name="P5048">2°. van inpandige delen van een karakteristiek bouwwerk die niet medebepalend zijn voor het uiterlijk van het karakteristiek bouwwerk;</text:p>
      <text:p text:style-name="Standaard"><text:span text:style-name="T5049">3°</text:span><text:span text:style-name="T5050">. ten behoeve van destructief onderzoek dat nodig is voor de instandhouding van<text:s/></text:span><text:span text:style-name="T5051">een karakteristiek bouwwerk; of</text:span></text:p>
      <text:p text:style-name="Standaard"><text:span text:style-name="T5052">4°</text:span><text:span text:style-name="T5053">. die noodzakelijk is ter voorkoming van instortingsgevaar, waarbij de veiligheid van personen of beschadiging van omliggende bebouwing acuut dreigt en andere maatregelen het instortingsgevaar niet kunnen voorkomen; of</text:span></text:p>
      <text:p text:style-name="Standaard"><text:span text:style-name="T5054">b</text:span><text:span text:style-name="T5055">. de verplaatsing dringend is vereist voor het behoud van het karakteristiek bouwwerk.</text:span></text:p>
      <text:p text:style-name="P5056"/>
      <text:h text:style-name="P5057" text:outline-level="8">Artikel 5.2.[kb+5] Bijzondere aanvraagvereisten omgevingsvergunning</text:h>
      <text:p text:style-name="P5058">1. Bij een aanvraag om een omgevingsvergunning voor het bouwen van een bouwwerk in, aan of op een<text:s/>karakteristiek bouwwerk wordt aannemelijk gemaakt dat de bouwactiviteit in overeenstemming is met het belang van het behoud van de karakteristieke waarde van het karakteristiek bouwwerk.</text:p>
      <text:p text:style-name="P5059">2. Bij een aanvraag om een omgevingsvergunning voor het slopen van een karakteristiek bouwwerk worden de volgende gegevens en bescheiden verstrekt:<text:s/></text:p>
      <text:p text:style-name="P5060">a. de volgende kleurenfoto’s die een duidelijke indruk geven van het karakteristiek bouwwerk in relatie tot de voorgenomen sloop:</text:p>
      <text:p text:style-name="P5061">1°. overzichtsfoto’s van de bestaande<text:s/>situatie; en</text:p>
      <text:p text:style-name="P5062">2°. foto’s van de bestaande toestand;</text:p>
      <text:p text:style-name="P5063">b. de volgende tekeningen:</text:p>
      <text:p text:style-name="P5064">1°. als sprake is van het slopen van een deel van het karakteristiek bouwwerk waarbij de omvang van het bouwwerk wijzigt: situatietekeningen van de bestaande en de nieuwe situatie;</text:p>
      <text:p text:style-name="P5065">2°. opnametekeningen van de bestaande toestand met, voor zover noodzakelijk voor de beoordeling van de aanvraag:</text:p>
      <text:p text:style-name="P5066">i. plattegronden;</text:p>
      <text:p text:style-name="P5067">ii. doorsneden;</text:p>
      <text:p text:style-name="P5068">iii. gevelaanzichten; of</text:p>
      <text:p text:style-name="P5069">iv. een dakaanzicht; en</text:p>
      <text:p text:style-name="P5070">3°. slooptekeningen;<text:s/></text:p>
      <text:p text:style-name="P5071">c. een omschrijving van de<text:s/>sloopmethode; en</text:p>
      <text:p text:style-name="P5072">d. als de technische staat of de gebruiksmogelijkheden van het karakteristiek bouwwerk ten grondslag liggen aan de voorgenomen sloopactiviteit: een rapport van een onafhankelijke deskundige, dat de volgende gegevens bevat:</text:p>
      <text:p text:style-name="P5073">1°. een onderbouwde beschrijving van de technische staat van het karakteristiek bouwwerk of het onderdeel van het karakteristiek bouwwerk waarop de voorgenomen activiteit betrekking heeft; of</text:p>
      <text:p text:style-name="P5074">2°. een beschrijving van de mate waarin het karakteristiek bouwwerk geschikt is<text:s/>of door het treffen van voorzieningen geschikt kan worden gemaakt voor zinvol gebruik overeenkomstig de ter plaatse toegestane gebruiksactiviteiten of een ander, uit het oogpunt van een evenwichtige toedeling van functies aan locaties, passend gebruik.</text:p>
      <text:p text:style-name="P5075">3. Het verstrekken van een deskundigenrapport als bedoeld in het tweede lid, onder d, is niet nodig als de technische staat of de gebruiksmogelijkheden naar het oordeel van het bevoegd gezag uit andere beschikbare informatie afdoende blijken.</text:p>
      <text:p text:style-name="P5076">4. Bij een<text:s/>aanvraag om een omgevingsvergunning voor het gedeeltelijk of volledig verplaatsen van een karakteristiek bouwwerk worden de volgende gegevens en bescheiden verstrekt:</text:p>
      <text:p text:style-name="P5077">a. een beschrijving van de technische staat van het karakteristiek bouwwerk;</text:p>
      <text:p text:style-name="P5078">b. de volgende kleurenfoto’s die een duidelijke indruk geven van het karakteristiek bouwwerk in relatie tot de voorgenomen verplaatsing:</text:p>
      <text:p text:style-name="P5079">1°. overzichtsfoto’s van de bestaande situatie;</text:p>
      <text:p text:style-name="P5080">2°. foto’s van de bestaande toestand; en</text:p>
      <text:p text:style-name="P5081">3°. overzichtsfoto’s van de nieuwe<text:s/>locatie;</text:p>
      <text:p text:style-name="P5082">c. de volgende tekeningen:</text:p>
      <text:p text:style-name="P5083">1°. situatietekeningen van de bestaande en nieuwe situatie;</text:p>
      <text:p text:style-name="P5084">2°. opnametekeningen van de bestaande toestand met, voor zover noodzakelijk voor de beoordeling van de aanvraag:</text:p>
      <text:p text:style-name="P5085">i. plattegronden;</text:p>
      <text:p text:style-name="P5086">ii. doorsneden;</text:p>
      <text:p text:style-name="P5087">iii. gevelaanzichten; of</text:p>
      <text:p text:style-name="P5088">iv. een dakaanzicht; en</text:p>
      <text:p text:style-name="P5089">3°. plantekeningen van de nieuwe toestand met, voor zover noodzakelijk voor de beoordeling van de aanvraag:</text:p>
      <text:p text:style-name="P5090">i. plattegronden;</text:p>
      <text:p text:style-name="P5091">ii. doorsneden;</text:p>
      <text:p text:style-name="P5092">iii. gevelaanzichten; of</text:p>
      <text:p text:style-name="P5093">iv. een dakaanzicht;<text:s/></text:p>
      <text:p text:style-name="P5094">d. een bestek of<text:s/>werkomschrijving van de wijze van demonteren, van het verplaatsen naar de nieuwe locatie en de herbouw;</text:p>
      <text:p text:style-name="P5095">e. zo nodig een onderbouwing van de beschrijving van de technische staat aan de hand van een technisch rapport; en</text:p>
      <text:p text:style-name="P5096">f. zo nodig aanvullende tekeningen van de bestaande en nieuwe toestand, met inbegrip van detailtekeningen.</text:p>
      <text:p text:style-name="P5097"/>
      <text:h text:style-name="P5098" text:outline-level="8">Artikel 5.2.[kb+6] Beoordelingsregels omgevingsvergunning</text:h>
      <text:p text:style-name="P5099">1. De omgevingsvergunning wordt alleen verleend als de activiteit in overeenstemming is met het belang van het behoud van de<text:s/>karakteristieke waarde van het karakteristiek bouwwerk.</text:p>
      <text:p text:style-name="P5100">2. Bij de beslissing op de aanvraag wordt rekening gehouden met de volgende beginselen:</text:p>
      <text:p text:style-name="P5101">a. het voorkomen van ontsiering, beschadiging of sloop van monumenten en archeologische monumenten;</text:p>
      <text:p text:style-name="P5102">b. het voorkomen van verplaatsing van monumenten of een deel daarvan, tenzij dit dringend is vereist voor het behoud van die monumenten; en</text:p>
      <text:p text:style-name="P5103">c. het bevorderen van het gebruik van monumenten, zo nodig door wijziging van die monumenten, rekening houdend met de<text:s/>monumentale waarden.</text:p>
      <text:p text:style-name="P5104"/>
      <text:h text:style-name="P5105" text:outline-level="8">Artikel 5.2.[kb+7] Vergunningvoorschriften</text:h>
      <text:p text:style-name="P5106">1. Aan de omgevingsvergunning voor het slopen van delen van een karakteristiek bouwwerk die blijkens de aanvraag of blijkens een omgevingsvergunning voor het bouwen van een bouwwerk worden vervangen, wordt in ieder geval een voorschrift opgenomen waarin de termijn wordt vastgesteld waarbinnen de vervanging van gesloopte onderdelen gereed moet zijn.</text:p>
      <text:p text:style-name="P5107">2. Aan een omgevingsvergunning voor gedeeltelijke of volledige verplaatsing van een<text:s/>karakteristiek bouwwerk worden in ieder geval voorschriften verbonden over het treffen van voorzorgsmaatregelen voor het demonteren, het overbrengen en de herbouw van dat bouwwerk op de nieuwe locatie.</text:p>
      <text:p text:style-name="P5108"/>
      <text:h text:style-name="P5109" text:outline-level="7"><text:bookmark-start text:name="_Toc1790675974"/>Paragraaf 5.2.[am] Activiteiten in of op (te verwachten) archeologische monumenten</text:h>
      <text:p text:style-name="Standaard"/>
      <text:h text:style-name="P5110" text:outline-level="8">Artikel 5.2.[am] Toepassingsbereik</text:h>
      <text:p text:style-name="P5111">Deze paragraaf gaat over het verrichten van de volgende activiteiten op een locatie met de functie-aanduiding ‘archeologisch monument’ of ‘te verwachten archeologisch monument’:</text:p>
      <text:p text:style-name="P5112">a. het<text:s/>bouwen van bouwwerken;</text:p>
      <text:p text:style-name="P5113">b. het slopen van bouwwerken; en</text:p>
      <text:p text:style-name="P5114">c. het afgraven van gronden</text:p>
      <text:p text:style-name="P5115">d. …</text:p>
      <text:p text:style-name="Standaard"><text:span text:style-name="T5116">[</text:span><text:span text:style-name="T5117">Veel voorkomende aanlegactiviteiten die betrekking hebben op een archeologisch monument, zijn:</text:span></text:p>
      <text:p text:style-name="P5118">– inrichtingswerkzaamheden,</text:p>
      <text:p text:style-name="P5119">– graafwerkzaamheden (bijv. van bouwput),</text:p>
      <text:p text:style-name="P5120">– de aanleg of het onderhoud van infrastructurele werken zoals (spoor)wegen, tunnels, viaducten, rioleringen, kabels en leidingen.</text:p>
      <text:p text:style-name="P5121">Ook kan het bijvoorbeeld gaan om:</text:p>
      <text:p text:style-name="P5122">– het aanbrengen van verhardingen,</text:p>
      <text:p text:style-name="P5123">– het aanleggen, verbreden, verdiepen of dempen van<text:s/>vaargeulen, waterlopen en waterpartijen,</text:p>
      <text:p text:style-name="P5124">– het baggeren (waaronder saneren en onderzuigen),</text:p>
      <text:p text:style-name="P5125">– het uitvoeren van werkzaamheden aan oevers en kaden,</text:p>
      <text:p text:style-name="P5126">– aanplanten en verwijderen van (diepwortelende) bomen (en boomstobben) en struiken,</text:p>
      <text:p text:style-name="P5127">– het ophogen, verlagen of egaliseren van het maaiveld of de waterbodem,</text:p>
      <text:p text:style-name="P5128">– het winnen van grondstoffen,</text:p>
      <text:p text:style-name="P5129">– het wijzigen van de grondwaterstand,</text:p>
      <text:p text:style-name="P5130">– agrarische grondwerkzaamheden, zoals het aanleggen van drainage,<text:s/></text:p>
      <text:p text:style-name="P5131">– grondwerkzaamheden op natuurterreinen (zoals afplaggen of het<text:s/>verwijderen van de strooisellaag)</text:p>
      <text:p text:style-name="Standaard"><text:span text:style-name="T5132">– het saneren van gronden</text:span><text:span text:style-name="T5133">,<text:s/></text:span><text:span text:style-name="T5134">of</text:span></text:p>
      <text:p text:style-name="Standaard"><text:span text:style-name="T5135">– activiteiten die tot doel hebben de fysieke staat van het archeologisch monument te consolideren of te restaureren.</text:span><text:span text:style-name="T5136">]</text:span><text:span text:style-name="T5137"><text:s/></text:span></text:p>
      <text:p text:style-name="Standaard"/>
      <text:h text:style-name="P5138" text:outline-level="8">Artikel 5.2.[am+1] Oogmerk</text:h>
      <text:p text:style-name="P5139">De regels in deze paragraaf zijn gesteld met het oog op het behoud van archeologische monumenten.</text:p>
      <text:p text:style-name="P5140"/>
      <text:h text:style-name="Kop8" text:outline-level="8"><text:span text:style-name="T5141">Artikel 5.2.[am+2] Aanwijzing vergunningplichtige gevallen</text:span></text:h>
      <text:p text:style-name="P5142">1. Het is verboden zonder omgevingsvergunning op of in een archeologisch monument of een te verwachten archeologisch monument:</text:p>
      <text:p text:style-name="P5143">a. een bouwwerk<text:s/>te bouwen;</text:p>
      <text:p text:style-name="P5144">b. een bouwwerk te slopen; of</text:p>
      <text:p text:style-name="P5145">c. de activiteiten, bedoeld in artikel 5.2[am], onder c tot en met […], te verrichten.</text:p>
      <text:p text:style-name="P5146">2. Het verbod, bedoeld in het eerste lid, aanhef en onder a, geldt niet:</text:p>
      <text:p text:style-name="P5147">a. voor vervanging, vernieuwing of verandering van bestaande bouwwerken, waarbij de oppervlakte op of onder het maaiveld niet wordt uitgebreid en waarbij gebruik wordt gemaakt van de bestaande fundering;</text:p>
      <text:p text:style-name="P5148">b. in of op een archeologisch monument als:</text:p>
      <text:p text:style-name="Standaard"><text:span text:style-name="T5149">1⁰. de aanvraag betrekking heeft op een of meer bouwwerken<text:s/></text:span><text:span text:style-name="T5150">waarvan de totale te bebouwen oppervlakte kleiner is dan [x] m</text:span><text:span text:style-name="T5151">2</text:span><text:span text:style-name="T5152">; of<text:s/></text:span></text:p>
      <text:p text:style-name="Standaard"><text:span text:style-name="T5153">2⁰. het bouwen plaatsvindt zonder graafwerkzaamheden dieper dan [x] cm, en zonder heipalen.</text:span></text:p>
      <text:p text:style-name="P5154">c. in of op een te verwachten archeologisch monument met een hoge verwachting als:</text:p>
      <text:p text:style-name="Standaard"><text:span text:style-name="T5155">1⁰. de aanvraag betrekking heeft op een of meer bouwwerken waarvan de totale te bebouwen oppervlakte kleiner is dan [x] m</text:span><text:span text:style-name="T5156">2</text:span><text:span text:style-name="T5157">; of<text:s/></text:span></text:p>
      <text:p text:style-name="Standaard"><text:span text:style-name="T5158">2⁰. het bouwen plaatsvindt zonder graafwerkzaamheden dieper dan [x] cm, en zonder heipalen.</text:span></text:p>
      <text:p text:style-name="P5159">d. in of op een te verwachten archeologisch<text:s/>monument met een middelhoge verwachting als:</text:p>
      <text:p text:style-name="Standaard"><text:span text:style-name="T5160">1⁰. de aanvraag betrekking heeft op een of meer bouwwerken waarvan de totale te bebouwen oppervlakte kleiner is dan [x] m</text:span><text:span text:style-name="T5161">2</text:span><text:span text:style-name="T5162">; of<text:s/></text:span></text:p>
      <text:p text:style-name="Standaard"><text:span text:style-name="T5163">2⁰. het bouwen plaatsvindt zonder graafwerkzaamheden dieper dan [x] cm, en zonder heipalen.</text:span></text:p>
      <text:p text:style-name="P5164">e. in of op een te verwachten archeologisch monument met een lage verwachting als:</text:p>
      <text:p text:style-name="Standaard"><text:span text:style-name="T5165">1⁰. de aanvraag betrekking heeft op een of meer bouwwerken waarvan de totale te bebouwen oppervlakte kleiner is dan [x] m</text:span><text:span text:style-name="T5166">2</text:span><text:span text:style-name="T5167">; of<text:s/></text:span></text:p>
      <text:p text:style-name="Standaard"><text:span text:style-name="T5168">2⁰. het bouwen plaatsvindt zonder<text:s/></text:span><text:span text:style-name="T5169">graafwerkzaamheden dieper dan [x] cm, en zonder heipalen.</text:span></text:p>
      <text:p text:style-name="Standaard"><text:span text:style-name="T5170">3. Het verbod, bedoeld in het eerste lid, aanhef en onder b, geldt niet op een archeologisch monument als de aanvraag betrekking heeft op sloopwerkzaamheden waarvan de totale oppervlakte kleiner is dan [x] m</text:span><text:span text:style-name="T5171">2<text:s/></text:span><text:span text:style-name="T5172">of die plaatsvinden op een diepte van niet meer dan [x] cm ten opzichte van het maaiveld.</text:span></text:p>
      <text:p text:style-name="Standaard"><text:span text:style-name="T5173">4. Het verbod, bedoeld in het eerste lid, aanhef en onder b, geldt niet op een te verwachten archeologisch monument met een hoge verwachting als de<text:s/></text:span><text:span text:style-name="T5174">aanvraag betrekking heeft op sloopwerkzaamheden waarvan de totale oppervlakte kleiner is dan [x] m</text:span><text:span text:style-name="T5175">2<text:s/></text:span><text:span text:style-name="T5176">of die plaatsvinden op een diepte van niet meer dan [x] cm ten opzichte van het maaiveld.</text:span></text:p>
      <text:p text:style-name="Standaard"><text:span text:style-name="T5177">5. Het verbod, bedoeld in het eerste lid, aanhef en onder b, geldt niet op een te verwachten archeologisch monument met een middelhoge verwachting als de aanvraag betrekking heeft op sloopwerkzaamheden waarvan de totale oppervlakte kleiner is dan [x] m</text:span><text:span text:style-name="T5178">2<text:s/></text:span><text:span text:style-name="T5179">of die plaatsvinden op een diepte van niet meer dan [x] cm ten<text:s/></text:span><text:span text:style-name="T5180">opzichte van het maaiveld.</text:span></text:p>
      <text:p text:style-name="Standaard"><text:span text:style-name="T5181">6. Het verbod, bedoeld in het eerste lid, aanhef en onder b, geldt niet op een te verwachten archeologisch monument met een lage verwachting als de aanvraag betrekking heeft op sloopwerkzaamheden waarvan de totale oppervlakte kleiner is dan [x] m</text:span><text:span text:style-name="T5182">2<text:s/></text:span><text:span text:style-name="T5183">of die plaatsvinden op een diepte van niet meer dan [x] cm ten opzichte van het maaiveld.</text:span></text:p>
      <text:p text:style-name="Standaard"><text:span text:style-name="T5184">7. Het verbod, bedoeld in het eerste lid, aanhef en onder c, geldt niet voor activiteiten:</text:span></text:p>
      <text:p text:style-name="Standaard"><text:span text:style-name="T5185">a.<text:s/></text:span><text:span text:style-name="T5186">die worden uitgevoerd in het kader van het normale<text:s/></text:span><text:span text:style-name="T5187">beheer en onderhoud;</text:span></text:p>
      <text:p text:style-name="Standaard"><text:span text:style-name="T5188">b.<text:s/></text:span><text:span text:style-name="T5189">die bestaan uit de aanleg van kabelsleuven of leidingsleuven, met een breedte van maximaal [x] cm;</text:span><text:span text:style-name="T5190"><text:s/></text:span></text:p>
      <text:p text:style-name="Standaard"><text:span text:style-name="T5191">c. die worden uitgevoerd in een bestaand cunet van een weg of leiding, waarbij het cunet niet wordt verbreed en niet wordt verdiept; of</text:span></text:p>
      <text:p text:style-name="Standaard"><text:span text:style-name="T5192">d. die worden uitgevoerd in het kader van archeologisch onderzoek volgens een door het college van burgemeester en wethouders goedgekeurd programma van eisen of, ingeval van een booronderzoek, plan van aanpak</text:span><text:span text:style-name="T5193">.</text:span></text:p>
      <text:p text:style-name="Standaard"><text:span text:style-name="T5194">8. Het verbod, bedoeld in het eerste lid,<text:s/></text:span><text:span text:style-name="T5195">aanhef en onder c, geldt niet op een archeologisch monument voor activiteiten waarvan de totale oppervlakte kleiner is dan [x] m</text:span><text:span text:style-name="T5196">2<text:s/></text:span><text:span text:style-name="T5197">of die plaatsvinden op een diepte van niet meer dan [x] cm ten opzichte van het maaiveld.</text:span></text:p>
      <text:p text:style-name="Standaard"><text:span text:style-name="T5198">9. Het verbod, bedoeld in het eerste lid, aanhef en onder c, geldt niet op een op een te verwachten archeologisch monument met een hoge verwachting voor activiteiten waarvan de totale oppervlakte kleiner is dan [x] m</text:span><text:span text:style-name="T5199">2<text:s/></text:span><text:span text:style-name="T5200">of die plaatsvinden op een diepte van niet meer dan [x] cm ten opzichte<text:s/></text:span><text:span text:style-name="T5201">van het maaiveld.</text:span></text:p>
      <text:p text:style-name="Standaard"><text:span text:style-name="T5202">10. Het verbod, bedoeld in het eerste lid, aanhef en onder c, geldt niet op een op een te verwachten archeologisch monument met een middelhoge verwachting voor activiteiten waarvan de totale oppervlakte kleiner is dan [x] m</text:span><text:span text:style-name="T5203">2<text:s/></text:span><text:span text:style-name="T5204">of die plaatsvinden op een diepte van niet meer dan [x] cm ten opzichte van het maaiveld.</text:span></text:p>
      <text:p text:style-name="Standaard"><text:span text:style-name="T5205">11. Het verbod, bedoeld in het eerste lid, aanhef en onder c, geldt niet op een op een te verwachten archeologisch monument met een lage verwachting voor activiteiten waarvan de<text:s/></text:span><text:span text:style-name="T5206">totale oppervlakte kleiner is dan [x] m</text:span><text:span text:style-name="T5207">2<text:s/></text:span><text:span text:style-name="T5208">of die plaatsvinden op een diepte van niet meer dan [x] cm ten opzichte van het maaiveld.</text:span></text:p>
      <text:p text:style-name="P5209"/>
      <text:h text:style-name="P5210" text:outline-level="8">Artikel 5.2.[am+3] Bijzondere aanvraagvereisten omgevingsvergunning</text:h>
      <text:p text:style-name="P5211">1.<text:s/><text:bookmark-start text:name="_Hlk153801533"/>Bij een aanvraag om een omgevingsvergunning voor het bouwen van een bouwwerk in of op een archeologisch monument of een te verwachten archeologisch monument<text:bookmark-end text:name="_Hlk153801533"/><text:s/>worden de volgende gegevens en bescheiden verstrekt:</text:p>
      <text:p text:style-name="Standaard"><text:span text:style-name="T5212">a. een door een certificaathouder als bedoeld in artikel 5.4 van de Erfgoedwet opgesteld rapport<text:s/></text:span><text:span text:style-name="T5213">waarin de archeologische waarde van de locatie naar het oordeel van het college van burgemeester en wethouders in voldoende mate is vastgesteld, dat is gebaseerd op:</text:span></text:p>
      <text:p text:style-name="P5214">1⁰. een bureauonderzoek;<text:s/></text:p>
      <text:p text:style-name="P5215">2⁰. zo nodig een booronderzoek; en</text:p>
      <text:p text:style-name="P5216">3⁰. zo nodig een proefsleuvenonderzoek of proefputtenonderzoek;</text:p>
      <text:p text:style-name="Standaard"><text:span text:style-name="T5217">b. funderingstekeningen, met inbegrip van een door het college van burgemeester en wethouders goedgekeurd palenplan;<text:s/></text:span></text:p>
      <text:p text:style-name="P5218">c. als sprake is van een opgraving, ook als deze alleen bestaat uit een proefsleuvenonderzoek of een<text:s/>proefputtenonderzoek: een door het college van burgemeester en wethouders goedgekeurd programma van eisen voor de opgraving;<text:s/></text:p>
      <text:p text:style-name="P5219">d. als sprake is van een booronderzoek: een door het college van burgemeester en wethouders goedgekeurd plan van aanpak voor het booronderzoek;</text:p>
      <text:p text:style-name="P5220">e. als sprake is van een (te verwachten) archeologisch monument onderwater: een vlakdekkende hoge resolutie sonaropname van de waterbodem en ultrahoge resolutie sonaropnamen van details.</text:p>
      <text:p text:style-name="P5221">2. Bij een aanvraag om een omgevingsvergunning voor het<text:s/>slopen van een bouwwerk in of op een archeologisch monument of een te verwachten archeologisch monument worden de volgende gegevens en bescheiden verstrekt:<text:s/></text:p>
      <text:p text:style-name="Standaard"><text:span text:style-name="T5222">a. een door een certificaathouder als bedoeld in artikel 5.4 van de Erfgoedwet opgesteld rapport waarin de archeologische waarde van de bodem onder het te slopen bouwwerk naar het oordeel van het college van burgemeester en wethouders in voldoende mate is vastgesteld; en</text:span></text:p>
      <text:p text:style-name="P5223">b. voor zover deze beschikbaar zijn: bestaande funderingstekeningen.</text:p>
      <text:p text:style-name="P5224">3. Bij een<text:s/>aanvraag om een omgevingsvergunning voor een activiteit als bedoeld in artikel 5.[am], onder c tot en met […], in of op een archeologisch monument of een te verwachten archeologisch monument worden de volgende gegevens en bescheiden verstrekt:<text:s/></text:p>
      <text:p text:style-name="Standaard"><text:span text:style-name="T5225">a. een omschrijving van de aard van het werk, geen bouwwerk zijnde, of de werkzaamheid, met vermelding van:<text:s/></text:span><text:span text:style-name="T5226"><text:line-break/></text:span><text:span text:style-name="T5227">1°. de omvang in vierkante meters; en</text:span><text:span text:style-name="T5228"><text:line-break/></text:span><text:span text:style-name="T5229">2°. de diepte, in centimeters ten opzichte van het maaiveld en het Normaal Amsterdams Peil;<text:s/></text:span></text:p>
      <text:p text:style-name="P5230">b. een topografische kaart<text:s/>voorzien van een noordpijl en ten minste twee coördinatieparen, met de exacte locatie en omvang van de activiteit;<text:s/></text:p>
      <text:p text:style-name="Standaard"><text:span text:style-name="T5231">c. doorsnedetekeningen met de exacte locatie, omvang en diepte van de afzonderlijke ingrepen ten opzichte van het maaiveld en het Normaal Amsterdams Peil;</text:span></text:p>
      <text:p text:style-name="Standaard"><text:span text:style-name="T5232">d. een door een certificaathouder als bedoeld in artikel 5.4 van de Erfgoedwet opgesteld rapport waarin de archeologische waarde van de locatie naar het oordeel van het college van burgemeester en wethouders in voldoende mate is vastgesteld,</text:span><text:span text:style-name="T5233"><text:s/>dat is gebaseerd op:</text:span></text:p>
      <text:p text:style-name="Standaard"><text:span text:style-name="T5234">1</text:span><text:span text:style-name="T5235">⁰</text:span><text:span text:style-name="T5236">. een bureauonderzoek;<text:s/></text:span></text:p>
      <text:p text:style-name="Standaard"><text:span text:style-name="T5237">2</text:span><text:span text:style-name="T5238">⁰</text:span><text:span text:style-name="T5239">. zo nodig een booronderzoek; en</text:span></text:p>
      <text:p text:style-name="Standaard"><text:span text:style-name="T5240">3</text:span><text:span text:style-name="T5241">⁰</text:span><text:span text:style-name="T5242">. zo nodig een proefsleuvenonderzoek of proefputtenonderzoek;</text:span></text:p>
      <text:p text:style-name="P5243">e. als sprake is van een opgraving, ook als deze alleen bestaat uit een proefsleuvenonderzoek of een proefputtenonderzoek: een door het college van burgemeester en wethouders goedgekeurd programma van eisen voor de opgraving;</text:p>
      <text:p text:style-name="P5244">f. als sprake is van een booronderzoek met boren met een diameter groter dan 10 cm: een door het college van burgemeester en wethouders<text:s/>goedgekeurd plan van aanpak voor een booronderzoek; en</text:p>
      <text:p text:style-name="P5245">g. als sprake is van een (te verwachten) archeologisch monument onderwater: een vlakdekkende hoge resolutie sonaropname van de waterbodem en ultrahoge resolutie sonaropnamen van details.</text:p>
      <text:p text:style-name="P5246">4. Bij de aanvraag, bedoeld in het eerste of derde lid, worden zo nodig de volgende gegevens en bescheiden verstrekt:</text:p>
      <text:p text:style-name="P5247">a. als sprake is van een zichtbaar archeologisch monument: overzichtsfoto’s van de bestaande situatie en plantekeningen van de nieuwe toestand;</text:p>
      <text:p text:style-name="P5248">b. een<text:s/>bestek of werkomschrijving met bijbehorende tekeningen; of</text:p>
      <text:p text:style-name="Standaard"><text:span text:style-name="T5249">c. een rapport waarin de gevolgen van de activiteit voor de archeologische waarden naar het oordeel van het college van burgemeester en wethouders in voldoende mate inzichtelijk zijn gemaakt.</text:span></text:p>
      <text:p text:style-name="P5250"/>
      <text:h text:style-name="P5251" text:outline-level="8">Artikel 5.2.[am+4] Beoordelingsregels omgevingsvergunning<text:s/></text:h>
      <text:p text:style-name="Standaard"><text:span text:style-name="T5252">1. De omgevingsvergunning wordt alleen verleend als naar het oordeel van het college van burgemeester en wethouders uit het bij de aanvraag gevoegde rapport blijkt dat:</text:span></text:p>
      <text:p text:style-name="Standaard"><text:span text:style-name="T5253">a. er op de locatie van de<text:s/></text:span><text:span text:style-name="T5254">activiteit geen archeologisch monument aanwezig of te verwachten is;</text:span></text:p>
      <text:p text:style-name="Standaard"><text:span text:style-name="T5255">b. de archeologische waarde van het archeologisch monument of het te verwachten archeologisch monument niet of niet onevenredig wordt geschaad; of</text:span></text:p>
      <text:p text:style-name="P5256">c. de archeologische waarde van het archeologisch monument of het te verwachten archeologisch monument kan worden behouden door aan de omgevingsvergunning voorschriften te verbinden.<text:s/></text:p>
      <text:p text:style-name="Standaard"><text:span text:style-name="T5257">2. Als sprake is van een bouwactiviteit is van een situatie als bedoeld in het eerste lid, aanhef en onder b, in</text:span><text:span text:style-name="T5258"><text:s/>ieder geval sprake als het bouwen plaatsvindt zonder graafwerkzaamheden dieper dan [x] cm, en<text:s/></text:span></text:p>
      <text:p text:style-name="Standaard"><text:span text:style-name="T5259">a. zonder heipalen, of<text:s/></text:span></text:p>
      <text:p text:style-name="Standaard"><text:span text:style-name="T5260">b. met heipalen, in overeenstemming met een door het college van burgemeester en wethouders goedgekeurd palenplan.</text:span></text:p>
      <text:p text:style-name="Standaard"><text:span text:style-name="T5261">3. Bij de beslissing op de aanvraag wordt rekening gehouden met het beginsel van het conserveren en in stand houden van archeologische monumenten, bij voorkeur in situ.</text:span></text:p>
      <text:p text:style-name="P5262"/>
      <text:h text:style-name="Kop8" text:outline-level="8"><text:span text:style-name="T5263">Artikel 5.2[am+5] Vergunningvoorschriften</text:span></text:h>
      <text:p text:style-name="P5264">1. Aan de omgevingsvergunning kunnen in het belang van de<text:s/>archeologische monumentenzorg in ieder geval voorschriften worden verbonden, die inhouden een plicht tot:</text:p>
      <text:p text:style-name="Standaard"><text:span text:style-name="T5265">a. het treffen van technische maatregelen volgens een door het college van burgemeester en wethouders goedgekeurd behoudsmaatregelenplan, waardoor archeologische monumenten in situ kunnen worden behouden;</text:span></text:p>
      <text:p text:style-name="Standaard"><text:span text:style-name="T5266">b. het verrichten van opgravingen als bedoeld in artikel 1.1 van de Erfgoedwet door een certificaathouder als bedoeld in artikel 5.4 van de Erfgoedwet;</text:span></text:p>
      <text:p text:style-name="P5267">c. het laten begeleiden van een activiteit die<text:s/>tot bodemverstoring leidt door een deskundige op het terrein van de archeologische monumentenzorg die voldoet aan bij die voorschriften te stellen kwalificaties; en</text:p>
      <text:p text:style-name="P5268">d. het verrichten van een opgraving, daaronder mede begrepen een archeologische begeleiding, op een bepaalde wijze, als die wijze in overeenstemming is met de Erfgoedwet;</text:p>
      <text:p text:style-name="P5269">e. het binnen een bepaalde termijn starten van werkzaamheden;</text:p>
      <text:p text:style-name="Standaard"><text:span text:style-name="T5270">f. het uiterlijk [x] week/[x] weken van tevoren melden van de start van de werkzaamheden;<text:s/></text:span></text:p>
      <text:p text:style-name="P5271">g. het zo spoedig<text:s/>mogelijk schriftelijk melden van feiten of omstandigheden die van invloed zijn op de uitvoering van werkzaamheden in overeenstemming met de aan de omgevingsvergunning verbonden voorschriften;<text:s/></text:p>
      <text:p text:style-name="P5272">h. het tijdig voor aanvang van werkzaamheden bekend maken van de aan de omgevingsvergunning verbonden voorschriften aan de opdrachtnemer van de werkzaamheden, onder wie mede begrepen een onderaannemer; en<text:s/></text:p>
      <text:p text:style-name="P5273">i. het uitvoeren van de werkzaamheden in overeenstemming met de in de omgevingsvergunning genoemde versie van<text:s/>tekeningen of van een programma van eisen.</text:p>
      <text:p text:style-name="Standaard"><text:span text:style-name="T5274">2. De voorschriften als bedoeld in het eerste lid, onder a, kunnen bij het slopen van een bouwwerk worden gesteld over de wijze van slopen.</text:span></text:p>
      <text:p text:style-name="Standaard"/>
      <text:h text:style-name="P5275" text:outline-level="7">Paragraaf 5.2.[bsd] Activiteiten in een beschermd stads- of dorpsgezicht<text:bookmark-end text:name="_Toc1790675974"/></text:h>
      <text:p text:style-name="P5276"/>
      <text:h text:style-name="P5277" text:outline-level="8">Artikel 5.2.[bsd] Toepassingsbereik</text:h>
      <text:p text:style-name="P5278">1. Deze paragraaf gaat over het verrichten van de volgende activiteiten in een beschermd stads- of dorpsgezicht:</text:p>
      <text:p text:style-name="P5279">a. het bouwen van bouwwerken;</text:p>
      <text:p text:style-name="P5280">b. het slopen van een bouwwerken;</text:p>
      <text:p text:style-name="Standaard"><text:span text:style-name="T5281">c. [</text:span><text:span text:style-name="T5282">hier kunnen de verschillende<text:s/></text:span><text:span text:style-name="T5283">aanlegactiviteiten worden ingevuld waarvoor de gemeente regels wil stellen.</text:span><text:span text:style-name="T5284"><text:s/></text:span><text:span text:style-name="T5285">Veel voorkomende aanlegactiviteiten zijn:</text:span></text:p>
      <text:p text:style-name="P5286">– (her)inrichtingswerkzaamheden,<text:s/></text:p>
      <text:p text:style-name="P5287">– graafwerkzaamheden (bijv. van bouwput),</text:p>
      <text:p text:style-name="P5288">– de aanleg of het onderhoud van infrastructurele werken zoals (spoor)wegen, tunnels, viaducten, rioleringen, kabels en leidingen.</text:p>
      <text:p text:style-name="P5289">– het aanbrengen van verhardingen in de openbare ruimte,</text:p>
      <text:p text:style-name="P5290">– het aanleggen of dempen van waterlopen en het aanleggen van vaargeulen,</text:p>
      <text:p text:style-name="P5291">– het aanplanten van bomen en struiken, of</text:p>
      <text:p text:style-name="P5292">– het<text:s/>ophogen, verlagen of egaliseren van het maaiveld]; en</text:p>
      <text:p text:style-name="Standaard"><text:span text:style-name="T5293">d. het </text:span><text:a xlink:href="file:///C:/Users/RUBEN/AppData/Local/Temp/1/7zO8DD932B8/VNG-OmgPlan-Staalkaart%20-%20220220616.html#nl.stop.begrip.3d8359621d404e0da4f9d9455483afd1" office:target-frame-name="_top" xlink:show="replace"><text:span text:style-name="T5294">kappen</text:span></text:a><text:span text:style-name="T5295"> of geheel of gedeeltelijk vellen van bomen en houtopstanden.</text:span></text:p>
      <text:p text:style-name="Standaard"><text:span text:style-name="T5296">2. Deze paragraaf gaat niet over het </text:span><text:a xlink:href="file:///C:/Users/RUBEN/AppData/Local/Temp/1/7zO8DD932B8/VNG-OmgPlan-Staalkaart%20-%20220220616.html#nl.stop.begrip.ed3fa256ad634ca596d7ddef8b4f24b4" office:target-frame-name="_top" xlink:show="replace"><text:span text:style-name="T5297">dunnen</text:span></text:a><text:span text:style-name="T5298"> van houtopstanden.</text:span></text:p>
      <text:p text:style-name="P5299"/>
      <text:h text:style-name="Kop8" text:outline-level="8"><text:span text:style-name="T5300">Artikel 5.2.[bsd+1] Oogmerk</text:span></text:h>
      <text:p text:style-name="P5301">De regels in deze paragraaf zijn gesteld met het oog op het behoud van het karakter van beschermde stads- en dorpsgezichten.</text:p>
      <text:p text:style-name="P5302"/>
      <text:h text:style-name="P5303" text:outline-level="8">Artikel 5.2.[bsd+2] Aanwijzing vergunningplichtige gevallen</text:h>
      <text:p text:style-name="P5304">1. Het is verboden zonder omgevingsvergunning in een beschermd stads- of dorpsgezicht:</text:p>
      <text:p text:style-name="P5305">a. een bouwwerk te bouwen;</text:p>
      <text:p text:style-name="P5306">b. een bouwwerk te slopen;</text:p>
      <text:p text:style-name="P5307">[OF: b. een bouwwerk te slopen op een locatie ‘sloopverbod in [rijks]beschermd stads- of dorpsgezicht’;]</text:p>
      <text:p text:style-name="P5308">c. de activiteiten, bedoeld in<text:s/>artikel 5.[bsd], eerste lid, onder c tot en met […] te verrichten; of</text:p>
      <text:p text:style-name="Standaard"><text:span text:style-name="T5309">d. een boom te </text:span><text:a xlink:href="file:///C:/Users/RUBEN/AppData/Local/Temp/1/7zO8DD932B8/VNG-OmgPlan-Staalkaart%20-%20220220616.html#nl.stop.begrip.3d8359621d404e0da4f9d9455483afd1" office:target-frame-name="_top" xlink:show="replace"><text:span text:style-name="T5310">kappen</text:span></text:a><text:span text:style-name="T5311"> of houtopstand geheel of gedeeltelijk te vellen.</text:span></text:p>
      <text:p text:style-name="P5312">2. Het verbod, bedoeld in het eerste lid, aanhef en onder a, geldt niet voor:</text:p>
      <text:p text:style-name="P5313">a. … [hier kunnen de gevallen worden opgesomd die in art. 22.27 en 22.28, derde lid, van de bruidsschat worden genoemd]</text:p>
      <text:p text:style-name="P5314">b.<text:s/>…</text:p>
      <text:p text:style-name="P5315">3. Het verbod, bedoeld in het eerste lid, aanhef en onder c, geldt niet voor:</text:p>
      <text:p text:style-name="P5316">a. …</text:p>
      <text:p text:style-name="P5317">b. …</text:p>
      <text:p text:style-name="P5318">4. Het verbod, bedoeld in het eerste lid, aanhef en onder d, geldt niet voor:</text:p>
      <text:p text:style-name="P5319">a. het snoeien van bomen, als dat noodzakelijk is voor de instandhouding daarvan;</text:p>
      <text:p text:style-name="P5320">b. het knotten of kandelaberen van reeds geknotte of gekandelaberde bomen; en</text:p>
      <text:p text:style-name="P5321">c. een boom die moet worden gekapt of houtopstand die geheel of gedeeltelijk moet worden geveld op grond van de Plantgezondheidswet of vanwege een aanschrijving op grond van artikel<text:s/>[x] van de Algemene plaatselijke verordening.</text:p>
      <text:p text:style-name="P5322"/>
      <text:h text:style-name="P5323" text:outline-level="8">Artikel 5.2.[bsd+3] Bijzondere aanvraagvereisten omgevingsvergunning</text:h>
      <text:p text:style-name="P5324">1. Bij een aanvraag om een omgevingsvergunning wordt aannemelijk gemaakt dat de activiteit in overeenstemming is met het belang van het behoud van het karakter van het beschermd stads- of dorpsgezicht.</text:p>
      <text:p text:style-name="Standaard"><text:span text:style-name="T5325">2. Bij de aanvraag om een omgevingsvergunning voor het<text:s/></text:span><text:a xlink:href="file:///C:/Users/RUBEN/AppData/Local/Temp/1/7zO8DD932B8/VNG-OmgPlan-Staalkaart%20-%20220220616.html#nl.stop.begrip.3d8359621d404e0da4f9d9455483afd1" office:target-frame-name="_top" xlink:show="replace"><text:span text:style-name="T5326">kappen</text:span></text:a><text:span text:style-name="T5327"> of geheel of gedeeltelijk vellen van bomen of houtopstanden in een beschermd stads- of dorpsgezicht worden de volgende gegevens en bescheiden verstrekt:</text:span></text:p>
      <text:p text:style-name="P5328">a. een aanduiding van de te kappen boom of te vellen houtopstand op een kaart, foto of tekening;</text:p>
      <text:p text:style-name="P5329">b. de reden voor het kappen van de boom of vellen van de houtopstand;<text:s/></text:p>
      <text:p text:style-name="P5330">c. de<text:s/>mogelijkheid tot herbeplanten en, als het voornemen tot herbeplanten bestaat, de locatie daarvan, het aantal en de soorten; en</text:p>
      <text:p text:style-name="P5331">d. een onderbouwing waarin aannemelijk wordt gemaakt dat het kappen of vellen in overeenstemming is met het belang van het behoud van het karakter van het beschermd stads- of dorpsgezicht.</text:p>
      <text:p text:style-name="P5332"/>
      <text:h text:style-name="P5333" text:outline-level="8">Artikel 5.2.[bsd+4] Beoordelingsregels omgevingsvergunning</text:h>
      <text:p text:style-name="P5334">1. De omgevingsvergunning wordt alleen verleend als de activiteit in overeenstemming is met het belang van het behoud van het karakter<text:s/>van het beschermd stads- of dorpsgezicht.</text:p>
      <text:p text:style-name="P5335">2. Bij de beslissing op de aanvraag wordt rekening gehouden met het beginsel dat aantasting van het karakter van in het omgevingsplan beschermde stads- of dorpsgezichten door de sloop van bestaande gebouwen, de bouw van nieuwe gebouwen of andere belangrijke veranderingen moet worden voorkomen.</text:p>
      <text:p text:style-name="P5336"/>
      <text:h text:style-name="P5337" text:outline-level="8">Artikel 5.2.[bsd+5] Meldingsplicht snoeien, knotten of kandelaberen van bomen in een beschermd stads- of dorpsgezicht</text:h>
      <text:p text:style-name="Standaard"><text:span text:style-name="T5338">1. Het is verboden een boom in een beschermd stads- of<text:s/></text:span><text:span text:style-name="T5339">dorpsgezicht te snoeien, knotten of kandelaberen zonder dit ten minste vier weken voor het begin ervan te melden.</text:span></text:p>
      <text:p text:style-name="Standaard"><text:span text:style-name="T5340">2. Bij de melding worden de volgende gegevens en bescheiden verstrekt:</text:span></text:p>
      <text:p text:style-name="P5341">a. een aanduiding van de te snoeien, knotten of kandelaberen boom op een kaart, foto of tekening, ieder voorzien van een nummer of aanduiding; en</text:p>
      <text:p text:style-name="P5342">b. als een boom wordt gesnoeid: een onderbouwing van de noodzaak daarvan.</text:p>
      <text:p text:style-name="P5343"/>
      <text:h text:style-name="P5344" text:outline-level="8">Artikel 5.2.[bsd+6] Algemene regels bouwen</text:h>
      <text:list text:style-name="LFO29" text:continue-numbering="true">
        <text:list-item>
          <text:p text:style-name="P5345"><text:span text:style-name="T5346">Een bouwwerk wordt volledig gebouwd op een<text:s/></text:span><text:span text:style-name="T5347">locatie met de<text:s/></text:span><text:span text:style-name="T5348">functie-aanduiding ‘bouwvlak’.</text:span></text:p>
        </text:list-item>
        <text:list-item>
          <text:p text:style-name="P5349">Op een locatie met de functie-aanduiding ‘nokrichting 1’ loopt de nokrichting van een bouwwerk evenwijdig aan de weg.<text:s/></text:p>
        </text:list-item>
        <text:list-item>
          <text:p text:style-name="P5350">Op een locatie met de functie-aanduiding ‘nokrichting 2’ staat de nokrichting van een bouwwerk haaks op de weg.</text:p>
        </text:list-item>
        <text:list-item>
          <text:p text:style-name="P5351">Op een locatie met de functie-aanduiding ‘gevellijn’ wordt de gevel van een bouwwerk in de gevellijn gebouwd.</text:p>
        </text:list-item>
        <text:list-item>
          <text:p text:style-name="P5352">Op een locatie met de functie-aanduiding ‘minimale breedte’ heeft de gevel van een bouwwerk ten minste de aangegeven breedte.</text:p>
        </text:list-item>
        <text:list-item>
          <text:p text:style-name="P5353">Op een locatie<text:s/>met de functie-aanduiding ‘maximale breedte’ heeft de gevel van een bouwwerk ten hoogste de aangegeven breedte.</text:p>
        </text:list-item>
        <text:list-item>
          <text:p text:style-name="P5354"><text:span text:style-name="T5355">Op een locatie met de functie-aanduiding ‘kleur en materiaalgebruik’ wordt alleen gebruik gemaakt van de volgende kleuren en materialen: [</text:span><text:span text:style-name="T5356">invullen</text:span><text:span text:style-name="T5357">].<text:s/></text:span></text:p>
        </text:list-item>
        <text:list-item>
          <text:p text:style-name="P5358">Op een locatie met de functie-aanduiding ‘wegprofiel’ wordt het wegprofiel niet aangetast door een bouwwerk.</text:p>
        </text:list-item>
        <text:list-item>
          <text:p text:style-name="P5359"><text:span text:style-name="T5360">[…]</text:span></text:p>
        </text:list-item>
      </text:list>
      <text:p text:style-name="P5361"/>
      <text:h text:style-name="P5362" text:outline-level="7"><text:bookmark-start text:name="_Toc1901518128"/>Paragraaf 5.2.[bc] Activiteiten in een beschermd cultuurlandschap<text:bookmark-end text:name="_Toc1901518128"/><text:s/></text:h>
      <text:p text:style-name="Standaard"/>
      <text:h text:style-name="P5363" text:outline-level="8">Artikel 5.2.[bc] Toepassingsbereik</text:h>
      <text:p text:style-name="P5364">1. Deze paragraaf gaat over de<text:s/>volgende activiteiten in een beschermd cultuurlandschap:</text:p>
      <text:p text:style-name="P5365">a. het bouwen van bouwwerken;</text:p>
      <text:p text:style-name="P5366">b. het slopen van bouwwerken;</text:p>
      <text:p text:style-name="Standaard"><text:span text:style-name="T5367">c. [</text:span><text:span text:style-name="T5368">hier kunnen de verschillende aanlegactiviteiten worden ingevuld waarvoor de gemeente regels wil stellen.</text:span><text:span text:style-name="T5369"><text:s/></text:span><text:span text:style-name="T5370">Veel voorkomende aanlegactiviteiten zijn:</text:span><text:span text:style-name="T5371"> </text:span></text:p>
      <text:p text:style-name="Standaard"><text:span text:style-name="T5372">– (her)inrichtingswerkzaamheden (bijv. wijziging van het verkavelingspatroon), </text:span><text:span text:style-name="T5373"> </text:span></text:p>
      <text:p text:style-name="Standaard"><text:span text:style-name="T5374">– graafwerkzaamheden (bijv. van bouwput),</text:span><text:span text:style-name="T5375"> </text:span></text:p>
      <text:p text:style-name="Standaard"><text:span text:style-name="T5376">– de aanleg of het onderhoud van infrastructurele werken zoals (spoor)wegen, tunnels, viaducten, rioleringen, kabels en</text:span><text:span text:style-name="T5377"><text:s/>leidingen.</text:span><text:span text:style-name="T5378"> </text:span></text:p>
      <text:p text:style-name="Standaard"><text:span text:style-name="T5379">– het aanbrengen van verhardingen in de openbare ruimte,</text:span><text:span text:style-name="T5380"> </text:span></text:p>
      <text:p text:style-name="Standaard"><text:span text:style-name="T5381">– het aanleggen of dempen van waterlopen en het aanleggen van vaargeulen,</text:span><text:span text:style-name="T5382"> </text:span></text:p>
      <text:p text:style-name="Standaard"><text:span text:style-name="T5383">– het aanplanten of verwijderen van bomen en struiken, </text:span><text:span text:style-name="T5384"> </text:span></text:p>
      <text:p text:style-name="Standaard"><text:span text:style-name="T5385">– het ophogen, verlagen of egaliseren van het maaiveld,</text:span><text:span text:style-name="T5386"> </text:span></text:p>
      <text:p text:style-name="Standaard"><text:span text:style-name="T5387">– het wijzigen van de grondwaterstand,</text:span><text:span text:style-name="T5388"> </text:span></text:p>
      <text:p text:style-name="Standaard"><text:span text:style-name="T5389">– agrarische grondwerkzaamheden,  </text:span><text:span text:style-name="T5390"> </text:span></text:p>
      <text:p text:style-name="Standaard"><text:span text:style-name="T5391">– grondwerkzaamheden zoals afplaggen, of</text:span><text:span text:style-name="T5392"> </text:span></text:p>
      <text:p text:style-name="Standaard"><text:span text:style-name="T5393">– het saneren van gronden];</text:span><text:span text:style-name="T5394"><text:s/>en</text:span></text:p>
      <text:p text:style-name="Standaard"><text:span text:style-name="T5395">d. het </text:span><text:a xlink:href="file:///C:/Users/RUBEN/AppData/Local/Temp/1/7zO8DD932B8/VNG-OmgPlan-Staalkaart%20-%20220220616.html#nl.stop.begrip.3d8359621d404e0da4f9d9455483afd1" office:target-frame-name="_top" xlink:show="replace"><text:span text:style-name="T5396">kappen</text:span></text:a><text:span text:style-name="T5397"> of geheel of gedeeltelijk vellen van bomen en houtopstanden.</text:span></text:p>
      <text:p text:style-name="Standaard"><text:span text:style-name="T5398">2. Deze paragraaf gaat niet over het </text:span><text:a xlink:href="file:///C:/Users/RUBEN/AppData/Local/Temp/1/7zO8DD932B8/VNG-OmgPlan-Staalkaart%20-%20220220616.html#nl.stop.begrip.ed3fa256ad634ca596d7ddef8b4f24b4" office:target-frame-name="_top" xlink:show="replace"><text:span text:style-name="T5399">dunnen</text:span></text:a><text:span text:style-name="T5400"> van houtopstanden.</text:span></text:p>
      <text:p text:style-name="P5401"/>
      <text:h text:style-name="Kop8" text:outline-level="8"><text:span text:style-name="T5402">Artikel 5.2.[bc+1] Oogmerk</text:span></text:h>
      <text:p text:style-name="P5403">De regels in<text:s/>deze paragraaf zijn gesteld met het oog op het behoud van het karakter van beschermde cultuurlandschappen.</text:p>
      <text:p text:style-name="P5404"/>
      <text:h text:style-name="P5405" text:outline-level="8">Artikel 5.2.[bc+2] Aanwijzing vergunningplichtige gevallen</text:h>
      <text:p text:style-name="P5406">1. Het is verboden zonder omgevingsvergunning in een beschermd cultuurlandschap:</text:p>
      <text:p text:style-name="P5407">a. een bouwwerk te bouwen;</text:p>
      <text:p text:style-name="P5408">b. een bouwwerk te slopen;</text:p>
      <text:p text:style-name="P5409">c. <text:s/>de activiteiten, bedoeld in artikel 5.[bc], onder c tot en met […] te verrichten; of</text:p>
      <text:p text:style-name="Standaard"><text:span text:style-name="T5410">d. geheel of gedeeltelijk een boom te<text:s/></text:span><text:a xlink:href="file:///C:/Users/RUBEN/AppData/Local/Temp/1/7zO8DD932B8/VNG-OmgPlan-Staalkaart%20-%20220220616.html#nl.stop.begrip.3d8359621d404e0da4f9d9455483afd1" office:target-frame-name="_top" xlink:show="replace"><text:span text:style-name="T5411">kappen</text:span></text:a><text:span text:style-name="T5412"> of een houtopstand te vellen.</text:span></text:p>
      <text:p text:style-name="P5413">2. Het verbod, bedoeld in het eerste lid, onder a, geldt niet voor:</text:p>
      <text:p text:style-name="P5414">a. …</text:p>
      <text:p text:style-name="P5415">b. …</text:p>
      <text:p text:style-name="P5416">3. Het verbod, bedoeld in het eerste lid, onder d, geldt niet voor:</text:p>
      <text:p text:style-name="P5417">a. het snoeien van bomen, als dat noodzakelijk is voor de instandhouding daarvan;</text:p>
      <text:p text:style-name="P5418">b. het knotten of kandelaberen van reeds geknotte of gekandelaberde bomen; en</text:p>
      <text:p text:style-name="P5419">c. een boom die moet worden gekapt of houtopstand die geheel of gedeeltelijk moet worden geveld op grond van de Plantgezondheidswet of vanwege een aanschrijving op grond van artikel [x] van de Algemene plaatselijke verordening.</text:p>
      <text:p text:style-name="P5420"/>
      <text:h text:style-name="P5421" text:outline-level="8">Artikel 5.2.[bc+3] Bijzondere aanvraagvereisten omgevingsvergunning</text:h>
      <text:p text:style-name="P5422">1. Bij een aanvraag om een omgevingsvergunning wordt aannemelijk gemaakt dat de activiteit in overeenstemming is met belang van het behoud van het karakter van het beschermd cultuurlandschap.</text:p>
      <text:p text:style-name="Standaard"><text:span text:style-name="T5423">2.<text:s/></text:span><text:span text:style-name="T5424">Bij de aanvraag om<text:s/></text:span><text:span text:style-name="T5425">een omgevingsvergunning voor het<text:s/></text:span><text:a xlink:href="file:///C:/Users/RUBEN/AppData/Local/Temp/1/7zO8DD932B8/VNG-OmgPlan-Staalkaart%20-%20220220616.html#nl.stop.begrip.3d8359621d404e0da4f9d9455483afd1" office:target-frame-name="_top" xlink:show="replace"><text:span text:style-name="T5426">kappen</text:span></text:a><text:span text:style-name="T5427"> of geheel of gedeeltelijk vellen van bomen of houtopstanden worden de volgende gegevens en bescheiden verstrekt:</text:span></text:p>
      <text:p text:style-name="P5428">a. een aanduiding van de te kappen boom of te vellen houtopstand op een kaart, foto of tekening;</text:p>
      <text:p text:style-name="P5429">b. de reden voor het kappen van de boom of vellen van de houtopstand; en</text:p>
      <text:p text:style-name="P5430">c. de mogelijkheid<text:s/>tot herbeplanten en, als het voornemen tot herbeplanten bestaat, de locatie daarvan, het aantal en de soorten.</text:p>
      <text:p text:style-name="P5431"/>
      <text:h text:style-name="P5432" text:outline-level="8">Artikel 5.2.[bc+4] Beoordelingsregels omgevingsvergunning</text:h>
      <text:p text:style-name="P5433">1. De omgevingsvergunning wordt alleen verleend als de bouwactiviteit in overeenstemming is met het belang van het behoud van het karakter van het beschermd cultuurlandschap.</text:p>
      <text:p text:style-name="P5434">2. Bij de beslissing op de aanvraag wordt rekening gehouden met het beginsel dat aantasting van het karakter van in het omgevingsplan beschermde cultuurlandschappen<text:s/>door de sloop van bestaande gebouwen, de bouw van nieuwe gebouwen of andere belangrijke veranderingen moet worden voorkomen.</text:p>
      <text:p text:style-name="P5435"/>
      <text:h text:style-name="P5436" text:outline-level="8">Artikel 5.2.[bc+5] Meldingsplicht snoeien, knotten of kandelaberen van bomen in een beschermd cultuurlandschap</text:h>
      <text:p text:style-name="Standaard"><text:span text:style-name="T5437">1. Het is verboden een boom in een beschermd cultuurlandschap te snoeien, knotten of kandelaberen zonder dit ten minste vier weken voor het begin ervan te melden.</text:span></text:p>
      <text:p text:style-name="Standaard"><text:span text:style-name="T5438">2. Bij de melding worden de volgende gegevens en bescheiden verstrekt:</text:span></text:p>
      <text:p text:style-name="P5439">a. een aanduiding van de te snoeien,<text:s/>knotten of kandelaberen boom op een kaart, foto of tekening, ieder voorzien van een nummer of aanduiding; en</text:p>
      <text:p text:style-name="P5440">b. als een boom wordt gesnoeid: een onderbouwing van de noodzaak daarvan.</text:p>
      <text:p text:style-name="P5441"><text:bookmark-start text:name="_Toc61447970"/><text:bookmark-start text:name="_Toc66281994"/></text:p>
      <text:h text:style-name="Kop7" text:outline-level="7"><text:span text:style-name="T5442">Paragraaf 5.2.[tvbw] Slopen bouwwerk met te verwachten bouwhistorische waarde</text:span></text:h>
      <text:h text:style-name="Kop8" text:outline-level="8"><text:span text:style-name="T5443">Artikel 5.2.[tvbw] Toepassingsbereik</text:span></text:h>
      <text:p text:style-name="Standaard"><text:span text:style-name="T5444">Deze paragraaf gaat over het slopen van een bouwwerk met te verwachten bouwhistorische waarde.</text:span><text:span text:style-name="T5445"><text:s/></text:span></text:p>
      <text:p text:style-name="P5446"/>
      <text:h text:style-name="Kop8" text:outline-level="8"><text:span text:style-name="T5447">Artikel 5.2.[tvbw+1] Oogmerk</text:span></text:h>
      <text:p text:style-name="Standaard"><text:span text:style-name="T5448">De regels in deze paragraaf zijn gesteld met het oog op het behoud van cultureel<text:s/></text:span><text:span text:style-name="T5449">erfgoed.</text:span><text:span text:style-name="T5450"><text:s/></text:span></text:p>
      <text:p text:style-name="P5451"/>
      <text:h text:style-name="Kop8" text:outline-level="8"><text:span text:style-name="T5452">Artikel 5.2.[tvbw+2] Omgevingsvergunning slopen bouwwerk met te verwachten bouwhistorische waarde</text:span></text:h>
      <text:p text:style-name="Standaard"><text:span text:style-name="T5453">1. Het is verboden zonder omgevingsvergunning een bouwwerk met te verwachten bouwhistorische waarde te slopen.</text:span></text:p>
      <text:p text:style-name="Standaard"><text:span text:style-name="T5454">2. Het eerste lid geldt niet voor het slopen:</text:span><text:span text:style-name="T5455"><text:s/></text:span></text:p>
      <text:p text:style-name="Standaard"><text:span text:style-name="T5456">a. ten behoeve van gewoon onderhoud waarbij detaillering, profilering en vormgeving van het bouwwerk niet wijzigen;</text:span></text:p>
      <text:p text:style-name="Standaard"><text:span text:style-name="T5457">b. ten behoeve van bouwhistorisch onderzoek; of</text:span></text:p>
      <text:p text:style-name="Standaard"><text:span text:style-name="T5458">c.</text:span><text:span text:style-name="T5459"><text:s/>dat noodzakelijk is ter voorkoming van instortingsgevaar, waarbij de<text:s/></text:span><text:span text:style-name="T5460">veiligheid van personen of beschadiging van omliggende bebouwing acuut dreigt en andere maatregelen het instortingsgevaar niet kunnen voorkomen.</text:span></text:p>
      <text:p text:style-name="P5461"/>
      <text:h text:style-name="Kop8" text:outline-level="8"><text:span text:style-name="T5462">Artikel 5.2.[tvbw+3] Aanvraagvereisten omgevingsvergunning slopen bouwwerk met te verwachten bouwhistorische waarde</text:span></text:h>
      <text:p text:style-name="Standaard"><text:span text:style-name="T5463">1. Bij een aanvraag om een omgevingsvergunning voor het slopen van een bouwwerk met te verwachten bouwhistorische waarde worden de volgende bescheiden verstrekt:</text:span></text:p>
      <text:p text:style-name="Standaard"><text:span text:style-name="T5464">a. een rapport van een bouwhistorische verkenning en waardestelling; en</text:span></text:p>
      <text:p text:style-name="Standaard"><text:span text:style-name="T5465">b. zo nodig een<text:s/></text:span><text:span text:style-name="T5466">rapport van:</text:span></text:p>
      <text:p text:style-name="Standaard"><text:span text:style-name="T5467">1</text:span><text:span text:style-name="T5468">⁰</text:span><text:span text:style-name="T5469">. een bouwhistorische opname; of</text:span></text:p>
      <text:p text:style-name="Standaard"><text:span text:style-name="T5470">2</text:span><text:span text:style-name="T5471">⁰</text:span><text:span text:style-name="T5472">. een documenterend onderzoek.</text:span></text:p>
      <text:p text:style-name="Standaard"><text:span text:style-name="T5473">2. Een onderzoek als bedoeld in het eerste lid, onder a of b, wordt uitgevoerd volgens de normen in de beroepsgroep van bouwhistorici.</text:span></text:p>
      <text:p text:style-name="P5474"/>
      <text:h text:style-name="Kop8" text:outline-level="8"><text:span text:style-name="T5475">Artikel 5.2.[tvbw+4] Beoordelingsregels omgevingsvergunning slopen bouwwerk met te verwachten bouwhistorische waarde</text:span></text:h>
      <text:p text:style-name="Standaard"><text:span text:style-name="T5476">1. De omgevingsvergunning voor het slopen van een bouwwerk met te verwachten bouwhistorische waarde wordt alleen verleend:</text:span><text:span text:style-name="T5477"><text:s/></text:span></text:p>
      <text:p text:style-name="Standaard"><text:span text:style-name="T5478">a. als de voorgenomen activiteit geen onevenredige<text:s/></text:span><text:span text:style-name="T5479">afbreuk doet aan de bouwhistorische waarde; of</text:span></text:p>
      <text:p text:style-name="Standaard"><text:span text:style-name="T5480">b. als de bouwhistorische waarde:</text:span></text:p>
      <text:p text:style-name="Standaard"><text:span text:style-name="T5481">1</text:span><text:span text:style-name="T5482">⁰</text:span><text:span text:style-name="T5483">. voldoende is vastgesteld; en</text:span><text:span text:style-name="T5484"><text:s/></text:span></text:p>
      <text:p text:style-name="Standaard"><text:span text:style-name="T5485">2</text:span><text:span text:style-name="T5486">⁰</text:span><text:span text:style-name="T5487">. geen aanleiding geeft om het bouwwerk aan te wijzen als gemeentelijk monument.</text:span></text:p>
      <text:p text:style-name="Standaard"><text:span text:style-name="T5488">2. De omgevingsvergunning voor het slopen van een bouwwerk met te verwachten bouwhistorische waarde wordt geweigerd als de bouwhistorische waarde van het bouwwerk:</text:span></text:p>
      <text:p text:style-name="Standaard"><text:span text:style-name="T5489">a. aanleiding geeft om het bouwwerk aan te wijzen als gemeentelijk monument, en</text:span></text:p>
      <text:p text:style-name="Standaard"><text:span text:style-name="T5490">b. de voorgenomen activiteit onevenredige afbreuk doet aan de<text:s/></text:span><text:span text:style-name="T5491">bouwhistorische waarde van het bouwwerk.</text:span></text:p>
      <text:p text:style-name="P5492"/>
      <text:h text:style-name="P5493" text:outline-level="5"><text:bookmark-start text:name="_Toc1718086125"/><text:bookmark-start text:name="_Toc141442965"/>Hoofdstuk 6 Beheer en onderhoud<text:bookmark-end text:name="_Toc61447970"/><text:bookmark-end text:name="_Toc66281994"/><text:bookmark-end text:name="_Toc1718086125"/><text:bookmark-end text:name="_Toc141442965"/></text:h>
      <text:h text:style-name="P5494" text:outline-level="6"><text:bookmark-start text:name="_Toc1443222128"/><text:bookmark-start text:name="_Toc141442966"/>Afdeling 6.x Instandhoudingsverplichtingen<text:bookmark-end text:name="_Toc1443222128"/><text:bookmark-end text:name="_Toc141442966"/></text:h>
      <text:h text:style-name="P5495" text:outline-level="7"><text:bookmark-start text:name="_Toc66281996"/><text:bookmark-start text:name="_Toc1495964257"/>Paragraaf 6.x<text:s/><text:bookmark-end text:name="_Toc66281996"/>Cultuurlandschap<text:bookmark-end text:name="_Toc1495964257"/></text:h>
      <text:p text:style-name="P5496"/>
      <text:h text:style-name="P5497" text:outline-level="8">Artikel 6.x Toepassingsbereik</text:h>
      <text:p text:style-name="P5498">Deze paragraaf gaat over de instandhouding van beschermde cultuurlandschappen.<text:s/></text:p>
      <text:p text:style-name="P5499"/>
      <text:h text:style-name="P5500" text:outline-level="8">Artikel 6.x Oogmerk</text:h>
      <text:p text:style-name="P5501">De regels in deze paragraaf zijn gesteld met het oog op het behoud van het karakter van beschermde cultuurlandschappen.</text:p>
      <text:p text:style-name="P5502"/>
      <text:h text:style-name="P5503" text:outline-level="8">Artikel 6.x Instandhoudingsplicht</text:h>
      <text:p text:style-name="P5504">De onderhoudsplichtige draagt zorg voor instandhouding van een beschermd<text:s/>cultuurlandschap door uitvoering van de in Tabel x opgenomen maatregelen.</text:p>
      <text:p text:style-name="P5505"/>
      <text:p text:style-name="P5506">Tabel x</text:p>
      <table:table table:style-name="Table5507">
        <table:table-columns>
          <table:table-column table:style-name="TableColumn5508"/>
          <table:table-column table:style-name="TableColumn5509"/>
          <table:table-column table:style-name="TableColumn5510"/>
        </table:table-columns>
        <table:table-row table:style-name="TableRow5511">
          <table:table-cell table:style-name="TableCell5512">
            <text:p text:style-name="P5513">Onderdeel<text:s/></text:p>
            <text:p text:style-name="P5514">cultuurlandschap</text:p>
          </table:table-cell>
          <table:table-cell table:style-name="TableCell5515">
            <text:p text:style-name="P5516">Kenmerken</text:p>
          </table:table-cell>
          <table:table-cell table:style-name="TableCell5517">
            <text:p text:style-name="P5518">Onderhoudsplicht</text:p>
          </table:table-cell>
        </table:table-row>
        <table:table-row table:style-name="TableRow5519">
          <table:table-cell table:style-name="TableCell5520">
            <text:p text:style-name="P5521">Singelbeplanting</text:p>
          </table:table-cell>
          <table:table-cell table:style-name="TableCell5522">
            <text:p text:style-name="P5523">Een singel is een doorgaande beplantingsstrook bestaande uit heesters of een combinatie van bomen en heesters. De minimum breedte van een door struiken bepaalde singel bedraagt 5 meter. Een door bomen en struiken bepaalde singel moet minimaal 10 meter breed zijn. De aanplant gebeurt in rijen, waarbij de onderlinge afstand tussen en in rijen circa 1,25<text:s/>- 1,50 meter bedraagt.</text:p>
          </table:table-cell>
          <table:table-cell table:style-name="TableCell5524">
            <text:p text:style-name="P5525">Periodieke dunning op het moment dat de beplanting in sluiting komt. 1 keer per 3 tot 5 jaar, afhankelijk van de bodemsoort, het plantverband, de soort beplanting en de variëteit. Door het weghalen dan wel laten staan van bepaalde exemplaren wordt het eindbeeld van de beplanting bereikt. Na 10 tot 15 jaar staat de beplanting op de definitieve afstand en is dunnen niet meer nodig. De beplanting heeft op dat moment de voor het cultuurlandschap karakteristieke vorm.</text:p>
          </table:table-cell>
        </table:table-row>
      </table:table>
      <text:p text:style-name="P5526"/>
      <text:h text:style-name="P5527" text:outline-level="5"><text:bookmark-start text:name="_Toc1420311911"/><text:bookmark-start text:name="_Toc141442967"/>Hoofdstuk 8<text:s/>Procedures<text:bookmark-end text:name="_Toc1420311911"/><text:bookmark-end text:name="_Toc141442967"/></text:h>
      <text:h text:style-name="P5528" text:outline-level="6"><text:bookmark-start text:name="_Toc1875148439"/><text:bookmark-start text:name="_Toc141442968"/>Afdeling 8.3 Advies<text:bookmark-end text:name="_Toc1875148439"/><text:bookmark-end text:name="_Toc141442968"/></text:h>
      <text:p text:style-name="P5529"/>
      <text:h text:style-name="P5530" text:outline-level="8">Artikel 8.1 Advies</text:h>
      <text:p text:style-name="Standaard"><text:span text:style-name="T5531">Voordat wordt beslist op een aanvraag om een omgevingsvergunning voor een activiteit als bedoeld in de paragrafen 5.2.[b] tot en met 5.2.[k/v2] [</text:span><text:span text:style-name="T5532">OF eventueel, als artikel 8.2 niet wordt opgenomen: 5.2.[b] tot en met</text:span><text:span text:style-name="T5533"><text:s/>5.2.[b3], 5.2.[s2] en 5.2.[a2] tot en met 5.2.[k/v2]], of op verzoek van een ander bevoegd gezag over die aanvraag wordt geadviseerd, vraagt het college van burgemeester en wethouders advies aan de gemeentelijke adviescommissie als bedoeld in<text:s/></text:span><text:span text:style-name="T5534">artikel 17.9 van de Omgevingswet en de [</text:span><text:span text:style-name="T5535">citeertitel Verordening op de gemeentelijke adviescommissie</text:span><text:span text:style-name="T5536">].</text:span></text:p>
      <text:p text:style-name="P5537"/>
      <text:p text:style-name="Standaard"><text:span text:style-name="T5538">[</text:span><text:span text:style-name="T5539">optioneel:</text:span></text:p>
      <text:h text:style-name="P5540" text:outline-level="8">Artikel 8.2 Betrekken archeologische deskundigheid bij beoordeling aanvraag</text:h>
      <text:p text:style-name="P5541">Het college van burgemeester en wethouders betrekt een archeologisch deskundige bij de beoordeling van het bij de aanvraag overgelegde:</text:p>
      <text:p text:style-name="Standaard"><text:span text:style-name="T5542">a. behoudsmaatregelenplan, bedoeld in de artikelen 5.2[gm+15] en 5.2[am+5];<text:s/></text:span></text:p>
      <text:p text:style-name="P5543">b. rapport, bedoeld in de artikelen 5.[b4+3], 5.[s+3] en 5.[a+3].]; en<text:s/></text:p>
      <text:p text:style-name="Standaard"><text:span text:style-name="T5544">c. palenplan, bedoeld in de<text:s/></text:span><text:span text:style-name="T5545">artikelen 5.2[gm+11 (22.288)], eerste lid, aanhef en onder g, 5.2.[am+3], eerste lid, aanhef en onder b, en 5.2.[am+4], tweede lid, aanhef en onder b.</text:span></text:p>
      <text:p text:style-name="P5546"/>
      <text:h text:style-name="P5547" text:outline-level="8">Artikel 8.3 Kerkelijk monument</text:h>
      <text:p text:style-name="P5548">1. Als de aanvraag om een omgevingsvergunning betrekking heeft op een gemeentelijke monumentenactiviteit en het gemeentelijk monument een kerkelijk monument is, neemt het bevoegd gezag pas een beslissing op de aanvraag na overleg met de eigenaar.</text:p>
      <text:p text:style-name="P5549">2. Voor zover het gaat om een beslissing waarbij wezenlijke belangen van het<text:s/>belijden van de godsdienst of levensovertuiging in dat monument in het geding zijn, beslist het bevoegd gezag alleen in overeenstemming met de eigenaar.</text:p>
      <text:p text:style-name="P5550"/>
      <text:h text:style-name="Kop8" text:outline-level="8"><text:span text:style-name="T5551">Artikel 8.[tvbw] Betrokkenheid bouwhistoricus bij beoordeling<text:s/></text:span><text:span text:style-name="T5552">aanvraag sloop bouwwerk met t</text:span><text:span text:style-name="T5553">e verwachten bouwhistorische waarde</text:span></text:h>
      <text:p text:style-name="Standaard"><text:span text:style-name="T5554">Het college van burgemeester en wethouders betrekt een deskundige op het terrein van de bouwhistorie bij de beoordeling van een rapport als bedoeld in artikel 5.2.[tvbw+3].</text:span></text:p>
      <text:p text:style-name="P5555"/>
      <text:h text:style-name="P5556" text:outline-level="2"><text:bookmark-start text:name="_Toc141442969"/><text:bookmark-start text:name="_Toc153967839"/><text:bookmark-start text:name="_Toc153975777"/><text:bookmark-start text:name="_Toc172722130"/><text:bookmark-start text:name="_Toc173312397"/><text:bookmark-start text:name="_Toc176955733"/><text:bookmark-start text:name="_Toc179797478"/><text:bookmark-start text:name="_Toc232073118"/><text:bookmark-start text:name="_Toc232177980"/><text:bookmark-start text:name="_Toc232513684"/><text:bookmark-start text:name="_Toc233383140"/><text:bookmark-start text:name="_Toc233384728"/><text:bookmark-start text:name="_Toc233385721"/><text:bookmark-start text:name="_Toc237446679"/><text:bookmark-start text:name="_Toc237449812"/><text:bookmark-start text:name="_Toc239778352"/><text:bookmark-start text:name="_Toc239779768"/><text:bookmark-start text:name="_Toc239780429"/><text:bookmark-start text:name="_Toc239780579"/><text:bookmark-start text:name="_Toc239781764"/><text:bookmark-start text:name="_Toc240292605"/>Toelichting per paragraaf<text:bookmark-end text:name="_Toc141442969"/><text:bookmark-end text:name="_Toc153967839"/><text:bookmark-end text:name="_Toc153975777"/><text:bookmark-end text:name="_Toc172722130"/><text:bookmark-end text:name="_Toc173312397"/><text:bookmark-end text:name="_Toc176955733"/><text:bookmark-end text:name="_Toc179797478"/><text:bookmark-end text:name="_Toc232073118"/><text:bookmark-end text:name="_Toc232177980"/><text:bookmark-end text:name="_Toc232513684"/><text:bookmark-end text:name="_Toc233383140"/><text:bookmark-end text:name="_Toc233384728"/><text:bookmark-end text:name="_Toc233385721"/><text:bookmark-end text:name="_Toc237446679"/><text:bookmark-end text:name="_Toc237449812"/><text:bookmark-end text:name="_Toc239778352"/><text:bookmark-end text:name="_Toc239779768"/><text:bookmark-end text:name="_Toc239780429"/><text:bookmark-end text:name="_Toc239780579"/><text:bookmark-end text:name="_Toc239781764"/><text:bookmark-end text:name="_Toc240292605"/></text:h>
      <text:p text:style-name="P5557"/>
      <text:h text:style-name="Kop5" text:outline-level="5"><text:span text:style-name="T5558">Hoofdstuk 4 Aanwijzing van<text:s/></text:span><text:span text:style-name="T5559">locaties in de fysieke leefomgeving </text:span></text:h>
      <text:h text:style-name="Kop6" text:outline-level="6"><text:span text:style-name="T5560">Afdeling 4.1 [staalkaarten VNG] Thema’s </text:span></text:h>
      <text:h text:style-name="Kop7" text:outline-level="7"><text:span text:style-name="T5561">Paragraaf 4.1.4 [staalkaarten VNG] Cultureel erfgoed</text:span><text:span text:style-name="T5562"> </text:span></text:h>
      <text:p text:style-name="Standaard"><text:span text:style-name="T5563">Deze paragraaf bevat de ‘richtingaanwijzers’ waarmee de regels over activiteiten in hoofdstuk 5 worden aangezet en aangestuurd. Zonder deze richtingaanwijzers zouden de regels van hoofdstuk 5, in de VNG-systematiek, niet van toepassing zijn. Dat laatste is in hoofdstuk 5 zelf geregeld (zie artikel 5.1 van de geïntegreerde staalkaarten).</text:span></text:p>
      <text:p text:style-name="Standaard"><text:span text:style-name="T5564">Inhoudelijke wijzigingen ten opzichte van</text:span><text:span text:style-name="T5565"><text:s/>de regels in bijlage 1 zijn in deze paragraaf weinig te vinden. Die zijn vooral in de inhoudelijke regels over de verschillende activiteiten in hoofdstuk 5 te vinden.</text:span></text:p>
      <text:p text:style-name="Standaard"><text:span text:style-name="T5566">Het voornaamste wat is gedaan in deze paragraaf, is het aanpassen van de indeling van de artikelen. Waar er in bijlage 1 per soort activiteit een afzonderlijk artikel wordt gebruikt, is in deze bijlage gekozen voor een opzet per te beschermen onderdeel van cultureel erfgoed. De reden hiervoor is met name dat daarmee het aantal artikelen wat<text:s/></text:span><text:span text:style-name="T5567">meer wordt teruggebracht, zodat het geheel wat overzichtelijker wordt. Per te beschermen onderdeel van cultureel erfgoed is een subparagraaf toegevoegd, waarin zowel de aanwijzing van het desbetreffende object als de aanwijzing van de relevante regels in hoofdstuk 5 is opgenomen.</text:span></text:p>
      <text:p text:style-name="Standaard"><text:span text:style-name="T5568">Iets anders dat terug te zien is in deze paragraaf is dat er per te beschermen onderdeel van cultureel erfgoed nog maar naar één paragraaf over activiteiten in hoofdstuk 5 wordt verwezen. Deze wijziging is het gevolg van de<text:s/></text:span><text:span text:style-name="T5569">wijzigingen in hoofdstuk 5 zijn doorgevoerd. Die wijzigingen komen hierna nog aan de orde.</text:span></text:p>
      <text:p text:style-name="P5570"/>
      <text:h text:style-name="Kop5" text:outline-level="5"><text:span text:style-name="T5571">Hoofdstuk 5 Activiteiten </text:span></text:h>
      <text:h text:style-name="Kop6" text:outline-level="6"><text:span text:style-name="T5572">Afdeling 5.2 Thematische activiteiten  </text:span></text:h>
      <text:h text:style-name="Kop7" text:outline-level="7"><text:span text:style-name="T5573">Paragraaf 5.2.1 Bouwen - algemeen</text:span><text:span text:style-name="T5574"> </text:span></text:h>
      <text:p text:style-name="P5575"/>
      <text:h text:style-name="Kop7" text:outline-level="7"><text:span text:style-name="T5576">Paragraaf 5.2.[b] Bouwen in de omgeving van een beschermd monument of een karakteristiek bouwwerk</text:span><text:span text:style-name="T5577"> </text:span></text:h>
      <text:p text:style-name="P5578">In bijlage 1 wordt bij de regels die te maken hebben met bouwen aangesloten bij de systematiek waarin er één enkele bouwvergunning is. De bouwregels voor de verschillende te beschermen onderdelen van cultureel erfgoed<text:s/>sluiten daarop aan. Die regeling borduurt dus voort op de bruidsschat. In de staalkaartsystematiek vormt de bruidsschat echter niet het uitgangspunt bij het vormgeven van het definitieve omgevingsplan. Daarom is het uitgangspunt in bijlage 3 dat in hoofdstuk 5 wordt gewerkt met activiteiten die een zo klein mogelijke ‘korrelgrootte’ hebben, waarbij voor iedere activiteit afzonderlijk wordt bepaald wat er wel en niet vergunningplichtig is. Dat betekent dat niet alle bouwactiviteiten op een hoop worden<text:s/>gegooid, maar dat bijlage 3 zich beperkt tot de bouwactiviteit voor zover die gereguleerd moet worden vanuit het belang van het behoud van het cultureel erfgoed.</text:p>
      <text:p text:style-name="Standaard"><text:span text:style-name="T5579">Dit betekent natuurlijk niet dat de andere bouwregels opeens niet meer gesteld zullen worden. Ze zijn alleen geen onderdeel van de regels in deze bijlage. Zie voor voorbeelden van de bouwregels die vanuit het belang van omgevingskwaliteit/welstand en stedenbouw zijn opgesteld de paragrafen 5.2.1, 5.2.2 en 5.2.8 van de Geïntegreerde Staalkaarten.</text:span></text:p>
      <text:p text:style-name="P5580"/>
      <text:p text:style-name="Standaard"><text:span text:style-name="T5581">Verder is de reikwijdte van de bouwregels die betrekking hebben op cultureel erfgoed in deze paragraaf verder beperkt ten opzichte van bijlage 1. De paragraaf gaat nu alleen nog maar over het bouwen in de omgeving van een beschermd monument. Het bouwen in, aan of op een beschermd monument is geïntegreerd bij de monumentenactiviteit. </text:span></text:p>
      <text:p text:style-name="P5582"/>
      <text:p text:style-name="P5583">Daarnaast zijn in deze paragraaf ook de regels toegevoegd over activiteiten in een molenbiotoop. Die regels zien op bouwactiviteiten en werken en werkzaamheden. Omdat ‘werken<text:s/>en werkzaamheden’ een weinig concrete term is die afkomstig is uit het oude recht, is in bijlage 3, evenals in de geïntegreerde staalkaarten, besloten deze term zoveel mogelijk los te laten en wordt geadviseerd om in plaats daarvan de concrete werken en werkzaamheden te benoemen waarvoor het stellen van regels nodig is. Zie hiervoor de betreffende artikelen over aanwijzing vergunningplichtige gevallen.</text:p>
      <text:p text:style-name="P5584"/>
      <text:p text:style-name="Standaard"><text:span text:style-name="T5585">De in bijlage 3 gehanteerde opzet leidt ertoe dat er geen artikel meer nodig is waarin de vergunningvrije</text:span><text:span text:style-name="T5586"><text:s/>bouwwerken weer worden beperkt vanwege cultureel erfgoed. Die gevallen waarvoor het nodig is om ze toch vergunningplichtig te maken, kunnen in deze paragraaf simpelweg worden weggelaten bij de uitzonderingen op de vergunningplicht. <text:s/>Dit weglaten heeft geen invloed op de regels over bouwen die vanwege andere belangen worden gesteld, omdat deze paragraaf alleen ziet op het bouwen vanuit het belang van cultureel erfgoed.<text:s/></text:span></text:p>
      <text:p text:style-name="P5587"/>
      <text:h text:style-name="Kop7" text:outline-level="7"><text:span text:style-name="T5588">Paragraaf 5.2.[gm] Gemeentelijke monumentenactiviteiten en andere activiteiten die<text:s/></text:span><text:span text:style-name="T5589">gemeentelijke monumenten betreffen</text:span><text:span text:style-name="T5590"> </text:span></text:h>
      <text:p text:style-name="P5591">In deze paragraaf zijn alle regels opgenomen over activiteiten met betrekking tot gemeentelijke monumenten. In bijlage 1 is al aangegeven dat het mogelijk is om de regels over monumentenactiviteiten met betrekking tot gebouwde en aangelegde gemeentelijke monumenten en archeologische gemeentelijke monumenten samen te voegen. In deze bijlage is dat dan ook gedaan. Waar nodig zijn er nog specifieke bepalingen over archeologische gemeentelijke monumenten, maar het grootste<text:s/>deel van de regels is voor beide soorten gemeentelijke monumenten hetzelfde.</text:p>
      <text:p text:style-name="P5592"/>
      <text:p text:style-name="Standaard"><text:span text:style-name="T5593">Hoewel de regels inhoudelijk niet zo veel gewijzigd zijn, ligt er wel een verandering in besloten die voornamelijk veroorzaakt wordt door de wijzigingen in de bouwregels zijn doorgevoerd. Door die wijzigingen zal namelijk de toets vanuit het oogpunt van de monumentenzorg die nu bij de bouwactiviteit wordt uitgevoerd, worden uitgevoerd bij de monumentenactiviteit. Bouwen valt namelijk ook onder de definitie van ‘gemeentelijke<text:s/></text:span><text:span text:style-name="T5594">monumentenactiviteit’, waardoor de volledige toetsing vanuit het oogpunt van de monumentenzorg onder één activiteit geschaard kan worden.</text:span></text:p>
      <text:p text:style-name="Standaard"><text:span text:style-name="T5595">De definitie van ‘gemeentelijke monumentenactiviteit’ luidt als volgt: “activiteit inhoudende het slopen, verstoren, verplaatsen of wijzigen van een gemeentelijk monument of het herstellen of gebruiken daarvan waardoor het wordt ontsierd of in gevaar gebracht”. </text:span><text:span text:style-name="T5596"><text:line-break/></text:span><text:span text:style-name="T5597">De definitie van ‘bouwen’ is: “plaatsen, geheel of gedeeltelijk oprichten, vernieuwen, veranderen of<text:s/></text:span><text:span text:style-name="T5598">vergroten”. </text:span></text:p>
      <text:p text:style-name="Standaard"><text:span text:style-name="T5599">Onder ‘verstoren, verplaatsen of wijzigen’ van een monument vallen ook alle relevante handelingen die onder ‘bouwen vallen, waardoor de monumentenactiviteit genoeg aanknopingspunten biedt om ook het bouwen te toetsen. </text:span></text:p>
      <text:p text:style-name="Standaard"><text:span text:style-name="T5600">Door de toetsing met betrekking tot beschermde monumenten volledig onder te brengen onder de monumentenactiviteit wordt het belang van cultureel erfgoed volledig vanuit deze activiteit behartigd. Natuurlijk kan het ook nodig zijn om activiteiten met betrekking tot beschermde<text:s/></text:span><text:span text:style-name="T5601">monumenten te reguleren vanuit bijvoorbeeld het belang van welstand, maar voor zover dat niet te maken heeft met het behoud van cultureel erfgoed, heeft het ook geen bescherming nodig vanwege cultureel erfgoed. Er zal natuurlijk ook het nodige geregeld worden in de regels over de bouwactiviteit, maar dan op grond van andere belangen die niet in deze handreiking aan de orde komen, zoals omgevingskwaliteit/welstand en stedenbouw. Zie voor voorbeelden van regels op grond van die andere belangen bijvoorbeeld de</text:span><text:span text:style-name="T5602"><text:s/>paragrafen 5.2.1, 5.2.2 en 5.2.8 van de Geïntegreerde Staalkaarten.</text:span></text:p>
      <text:p text:style-name="Standaard"><text:span text:style-name="T5603">Dit is een wijziging ten opzichte van de huidige werkwijze, maar vanuit de systematiek die de VNG voorstaat voor het omgevingsplan is het wenselijk om de activiteiten in hoofdstuk 5 een zo klein mogelijke korrelgrootte te geven. Daarbij worden die activiteiten gedifferentieerd op grond van de belangen met het oog waarop de regels gesteld worden. Hierdoor ontstaan activiteiten in zo klein mogelijke brokjes met zo eenvoudig en eenduidig<text:s/></text:span><text:span text:style-name="T5604">mogelijke regels. Ook heeft deze opzet voordelen voor het beheer van het omgevingsplan, voor het annoteren en voor het opstellen van de toepasbare regels bij de activiteiten. </text:span></text:p>
      <text:p text:style-name="P5605"/>
      <text:h text:style-name="Kop7" text:outline-level="7"><text:span text:style-name="T5606">Paragraaf 5.2.[kb] Activiteiten in, aan of op karakteristieke bouwwerken</text:span><text:span text:style-name="T5607"> </text:span></text:h>
      <text:p text:style-name="Standaard"><text:span text:style-name="T5608">Deze paragraaf bevat alle regels die zijn gesteld ter bescherming van karakteristieke bouwwerken. In bijlage 1 zijn deze regels ondergebracht in drie verschillende paragrafen, namelijk een over bouwen, een over slopen en een over andere activiteiten. De<text:s/></text:span><text:span text:style-name="T5609">gedachte achter het samenvoegen is dat de te beschermen belangen bij alle regels hetzelfde zijn en dat het samenvoegen van de activiteiten in één paragraaf daarom leidt tot efficiënter vormgegeven regelgeving. Daarnaast wordt op deze manier een overvloed aan paragrafen die betrekking hebben op cultureel erfgoed voorkomen. </text:span></text:p>
      <text:p text:style-name="P5610"/>
      <text:p text:style-name="Standaard"><text:span text:style-name="T5611">Bij het samenvoegen van de regels is voor zover mogelijk ook geprobeerd om de artikelen uit de verschillende paragrafen samen te voegen. Zo zijn alle vergunningplichten voor de<text:s/></text:span><text:span text:style-name="T5612">verschillende activiteiten opgenomen in een enkel artikel (artikel 5.2.(kb+4) en hetzelfde geldt voor de aanvraagvereisten en de beoordelingsregels. Deze samenvoegingen zijn alleen bedoeld als een herordening van de regels en zouden niet moeten leiden tot inhoudelijke wijzigingen. </text:span></text:p>
      <text:p text:style-name="P5613"/>
      <text:h text:style-name="P5614" text:outline-level="7">Paragraaf 5.2.[am] Activiteiten in of op (te verwachten) archeologische monumenten</text:h>
      <text:p text:style-name="P5615"><text:span text:style-name="T5616">Omdat niet alle archeologische monumenten ook als gemeentelijk monument zullen worden aangewezen, is de afzonderlijke regeling voor (te<text:s/></text:span><text:span text:style-name="T5617">verwachten) archeologische monumenten ook in bijlage 3 opgenomen.</text:span></text:p>
      <text:p text:style-name="P5618"><text:span text:style-name="T5619">Zie verder m.m. de toelichting bij paragraaf 5.2.[kb].</text:span></text:p>
      <text:p text:style-name="P5620"/>
      <text:h text:style-name="Kop7" text:outline-level="7"><text:span text:style-name="T5621">Paragraaf 5.2.[bsd] Activiteiten in een beschermd stads- of dorpsgezicht</text:span></text:h>
      <text:p text:style-name="Standaard"><text:span text:style-name="T5622">Zie m.m. de toelichting bij paragraaf 5.2.[kb]. </text:span></text:p>
      <text:p text:style-name="P5623"/>
      <text:p text:style-name="P5624">Daarnaast zijn in deze paragraaf de regels over het uitvoeren van werken en werkzaamheden opgenomen. Omdat ‘werken en werkzaamheden’ een weinig concrete term is die afkomstig is uit het oude recht, is in bijlage 3, evenals in de geïntegreerde staalkaarten, besloten<text:s/>deze term los te laten en in plaats daarvan de concrete werken en werkzaamheden te benoemen waarvoor het stellen van regels nodig is.</text:p>
      <text:p text:style-name="P5625"/>
      <text:h text:style-name="Kop7" text:outline-level="7"><text:span text:style-name="T5626">Paragraaf 5.2.[bc] Activiteiten in een beschermd cultuurlandschap</text:span><text:span text:style-name="T5627"> </text:span></text:h>
      <text:p text:style-name="P5628">Zie m.m. de toelichting bij de paragrafen 5.2.[kb] en 5.2.[bsd].</text:p>
      <text:p text:style-name="P5629"/>
      <text:h text:style-name="Kop7" text:outline-level="7"><text:span text:style-name="T5630">Paragraaf 5.2.[tvbw] Slopen bouwwerk met te verwachten bouwhistorische waarde</text:span></text:h>
      <text:p text:style-name="Standaard"><text:span text:style-name="T5631">Deze paragraaf komt overeen met de regels die in bijlage 1 zijn opgenomen over bouwwerken met te verwachten bouwhistorische waarde.</text:span><text:span text:style-name="T5632"><text:s/></text:span></text:p>
      <text:p text:style-name="P5633"/>
      <text:p text:style-name="Standaard"><text:span text:style-name="T5634">Overwogen is nog of een<text:s/></text:span><text:span text:style-name="T5635">specifieke zorgplicht in combinatie met een meldingsplicht en een maatwerkbevoegdheid<text:s/></text:span><text:span text:style-name="T5636">een alternatief zou kunnen bieden voor de vergunningplicht in paragraaf 5.2.[tvbw]. De systematiek zou dan zijn gelegen in de Geïntegreerde Staalkaarten, in paragraaf 5.2.14 over het slopen van bouwwerken. Die paragraaf zou dan worden aangevuld met een meldingsplicht en een maatwerkbevoegdheid voor bouwwerken met te verwachten bouwhistorische waarde. De meldingsplicht zou dan bestaan uit de verplichting om bij de melding<text:s/></text:span><text:span text:style-name="T5637">een rapport van een bouwhistorische verkenning en waardestelling aan te leveren. Als deze verkenning aanleiding zou geven voor verder bouwhistorisch onderzoek in de vorm van een bouwhistorische opname of documenterend onderzoek, dan zou dat door middel van een maatwerkvoorschrift kunnen worden opgelegd aan de initiatiefnemer. Maar omdat het in de praktijk zeker vier à vijf maanden duurt voordat een initiatiefnemer zo’n nader onderzoeksrapport kan aanleveren (opdracht in de markt zetten, onderzoek<text:s/></text:span><text:span text:style-name="T5638">bouwhistoricus ter plaatse, en uitwerking onderzoeksresultaten), is dit geen realistische variant op de vergunningplicht. Doorgaans is de termijn voor een sloopmelding immers zo’n vier weken voorafgaand aan de sloopactiviteit. Het tijdig aanleveren van een bouwhistorische opname of documentatie zou dan niet mogelijk zijn. Daarmee komt implementatie van de verdragsverplichting uit artikel 2 van het verdrag van Granada – om te beschermen architectonisch erfgoed te inventariseren en bij bedreiging daarvan<text:s/></text:span><text:span text:style-name="T5639">passende documentatie op te stellen – in gevaar. Bij een meldingssysteem zou het namelijk ook niet meer mogelijk zijn om een bouwhistorisch waardevol bouwwerk op basis van de vastgestelde monumentale waarde aan te wijzen als gemeentelijk monument. Een vergunningaanvraag kan in geval van een dergelijk voornemen wel worden geweigerd, maar het gebruik van een meldingsplicht in combinatie met een maatwerkbevoegdheid is naar zijn aard moeilijk verenigbaar met een verbod om te slopen.<text:s/></text:span></text:p>
      <text:p text:style-name="P5640">Verder wordt erop gewezen<text:s/>dat het mogelijk is om deze omgevingsvergunning in samenhang met andere in het kader van één project vereiste omgevingsvergunningen aan te vragen. In plaats van een afzonderlijke omgevingsvergunning is dan sprake van een deelvergunning die deel uit maakt van het grotere geheel. Dit geldt ook voor alle andere vergunningplichten in het kader van cultureel erfgoed.</text:p>
      <text:p text:style-name="Standaard"/>
      <text:p text:style-name="Standaard"/>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MS Mincho" svg:font-family="MS Mincho" style:font-family-generic="modern" style:font-pitch="fixed" svg:panose-1="2 2 6 9 4 2 5 8 3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Yu Mincho" svg:font-family="Yu Mincho" style:font-family-generic="roman" style:font-pitch="variable"/>
    <style:font-face style:name="Symbol" style:font-charset="x-symbol" svg:font-family="Symbol" style:font-family-generic="roman" style:font-pitch="variable" svg:panose-1="5 5 1 2 1 7 6 2 5 7"/>
    <style:font-face style:name="Verdana" svg:font-family="Verdana" style:font-family-generic="swiss" style:font-pitch="variable" svg:panose-1="2 11 6 4 3 5 4 4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egoe UI Symbol" svg:font-family="Segoe UI Symbol" style:font-family-generic="swiss" style:font-pitch="variable" svg:panose-1="2 11 5 2 4 2 4 2 2 3"/>
    <style:font-face style:name="Cambria Math" svg:font-family="Cambria Math" style:font-family-generic="roman" style:font-pitch="variable" svg:panose-1="2 4 5 3 5 4 6 3 2 4"/>
    <style:font-face style:name="Segoe UI" svg:font-family="Segoe UI" style:font-family-generic="swiss" style:font-pitch="variable" svg:panose-1="2 11 5 2 4 2 4 2 2 3"/>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4916in">
        <style:background-fill draw:fill="solid"/>
      </style:paragraph-properties>
      <style:text-properties style:font-name="Calibri" style:font-name-asian="MS Mincho"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nl" fo:country="NL" style:language-asian="en" style:country-asian="US" style:language-complex="ar" style:country-complex="SA" style:text-combine="none" fo:hyphenate="true"/>
    </style:default-style>
    <style:style style:name="Kop1" style:display-name="Kop 1" style:family="paragraph" style:parent-style-name="Standaard" style:next-style-name="Standaard" style:default-outline-level="1">
      <style:paragraph-properties fo:keep-with-next="always" fo:keep-together="always" fo:margin-top="0.1666in"/>
      <style:text-properties style:font-name="Calibri Light" style:font-name-asian="Yu Gothic Light" style:font-name-complex="Times New Roman" fo:color="#2F5496" fo:font-size="16pt" style:font-size-asian="16pt" style:font-size-complex="16pt" fo:hyphenate="true"/>
    </style:style>
    <style:style style:name="Kop2" style:display-name="Kop 2" style:family="paragraph" style:parent-style-name="Standaard" style:next-style-name="Standaard" style:default-outline-level="2">
      <style:paragraph-properties fo:keep-with-next="always" fo:keep-together="always" fo:margin-top="0.0277in"/>
      <style:text-properties style:font-name="Calibri Light" style:font-name-asian="Yu Gothic Light" style:font-name-complex="Times New Roman" fo:color="#2F5496" fo:font-size="13pt" style:font-size-asian="13pt" style:font-size-complex="13pt" fo:hyphenate="true"/>
    </style:style>
    <style:style style:name="Kop3" style:display-name="Kop 3" style:family="paragraph" style:parent-style-name="Standaard" style:next-style-name="Standaard" style:default-outline-level="3">
      <style:paragraph-properties fo:keep-with-next="always" fo:keep-together="always" fo:margin-top="0.0277in"/>
      <style:text-properties style:font-name="Calibri Light" style:font-name-asian="Yu Gothic Light" style:font-name-complex="Times New Roman" fo:color="#1F3763" fo:font-size="12pt" style:font-size-asian="12pt" style:font-size-complex="12pt" fo:hyphenate="true"/>
    </style:style>
    <style:style style:name="Kop4" style:display-name="Kop 4" style:family="paragraph" style:parent-style-name="Standaard" style:next-style-name="Standaard" style:default-outline-level="4">
      <style:paragraph-properties fo:keep-with-next="always" fo:keep-together="always" fo:margin-top="0.0277in"/>
      <style:text-properties style:font-name="Calibri Light" style:font-name-asian="Yu Gothic Light" style:font-name-complex="Times New Roman" fo:font-style="italic" style:font-style-asian="italic" style:font-style-complex="italic" fo:color="#2F5496" fo:hyphenate="true"/>
    </style:style>
    <style:style style:name="Kop5" style:display-name="Kop 5" style:family="paragraph" style:parent-style-name="Standaard" style:next-style-name="Standaard" style:default-outline-level="5">
      <style:paragraph-properties fo:keep-with-next="always" fo:keep-together="always" fo:margin-top="0.0277in"/>
      <style:text-properties style:font-name="Calibri Light" style:font-name-asian="Yu Gothic Light" style:font-name-complex="Times New Roman" fo:color="#2F5496" fo:hyphenate="true"/>
    </style:style>
    <style:style style:name="Kop6" style:display-name="Kop 6" style:family="paragraph" style:parent-style-name="Standaard" style:next-style-name="Standaard" style:default-outline-level="6">
      <style:paragraph-properties fo:keep-with-next="always" fo:keep-together="always" fo:margin-top="0.0277in" fo:line-height="100%"/>
      <style:text-properties style:font-name="Calibri Light" style:font-name-asian="Yu Gothic Light" style:font-name-complex="Times New Roman" fo:color="#1F3763" fo:font-size="12pt" style:font-size-asian="12pt" style:font-size-complex="12pt" style:language-asian="nl" style:country-asian="NL" fo:hyphenate="true"/>
    </style:style>
    <style:style style:name="Kop7" style:display-name="Kop 7" style:family="paragraph" style:parent-style-name="Standaard" style:next-style-name="Standaard" style:default-outline-level="7">
      <style:paragraph-properties fo:keep-with-next="always" fo:keep-together="always" fo:margin-top="0.0277in"/>
      <style:text-properties style:font-name="Calibri Light" style:font-name-asian="Yu Gothic Light" style:font-name-complex="Times New Roman" fo:font-style="italic" style:font-style-asian="italic" style:font-style-complex="italic" fo:color="#1F3763" fo:hyphenate="true"/>
    </style:style>
    <style:style style:name="Kop8" style:display-name="Kop 8" style:family="paragraph" style:parent-style-name="Standaard" style:next-style-name="Standaard" style:default-outline-level="8">
      <style:paragraph-properties fo:keep-with-next="always" fo:keep-together="always" fo:margin-top="0.0277in"/>
      <style:text-properties style:font-name="Calibri Light" style:font-name-asian="Yu Gothic Light" style:font-name-complex="Times New Roman" fo:color="#272727" style:font-size-complex="10.5pt" fo:hyphenate="true"/>
    </style:style>
    <style:style style:name="Kop9" style:display-name="Kop 9" style:family="paragraph" style:parent-style-name="Standaard" style:next-style-name="Standaard" style:default-outline-level="9">
      <style:paragraph-properties fo:keep-with-next="always" fo:keep-together="always" fo:margin-top="0.0277in"/>
      <style:text-properties style:font-name="Cambria" style:font-name-asian="Times New Roman" style:font-name-complex="Times New Roman" fo:font-style="italic" style:font-style-asian="italic" style:font-style-complex="italic" fo:color="#272727" style:font-size-complex="10.5pt" fo:hyphenate="true"/>
    </style:style>
    <style:style style:name="Standaard" style:display-name="Standaard" style:family="paragraph">
      <style:paragraph-properties style:line-height-at-least="0.1944in"/>
      <style:text-properties fo:font-size="10.5pt" style:font-size-asian="10.5pt" style:font-size-complex="11pt" fo:hyphenate="true"/>
    </style:style>
    <style:style style:name="Standaardalinea-lettertype" style:display-name="Standaardalinea-lettertype" style:family="text"/>
    <style:style style:name="Verwijzingopmerking" style:display-name="Verwijzing opmerking" style:family="text" style:parent-style-name="Standaardalinea-lettertype">
      <style:text-properties fo:font-size="8pt" style:font-size-asian="8pt" style:font-size-complex="8pt"/>
    </style:style>
    <style:style style:name="Tekstopmerking" style:display-name="Tekst opmerking" style:family="paragraph" style:parent-style-name="Standaard">
      <style:paragraph-properties fo:line-height="100%"/>
      <style:text-properties style:font-size-complex="10pt" fo:hyphenate="true"/>
    </style:style>
    <style:style style:name="TekstopmerkingChar" style:display-name="Tekst opmerking Char" style:family="text" style:parent-style-name="Standaardalinea-lettertype">
      <style:text-properties style:font-name-complex="Arial" fo:font-size="10.5pt" style:font-size-asian="10.5pt" style:font-size-complex="10pt"/>
    </style:style>
    <style:style style:name="Voettekst" style:display-name="Voettekst" style:family="paragraph" style:parent-style-name="Standaard">
      <style:paragraph-properties fo:line-height="100%">
        <style:tab-stops>
          <style:tab-stop style:type="center" style:position="3.15in"/>
          <style:tab-stop style:type="right" style:position="6.3in"/>
        </style:tab-stops>
      </style:paragraph-properties>
      <style:text-properties fo:font-size="8pt" style:font-size-asian="8pt" fo:hyphenate="true"/>
    </style:style>
    <style:style style:name="VoettekstChar" style:display-name="Voettekst Char" style:family="text" style:parent-style-name="Standaardalinea-lettertype">
      <style:text-properties style:font-name-complex="Arial" fo:font-size="8pt" style:font-size-asian="8pt" style:font-size-complex="11pt"/>
    </style:style>
    <style:style style:name="Koptekst" style:display-name="Koptekst" style:family="paragraph" style:parent-style-name="Standaard">
      <style:paragraph-properties fo:line-height="100%">
        <style:tab-stops>
          <style:tab-stop style:type="center" style:position="3.15in"/>
          <style:tab-stop style:type="right" style:position="6.3in"/>
        </style:tab-stops>
      </style:paragraph-properties>
      <style:text-properties fo:hyphenate="true"/>
    </style:style>
    <style:style style:name="KoptekstChar" style:display-name="Koptekst Char" style:family="text" style:parent-style-name="Standaardalinea-lettertype">
      <style:text-properties style:font-name-complex="Arial" fo:font-size="10.5pt" style:font-size-asian="10.5pt" style:font-size-complex="11pt"/>
    </style:style>
    <style:style style:name="Accent" style:display-name="Accent" style:family="paragraph" style:parent-style-name="Standaard" style:next-style-name="Standaard">
      <style:text-properties style:font-name="Calibri Light" fo:font-weight="bold" style:font-weight-asian="bold" fo:text-transform="uppercase" fo:font-size="12pt" style:font-size-asian="12pt" fo:hyphenate="true"/>
    </style:style>
    <style:style style:name="RefKopjes" style:display-name="RefKopjes" style:family="paragraph" style:parent-style-name="Standaard" style:next-style-name="Standaard">
      <style:paragraph-properties style:line-height-at-least="0.1708in"/>
      <style:text-properties style:font-name="Calibri Light" fo:font-weight="bold" style:font-weight-asian="bold" fo:text-transform="uppercase" fo:font-size="11pt" style:font-size-asian="11pt" fo:hyphenate="true"/>
    </style:style>
    <style:style style:name="AccentChar" style:display-name="Accent Char" style:family="text" style:parent-style-name="Standaardalinea-lettertype">
      <style:text-properties style:font-name="Calibri Light" style:font-name-complex="Arial" fo:font-weight="bold" style:font-weight-asian="bold" fo:text-transform="uppercase" style:font-size-complex="11pt"/>
    </style:style>
    <style:style style:name="Onderwerp" style:display-name="Onderwerp" style:family="paragraph" style:parent-style-name="Standaard">
      <style:text-properties style:font-name="Calibri Light" fo:font-weight="bold" style:font-weight-asian="bold" fo:text-transform="uppercase" fo:font-size="14pt" style:font-size-asian="14pt" fo:hyphenate="true"/>
    </style:style>
    <style:style style:name="Bullets" style:display-name="Bullets" style:family="paragraph" style:parent-style-name="Standaard" style:list-style-name="Bulletlijst">
      <style:text-properties fo:hyphenate="true"/>
    </style:style>
    <style:style style:name="Gekleurdetekst" style:display-name="Gekleurde tekst" style:family="paragraph" style:parent-style-name="Standaard">
      <style:text-properties fo:color="#4472C4" fo:hyphenate="true"/>
    </style:style>
    <style:style style:name="DocumentTitel" style:display-name="Document Titel" style:family="paragraph" style:parent-style-name="Standaard">
      <style:text-properties style:font-name="Calibri Light" fo:font-weight="bold" style:font-weight-asian="bold" fo:text-transform="uppercase" fo:color="#575756" fo:font-size="31pt" style:font-size-asian="31pt" fo:hyphenate="true"/>
    </style:style>
    <style:style style:name="AccentRhorood" style:display-name="Accent Rho rood" style:family="paragraph" style:parent-style-name="Accent" style:next-style-name="Standaard">
      <style:text-properties fo:color="#4472C4" fo:hyphenate="true"/>
    </style:style>
    <style:style style:name="Lijstalinea" style:display-name="Lijstalinea" style:family="paragraph" style:parent-style-name="Standaard">
      <style:paragraph-properties style:contextual-spacing="true" fo:margin-left="0.5in">
        <style:tab-stops/>
      </style:paragraph-properties>
      <style:text-properties fo:hyphenate="true"/>
    </style:style>
    <style:style style:name="Kop1Char" style:display-name="Kop 1 Char" style:family="text" style:parent-style-name="Standaardalinea-lettertype">
      <style:text-properties style:font-name="Calibri Light" style:font-name-asian="Yu Gothic Light" style:font-name-complex="Times New Roman" fo:color="#2F5496" fo:font-size="16pt" style:font-size-asian="16pt" style:font-size-complex="16pt"/>
    </style:style>
    <style:style style:name="Kop2Char" style:display-name="Kop 2 Char" style:family="text" style:parent-style-name="Standaardalinea-lettertype">
      <style:text-properties style:font-name="Calibri Light" style:font-name-asian="Yu Gothic Light" style:font-name-complex="Times New Roman" fo:color="#2F5496" fo:font-size="13pt" style:font-size-asian="13pt" style:font-size-complex="13pt"/>
    </style:style>
    <style:style style:name="Kop3Char" style:display-name="Kop 3 Char" style:family="text" style:parent-style-name="Standaardalinea-lettertype">
      <style:text-properties style:font-name="Calibri Light" style:font-name-asian="Yu Gothic Light" style:font-name-complex="Times New Roman" fo:color="#1F3763"/>
    </style:style>
    <style:style style:name="Kop4Char" style:display-name="Kop 4 Char" style:family="text" style:parent-style-name="Standaardalinea-lettertype">
      <style:text-properties style:font-name="Calibri Light" style:font-name-asian="Yu Gothic Light" style:font-name-complex="Times New Roman" fo:font-style="italic" style:font-style-asian="italic" style:font-style-complex="italic" fo:color="#2F5496" fo:font-size="10.5pt" style:font-size-asian="10.5pt" style:font-size-complex="11pt"/>
    </style:style>
    <style:style style:name="Kopvaninhoudsopgave" style:display-name="Kop van inhoudsopgave" style:family="paragraph" style:parent-style-name="Kop1" style:next-style-name="Standaard" style:default-outline-level="1">
      <style:paragraph-properties fo:margin-top="0.3333in" fo:line-height="115%"/>
      <style:text-properties fo:font-weight="bold" style:font-weight-asian="bold" style:font-weight-complex="bold" fo:font-size="14pt" style:font-size-asian="14pt" style:font-size-complex="14pt" style:language-asian="nl" style:country-asian="NL" fo:hyphenate="true"/>
    </style:style>
    <style:style style:name="Inhopg1" style:display-name="Inhopg 1" style:family="paragraph" style:parent-style-name="Standaard" style:next-style-name="Standaard" style:auto-update="true">
      <style:paragraph-properties fo:margin-top="0.1666in" fo:margin-bottom="0.0833in">
        <style:tab-stops>
          <style:tab-stop style:type="left" style:position="0.4375in"/>
          <style:tab-stop style:type="right" style:leader-style="dotted" style:leader-text="." style:position="7.3166in"/>
        </style:tab-stops>
      </style:paragraph-properties>
      <style:text-properties style:font-name-complex="Calibri" fo:font-weight="bold" style:font-weight-asian="bold" style:font-weight-complex="bold" fo:font-size="10pt" style:font-size-asian="10pt" style:font-size-complex="10pt" fo:hyphenate="true"/>
    </style:style>
    <style:style style:name="Inhopg2" style:display-name="Inhopg 2" style:family="paragraph" style:parent-style-name="Standaard" style:next-style-name="Standaard" style:auto-update="true">
      <style:paragraph-properties fo:margin-left="0.1458in">
        <style:tab-stops>
          <style:tab-stop style:type="left" style:position="0.4375in"/>
          <style:tab-stop style:type="right" style:leader-style="dotted" style:leader-text="." style:position="7.1708in"/>
        </style:tab-stops>
      </style:paragraph-properties>
      <style:text-properties style:font-name-complex="Calibri" fo:font-style="italic" style:font-style-asian="italic" style:font-style-complex="italic" fo:font-size="10pt" style:font-size-asian="10pt" style:font-size-complex="10pt" fo:hyphenate="true"/>
    </style:style>
    <style:style style:name="Inhopg3" style:display-name="Inhopg 3" style:family="paragraph" style:parent-style-name="Standaard" style:next-style-name="Standaard" style:auto-update="true">
      <style:paragraph-properties fo:margin-left="0.2916in">
        <style:tab-stops>
          <style:tab-stop style:type="right" style:leader-style="dotted" style:leader-text="." style:position="7.025in"/>
        </style:tab-stops>
      </style:paragraph-properties>
      <style:text-properties style:font-name-complex="Calibri" fo:font-size="10pt" style:font-size-asian="10pt" style:font-size-complex="10pt" fo:hyphenate="true"/>
    </style:style>
    <style:style style:name="Hyperlink" style:display-name="Hyperlink" style:family="text" style:parent-style-name="Standaardalinea-lettertype">
      <style:text-properties fo:color="#0563C1" style:text-underline-type="single" style:text-underline-style="solid" style:text-underline-width="auto" style:text-underline-mode="continuous" style:text-underline-color="font-color"/>
    </style:style>
    <style:style style:name="Inhopg4" style:display-name="Inhopg 4" style:family="paragraph" style:parent-style-name="Standaard" style:next-style-name="Standaard" style:auto-update="true">
      <style:paragraph-properties fo:margin-left="0.4375in">
        <style:tab-stops/>
      </style:paragraph-properties>
      <style:text-properties style:font-name-complex="Calibri" fo:font-size="10pt" style:font-size-asian="10pt" style:font-size-complex="10pt" fo:hyphenate="true"/>
    </style:style>
    <style:style style:name="Inhopg5" style:display-name="Inhopg 5" style:family="paragraph" style:parent-style-name="Standaard" style:next-style-name="Standaard" style:auto-update="true">
      <style:paragraph-properties fo:margin-left="0.5833in">
        <style:tab-stops/>
      </style:paragraph-properties>
      <style:text-properties style:font-name-complex="Calibri" fo:font-size="10pt" style:font-size-asian="10pt" style:font-size-complex="10pt" fo:hyphenate="true"/>
    </style:style>
    <style:style style:name="Inhopg6" style:display-name="Inhopg 6" style:family="paragraph" style:parent-style-name="Standaard" style:next-style-name="Standaard" style:auto-update="true">
      <style:paragraph-properties fo:margin-left="0.7291in">
        <style:tab-stops/>
      </style:paragraph-properties>
      <style:text-properties style:font-name-complex="Calibri" fo:font-size="10pt" style:font-size-asian="10pt" style:font-size-complex="10pt" fo:hyphenate="true"/>
    </style:style>
    <style:style style:name="Inhopg7" style:display-name="Inhopg 7" style:family="paragraph" style:parent-style-name="Standaard" style:next-style-name="Standaard" style:auto-update="true">
      <style:paragraph-properties fo:margin-left="0.875in">
        <style:tab-stops/>
      </style:paragraph-properties>
      <style:text-properties style:font-name-complex="Calibri" fo:font-size="10pt" style:font-size-asian="10pt" style:font-size-complex="10pt" fo:hyphenate="true"/>
    </style:style>
    <style:style style:name="Inhopg8" style:display-name="Inhopg 8" style:family="paragraph" style:parent-style-name="Standaard" style:next-style-name="Standaard" style:auto-update="true">
      <style:paragraph-properties fo:margin-left="1.0208in">
        <style:tab-stops/>
      </style:paragraph-properties>
      <style:text-properties style:font-name-complex="Calibri" fo:font-size="10pt" style:font-size-asian="10pt" style:font-size-complex="10pt" fo:hyphenate="true"/>
    </style:style>
    <style:style style:name="Inhopg9" style:display-name="Inhopg 9" style:family="paragraph" style:parent-style-name="Standaard" style:next-style-name="Standaard" style:auto-update="true">
      <style:paragraph-properties fo:margin-left="1.1666in">
        <style:tab-stops/>
      </style:paragraph-properties>
      <style:text-properties style:font-name-complex="Calibri" fo:font-size="10pt" style:font-size-asian="10pt" style:font-size-complex="10pt" fo:hyphenate="true"/>
    </style:style>
    <style:style style:name="Kop6Char" style:display-name="Kop 6 Char" style:family="text" style:parent-style-name="Standaardalinea-lettertype">
      <style:text-properties style:font-name="Calibri Light" style:font-name-asian="Yu Gothic Light" style:font-name-complex="Times New Roman" fo:color="#1F3763" style:language-asian="nl" style:country-asian="NL"/>
    </style:style>
    <style:style style:name="Geenafstand" style:display-name="Geen afstand" style:family="paragraph">
      <style:text-properties fo:font-size="11pt" style:font-size-asian="11pt" style:font-size-complex="11pt" fo:hyphenate="true"/>
    </style:style>
    <style:style style:name="LijstalineaChar" style:display-name="Lijstalinea Char" style:family="text" style:parent-style-name="Standaardalinea-lettertype">
      <style:text-properties style:font-name-complex="Arial" fo:font-size="10.5pt" style:font-size-asian="10.5pt" style:font-size-complex="11pt"/>
    </style:style>
    <style:style style:name="Cijfers" style:display-name="Cijfers" style:family="paragraph" style:parent-style-name="Standaard" style:list-style-name="Cijferslijst">
      <style:text-properties fo:hyphenate="true"/>
    </style:style>
    <style:style style:name="Onderwerpvanopmerking" style:display-name="Onderwerp van opmerking" style:family="paragraph" style:parent-style-name="Tekstopmerking" style:next-style-name="Tekstopmerking">
      <style:text-properties fo:font-weight="bold" style:font-weight-asian="bold" style:font-weight-complex="bold" fo:font-size="10pt" style:font-size-asian="10pt" fo:hyphenate="true"/>
    </style:style>
    <style:style style:name="OnderwerpvanopmerkingChar" style:display-name="Onderwerp van opmerking Char" style:family="text" style:parent-style-name="TekstopmerkingChar">
      <style:text-properties style:font-name-complex="Arial" fo:font-weight="bold" style:font-weight-asian="bold" style:font-weight-complex="bold" fo:font-size="10pt" style:font-size-asian="10pt" style:font-size-complex="10pt"/>
    </style:style>
    <style:style style:name="Kop5Char" style:display-name="Kop 5 Char" style:family="text" style:parent-style-name="Standaardalinea-lettertype">
      <style:text-properties style:font-name="Calibri Light" style:font-name-asian="Yu Gothic Light" style:font-name-complex="Times New Roman" fo:color="#2F5496" fo:font-size="10.5pt" style:font-size-asian="10.5pt" style:font-size-complex="11pt"/>
    </style:style>
    <style:style style:name="Voetnoottekst" style:display-name="Voetnoottekst" style:family="paragraph" style:parent-style-name="Standaard">
      <style:paragraph-properties fo:line-height="100%"/>
      <style:text-properties fo:font-size="10pt" style:font-size-asian="10pt" style:font-size-complex="10pt" fo:hyphenate="true"/>
    </style:style>
    <style:style style:name="VoetnoottekstChar" style:display-name="Voetnoottekst Char" style:family="text" style:parent-style-name="Standaardalinea-lettertype">
      <style:text-properties style:font-name-complex="Arial" fo:font-size="10pt" style:font-size-asian="10pt" style:font-size-complex="10pt"/>
    </style:style>
    <style:style style:name="Voetnootmarkering" style:display-name="Voetnootmarkering" style:family="text" style:parent-style-name="Standaardalinea-lettertype">
      <style:text-properties style:text-position="super 66.6%"/>
    </style:style>
    <style:style style:name="Revisie" style:display-name="Revisie" style:family="paragraph">
      <style:text-properties fo:font-size="10.5pt" style:font-size-asian="10.5pt" style:font-size-complex="11pt" fo:hyphenate="true"/>
    </style:style>
    <style:style style:name="GevolgdeHyperlink" style:display-name="GevolgdeHyperlink" style:family="text" style:parent-style-name="Standaardalinea-lettertype">
      <style:text-properties fo:color="#954F72" style:text-underline-type="single" style:text-underline-style="solid" style:text-underline-width="auto" style:text-underline-mode="continuous" style:text-underline-color="font-color"/>
    </style:style>
    <style:style style:name="Onopgelostemelding" style:display-name="Onopgeloste melding" style:family="text" style:parent-style-name="Standaardalinea-lettertype">
      <style:text-properties fo:color="#605E5C" fo:background-color="#E1DFDD"/>
    </style:style>
    <style:style style:name="Ballontekst" style:display-name="Ballontekst" style:family="paragraph" style:parent-style-name="Standaard">
      <style:paragraph-properties fo:line-height="100%"/>
      <style:text-properties style:font-name="Times New Roman" style:font-name-complex="Times New Roman" fo:font-size="9pt" style:font-size-asian="9pt" style:font-size-complex="9pt" fo:hyphenate="true"/>
    </style:style>
    <style:style style:name="BallontekstChar" style:display-name="Ballontekst Char" style:family="text" style:parent-style-name="Standaardalinea-lettertype">
      <style:text-properties style:font-name="Times New Roman" style:font-name-complex="Times New Roman" fo:font-size="9pt" style:font-size-asian="9pt" style:font-size-complex="9pt"/>
    </style:style>
    <style:style style:name="Lijstalinea1" style:display-name="Lijstalinea1" style:family="paragraph" style:parent-style-name="Standaard" style:list-style-name="LFO6">
      <style:paragraph-properties fo:line-height="115%"/>
      <style:text-properties style:font-name-asian="Yu Mincho" fo:font-size="9pt" style:font-size-asian="9pt" fo:hyphenate="true"/>
    </style:style>
    <style:style style:name="Kop7Char" style:display-name="Kop 7 Char" style:family="text" style:parent-style-name="Standaardalinea-lettertype">
      <style:text-properties style:font-name="Calibri Light" style:font-name-asian="Yu Gothic Light" style:font-name-complex="Times New Roman" fo:font-style="italic" style:font-style-asian="italic" style:font-style-complex="italic" fo:color="#1F3763" fo:font-size="10.5pt" style:font-size-asian="10.5pt" style:font-size-complex="11pt"/>
    </style:style>
    <style:style style:name="Kop8Char" style:display-name="Kop 8 Char" style:family="text" style:parent-style-name="Standaardalinea-lettertype">
      <style:text-properties style:font-name="Calibri Light" style:font-name-asian="Yu Gothic Light" style:font-name-complex="Times New Roman" fo:color="#272727" fo:font-size="10.5pt" style:font-size-asian="10.5pt" style:font-size-complex="10.5pt"/>
    </style:style>
    <style:style style:name="Normaalweb" style:display-name="Normaal (web)" style:family="paragraph" style:parent-style-name="Standaard">
      <style:text-properties style:font-name="Times New Roman" style:font-name-complex="Times New Roman" fo:font-size="12pt" style:font-size-asian="12pt" style:font-size-complex="12pt" fo:hyphenate="true"/>
    </style:style>
    <style:style style:name="paragraph" style:display-name="paragraph" style:family="paragraph" style:parent-style-name="Standaard">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nl" style:country-asian="NL" fo:hyphenate="true"/>
    </style:style>
    <style:style style:name="normaltextrun" style:display-name="normaltextrun" style:family="text" style:parent-style-name="Standaardalinea-lettertype"/>
    <style:style style:name="eop" style:display-name="eop" style:family="text" style:parent-style-name="Standaardalinea-lettertype"/>
    <style:style style:name="scxw71396877" style:display-name="scxw71396877" style:family="text" style:parent-style-name="Standaardalinea-lettertype"/>
    <style:style style:name="Kop9Char" style:display-name="Kop 9 Char" style:family="text" style:parent-style-name="Standaardalinea-lettertype">
      <style:text-properties style:font-name="Cambria" style:font-name-asian="Times New Roman" style:font-name-complex="Times New Roman" fo:font-style="italic" style:font-style-asian="italic" style:font-style-complex="italic" fo:color="#272727" fo:font-size="10.5pt" style:font-size-asian="10.5pt" style:font-size-complex="10.5pt"/>
    </style:style>
    <style:style style:name="Titel" style:display-name="Titel" style:family="paragraph" style:parent-style-name="Standaard" style:next-style-name="Standaard">
      <style:paragraph-properties style:contextual-spacing="true" fo:line-height="100%"/>
      <style:text-properties style:font-name="Cambria" style:font-name-asian="Times New Roman" style:font-name-complex="Times New Roman" fo:letter-spacing="-0.0069in" style:letter-kerning="true" fo:font-size="28pt" style:font-size-asian="28pt" style:font-size-complex="28pt" fo:hyphenate="true"/>
    </style:style>
    <style:style style:name="TitelChar" style:display-name="Titel Char" style:family="text" style:parent-style-name="Standaardalinea-lettertype">
      <style:text-properties style:font-name="Cambria" style:font-name-asian="Times New Roman" style:font-name-complex="Times New Roman" fo:letter-spacing="-0.0069in" style:letter-kerning="true" fo:font-size="28pt" style:font-size-asian="28pt" style:font-size-complex="28pt"/>
    </style:style>
    <style:style style:name="WW_CharLFO1LVL1" style:family="text">
      <style:text-properties style:font-name="Times New Roman" style:font-name-complex="Times New Roman" fo:color="#4472C4"/>
    </style:style>
    <style:style style:name="WW_CharLFO1LVL2" style:family="text">
      <style:text-properties style:font-name="Arial" fo:color="#4472C4"/>
    </style:style>
    <style:style style:name="WW_CharLFO1LVL3" style:family="text">
      <style:text-properties style:font-name="Arial" fo:color="#4472C4"/>
    </style:style>
    <style:style style:name="WW_CharLFO1LVL4" style:family="text">
      <style:text-properties style:font-name="Arial" fo:color="#4472C4"/>
    </style:style>
    <style:style style:name="WW_CharLFO1LVL5" style:family="text">
      <style:text-properties style:font-name="Arial" fo:color="#4472C4"/>
    </style:style>
    <style:style style:name="WW_CharLFO1LVL6" style:family="text">
      <style:text-properties style:font-name="Arial" fo:color="#4472C4"/>
    </style:style>
    <style:style style:name="WW_CharLFO1LVL7" style:family="text">
      <style:text-properties style:font-name="Arial" fo:color="#4472C4"/>
    </style:style>
    <style:style style:name="WW_CharLFO1LVL8" style:family="text">
      <style:text-properties style:font-name="Arial" fo:color="#4472C4"/>
    </style:style>
    <style:style style:name="WW_CharLFO1LVL9" style:family="text">
      <style:text-properties style:font-name="Arial" fo:color="#4472C4"/>
    </style:style>
    <text:list-style style:name="Bulletlijst" style:display-name="Bullet lijst">
      <text:list-level-style-bullet text:level="1" text:style-name="WW_CharLFO1LVL1" text:bullet-char="●">
        <style:list-level-properties text:space-before="0in" text:min-label-width="0.2756in" text:list-level-position-and-space-mode="label-alignment">
          <style:list-level-label-alignment text:label-followed-by="listtab" fo:margin-left="0.2756in" fo:text-indent="-0.2756in"/>
        </style:list-level-properties>
        <style:text-properties style:font-name="Times New Roman"/>
      </text:list-level-style-bullet>
      <text:list-level-style-bullet text:level="2" text:style-name="WW_CharLFO1LVL2" text:bullet-char="-">
        <style:list-level-properties text:space-before="0.2756in" text:min-label-width="0.2756in" text:list-level-position-and-space-mode="label-alignment">
          <style:list-level-label-alignment text:label-followed-by="listtab" fo:margin-left="0.5513in" fo:text-indent="-0.2756in"/>
        </style:list-level-properties>
        <style:text-properties style:font-name="Arial"/>
      </text:list-level-style-bullet>
      <text:list-level-style-bullet text:level="3" text:style-name="WW_CharLFO1LVL3" text:bullet-char="●">
        <style:list-level-properties text:space-before="0.5513in" text:min-label-width="0.2756in" text:list-level-position-and-space-mode="label-alignment">
          <style:list-level-label-alignment text:label-followed-by="listtab" fo:margin-left="0.827in" fo:text-indent="-0.2756in"/>
        </style:list-level-properties>
        <style:text-properties style:font-name="Arial"/>
      </text:list-level-style-bullet>
      <text:list-level-style-bullet text:level="4" text:style-name="WW_CharLFO1LVL4" text:bullet-char="-">
        <style:list-level-properties text:space-before="0.827in" text:min-label-width="0.2756in" text:list-level-position-and-space-mode="label-alignment">
          <style:list-level-label-alignment text:label-followed-by="listtab" fo:margin-left="1.1027in" fo:text-indent="-0.2756in"/>
        </style:list-level-properties>
        <style:text-properties style:font-name="Arial"/>
      </text:list-level-style-bullet>
      <text:list-level-style-bullet text:level="5" text:style-name="WW_CharLFO1LVL5" text:bullet-char="●">
        <style:list-level-properties text:space-before="1.1027in" text:min-label-width="0.2756in" text:list-level-position-and-space-mode="label-alignment">
          <style:list-level-label-alignment text:label-followed-by="listtab" fo:margin-left="1.3784in" fo:text-indent="-0.2756in"/>
        </style:list-level-properties>
        <style:text-properties style:font-name="Arial"/>
      </text:list-level-style-bullet>
      <text:list-level-style-bullet text:level="6" text:style-name="WW_CharLFO1LVL6" text:bullet-char="-">
        <style:list-level-properties text:space-before="1.3784in" text:min-label-width="0.2756in" text:list-level-position-and-space-mode="label-alignment">
          <style:list-level-label-alignment text:label-followed-by="listtab" fo:margin-left="1.6541in" fo:text-indent="-0.2756in"/>
        </style:list-level-properties>
        <style:text-properties style:font-name="Arial"/>
      </text:list-level-style-bullet>
      <text:list-level-style-bullet text:level="7" text:style-name="WW_CharLFO1LVL7" text:bullet-char="●">
        <style:list-level-properties text:space-before="1.6541in" text:min-label-width="0.2756in" text:list-level-position-and-space-mode="label-alignment">
          <style:list-level-label-alignment text:label-followed-by="listtab" fo:margin-left="1.9298in" fo:text-indent="-0.2756in"/>
        </style:list-level-properties>
        <style:text-properties style:font-name="Arial"/>
      </text:list-level-style-bullet>
      <text:list-level-style-bullet text:level="8" text:style-name="WW_CharLFO1LVL8" text:bullet-char="-">
        <style:list-level-properties text:space-before="1.9298in" text:min-label-width="0.2756in" text:list-level-position-and-space-mode="label-alignment">
          <style:list-level-label-alignment text:label-followed-by="listtab" fo:margin-left="2.2055in" fo:text-indent="-0.2756in"/>
        </style:list-level-properties>
        <style:text-properties style:font-name="Arial"/>
      </text:list-level-style-bullet>
      <text:list-level-style-bullet text:level="9" text:style-name="WW_CharLFO1LVL9" text:bullet-char="●">
        <style:list-level-properties text:space-before="2.2055in" text:min-label-width="0.2756in" text:list-level-position-and-space-mode="label-alignment">
          <style:list-level-label-alignment text:label-followed-by="listtab" fo:margin-left="2.4812in" fo:text-indent="-0.2756in"/>
        </style:list-level-properties>
        <style:text-properties style:font-name="Arial"/>
      </text:list-level-style-bullet>
    </text:list-style>
    <style:style style:name="WW_CharLFO2LVL1" style:family="text">
      <style:text-properties fo:color="#4472C4"/>
    </style:style>
    <style:style style:name="WW_CharLFO2LVL2" style:family="text">
      <style:text-properties fo:color="#4472C4"/>
    </style:style>
    <style:style style:name="WW_CharLFO2LVL3" style:family="text">
      <style:text-properties fo:color="#4472C4"/>
    </style:style>
    <style:style style:name="WW_CharLFO2LVL4" style:family="text">
      <style:text-properties fo:color="#4472C4"/>
    </style:style>
    <style:style style:name="WW_CharLFO2LVL5" style:family="text">
      <style:text-properties fo:color="#4472C4"/>
    </style:style>
    <style:style style:name="WW_CharLFO2LVL6" style:family="text">
      <style:text-properties fo:color="#4472C4"/>
    </style:style>
    <style:style style:name="WW_CharLFO2LVL7" style:family="text">
      <style:text-properties fo:color="#4472C4"/>
    </style:style>
    <style:style style:name="WW_CharLFO2LVL8" style:family="text">
      <style:text-properties fo:color="#4472C4"/>
    </style:style>
    <style:style style:name="WW_CharLFO2LVL9" style:family="text">
      <style:text-properties fo:color="#4472C4"/>
    </style:style>
    <text:list-style style:name="Cijferslijst" style:display-name="Cijfers lijst">
      <text:list-level-style-number text:level="1" text:style-name="WW_CharLFO2LVL1" style:num-suffix="." style:num-list-format-name="NLF0" style:num-format="1">
        <style:list-level-properties text:space-before="0in" text:min-label-width="0.2756in" text:list-level-position-and-space-mode="label-alignment">
          <style:list-level-label-alignment text:label-followed-by="listtab" fo:margin-left="0.2756in" fo:text-indent="-0.2756in"/>
        </style:list-level-properties>
      </text:list-level-style-number>
      <text:list-level-style-number text:level="2" text:style-name="WW_CharLFO2LVL2" style:num-suffix="." style:num-list-format-name="NLF0" style:num-format="a" style:num-letter-sync="true">
        <style:list-level-properties text:space-before="0.2756in" text:min-label-width="0.2756in" text:list-level-position-and-space-mode="label-alignment">
          <style:list-level-label-alignment text:label-followed-by="listtab" fo:margin-left="0.5513in" fo:text-indent="-0.2756in"/>
        </style:list-level-properties>
      </text:list-level-style-number>
      <text:list-level-style-number text:level="3" text:style-name="WW_CharLFO2LVL3" style:num-suffix="." style:num-list-format-name="NLF0" style:num-format="i">
        <style:list-level-properties text:space-before="0.5513in" text:min-label-width="0.2756in" text:list-level-position-and-space-mode="label-alignment">
          <style:list-level-label-alignment text:label-followed-by="listtab" fo:margin-left="0.827in" fo:text-indent="-0.2756in"/>
        </style:list-level-properties>
      </text:list-level-style-number>
      <text:list-level-style-number text:level="4" text:style-name="WW_CharLFO2LVL4" style:num-suffix="." style:num-list-format-name="NLF0" style:num-format="1">
        <style:list-level-properties text:space-before="0.827in" text:min-label-width="0.2756in" text:list-level-position-and-space-mode="label-alignment">
          <style:list-level-label-alignment text:label-followed-by="listtab" fo:margin-left="1.1027in" fo:text-indent="-0.2756in"/>
        </style:list-level-properties>
      </text:list-level-style-number>
      <text:list-level-style-number text:level="5" text:style-name="WW_CharLFO2LVL5" style:num-suffix="." style:num-list-format-name="NLF0" style:num-format="a" style:num-letter-sync="true">
        <style:list-level-properties text:space-before="1.1027in" text:min-label-width="0.2756in" text:list-level-position-and-space-mode="label-alignment">
          <style:list-level-label-alignment text:label-followed-by="listtab" fo:margin-left="1.3784in" fo:text-indent="-0.2756in"/>
        </style:list-level-properties>
      </text:list-level-style-number>
      <text:list-level-style-number text:level="6" text:style-name="WW_CharLFO2LVL6" style:num-suffix="." style:num-list-format-name="NLF0" style:num-format="i">
        <style:list-level-properties text:space-before="1.3784in" text:min-label-width="0.2756in" text:list-level-position-and-space-mode="label-alignment">
          <style:list-level-label-alignment text:label-followed-by="listtab" fo:margin-left="1.6541in" fo:text-indent="-0.2756in"/>
        </style:list-level-properties>
      </text:list-level-style-number>
      <text:list-level-style-number text:level="7" text:style-name="WW_CharLFO2LVL7" style:num-suffix="." style:num-list-format-name="NLF0" style:num-format="1">
        <style:list-level-properties text:space-before="1.6541in" text:min-label-width="0.2756in" text:list-level-position-and-space-mode="label-alignment">
          <style:list-level-label-alignment text:label-followed-by="listtab" fo:margin-left="1.9298in" fo:text-indent="-0.2756in"/>
        </style:list-level-properties>
      </text:list-level-style-number>
      <text:list-level-style-number text:level="8" text:style-name="WW_CharLFO2LVL8" style:num-suffix="." style:num-list-format-name="NLF0" style:num-format="a" style:num-letter-sync="true">
        <style:list-level-properties text:space-before="1.9298in" text:min-label-width="0.2756in" text:list-level-position-and-space-mode="label-alignment">
          <style:list-level-label-alignment text:label-followed-by="listtab" fo:margin-left="2.2055in" fo:text-indent="-0.2756in"/>
        </style:list-level-properties>
      </text:list-level-style-number>
      <text:list-level-style-number text:level="9" text:style-name="WW_CharLFO2LVL9" style:num-suffix="." style:num-list-format-name="NLF0" style:num-format="i">
        <style:list-level-properties text:space-before="2.2055in" text:min-label-width="0.2756in" text:list-level-position-and-space-mode="label-alignment">
          <style:list-level-label-alignment text:label-followed-by="listtab" fo:margin-left="2.4812in" fo:text-indent="-0.2756in"/>
        </style:list-level-properties>
      </text:list-level-style-number>
    </text:list-style>
    <style:style style:name="WW_CharLFO3LVL1" style:family="text">
      <style:text-properties style:font-name="Symbol"/>
    </style:style>
    <style:style style:name="WW_CharLFO3LVL2" style:family="text">
      <style:text-properties style:font-name="Verdana"/>
    </style:style>
    <style:style style:name="WW_CharLFO3LVL3" style:family="text">
      <style:text-properties style:font-name="Symbol" style:use-window-font-color="true"/>
    </style:style>
    <style:style style:name="WW_CharLFO3LVL4" style:family="text">
      <style:text-properties style:font-name="Verdana"/>
    </style:style>
    <style:style style:name="WW_CharLFO3LVL5" style:family="text">
      <style:text-properties style:font-name="Symbol"/>
    </style:style>
    <style:style style:name="WW_CharLFO3LVL6" style:family="text">
      <style:text-properties style:font-name="Verdana"/>
    </style:style>
    <style:style style:name="WW_CharLFO3LVL7" style:family="text">
      <style:text-properties style:font-name="Symbol"/>
    </style:style>
    <style:style style:name="WW_CharLFO3LVL8" style:family="text">
      <style:text-properties style:font-name="Verdana"/>
    </style:style>
    <style:style style:name="WW_CharLFO3LVL9" style:family="text">
      <style:text-properties style:font-name="Symbol" style:use-window-font-color="true"/>
    </style:style>
    <text:list-style style:name="LFO6" style:display-name="LFO6">
      <text:list-level-style-bullet text:level="1" text:style-name="WW_CharLFO3LVL1" text:bullet-char="">
        <style:list-level-properties text:space-before="0.1576in" text:min-label-width="0.1576in" text:list-level-position-and-space-mode="label-alignment">
          <style:list-level-label-alignment text:label-followed-by="listtab" fo:margin-left="0.3152in" fo:text-indent="-0.1576in"/>
        </style:list-level-properties>
        <style:text-properties style:font-name="Symbol"/>
      </text:list-level-style-bullet>
      <text:list-level-style-bullet text:level="2" text:style-name="WW_CharLFO3LVL2" text:bullet-char="-">
        <style:list-level-properties text:space-before="0.3152in" text:min-label-width="0.1576in" text:list-level-position-and-space-mode="label-alignment">
          <style:list-level-label-alignment text:label-followed-by="listtab" fo:margin-left="0.4729in" fo:text-indent="-0.1576in"/>
        </style:list-level-properties>
        <style:text-properties style:font-name="Verdana"/>
      </text:list-level-style-bullet>
      <text:list-level-style-bullet text:level="3" text:style-name="WW_CharLFO3LVL3" text:bullet-char="">
        <style:list-level-properties text:space-before="0.4729in" text:min-label-width="0.1576in" text:list-level-position-and-space-mode="label-alignment">
          <style:list-level-label-alignment text:label-followed-by="listtab" fo:margin-left="0.6305in" fo:text-indent="-0.1576in"/>
        </style:list-level-properties>
        <style:text-properties style:font-name="Symbol"/>
      </text:list-level-style-bullet>
      <text:list-level-style-bullet text:level="4" text:style-name="WW_CharLFO3LVL4" text:bullet-char="-">
        <style:list-level-properties text:space-before="0.6305in" text:min-label-width="0.1576in" text:list-level-position-and-space-mode="label-alignment">
          <style:list-level-label-alignment text:label-followed-by="listtab" fo:margin-left="0.7881in" fo:text-indent="-0.1576in"/>
        </style:list-level-properties>
        <style:text-properties style:font-name="Verdana"/>
      </text:list-level-style-bullet>
      <text:list-level-style-bullet text:level="5" text:style-name="WW_CharLFO3LVL5" text:bullet-char="">
        <style:list-level-properties text:space-before="0.7881in" text:min-label-width="0.1576in" text:list-level-position-and-space-mode="label-alignment">
          <style:list-level-label-alignment text:label-followed-by="listtab" fo:margin-left="0.9458in" fo:text-indent="-0.1576in"/>
        </style:list-level-properties>
        <style:text-properties style:font-name="Symbol"/>
      </text:list-level-style-bullet>
      <text:list-level-style-bullet text:level="6" text:style-name="WW_CharLFO3LVL6" text:bullet-char="-">
        <style:list-level-properties text:space-before="0.9458in" text:min-label-width="0.1576in" text:list-level-position-and-space-mode="label-alignment">
          <style:list-level-label-alignment text:label-followed-by="listtab" fo:margin-left="1.1034in" fo:text-indent="-0.1576in"/>
        </style:list-level-properties>
        <style:text-properties style:font-name="Verdana"/>
      </text:list-level-style-bullet>
      <text:list-level-style-bullet text:level="7" text:style-name="WW_CharLFO3LVL7" text:bullet-char="">
        <style:list-level-properties text:space-before="1.1034in" text:min-label-width="0.1576in" text:list-level-position-and-space-mode="label-alignment">
          <style:list-level-label-alignment text:label-followed-by="listtab" fo:margin-left="1.2611in" fo:text-indent="-0.1576in"/>
        </style:list-level-properties>
        <style:text-properties style:font-name="Symbol"/>
      </text:list-level-style-bullet>
      <text:list-level-style-bullet text:level="8" text:style-name="WW_CharLFO3LVL8" text:bullet-char="-">
        <style:list-level-properties text:space-before="1.2611in" text:min-label-width="0.1576in" text:list-level-position-and-space-mode="label-alignment">
          <style:list-level-label-alignment text:label-followed-by="listtab" fo:margin-left="1.4187in" fo:text-indent="-0.1576in"/>
        </style:list-level-properties>
        <style:text-properties style:font-name="Verdana"/>
      </text:list-level-style-bullet>
      <text:list-level-style-bullet text:level="9" text:style-name="WW_CharLFO3LVL9" text:bullet-char="">
        <style:list-level-properties text:space-before="1.4187in" text:min-label-width="0.1576in" text:list-level-position-and-space-mode="label-alignment">
          <style:list-level-label-alignment text:label-followed-by="listtab" fo:margin-left="1.5763in" fo:text-indent="-0.1576in"/>
        </style:list-level-properties>
        <style:text-properties style:font-name="Symbol"/>
      </text:list-level-style-bullet>
    </text:list-style>
    <text:notes-configuration text:note-class="footnote" text:citation-style-name="Voetnootmarkering" text:citation-body-style-name="Voetnootmarkering"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6LVL1" style:family="text">
      <style:text-properties style:font-name="Symbo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Symbo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11LVL1" style:family="text">
      <style:text-properties style:font-name="Symbol"/>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style:style style:name="WW_CharLFO12LVL1" style:family="text">
      <style:text-properties style:font-name="Symbol"/>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style style:name="WW_CharLFO13LVL1" style:family="text">
      <style:text-properties style:font-name="Verdana" fo:font-weight="bold" style:font-weight-asian="bold" style:font-weight-complex="bold" style:use-window-font-color="true"/>
    </style:style>
    <style:style style:name="WW_CharLFO16LVL5" style:family="text">
      <style:text-properties style:font-name="Calibri" style:font-name-asian="Calibri" style:font-name-complex="Calibri"/>
    </style:style>
    <style:style style:name="WW_CharLFO17LVL1" style:family="text">
      <style:text-properties style:font-name="Verdana" style:font-name-asian="Calibri" style:font-name-complex="Arial"/>
    </style:style>
    <style:style style:name="WW_CharLFO17LVL2" style:family="text">
      <style:text-properties style:font-name="Courier New" style:font-name-complex="Courier New"/>
    </style:style>
    <style:style style:name="WW_CharLFO17LVL3" style:family="text">
      <style:text-properties style:font-name="Wingdings"/>
    </style:style>
    <style:style style:name="WW_CharLFO17LVL4" style:family="text">
      <style:text-properties style:font-name="Symbol"/>
    </style:style>
    <style:style style:name="WW_CharLFO17LVL5" style:family="text">
      <style:text-properties style:font-name="Courier New" style:font-name-complex="Courier New"/>
    </style:style>
    <style:style style:name="WW_CharLFO17LVL6" style:family="text">
      <style:text-properties style:font-name="Wingdings"/>
    </style:style>
    <style:style style:name="WW_CharLFO17LVL7" style:family="text">
      <style:text-properties style:font-name="Symbol"/>
    </style:style>
    <style:style style:name="WW_CharLFO17LVL8" style:family="text">
      <style:text-properties style:font-name="Courier New" style:font-name-complex="Courier New"/>
    </style:style>
    <style:style style:name="WW_CharLFO17LVL9" style:family="text">
      <style:text-properties style:font-name="Wingdings"/>
    </style:style>
    <style:style style:name="WW_CharLFO22LVL1" style:family="text">
      <style:text-properties style:font-name="Verdana" fo:font-weight="bold" style:font-weight-asian="bold" style:font-weight-complex="normal" fo:font-style="normal" style:font-style-asian="normal" style:use-window-font-color="true" fo:font-size="13pt" style:font-size-asian="13pt"/>
    </style:style>
    <style:style style:name="WW_CharLFO23LVL3" style:family="text">
      <style:text-properties style:font-name="Verdana" fo:font-weight="bold" style:font-weight-asian="bold" style:font-weight-complex="bold" style:use-window-font-color="true"/>
    </style:style>
    <style:style style:name="WW_CharLFO25LVL1" style:family="text">
      <style:text-properties style:font-name="Verdana" fo:font-weight="bold" style:font-weight-asian="bold" style:font-weight-complex="bold" style:use-window-font-color="true"/>
    </style:style>
    <style:style style:name="WW_CharLFO25LVL3" style:family="text">
      <style:text-properties fo:font-weight="bold" style:font-weight-asian="bold" style:font-weight-complex="bold"/>
    </style:style>
    <style:style style:name="WW_CharLFO26LVL1" style:family="text">
      <style:text-properties style:font-name="Verdana" style:use-window-font-color="true"/>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4">
      <text:list-level-style-number text:level="1" style:num-suffix="." style:num-list-format-name="NLF1"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1" style:num-format="1" text:display-levels="2">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3" style:num-suffix="." style:num-list-format-name="NLF1" style:num-format="1" text:display-levels="3">
        <style:list-level-properties text:space-before="0.5in" text:min-label-width="1in" text:list-level-position-and-space-mode="label-alignment">
          <style:list-level-label-alignment text:label-followed-by="listtab" fo:margin-left="1.5in" fo:text-indent="-1in"/>
        </style:list-level-properties>
      </text:list-level-style-number>
      <text:list-level-style-number text:level="4" style:num-suffix="." style:num-list-format-name="NLF1" style:num-format="1" text:display-levels="4">
        <style:list-level-properties text:space-before="0.75in" text:min-label-width="1.25in" text:list-level-position-and-space-mode="label-alignment">
          <style:list-level-label-alignment text:label-followed-by="listtab" fo:margin-left="2in" fo:text-indent="-1.25in"/>
        </style:list-level-properties>
      </text:list-level-style-number>
      <text:list-level-style-number text:level="5" style:num-suffix="." style:num-list-format-name="NLF1" style:num-format="1" text:display-levels="5">
        <style:list-level-properties text:space-before="1in" text:min-label-width="1.5in" text:list-level-position-and-space-mode="label-alignment">
          <style:list-level-label-alignment text:label-followed-by="listtab" fo:margin-left="2.5in" fo:text-indent="-1.5in"/>
        </style:list-level-properties>
      </text:list-level-style-number>
      <text:list-level-style-number text:level="6" style:num-suffix="." style:num-list-format-name="NLF1" style:num-format="1" text:display-levels="6">
        <style:list-level-properties text:space-before="1.25in" text:min-label-width="1.75in" text:list-level-position-and-space-mode="label-alignment">
          <style:list-level-label-alignment text:label-followed-by="listtab" fo:margin-left="3in" fo:text-indent="-1.75in"/>
        </style:list-level-properties>
      </text:list-level-style-number>
      <text:list-level-style-number text:level="7" style:num-suffix="." style:num-list-format-name="NLF1" style:num-format="1" text:display-levels="7">
        <style:list-level-properties text:space-before="1.5in" text:min-label-width="2in" text:list-level-position-and-space-mode="label-alignment">
          <style:list-level-label-alignment text:label-followed-by="listtab" fo:margin-left="3.5in" fo:text-indent="-2in"/>
        </style:list-level-properties>
      </text:list-level-style-number>
      <text:list-level-style-number text:level="8" style:num-suffix="." style:num-list-format-name="NLF1" style:num-format="1" text:display-levels="8">
        <style:list-level-properties text:space-before="1.75in" text:min-label-width="2.25in" text:list-level-position-and-space-mode="label-alignment">
          <style:list-level-label-alignment text:label-followed-by="listtab" fo:margin-left="4in" fo:text-indent="-2.25in"/>
        </style:list-level-properties>
      </text:list-level-style-number>
      <text:list-level-style-number text:level="9" style:num-suffix="." style:num-list-format-name="NLF1" style:num-format="1" text:display-levels="9">
        <style:list-level-properties text:space-before="2in" text:min-label-width="2.5in" text:list-level-position-and-space-mode="label-alignment">
          <style:list-level-label-alignment text:label-followed-by="listtab" fo:margin-left="4.5in" fo:text-indent="-2.5in"/>
        </style:list-level-properties>
      </text:list-level-style-number>
    </text:list-style>
    <text:list-style style:name="LFO5">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_1">
      <text:list-level-style-bullet text:level="1" text:style-name="WW_CharLFO6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6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6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6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6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6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6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6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6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7">
      <text:list-level-style-bullet text:level="1" text:style-name="WW_CharLFO7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7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7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7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7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7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7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7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7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8">
      <text:list-level-style-number text:level="1" style:num-suffix="." style:num-list-format-name="NLF3" style:num-format="1" text:start-value="2">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list-format-name="NLF3" style:num-format="1" text:display-levels="2">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3" style:num-list-format-name="NLF3" style:num-format="1" text:display-levels="3">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4" style:num-list-format-name="NLF3" style:num-format="1" text:display-levels="4">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5" style:num-list-format-name="NLF3" style:num-format="1" text:display-levels="5">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6" style:num-list-format-name="NLF3" style:num-format="1" text:display-levels="6">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7" style:num-list-format-name="NLF3" style:num-format="1" text:display-levels="7">
        <style:list-level-properties text:space-before="0.25in" text:min-label-width="1.5in" text:list-level-position-and-space-mode="label-alignment">
          <style:list-level-label-alignment text:label-followed-by="listtab" fo:margin-left="1.75in" fo:text-indent="-1.5in"/>
        </style:list-level-properties>
      </text:list-level-style-number>
      <text:list-level-style-number text:level="8" style:num-list-format-name="NLF3" style:num-format="1" text:display-levels="8">
        <style:list-level-properties text:space-before="0.25in" text:min-label-width="1.75in" text:list-level-position-and-space-mode="label-alignment">
          <style:list-level-label-alignment text:label-followed-by="listtab" fo:margin-left="2in" fo:text-indent="-1.75in"/>
        </style:list-level-properties>
      </text:list-level-style-number>
      <text:list-level-style-number text:level="9" style:num-list-format-name="NLF3" style:num-format="1" text:display-levels="9">
        <style:list-level-properties text:space-before="0.25in" text:min-label-width="2in" text:list-level-position-and-space-mode="label-alignment">
          <style:list-level-label-alignment text:label-followed-by="listtab" fo:margin-left="2.25in" fo:text-indent="-2in"/>
        </style:list-level-properties>
      </text:list-level-style-number>
    </text:list-style>
    <text:list-style style:name="LFO9">
      <text:list-level-style-number text:level="1" style:num-suffix="." style:num-list-format-name="NLF1" style:num-format="1" text:start-value="2">
        <style:list-level-properties text:space-before="0in" text:min-label-width="0.3611in" text:list-level-position-and-space-mode="label-alignment">
          <style:list-level-label-alignment text:label-followed-by="listtab" fo:margin-left="0.3611in" fo:text-indent="-0.3611in"/>
        </style:list-level-properties>
      </text:list-level-style-number>
      <text:list-level-style-number text:level="2" style:num-suffix="." style:num-list-format-name="NLF1" style:num-format="1" text:display-levels="2">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3" style:num-suffix="." style:num-list-format-name="NLF1" style:num-format="1" text:display-levels="3">
        <style:list-level-properties text:space-before="0.5in" text:min-label-width="0.75in" text:list-level-position-and-space-mode="label-alignment">
          <style:list-level-label-alignment text:label-followed-by="listtab" fo:margin-left="1.25in" fo:text-indent="-0.75in"/>
        </style:list-level-properties>
      </text:list-level-style-number>
      <text:list-level-style-number text:level="4" style:num-suffix="." style:num-list-format-name="NLF1" style:num-format="1" text:display-levels="4">
        <style:list-level-properties text:space-before="0.75in" text:min-label-width="1in" text:list-level-position-and-space-mode="label-alignment">
          <style:list-level-label-alignment text:label-followed-by="listtab" fo:margin-left="1.75in" fo:text-indent="-1in"/>
        </style:list-level-properties>
      </text:list-level-style-number>
      <text:list-level-style-number text:level="5" style:num-suffix="." style:num-list-format-name="NLF1" style:num-format="1" text:display-levels="5">
        <style:list-level-properties text:space-before="1in" text:min-label-width="1.25in" text:list-level-position-and-space-mode="label-alignment">
          <style:list-level-label-alignment text:label-followed-by="listtab" fo:margin-left="2.25in" fo:text-indent="-1.25in"/>
        </style:list-level-properties>
      </text:list-level-style-number>
      <text:list-level-style-number text:level="6" style:num-suffix="." style:num-list-format-name="NLF1" style:num-format="1" text:display-levels="6">
        <style:list-level-properties text:space-before="1.25in" text:min-label-width="1.5in" text:list-level-position-and-space-mode="label-alignment">
          <style:list-level-label-alignment text:label-followed-by="listtab" fo:margin-left="2.75in" fo:text-indent="-1.5in"/>
        </style:list-level-properties>
      </text:list-level-style-number>
      <text:list-level-style-number text:level="7" style:num-suffix="." style:num-list-format-name="NLF1" style:num-format="1" text:display-levels="7">
        <style:list-level-properties text:space-before="1.5in" text:min-label-width="1.5in" text:list-level-position-and-space-mode="label-alignment">
          <style:list-level-label-alignment text:label-followed-by="listtab" fo:margin-left="3in" fo:text-indent="-1.5in"/>
        </style:list-level-properties>
      </text:list-level-style-number>
      <text:list-level-style-number text:level="8" style:num-suffix="." style:num-list-format-name="NLF1" style:num-format="1" text:display-levels="8">
        <style:list-level-properties text:space-before="1.75in" text:min-label-width="1.75in" text:list-level-position-and-space-mode="label-alignment">
          <style:list-level-label-alignment text:label-followed-by="listtab" fo:margin-left="3.5in" fo:text-indent="-1.75in"/>
        </style:list-level-properties>
      </text:list-level-style-number>
      <text:list-level-style-number text:level="9" style:num-suffix="." style:num-list-format-name="NLF1" style:num-format="1" text:display-levels="9">
        <style:list-level-properties text:space-before="2in" text:min-label-width="2in" text:list-level-position-and-space-mode="label-alignment">
          <style:list-level-label-alignment text:label-followed-by="listtab" fo:margin-left="4in" fo:text-indent="-2in"/>
        </style:list-level-properties>
      </text:list-level-style-number>
    </text:list-style>
    <text:list-style style:name="LFO10">
      <text:list-level-style-number text:level="1" style:num-suffix="." style:num-list-format-name="NLF0"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number text:level="1" text:style-name="WW_CharLFO13LVL1" style:num-suffix="." style:num-list-format-name="NLF3"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3" style:num-format="1" text:display-levels="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list-format-name="NLF3"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list-format-name="NLF3" style:num-format="1" text:display-levels="4">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5" style:num-list-format-name="NLF3" style:num-format="1" text:display-levels="5">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6" style:num-list-format-name="NLF3" style:num-format="1" text:display-levels="6">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7" style:num-list-format-name="NLF3"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list-format-name="NLF3" style:num-format="1" text:display-levels="8">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9" style:num-list-format-name="NLF3" style:num-format="1" text:display-levels="9">
        <style:list-level-properties text:space-before="0.25in" text:min-label-width="1.5in" text:list-level-position-and-space-mode="label-alignment">
          <style:list-level-label-alignment text:label-followed-by="listtab" fo:margin-left="1.75in" fo:text-indent="-1.5in"/>
        </style:list-level-properties>
      </text:list-level-style-number>
    </text:list-style>
    <text:list-style style:name="LFO14">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1" text:display-levels="2">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3" style:num-suffix="." style:num-list-format-name="NLF1" style:num-format="1" text:display-levels="3">
        <style:list-level-properties text:space-before="0.5in" text:min-label-width="0.75in" text:list-level-position-and-space-mode="label-alignment">
          <style:list-level-label-alignment text:label-followed-by="listtab" fo:margin-left="1.25in" fo:text-indent="-0.75in"/>
        </style:list-level-properties>
      </text:list-level-style-number>
      <text:list-level-style-number text:level="4" style:num-suffix="." style:num-list-format-name="NLF1" style:num-format="1" text:display-levels="4">
        <style:list-level-properties text:space-before="0.75in" text:min-label-width="1in" text:list-level-position-and-space-mode="label-alignment">
          <style:list-level-label-alignment text:label-followed-by="listtab" fo:margin-left="1.75in" fo:text-indent="-1in"/>
        </style:list-level-properties>
      </text:list-level-style-number>
      <text:list-level-style-number text:level="5" style:num-suffix="." style:num-list-format-name="NLF1" style:num-format="1" text:display-levels="5">
        <style:list-level-properties text:space-before="1in" text:min-label-width="1in" text:list-level-position-and-space-mode="label-alignment">
          <style:list-level-label-alignment text:label-followed-by="listtab" fo:margin-left="2in" fo:text-indent="-1in"/>
        </style:list-level-properties>
      </text:list-level-style-number>
      <text:list-level-style-number text:level="6" style:num-suffix="." style:num-list-format-name="NLF1" style:num-format="1" text:display-levels="6">
        <style:list-level-properties text:space-before="1.25in" text:min-label-width="1.25in" text:list-level-position-and-space-mode="label-alignment">
          <style:list-level-label-alignment text:label-followed-by="listtab" fo:margin-left="2.5in" fo:text-indent="-1.25in"/>
        </style:list-level-properties>
      </text:list-level-style-number>
      <text:list-level-style-number text:level="7" style:num-suffix="." style:num-list-format-name="NLF1" style:num-format="1" text:display-levels="7">
        <style:list-level-properties text:space-before="1.5in" text:min-label-width="1.5in" text:list-level-position-and-space-mode="label-alignment">
          <style:list-level-label-alignment text:label-followed-by="listtab" fo:margin-left="3in" fo:text-indent="-1.5in"/>
        </style:list-level-properties>
      </text:list-level-style-number>
      <text:list-level-style-number text:level="8" style:num-suffix="." style:num-list-format-name="NLF1" style:num-format="1" text:display-levels="8">
        <style:list-level-properties text:space-before="1.75in" text:min-label-width="1.75in" text:list-level-position-and-space-mode="label-alignment">
          <style:list-level-label-alignment text:label-followed-by="listtab" fo:margin-left="3.5in" fo:text-indent="-1.75in"/>
        </style:list-level-properties>
      </text:list-level-style-number>
      <text:list-level-style-number text:level="9" style:num-suffix="." style:num-list-format-name="NLF1" style:num-format="1" text:display-levels="9">
        <style:list-level-properties text:space-before="2in" text:min-label-width="2in" text:list-level-position-and-space-mode="label-alignment">
          <style:list-level-label-alignment text:label-followed-by="listtab" fo:margin-left="4in" fo:text-indent="-2in"/>
        </style:list-level-properties>
      </text:list-level-style-number>
    </text:list-style>
    <text:list-style style:name="LFO15">
      <text:list-level-style-number text:level="1" style:num-suffix="." style:num-list-format-name="NLF3"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3" style:num-format="1" text:display-levels="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list-format-name="NLF3"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list-format-name="NLF3" style:num-format="1" text:display-levels="4">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5" style:num-list-format-name="NLF3" style:num-format="1" text:display-levels="5">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6" style:num-list-format-name="NLF3" style:num-format="1" text:display-levels="6">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7" style:num-list-format-name="NLF3"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list-format-name="NLF3" style:num-format="1" text:display-levels="8">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9" style:num-list-format-name="NLF3" style:num-format="1" text:display-levels="9">
        <style:list-level-properties text:space-before="0.25in" text:min-label-width="1.5in" text:list-level-position-and-space-mode="label-alignment">
          <style:list-level-label-alignment text:label-followed-by="listtab" fo:margin-left="1.75in" fo:text-indent="-1.5in"/>
        </style:list-level-properties>
      </text:list-level-style-number>
    </text:list-style>
    <text:list-style style:name="LFO16">
      <text:list-level-style-number text:level="1" style:num-suffix="." style:num-list-format-name="NLF4"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bullet text:level="5" text:style-name="WW_CharLFO1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Calibri"/>
      </text:list-level-style-bullet>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7">
      <text:list-level-style-bullet text:level="1" text:style-name="WW_CharLFO17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Verdana"/>
      </text:list-level-style-bullet>
      <text:list-level-style-bullet text:level="2" text:style-name="WW_CharLFO17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7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7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7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7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7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7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7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8">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1" text:display-levels="2" text:start-value="2">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3" style:num-suffix="." style:num-list-format-name="NLF1" style:num-format="1" text:display-levels="3">
        <style:list-level-properties text:space-before="0.5in" text:min-label-width="0.75in" text:list-level-position-and-space-mode="label-alignment">
          <style:list-level-label-alignment text:label-followed-by="listtab" fo:margin-left="1.25in" fo:text-indent="-0.75in"/>
        </style:list-level-properties>
      </text:list-level-style-number>
      <text:list-level-style-number text:level="4" style:num-suffix="." style:num-list-format-name="NLF1" style:num-format="1" text:display-levels="4">
        <style:list-level-properties text:space-before="0.75in" text:min-label-width="1in" text:list-level-position-and-space-mode="label-alignment">
          <style:list-level-label-alignment text:label-followed-by="listtab" fo:margin-left="1.75in" fo:text-indent="-1in"/>
        </style:list-level-properties>
      </text:list-level-style-number>
      <text:list-level-style-number text:level="5" style:num-suffix="." style:num-list-format-name="NLF1" style:num-format="1" text:display-levels="5">
        <style:list-level-properties text:space-before="1in" text:min-label-width="1in" text:list-level-position-and-space-mode="label-alignment">
          <style:list-level-label-alignment text:label-followed-by="listtab" fo:margin-left="2in" fo:text-indent="-1in"/>
        </style:list-level-properties>
      </text:list-level-style-number>
      <text:list-level-style-number text:level="6" style:num-suffix="." style:num-list-format-name="NLF1" style:num-format="1" text:display-levels="6">
        <style:list-level-properties text:space-before="1.25in" text:min-label-width="1.25in" text:list-level-position-and-space-mode="label-alignment">
          <style:list-level-label-alignment text:label-followed-by="listtab" fo:margin-left="2.5in" fo:text-indent="-1.25in"/>
        </style:list-level-properties>
      </text:list-level-style-number>
      <text:list-level-style-number text:level="7" style:num-suffix="." style:num-list-format-name="NLF1" style:num-format="1" text:display-levels="7">
        <style:list-level-properties text:space-before="1.5in" text:min-label-width="1.5in" text:list-level-position-and-space-mode="label-alignment">
          <style:list-level-label-alignment text:label-followed-by="listtab" fo:margin-left="3in" fo:text-indent="-1.5in"/>
        </style:list-level-properties>
      </text:list-level-style-number>
      <text:list-level-style-number text:level="8" style:num-suffix="." style:num-list-format-name="NLF1" style:num-format="1" text:display-levels="8">
        <style:list-level-properties text:space-before="1.75in" text:min-label-width="1.75in" text:list-level-position-and-space-mode="label-alignment">
          <style:list-level-label-alignment text:label-followed-by="listtab" fo:margin-left="3.5in" fo:text-indent="-1.75in"/>
        </style:list-level-properties>
      </text:list-level-style-number>
      <text:list-level-style-number text:level="9" style:num-suffix="." style:num-list-format-name="NLF1" style:num-format="1" text:display-levels="9">
        <style:list-level-properties text:space-before="2in" text:min-label-width="2in" text:list-level-position-and-space-mode="label-alignment">
          <style:list-level-label-alignment text:label-followed-by="listtab" fo:margin-left="4in" fo:text-indent="-2in"/>
        </style:list-level-properties>
      </text:list-level-style-number>
    </text:list-style>
    <text:list-style style:name="LFO19">
      <text:list-level-style-number text:level="1" style:num-suffix="." style:num-list-format-name="NLF0"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20">
      <text:list-level-style-number text:level="1" style:num-suffix="." style:num-list-format-name="NLF1" style:num-format="1">
        <style:list-level-properties text:space-before="0in" text:min-label-width="0.4375in" text:list-level-position-and-space-mode="label-alignment">
          <style:list-level-label-alignment text:label-followed-by="listtab" fo:margin-left="0.4375in" fo:text-indent="-0.4375in"/>
        </style:list-level-properties>
      </text:list-level-style-number>
      <text:list-level-style-number text:level="2" style:num-suffix="." style:num-list-format-name="NLF1" style:num-format="1" text:display-levels="2" text:start-value="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suffix="." style:num-list-format-name="NLF1" style:num-format="1" text:display-levels="3" text:start-value="2">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4" style:num-suffix="." style:num-list-format-name="NLF1"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suffix="." style:num-list-format-name="NLF1" style:num-format="1" text:display-levels="5">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6" style:num-suffix="." style:num-list-format-name="NLF1" style:num-format="1" text:display-levels="6">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7" style:num-suffix="." style:num-list-format-name="NLF1" style:num-format="1" text:display-levels="7">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8" style:num-suffix="." style:num-list-format-name="NLF1" style:num-format="1" text:display-levels="8">
        <style:list-level-properties text:space-before="0in" text:min-label-width="1.5in" text:list-level-position-and-space-mode="label-alignment">
          <style:list-level-label-alignment text:label-followed-by="listtab" fo:margin-left="1.5in" fo:text-indent="-1.5in"/>
        </style:list-level-properties>
      </text:list-level-style-number>
      <text:list-level-style-number text:level="9" style:num-suffix="." style:num-list-format-name="NLF1" style:num-format="1" text:display-levels="9">
        <style:list-level-properties text:space-before="0in" text:min-label-width="1.75in" text:list-level-position-and-space-mode="label-alignment">
          <style:list-level-label-alignment text:label-followed-by="listtab" fo:margin-left="1.75in" fo:text-indent="-1.75in"/>
        </style:list-level-properties>
      </text:list-level-style-number>
    </text:list-style>
    <text:list-style style:name="LFO21">
      <text:list-level-style-number text:level="1" style:num-suffix="." style:num-list-format-name="NLF1" style:num-format="1">
        <style:list-level-properties text:space-before="0in" text:min-label-width="0.4375in" text:list-level-position-and-space-mode="label-alignment">
          <style:list-level-label-alignment text:label-followed-by="listtab" fo:margin-left="0.4375in" fo:text-indent="-0.4375in"/>
        </style:list-level-properties>
      </text:list-level-style-number>
      <text:list-level-style-number text:level="2" style:num-suffix="." style:num-list-format-name="NLF1" style:num-format="1" text:display-levels="2" text:start-value="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suffix="." style:num-list-format-name="NLF1" style:num-format="1" text:display-levels="3">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4" style:num-suffix="." style:num-list-format-name="NLF1"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suffix="." style:num-list-format-name="NLF1" style:num-format="1" text:display-levels="5">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6" style:num-suffix="." style:num-list-format-name="NLF1" style:num-format="1" text:display-levels="6">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7" style:num-suffix="." style:num-list-format-name="NLF1" style:num-format="1" text:display-levels="7">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8" style:num-suffix="." style:num-list-format-name="NLF1" style:num-format="1" text:display-levels="8">
        <style:list-level-properties text:space-before="0in" text:min-label-width="1.5in" text:list-level-position-and-space-mode="label-alignment">
          <style:list-level-label-alignment text:label-followed-by="listtab" fo:margin-left="1.5in" fo:text-indent="-1.5in"/>
        </style:list-level-properties>
      </text:list-level-style-number>
      <text:list-level-style-number text:level="9" style:num-suffix="." style:num-list-format-name="NLF1" style:num-format="1" text:display-levels="9">
        <style:list-level-properties text:space-before="0in" text:min-label-width="1.75in" text:list-level-position-and-space-mode="label-alignment">
          <style:list-level-label-alignment text:label-followed-by="listtab" fo:margin-left="1.75in" fo:text-indent="-1.75in"/>
        </style:list-level-properties>
      </text:list-level-style-number>
    </text:list-style>
    <text:list-style style:name="LFO22">
      <text:list-level-style-number text:level="1" text:style-name="WW_CharLFO22LVL1" style:num-suffix="." style:num-list-format-name="NLF3"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3" style:num-format="1" text:display-levels="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list-format-name="NLF3"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list-format-name="NLF3" style:num-format="1" text:display-levels="4">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5" style:num-list-format-name="NLF3" style:num-format="1" text:display-levels="5">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6" style:num-list-format-name="NLF3" style:num-format="1" text:display-levels="6">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7" style:num-list-format-name="NLF3"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list-format-name="NLF3" style:num-format="1" text:display-levels="8">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9" style:num-list-format-name="NLF3" style:num-format="1" text:display-levels="9">
        <style:list-level-properties text:space-before="0.25in" text:min-label-width="1.5in" text:list-level-position-and-space-mode="label-alignment">
          <style:list-level-label-alignment text:label-followed-by="listtab" fo:margin-left="1.75in" fo:text-indent="-1.5in"/>
        </style:list-level-properties>
      </text:list-level-style-number>
    </text:list-style>
    <text:list-style style:name="LFO23">
      <text:list-level-style-number text:level="1" style:num-suffix="." style:num-list-format-name="NLF1" style:num-format="1" text:start-value="2">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text:style-name="WW_CharLFO23LVL3" style:num-suffix="." style:num-list-format-name="NLF1" style:num-format="1" text:display-levels="3">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4" style:num-suffix="." style:num-list-format-name="NLF1" style:num-format="1" text:display-levels="4">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5" style:num-suffix="." style:num-list-format-name="NLF1" style:num-format="1" text:display-levels="5">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6" style:num-suffix="." style:num-list-format-name="NLF1" style:num-format="1" text:display-levels="6">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7" style:num-suffix="." style:num-list-format-name="NLF1" style:num-format="1" text:display-levels="7">
        <style:list-level-properties text:space-before="0in" text:min-label-width="1.5in" text:list-level-position-and-space-mode="label-alignment">
          <style:list-level-label-alignment text:label-followed-by="listtab" fo:margin-left="1.5in" fo:text-indent="-1.5in"/>
        </style:list-level-properties>
      </text:list-level-style-number>
      <text:list-level-style-number text:level="8" style:num-suffix="." style:num-list-format-name="NLF1" style:num-format="1" text:display-levels="8">
        <style:list-level-properties text:space-before="0in" text:min-label-width="1.75in" text:list-level-position-and-space-mode="label-alignment">
          <style:list-level-label-alignment text:label-followed-by="listtab" fo:margin-left="1.75in" fo:text-indent="-1.75in"/>
        </style:list-level-properties>
      </text:list-level-style-number>
      <text:list-level-style-number text:level="9" style:num-suffix="." style:num-list-format-name="NLF1" style:num-format="1" text:display-levels="9">
        <style:list-level-properties text:space-before="0in" text:min-label-width="2in" text:list-level-position-and-space-mode="label-alignment">
          <style:list-level-label-alignment text:label-followed-by="listtab" fo:margin-left="2in" fo:text-indent="-2in"/>
        </style:list-level-properties>
      </text:list-level-style-number>
    </text:list-style>
    <text:list-style style:name="LFO24">
      <text:list-level-style-number text:level="1" style:num-suffix="." style:num-list-format-name="NLF0"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5">
      <text:list-level-style-number text:level="1" text:style-name="WW_CharLFO25LVL1" style:num-suffix="." style:num-list-format-name="NLF1" style:num-format="1" text:start-value="2">
        <style:list-level-properties text:space-before="0in" text:min-label-width="0.4375in" text:list-level-position-and-space-mode="label-alignment">
          <style:list-level-label-alignment text:label-followed-by="listtab" fo:margin-left="0.4375in" fo:text-indent="-0.4375in"/>
        </style:list-level-properties>
      </text:list-level-style-number>
      <text:list-level-style-number text:level="2" style:num-suffix="." style:num-list-format-name="NLF1" style:num-format="1" text:display-levels="2" text:start-value="2">
        <style:list-level-properties text:space-before="0.125in" text:min-label-width="0.5in" text:list-level-position-and-space-mode="label-alignment">
          <style:list-level-label-alignment text:label-followed-by="listtab" fo:margin-left="0.625in" fo:text-indent="-0.5in"/>
        </style:list-level-properties>
      </text:list-level-style-number>
      <text:list-level-style-number text:level="3" text:style-name="WW_CharLFO25LVL3" style:num-suffix="." style:num-list-format-name="NLF1" style:num-format="1" text:display-levels="3" text:start-value="2">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4" style:num-suffix="." style:num-list-format-name="NLF1" style:num-format="1" text:display-levels="4">
        <style:list-level-properties text:space-before="0.375in" text:min-label-width="0.75in" text:list-level-position-and-space-mode="label-alignment">
          <style:list-level-label-alignment text:label-followed-by="listtab" fo:margin-left="1.125in" fo:text-indent="-0.75in"/>
        </style:list-level-properties>
      </text:list-level-style-number>
      <text:list-level-style-number text:level="5" style:num-suffix="." style:num-list-format-name="NLF1" style:num-format="1" text:display-levels="5">
        <style:list-level-properties text:space-before="0.5in" text:min-label-width="1in" text:list-level-position-and-space-mode="label-alignment">
          <style:list-level-label-alignment text:label-followed-by="listtab" fo:margin-left="1.5in" fo:text-indent="-1in"/>
        </style:list-level-properties>
      </text:list-level-style-number>
      <text:list-level-style-number text:level="6" style:num-suffix="." style:num-list-format-name="NLF1" style:num-format="1" text:display-levels="6">
        <style:list-level-properties text:space-before="0.625in" text:min-label-width="1.25in" text:list-level-position-and-space-mode="label-alignment">
          <style:list-level-label-alignment text:label-followed-by="listtab" fo:margin-left="1.875in" fo:text-indent="-1.25in"/>
        </style:list-level-properties>
      </text:list-level-style-number>
      <text:list-level-style-number text:level="7" style:num-suffix="." style:num-list-format-name="NLF1" style:num-format="1" text:display-levels="7">
        <style:list-level-properties text:space-before="0.75in" text:min-label-width="1.25in" text:list-level-position-and-space-mode="label-alignment">
          <style:list-level-label-alignment text:label-followed-by="listtab" fo:margin-left="2in" fo:text-indent="-1.25in"/>
        </style:list-level-properties>
      </text:list-level-style-number>
      <text:list-level-style-number text:level="8" style:num-suffix="." style:num-list-format-name="NLF1" style:num-format="1" text:display-levels="8">
        <style:list-level-properties text:space-before="0.875in" text:min-label-width="1.5in" text:list-level-position-and-space-mode="label-alignment">
          <style:list-level-label-alignment text:label-followed-by="listtab" fo:margin-left="2.375in" fo:text-indent="-1.5in"/>
        </style:list-level-properties>
      </text:list-level-style-number>
      <text:list-level-style-number text:level="9" style:num-suffix="." style:num-list-format-name="NLF1" style:num-format="1" text:display-levels="9">
        <style:list-level-properties text:space-before="1in" text:min-label-width="1.75in" text:list-level-position-and-space-mode="label-alignment">
          <style:list-level-label-alignment text:label-followed-by="listtab" fo:margin-left="2.75in" fo:text-indent="-1.75in"/>
        </style:list-level-properties>
      </text:list-level-style-number>
    </text:list-style>
    <text:list-style style:name="LFO26">
      <text:list-level-style-number text:level="1" text:style-name="WW_CharLFO26LVL1" style:num-suffix="." style:num-list-format-name="NLF1" style:num-format="1" text:start-value="3">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suffix="." style:num-list-format-name="NLF1" style:num-format="1" text:display-levels="3">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4" style:num-suffix="." style:num-list-format-name="NLF1" style:num-format="1" text:display-levels="4">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5" style:num-suffix="." style:num-list-format-name="NLF1" style:num-format="1" text:display-levels="5">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6" style:num-suffix="." style:num-list-format-name="NLF1" style:num-format="1" text:display-levels="6">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7" style:num-suffix="." style:num-list-format-name="NLF1" style:num-format="1" text:display-levels="7">
        <style:list-level-properties text:space-before="0in" text:min-label-width="1.5in" text:list-level-position-and-space-mode="label-alignment">
          <style:list-level-label-alignment text:label-followed-by="listtab" fo:margin-left="1.5in" fo:text-indent="-1.5in"/>
        </style:list-level-properties>
      </text:list-level-style-number>
      <text:list-level-style-number text:level="8" style:num-suffix="." style:num-list-format-name="NLF1" style:num-format="1" text:display-levels="8">
        <style:list-level-properties text:space-before="0in" text:min-label-width="1.75in" text:list-level-position-and-space-mode="label-alignment">
          <style:list-level-label-alignment text:label-followed-by="listtab" fo:margin-left="1.75in" fo:text-indent="-1.75in"/>
        </style:list-level-properties>
      </text:list-level-style-number>
      <text:list-level-style-number text:level="9" style:num-suffix="." style:num-list-format-name="NLF1" style:num-format="1" text:display-levels="9">
        <style:list-level-properties text:space-before="0in" text:min-label-width="2in" text:list-level-position-and-space-mode="label-alignment">
          <style:list-level-label-alignment text:label-followed-by="listtab" fo:margin-left="2in" fo:text-indent="-2in"/>
        </style:list-level-properties>
      </text:list-level-style-number>
    </text:list-style>
    <text:list-style style:name="LFO27">
      <text:list-level-style-number text:level="1" style:num-suffix="." style:num-list-format-name="NLF1" style:num-format="1" text:start-value="5">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suffix="." style:num-list-format-name="NLF1" style:num-format="1" text:display-levels="3">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4" style:num-suffix="." style:num-list-format-name="NLF1" style:num-format="1" text:display-levels="4">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5" style:num-suffix="." style:num-list-format-name="NLF1" style:num-format="1" text:display-levels="5">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6" style:num-suffix="." style:num-list-format-name="NLF1" style:num-format="1" text:display-levels="6">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7" style:num-suffix="." style:num-list-format-name="NLF1" style:num-format="1" text:display-levels="7">
        <style:list-level-properties text:space-before="0in" text:min-label-width="1.5in" text:list-level-position-and-space-mode="label-alignment">
          <style:list-level-label-alignment text:label-followed-by="listtab" fo:margin-left="1.5in" fo:text-indent="-1.5in"/>
        </style:list-level-properties>
      </text:list-level-style-number>
      <text:list-level-style-number text:level="8" style:num-suffix="." style:num-list-format-name="NLF1" style:num-format="1" text:display-levels="8">
        <style:list-level-properties text:space-before="0in" text:min-label-width="1.75in" text:list-level-position-and-space-mode="label-alignment">
          <style:list-level-label-alignment text:label-followed-by="listtab" fo:margin-left="1.75in" fo:text-indent="-1.75in"/>
        </style:list-level-properties>
      </text:list-level-style-number>
      <text:list-level-style-number text:level="9" style:num-suffix="." style:num-list-format-name="NLF1" style:num-format="1" text:display-levels="9">
        <style:list-level-properties text:space-before="0in" text:min-label-width="2in" text:list-level-position-and-space-mode="label-alignment">
          <style:list-level-label-alignment text:label-followed-by="listtab" fo:margin-left="2in" fo:text-indent="-2in"/>
        </style:list-level-properties>
      </text:list-level-style-number>
    </text:list-style>
    <text:list-style style:name="LFO28">
      <text:list-level-style-number text:level="1" style:num-suffix="." style:num-list-format-name="NLF0"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9">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3541in" fo:margin-left="0.4722in" fo:margin-bottom="0.3541in" fo:margin-right="0.4722in" style:num-format="1" style:writing-mode="lr-tb">
        <style:footnote-sep style:width="0.007in" style:rel-width="33%" style:color="#000000" style:line-style="solid" style:adjustment="left"/>
      </style:page-layout-properties>
      <style:header-style>
        <style:header-footer-properties style:dynamic-spacing="true" fo:min-height="1.4375in"/>
      </style:header-style>
      <style:footer-style>
        <style:header-footer-properties style:dynamic-spacing="true" fo:min-height="0.6305in"/>
      </style:footer-style>
    </style:page-layout>
    <style:style style:name="TableColumn3" style:family="table-column">
      <style:table-column-properties style:column-width="0.3902in"/>
    </style:style>
    <style:style style:name="TableColumn4" style:family="table-column">
      <style:table-column-properties style:column-width="4.627in"/>
    </style:style>
    <style:style style:name="Table2" style:family="table">
      <style:table-properties style:width="5.0173in" fo:margin-left="0in" table:align="left"/>
    </style:style>
    <style:style style:name="TableRow5" style:family="table-row">
      <style:table-row-properties/>
    </style:style>
    <style:style style:name="TableCell6" style:family="table-cell">
      <style:table-cell-properties fo:border="none" style:writing-mode="lr-tb" style:vertical-align="bottom" fo:padding-top="0in" fo:padding-left="0in" fo:padding-bottom="0in" fo:padding-right="0in"/>
    </style:style>
    <style:style style:name="TableCell7" style:family="table-cell">
      <style:table-cell-properties fo:border="none" style:writing-mode="lr-tb" style:vertical-align="bottom" fo:padding-top="0in" fo:padding-left="0in" fo:padding-bottom="0in" fo:padding-right="0in"/>
    </style:style>
    <style:style style:name="P8" style:parent-style-name="Standaard" style:family="paragraph">
      <style:paragraph-properties fo:line-height="0.0097in"/>
    </style:style>
    <style:style style:name="P9" style:parent-style-name="Koptekst" style:family="paragraph">
      <style:paragraph-properties>
        <style:tab-stops>
          <style:tab-stop style:type="left" style:position="5.0479in"/>
        </style:tab-stops>
      </style:paragraph-properties>
    </style:style>
  </office:automatic-styles>
  <office:master-styles>
    <style:master-page style:name="MPF0" style:page-layout-name="PL0">
      <style:header>
        <text:p text:style-name="Standaard"/>
      </style:header>
      <style:footer>
        <table:table table:style-name="Table2">
          <table:table-columns>
            <table:table-column table:style-name="TableColumn3"/>
            <table:table-column table:style-name="TableColumn4"/>
          </table:table-columns>
          <table:table-row table:style-name="TableRow5">
            <table:table-cell table:style-name="TableCell6">
              <text:p text:style-name="Voettekst"><text:page-number style:num-format="1" text:fixed="false">6</text:page-number>/<text:page-count style:num-format="1">7</text:page-count></text:p>
            </table:table-cell>
            <table:table-cell table:style-name="TableCell7">
              <text:p text:style-name="Voettekst"/>
            </table:table-cell>
          </table:table-row>
        </table:table>
        <text:p text:style-name="P8"/>
      </style:footer>
      <style:header-first>
        <text:p text:style-name="P9"/>
      </style:head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Jur van der Velde</meta:initial-creator>
    <dc:creator>Abeling, Ruben</dc:creator>
    <meta:creation-date>2026-09-14T13:24:00Z</meta:creation-date>
    <dc:date>2026-09-14T13:35:00Z</dc:date>
    <meta:template xlink:href="Normal" xlink:type="simple"/>
    <meta:editing-cycles>4</meta:editing-cycles>
    <meta:editing-duration>PT720S</meta:editing-duration>
    <meta:user-defined meta:name="ContentTypeId">0x010100914F5935245FBC46BB0845B5E877183A</meta:user-defined>
    <meta:user-defined meta:name="MediaServiceImageTags"/>
    <meta:user-defined meta:name="lcf76f155ced4ddcb4097134ff3c332f"/>
    <meta:user-defined meta:name="TaxCatchAll"/>
    <meta:user-defined meta:name="Trefwoorden"/>
    <meta:user-defined meta:name="Kanaalnaam Teams"/>
    <meta:user-defined meta:name="Toelichting"/>
    <meta:user-defined meta:name="Afmeldingsstatus"/>
    <meta:document-statistic meta:page-count="1" meta:paragraph-count="1334" meta:word-count="102896" meta:character-count="667490" meta:row-count="4716" meta:non-whitespace-character-count="565928"/>
  </office:meta>
</office:document-meta>
</file>